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Pictures/1000000000000546000001A4A3DB517B.jpg" manifest:media-type="image/jpeg"/>
  <manifest:file-entry manifest:full-path="Pictures/100000000000054600000712A39532C1.jpg" manifest:media-type="image/jpeg"/>
  <manifest:file-entry manifest:full-path="Pictures/1000000000000656000009CA6ED3D38C.jpg" manifest:media-type="image/jpeg"/>
  <manifest:file-entry manifest:full-path="Pictures/10025E12000023C3000024E684C71F80.svg" manifest:media-type="image/svg+xml"/>
  <manifest:file-entry manifest:full-path="Pictures/1000000000000546000003D1562FA4D2.jpg" manifest:media-type="image/jpeg"/>
  <manifest:file-entry manifest:full-path="Pictures/1000000000000656000009CA86D76F79.jpg" manifest:media-type="image/jpeg"/>
  <manifest:file-entry manifest:full-path="Pictures/10000001000001B0000001BE39BF8F93.png" manifest:media-type="image/png"/>
  <manifest:file-entry manifest:full-path="Pictures/1000000000000440000003C010425D26.jpg" manifest:media-type="image/jpeg"/>
  <manifest:file-entry manifest:full-path="Pictures/10000000000005460000030704CB6A1A.jpg" manifest:media-type="image/jpeg"/>
  <manifest:file-entry manifest:full-path="Pictures/10000000000005460000018EC4491EA4.jpg" manifest:media-type="image/jpeg"/>
  <manifest:file-entry manifest:full-path="Pictures/10000000000005460000017BC2DEFD72.jpg" manifest:media-type="image/jpeg"/>
  <manifest:file-entry manifest:full-path="Pictures/10000000000002580000032053190175.jpg" manifest:media-type="image/jpeg"/>
  <manifest:file-entry manifest:full-path="Pictures/10000000000003840000027136BD7E7D.jpg" manifest:media-type="image/jpe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0" svg:font-family="0" style:font-family-generic="system" style:font-pitch="variable"/>
    <style:font-face style:name="Courier" svg:font-family="Courier" style:font-family-generic="swiss" style:font-pitch="fixed"/>
    <style:font-face style:name="Courier New" svg:font-family="'Courier New'" style:font-family-generic="modern" style:font-pitch="fixed"/>
    <style:font-face style:name="Droid Sans Fallback" svg:font-family="'Droid Sans Fallback'" style:font-family-generic="system" style:font-pitch="variable"/>
    <style:font-face style:name="Liberation Mono" svg:font-family="'Liberation Mono'" style:font-family-generic="modern" style:font-pitch="fixed"/>
    <style:font-face style:name="Liberation Sans Narrow" svg:font-family="'Liberation Sans Narrow'" style:font-family-generic="swiss" style:font-pitch="variable"/>
    <style:font-face style:name="Liberation Sans Narrow1" svg:font-family="'Liberation Sans Narrow'" style:font-adornments="Bold" style:font-family-generic="swiss" style:font-pitch="variable"/>
    <style:font-face style:name="Liberation Sans Narrow2" svg:font-family="'Liberation Sans Narrow'" style:font-adornments="Bold Italic" style:font-family-generic="swiss" style:font-pitch="variable"/>
    <style:font-face style:name="Liberation Sans Narrow3" svg:font-family="'Liberation Sans Narrow'" style:font-adornments="Regular" style:font-family-generic="swiss" style:font-pitch="variable"/>
    <style:font-face style:name="Linux Biolinum" svg:font-family="'Linux Biolinum'"/>
    <style:font-face style:name="Linux Biolinum1" svg:font-family="'Linux Biolinum'" style:font-pitch="variable"/>
    <style:font-face style:name="Linux Biolinum2" svg:font-family="'Linux Biolinum'" style:font-adornments="Bold" style:font-pitch="variable"/>
    <style:font-face style:name="Linux Biolinum3" svg:font-family="'Linux Biolinum'" style:font-adornments="Italic" style:font-pitch="variable"/>
    <style:font-face style:name="Linux Biolinum4" svg:font-family="'Linux Biolinum'" style:font-adornments="Regular" style:font-pitch="variable"/>
    <style:font-face style:name="Linux Biolinum:c2sc=1" svg:font-family="'Linux Biolinum:c2sc=1'" style:font-adornments="Regular" style:font-pitch="variable"/>
    <style:font-face style:name="Linux Biolinum:smcp=1" svg:font-family="'Linux Biolinum:smcp=1'" style:font-adornments="Regular" style:font-pitch="variable"/>
    <style:font-face style:name="Linux Libertine" svg:font-family="'Linux Libertine'" style:font-pitch="variable"/>
    <style:font-face style:name="Linux Libertine1" svg:font-family="'Linux Libertine'" style:font-family-generic="roman" style:font-pitch="variable"/>
    <style:font-face style:name="Linux Libertine2" svg:font-family="'Linux Libertine'" style:font-adornments="Bold" style:font-pitch="variable"/>
    <style:font-face style:name="Linux Libertine3" svg:font-family="'Linux Libertine'" style:font-adornments="Italic" style:font-pitch="variable"/>
    <style:font-face style:name="Linux Libertine4" svg:font-family="'Linux Libertine'" style:font-adornments="Regular" style:font-pitch="variable"/>
    <style:font-face style:name="Linux Libertine:c2sc=1" svg:font-family="'Linux Libertine:c2sc=1'" style:font-adornments="Regular" style:font-pitch="variable"/>
    <style:font-face style:name="Linux Libertine:smcp=1" svg:font-family="'Linux Libertine:smcp=1'" style:font-adornments="Regular" style:font-pitch="variable"/>
    <style:font-face style:name="Lohit Hindi" svg:font-family="'Lohit Hindi'"/>
    <style:font-face style:name="Lohit Hindi1" svg:font-family="'Lohit Hindi'" style:font-family-generic="system" style:font-pitch="variable"/>
    <style:font-face style:name="Mangal" svg:font-family="Mangal" style:font-family-generic="system" style:font-pitch="variable"/>
    <style:font-face style:name="NSimSun" svg:font-family="NSimSun" style:font-family-generic="modern" style:font-pitch="fixed"/>
    <style:font-face style:name="OpenSymbol" svg:font-family="OpenSymbol"/>
    <style:font-face style:name="SimSun" svg:font-family="SimSun" style:font-family-generic="system" style:font-pitch="variable"/>
    <style:font-face style:name="Times New Roman" svg:font-family="'Times New Roman'" style:font-family-generic="roman" style:font-pitch="variable"/>
    <style:font-face style:name="Tw Cen MT" svg:font-family="'Tw Cen MT'" style:font-family-generic="swiss" style:font-pitch="variable"/>
  </office:font-face-decls>
  <office:automatic-styles>
    <style:style style:name="tbl-Lords-Supper" style:family="table">
      <style:table-properties style:width="3.4799in" fo:margin-top="0.0799in" fo:margin-bottom="0.1201in" table:align="center" fo:background-color="transparent">
        <style:background-image/>
      </style:table-properties>
    </style:style>
    <style:style style:name="tbl-Lords-Supper.A" style:family="table-column">
      <style:table-column-properties style:column-width="2.6056in"/>
    </style:style>
    <style:style style:name="tbl-Lords-Supper.B" style:family="table-column">
      <style:table-column-properties style:column-width="0.8743in"/>
    </style:style>
    <style:style style:name="tbl-Lords-Supper.1" style:family="table-row">
      <style:table-row-properties fo:background-color="transparent">
        <style:background-image/>
      </style:table-row-properties>
    </style:style>
    <style:style style:name="tbl-Lords-Supper.A1" style:family="table-cell">
      <style:table-cell-properties fo:background-color="transparent" fo:padding="0.0382in" fo:border-left="0.5pt solid #000000" fo:border-right="none" fo:border-top="0.5pt solid #000000" fo:border-bottom="0.5pt solid #000000">
        <style:background-image/>
      </style:table-cell-properties>
    </style:style>
    <style:style style:name="tbl-Lords-Supper.B1" style:family="table-cell">
      <style:table-cell-properties fo:background-color="transparent" fo:padding="0.0382in" fo:border="0.5pt solid #000000">
        <style:background-image/>
      </style:table-cell-properties>
    </style:style>
    <style:style style:name="tbl-Lords-Supper.A2" style:family="table-cell">
      <style:table-cell-properties fo:background-color="transparent" fo:padding="0.0382in" fo:border-left="0.5pt solid #000000" fo:border-right="none" fo:border-top="none" fo:border-bottom="0.5pt solid #000000">
        <style:background-image/>
      </style:table-cell-properties>
    </style:style>
    <style:style style:name="tbl-Lords-Supper.B2" style:family="table-cell">
      <style:table-cell-properties fo:background-color="transparent" fo:padding="0.0382in" fo:border-left="0.5pt solid #000000" fo:border-right="0.5pt solid #000000" fo:border-top="none" fo:border-bottom="0.5pt solid #000000">
        <style:background-image/>
      </style:table-cell-properties>
    </style:style>
    <style:style style:name="P1" style:family="paragraph" style:parent-style-name="Standard" style:master-page-name="ppCover">
      <style:paragraph-properties style:page-number="auto"/>
      <style:text-properties style:font-name="Linux Libertine"/>
    </style:style>
    <style:style style:name="P2" style:family="paragraph">
      <style:paragraph-properties fo:margin-left="0in" fo:margin-right="0in" fo:margin-top="0in" fo:margin-bottom="0in" fo:line-height="0.7764in" fo:text-align="center" fo:text-indent="0in"/>
    </style:style>
    <style:style style:name="P3" style:family="paragraph">
      <style:paragraph-properties fo:margin-left="0in" fo:margin-right="0in" fo:margin-top="0in" fo:margin-bottom="0in" fo:line-height="0.2472in" fo:text-align="center" fo:text-indent="0in"/>
    </style:style>
    <style:style style:name="P4" style:family="paragraph">
      <loext:graphic-properties draw:fill="none" draw:fill-color="#ffffff"/>
      <style:paragraph-properties fo:margin-left="0.25in" fo:margin-right="0in" fo:margin-top="0in" fo:margin-bottom="0in" fo:line-height="100%" fo:text-align="center" fo:text-indent="0in"/>
      <style:text-properties style:font-name="Linux Libertine" fo:font-size="66pt" style:font-size-complex="44pt"/>
    </style:style>
    <style:style style:name="P5" style:family="paragraph" style:parent-style-name="Standard" style:master-page-name="">
      <loext:graphic-properties draw:fill="none"/>
      <style:paragraph-properties fo:margin-left="0in" fo:margin-right="0in" fo:margin-top="0in" fo:margin-bottom="0in" style:contextual-spacing="false" fo:line-height="0.811in" fo:text-indent="0in" style:auto-text-indent="false" style:page-number="auto" fo:background-color="transparent"/>
      <style:text-properties style:font-name="Linux Libertine" fo:font-size="76pt" officeooo:paragraph-rsid="00134175" style:font-size-asian="54pt" style:font-size-complex="54pt"/>
    </style:style>
    <style:style style:name="P6" style:family="paragraph" style:parent-style-name="Standard">
      <loext:graphic-properties draw:fill="none"/>
      <style:paragraph-properties fo:margin-left="0in" fo:margin-right="0in" fo:margin-top="0in" fo:margin-bottom="0in" style:contextual-spacing="false" fo:line-height="0.811in" fo:text-indent="0in" style:auto-text-indent="false" fo:background-color="transparent"/>
      <style:text-properties style:font-name="Linux Libertine" fo:font-size="76pt" officeooo:paragraph-rsid="00134175" style:font-size-asian="54pt" style:font-size-complex="54pt"/>
    </style:style>
    <style:style style:name="P7" style:family="paragraph" style:parent-style-name="Standard">
      <loext:graphic-properties draw:fill="none"/>
      <style:paragraph-properties fo:margin-left="0in" fo:margin-right="0in" fo:margin-top="0in" fo:margin-bottom="0in" style:contextual-spacing="false" fo:text-align="center" style:justify-single-word="false" fo:orphans="2" fo:widows="2" fo:text-indent="0in" style:auto-text-indent="false" fo:background-color="transparent" style:text-autospace="none"/>
      <style:text-properties fo:color="#ffff33" loext:opacity="100%" style:font-name="Linux Libertine" fo:font-size="18pt" officeooo:rsid="00ebd5c1" officeooo:paragraph-rsid="010cc6b1" fo:background-color="transparent" style:font-size-asian="12pt" style:font-size-complex="12pt"/>
    </style:style>
    <style:style style:name="P8" style:family="paragraph" style:parent-style-name="Standard">
      <loext:graphic-properties draw:fill="none"/>
      <style:paragraph-properties fo:margin-left="0in" fo:margin-right="0in" fo:margin-top="0.1598in" fo:margin-bottom="0in" style:contextual-spacing="false" fo:text-align="center" style:justify-single-word="false" fo:orphans="2" fo:widows="2" fo:text-indent="0in" style:auto-text-indent="false" fo:background-color="transparent" style:text-autospace="none"/>
      <style:text-properties fo:color="#ffff33" loext:opacity="100%" style:font-name="Linux Libertine" fo:font-size="18pt" officeooo:rsid="00ebd5c1" officeooo:paragraph-rsid="010cc6b1" fo:background-color="transparent" style:font-size-asian="12pt" style:font-size-complex="12pt"/>
    </style:style>
    <style:style style:name="P9" style:family="paragraph" style:parent-style-name="ppCoverAuthor">
      <loext:graphic-properties draw:fill="none"/>
      <style:paragraph-properties fo:margin-left="0in" fo:margin-right="0in" fo:margin-top="0in" fo:margin-bottom="0in" style:contextual-spacing="false" fo:text-indent="0in" style:auto-text-indent="false" fo:background-color="transparent"/>
      <style:text-properties officeooo:paragraph-rsid="0185bd38"/>
    </style:style>
    <style:style style:name="P10" style:family="paragraph" style:parent-style-name="ppPreSource" style:master-page-name="ppPre">
      <style:paragraph-properties style:page-number="auto"/>
    </style:style>
    <style:style style:name="P11" style:family="paragraph" style:parent-style-name="ppPreSourceMain">
      <style:text-properties officeooo:rsid="0185bd38" officeooo:paragraph-rsid="0185bd38"/>
    </style:style>
    <style:style style:name="P12" style:family="paragraph" style:parent-style-name="ppPreCoverMain">
      <style:text-properties style:font-name="Linux Biolinum1" officeooo:rsid="0185bd38"/>
    </style:style>
    <style:style style:name="P13" style:family="paragraph" style:parent-style-name="ppPreCoverSecondary">
      <style:text-properties style:font-name="Linux Biolinum1" officeooo:rsid="0185bd38" officeooo:paragraph-rsid="0185bd38"/>
    </style:style>
    <style:style style:name="P14" style:family="paragraph" style:parent-style-name="ppPreCoverSecondary">
      <style:text-properties style:font-name="Linux Biolinum1"/>
    </style:style>
    <style:style style:name="P15" style:family="paragraph" style:parent-style-name="ppPreDate">
      <style:text-properties fo:color="#000000" loext:opacity="100%" style:font-name="Linux Biolinum4" fo:font-size="11pt" style:text-underline-style="none" officeooo:rsid="014bc620" style:font-size-asian="11pt" style:font-size-complex="11pt"/>
    </style:style>
    <style:style style:name="P16" style:family="paragraph" style:parent-style-name="ppMain">
      <loext:graphic-properties draw:fill="none"/>
      <style:paragraph-properties fo:margin-left="0in" fo:margin-right="0in" fo:margin-top="0in" fo:margin-bottom="0in" style:contextual-spacing="false" fo:line-height="100%" fo:text-align="center" style:justify-single-word="false" fo:orphans="0" fo:widows="0" fo:hyphenation-ladder-count="no-limit" fo:hyphenation-keep="auto" loext:hyphenation-keep-type="column" loext:hyphenation-keep-line="false" fo:text-indent="0in" style:auto-text-indent="false" fo:background-color="transparent">
        <style:tab-stops/>
      </style:paragraph-properties>
      <style:text-properties fo:font-size="10pt" officeooo:paragraph-rsid="003016a1" style:font-size-asian="10pt" style:font-size-complex="10pt" fo:hyphenate="true" fo:hyphenation-remain-char-count="2" fo:hyphenation-push-char-count="2" loext:hyphenation-no-caps="false" loext:hyphenation-no-last-word="false" loext:hyphenation-word-char-count="no-limit" loext:hyphenation-zone="no-limit"/>
    </style:style>
    <style:style style:name="P17" style:family="paragraph" style:parent-style-name="ppMain">
      <loext:graphic-properties draw:fill="none"/>
      <style:paragraph-properties fo:margin-left="0in" fo:margin-right="0in" fo:margin-top="0in" fo:margin-bottom="0in" style:contextual-spacing="false" fo:line-height="100%" fo:text-align="center" style:justify-single-word="false" fo:orphans="0" fo:widows="0" fo:hyphenation-ladder-count="no-limit" fo:hyphenation-keep="auto" loext:hyphenation-keep-type="column" loext:hyphenation-keep-line="false" fo:text-indent="0in" style:auto-text-indent="false" fo:background-color="transparent">
        <style:tab-stops/>
      </style:paragraph-properties>
      <style:text-properties fo:font-size="10pt" officeooo:paragraph-rsid="0156564f" style:font-size-asian="10pt" style:font-size-complex="10pt" fo:hyphenate="true" fo:hyphenation-remain-char-count="2" fo:hyphenation-push-char-count="2" loext:hyphenation-no-caps="false" loext:hyphenation-no-last-word="false" loext:hyphenation-word-char-count="no-limit" loext:hyphenation-zone="no-limit"/>
    </style:style>
    <style:style style:name="P18" style:family="paragraph" style:parent-style-name="ppContentsTitle">
      <style:paragraph-properties fo:break-before="page"/>
    </style:style>
    <style:style style:name="P19" style:family="paragraph" style:parent-style-name="ppContentsItem" style:list-style-name="ppContentsNoDigit">
      <style:paragraph-properties>
        <style:tab-stops>
          <style:tab-stop style:position="4.4992in" style:type="right" style:leader-style="solid" style:leader-text="․"/>
        </style:tab-stops>
      </style:paragraph-properties>
    </style:style>
    <style:style style:name="P20" style:family="paragraph" style:parent-style-name="ppContentsItemSection">
      <style:paragraph-properties>
        <style:tab-stops/>
      </style:paragraph-properties>
    </style:style>
    <style:style style:name="P21" style:family="paragraph" style:parent-style-name="ppContentsItem">
      <style:paragraph-properties>
        <style:tab-stops>
          <style:tab-stop style:position="4.4992in" style:type="right" style:leader-style="solid" style:leader-text="․"/>
        </style:tab-stops>
      </style:paragraph-properties>
    </style:style>
    <style:style style:name="P22" style:family="paragraph" style:parent-style-name="ppContentsItemSub">
      <style:paragraph-properties>
        <style:tab-stops>
          <style:tab-stop style:position="4.4992in" style:type="right" style:leader-style="solid" style:leader-text="․"/>
        </style:tab-stops>
      </style:paragraph-properties>
    </style:style>
    <style:style style:name="P23" style:family="paragraph" style:parent-style-name="ppChapterIntro" style:master-page-name="ppPre">
      <loext:graphic-properties draw:fill-gradient-name="gradient" draw:fill-hatch-name="hatch"/>
      <style:paragraph-properties fo:margin-left="0in" fo:margin-right="0in" fo:line-height="105%" fo:text-indent="0in" style:auto-text-indent="false" style:page-number="auto" fo:break-before="page"/>
      <style:text-properties officeooo:paragraph-rsid="0158e158"/>
    </style:style>
    <style:style style:name="P24" style:family="paragraph" style:parent-style-name="ppMainFirst">
      <style:paragraph-properties fo:margin-left="0in" fo:margin-right="0in" fo:line-height="105%" fo:text-indent="0in" style:auto-text-indent="false"/>
    </style:style>
    <style:style style:name="P25" style:family="paragraph" style:parent-style-name="ppMain">
      <style:paragraph-properties fo:margin-left="0in" fo:margin-right="0in" fo:line-height="105%" fo:text-indent="0.1402in" style:auto-text-indent="false"/>
    </style:style>
    <style:style style:name="P26" style:family="paragraph" style:parent-style-name="ppNumbered1Start" style:list-style-name="WWNum2">
      <style:paragraph-properties fo:line-height="100%"/>
    </style:style>
    <style:style style:name="P27" style:family="paragraph" style:parent-style-name="ppNumbered2Mid" style:list-style-name="WWNum2">
      <style:paragraph-properties fo:line-height="100%"/>
    </style:style>
    <style:style style:name="P28" style:family="paragraph" style:parent-style-name="ppNumbered3End" style:list-style-name="WWNum2">
      <style:paragraph-properties fo:line-height="100%"/>
    </style:style>
    <style:style style:name="P29" style:family="paragraph" style:parent-style-name="ppMain">
      <style:text-properties officeooo:paragraph-rsid="0174e6cb"/>
    </style:style>
    <style:style style:name="P30" style:family="paragraph" style:parent-style-name="ppMain">
      <style:text-properties officeooo:rsid="013b4268" officeooo:paragraph-rsid="0174e6cb"/>
    </style:style>
    <style:style style:name="P31" style:family="paragraph" style:parent-style-name="ppBullet1Start" style:list-style-name="ppBullets">
      <style:text-properties officeooo:paragraph-rsid="0174e6cb"/>
    </style:style>
    <style:style style:name="P32" style:family="paragraph" style:parent-style-name="ppBullet2Mid" style:list-style-name="ppBullets">
      <style:text-properties officeooo:paragraph-rsid="0174e6cb"/>
    </style:style>
    <style:style style:name="P33" style:family="paragraph" style:parent-style-name="ppBullet3End" style:list-style-name="ppBullets">
      <style:text-properties officeooo:paragraph-rsid="0174e6cb"/>
    </style:style>
    <style:style style:name="P34" style:family="paragraph" style:parent-style-name="ppForewordAuthor">
      <style:paragraph-properties fo:margin-left="0in" fo:margin-right="0in" fo:line-height="105%" fo:text-indent="0in" style:auto-text-indent="false"/>
    </style:style>
    <style:style style:name="P35" style:family="paragraph" style:parent-style-name="ppQuoteCenteredItalic">
      <style:paragraph-properties fo:margin-left="0.2in" fo:margin-right="0.2in" fo:line-height="100%" fo:text-indent="0in" style:auto-text-indent="false"/>
    </style:style>
    <style:style style:name="P36" style:family="paragraph" style:parent-style-name="ppQuoteCenteredItalicAuthor">
      <style:paragraph-properties fo:margin-left="0.2in" fo:margin-right="0.2in" fo:line-height="100%" fo:text-indent="0in" style:auto-text-indent="false"/>
    </style:style>
    <style:style style:name="P37" style:family="paragraph" style:parent-style-name="ppChapterIntro">
      <style:paragraph-properties fo:break-before="page"/>
    </style:style>
    <style:style style:name="P38" style:family="paragraph" style:parent-style-name="Footnote">
      <style:text-properties officeooo:paragraph-rsid="0158e158"/>
    </style:style>
    <style:style style:name="P39" style:family="paragraph" style:parent-style-name="ppForewordAuthor">
      <style:text-properties officeooo:paragraph-rsid="0158e158"/>
    </style:style>
    <style:style style:name="P40" style:family="paragraph" style:parent-style-name="ppChapterSection" style:master-page-name="ppPagesNoNum">
      <style:paragraph-properties style:page-number="auto"/>
    </style:style>
    <style:style style:name="P41" style:family="paragraph" style:parent-style-name="ppChapterTitle" style:master-page-name="ppPages">
      <style:paragraph-properties style:page-number="1"/>
    </style:style>
    <style:style style:name="P42" style:family="paragraph" style:parent-style-name="ppMainFirst">
      <style:text-properties officeooo:paragraph-rsid="011ad2ba"/>
    </style:style>
    <style:style style:name="P43" style:family="paragraph" style:parent-style-name="ppMain">
      <style:text-properties officeooo:paragraph-rsid="011ad2ba"/>
    </style:style>
    <style:style style:name="P44" style:family="paragraph" style:parent-style-name="ppMain">
      <style:text-properties officeooo:paragraph-rsid="011b5c2b"/>
    </style:style>
    <style:style style:name="P45" style:family="paragraph" style:parent-style-name="ppMain">
      <style:text-properties officeooo:paragraph-rsid="0157bee2"/>
    </style:style>
    <style:style style:name="P46" style:family="paragraph" style:parent-style-name="ppMain">
      <style:text-properties officeooo:paragraph-rsid="011d2a60"/>
    </style:style>
    <style:style style:name="P47" style:family="paragraph" style:parent-style-name="ppBibleBookName">
      <style:text-properties officeooo:paragraph-rsid="011ad2ba"/>
    </style:style>
    <style:style style:name="P48" style:family="paragraph" style:parent-style-name="ppBibleQuote">
      <style:text-properties officeooo:paragraph-rsid="011ad2ba"/>
    </style:style>
    <style:style style:name="P49" style:family="paragraph" style:parent-style-name="ppChapterTitle">
      <style:paragraph-properties fo:break-before="page"/>
      <style:text-properties officeooo:paragraph-rsid="0164e12f"/>
    </style:style>
    <style:style style:name="P50" style:family="paragraph" style:parent-style-name="ppSmall">
      <style:text-properties officeooo:paragraph-rsid="0164e12f"/>
    </style:style>
    <style:style style:name="P51" style:family="paragraph" style:parent-style-name="ppMainFirst">
      <style:text-properties officeooo:paragraph-rsid="0164e12f"/>
    </style:style>
    <style:style style:name="P52" style:family="paragraph" style:parent-style-name="ppMain">
      <style:text-properties officeooo:paragraph-rsid="0164e12f"/>
    </style:style>
    <style:style style:name="P53" style:family="paragraph" style:parent-style-name="ppChapterTitle">
      <style:text-properties officeooo:paragraph-rsid="0164e83b"/>
    </style:style>
    <style:style style:name="P54" style:family="paragraph" style:parent-style-name="ppSmall">
      <style:text-properties officeooo:paragraph-rsid="0164e83b"/>
    </style:style>
    <style:style style:name="P55" style:family="paragraph" style:parent-style-name="ppMainFirst">
      <style:text-properties officeooo:paragraph-rsid="0164e83b"/>
    </style:style>
    <style:style style:name="P56" style:family="paragraph" style:parent-style-name="ppQuote">
      <style:text-properties officeooo:paragraph-rsid="0164e83b"/>
    </style:style>
    <style:style style:name="P57" style:family="paragraph" style:parent-style-name="ppMain">
      <style:text-properties officeooo:paragraph-rsid="0164e83b"/>
    </style:style>
    <style:style style:name="P58" style:family="paragraph" style:parent-style-name="Footnote">
      <style:text-properties officeooo:paragraph-rsid="0164e83b"/>
    </style:style>
    <style:style style:name="P59" style:family="paragraph" style:parent-style-name="ppChapterTitle">
      <style:paragraph-properties fo:break-before="page"/>
      <style:text-properties officeooo:rsid="01b25f0b" officeooo:paragraph-rsid="01b25f0b"/>
    </style:style>
    <style:style style:name="P60" style:family="paragraph" style:parent-style-name="ppSmall">
      <style:text-properties officeooo:rsid="01b1f60e" officeooo:paragraph-rsid="01b1f60e"/>
    </style:style>
    <style:style style:name="P61" style:family="paragraph" style:parent-style-name="ppMainFirstSingleLine">
      <style:paragraph-properties fo:margin-top="0.0402in" fo:margin-bottom="0.0402in" style:contextual-spacing="false"/>
      <style:text-properties officeooo:paragraph-rsid="0164e83b"/>
    </style:style>
    <style:style style:name="P62" style:family="paragraph" style:parent-style-name="Footnote">
      <style:paragraph-properties style:writing-mode="lr-tb" style:writing-mode-automatic="false"/>
      <style:text-properties officeooo:rsid="0191d30a" officeooo:paragraph-rsid="0191d30a"/>
    </style:style>
    <style:style style:name="P63" style:family="paragraph" style:parent-style-name="Footnote">
      <style:text-properties officeooo:rsid="01930bfb" officeooo:paragraph-rsid="01930bfb"/>
    </style:style>
    <style:style style:name="P64" style:family="paragraph" style:parent-style-name="ppChapterTitle">
      <style:paragraph-properties fo:break-before="page"/>
    </style:style>
    <style:style style:name="P65" style:family="paragraph" style:parent-style-name="ppMainFirst">
      <style:text-properties officeooo:paragraph-rsid="0123506b"/>
    </style:style>
    <style:style style:name="P66" style:family="paragraph" style:parent-style-name="ppMain">
      <style:text-properties officeooo:paragraph-rsid="0123506b"/>
    </style:style>
    <style:style style:name="P67" style:family="paragraph" style:parent-style-name="ppMain">
      <style:text-properties officeooo:paragraph-rsid="01b45e42"/>
    </style:style>
    <style:style style:name="P68" style:family="paragraph" style:parent-style-name="ppChapterTitle">
      <style:paragraph-properties fo:break-before="page"/>
      <style:text-properties officeooo:paragraph-rsid="00fb6099"/>
    </style:style>
    <style:style style:name="P69" style:family="paragraph" style:parent-style-name="ppSmall">
      <style:text-properties officeooo:paragraph-rsid="00fb6099"/>
    </style:style>
    <style:style style:name="P70" style:family="paragraph" style:parent-style-name="ppSmall">
      <style:text-properties officeooo:rsid="00f95f1d" officeooo:paragraph-rsid="00fb6099"/>
    </style:style>
    <style:style style:name="P71" style:family="paragraph" style:parent-style-name="ppMainFirst">
      <style:text-properties officeooo:paragraph-rsid="00fb6099"/>
    </style:style>
    <style:style style:name="P72" style:family="paragraph" style:parent-style-name="ppMain">
      <style:text-properties officeooo:paragraph-rsid="00fb6099"/>
    </style:style>
    <style:style style:name="P73" style:family="paragraph" style:parent-style-name="ppMain">
      <style:text-properties officeooo:paragraph-rsid="018d33ee"/>
    </style:style>
    <style:style style:name="P74" style:family="paragraph" style:parent-style-name="ppMain">
      <style:text-properties officeooo:paragraph-rsid="015e7e8b"/>
    </style:style>
    <style:style style:name="P75" style:family="paragraph" style:parent-style-name="ppBibleQuote">
      <style:text-properties officeooo:paragraph-rsid="01dcd3ce"/>
    </style:style>
    <style:style style:name="P76" style:family="paragraph" style:parent-style-name="ppBibleBookName">
      <style:text-properties officeooo:paragraph-rsid="00fb6099"/>
    </style:style>
    <style:style style:name="P77" style:family="paragraph" style:parent-style-name="ppBibleQuote">
      <style:text-properties officeooo:paragraph-rsid="00fb6099"/>
    </style:style>
    <style:style style:name="P78" style:family="paragraph" style:parent-style-name="ppMain">
      <style:text-properties officeooo:paragraph-rsid="01de6286"/>
    </style:style>
    <style:style style:name="P79" style:family="paragraph" style:parent-style-name="ppMainFirst">
      <style:text-properties officeooo:paragraph-rsid="00f00c53"/>
    </style:style>
    <style:style style:name="P80" style:family="paragraph" style:parent-style-name="ppMain">
      <style:text-properties officeooo:paragraph-rsid="01b8238b"/>
    </style:style>
    <style:style style:name="P81" style:family="paragraph" style:parent-style-name="ppMainFirst">
      <style:text-properties officeooo:paragraph-rsid="00fdb231"/>
    </style:style>
    <style:style style:name="P82" style:family="paragraph" style:parent-style-name="ppMain">
      <style:text-properties officeooo:paragraph-rsid="01533c78"/>
    </style:style>
    <style:style style:name="P83" style:family="paragraph" style:parent-style-name="ppMain">
      <style:text-properties officeooo:paragraph-rsid="0219f780"/>
    </style:style>
    <style:style style:name="P84" style:family="paragraph" style:parent-style-name="ppMain">
      <style:text-properties officeooo:paragraph-rsid="01cc6e1f"/>
    </style:style>
    <style:style style:name="P85" style:family="paragraph" style:parent-style-name="ppMainFirst">
      <style:text-properties officeooo:paragraph-rsid="01533c78"/>
    </style:style>
    <style:style style:name="P86" style:family="paragraph" style:parent-style-name="Footnote">
      <style:text-properties officeooo:rsid="01cc7668" officeooo:paragraph-rsid="01cc7668"/>
    </style:style>
    <style:style style:name="P87" style:family="paragraph" style:parent-style-name="ppBibleQuote">
      <style:text-properties officeooo:paragraph-rsid="01ce3738"/>
    </style:style>
    <style:style style:name="P88" style:family="paragraph" style:parent-style-name="ppMain">
      <style:text-properties officeooo:paragraph-rsid="01ce3738"/>
    </style:style>
    <style:style style:name="P89" style:family="paragraph" style:parent-style-name="Footnote">
      <style:text-properties officeooo:rsid="01d0fea6" officeooo:paragraph-rsid="01d0fea6"/>
    </style:style>
    <style:style style:name="P90" style:family="paragraph" style:parent-style-name="Footnote">
      <style:text-properties officeooo:rsid="018d33ee"/>
    </style:style>
    <style:style style:name="P91" style:family="paragraph" style:parent-style-name="ppMain">
      <style:text-properties officeooo:paragraph-rsid="0159b6ae"/>
    </style:style>
    <style:style style:name="P92" style:family="paragraph" style:parent-style-name="ppMain">
      <style:paragraph-properties fo:margin-left="0in" fo:text-indent="0in" style:auto-text-indent="false"/>
    </style:style>
    <style:style style:name="P93" style:family="paragraph" style:parent-style-name="ppMainFirst">
      <style:text-properties officeooo:paragraph-rsid="00f0710c"/>
    </style:style>
    <style:style style:name="P94" style:family="paragraph" style:parent-style-name="ppMain">
      <style:text-properties officeooo:paragraph-rsid="00f0710c"/>
    </style:style>
    <style:style style:name="P95" style:family="paragraph" style:parent-style-name="ppMain">
      <style:text-properties officeooo:paragraph-rsid="01d1eb98"/>
    </style:style>
    <style:style style:name="P96" style:family="paragraph" style:parent-style-name="ppBibleQuote">
      <style:text-properties officeooo:paragraph-rsid="01d323b3"/>
    </style:style>
    <style:style style:name="P97" style:family="paragraph" style:parent-style-name="ppMain">
      <style:text-properties officeooo:paragraph-rsid="0143336f"/>
    </style:style>
    <style:style style:name="P98" style:family="paragraph" style:parent-style-name="ppBibleBookName">
      <style:paragraph-properties fo:margin-top="0.0402in" fo:margin-bottom="0in" style:contextual-spacing="false"/>
    </style:style>
    <style:style style:name="P99" style:family="paragraph" style:parent-style-name="ppSubTitle">
      <style:paragraph-properties fo:margin-top="0.0402in" fo:margin-bottom="0in" style:contextual-spacing="false"/>
      <style:text-properties officeooo:paragraph-rsid="00fb6099"/>
    </style:style>
    <style:style style:name="P100" style:family="paragraph" style:parent-style-name="ppMainFirstAfterSub">
      <style:text-properties officeooo:paragraph-rsid="01d34456"/>
    </style:style>
    <style:style style:name="P101" style:family="paragraph" style:parent-style-name="ppMain">
      <style:text-properties officeooo:paragraph-rsid="01d34456"/>
    </style:style>
    <style:style style:name="P102" style:family="paragraph" style:parent-style-name="ppSubTitle">
      <style:text-properties officeooo:paragraph-rsid="00fb6099"/>
    </style:style>
    <style:style style:name="P103" style:family="paragraph" style:parent-style-name="ppMainAfterSub">
      <style:text-properties officeooo:paragraph-rsid="01d34456"/>
    </style:style>
    <style:style style:name="P104" style:family="paragraph" style:parent-style-name="ppBibleQuote">
      <style:text-properties officeooo:paragraph-rsid="01d34b89"/>
    </style:style>
    <style:style style:name="P105" style:family="paragraph" style:parent-style-name="ppMain">
      <style:text-properties officeooo:paragraph-rsid="01d34b89"/>
    </style:style>
    <style:style style:name="P106" style:family="paragraph" style:parent-style-name="ppMainAfterSub">
      <style:text-properties officeooo:paragraph-rsid="01d34b89"/>
    </style:style>
    <style:style style:name="P107" style:family="paragraph" style:parent-style-name="ppMainAfterSub">
      <style:text-properties officeooo:paragraph-rsid="01d50a5e"/>
    </style:style>
    <style:style style:name="P108" style:family="paragraph" style:parent-style-name="ppMain">
      <style:text-properties officeooo:paragraph-rsid="01d50a5e"/>
    </style:style>
    <style:style style:name="P109" style:family="paragraph" style:parent-style-name="ppBibleQuoteNoHead">
      <style:text-properties officeooo:paragraph-rsid="01d50a5e"/>
    </style:style>
    <style:style style:name="P110" style:family="paragraph" style:parent-style-name="ppBibleQuote">
      <style:text-properties officeooo:paragraph-rsid="01d50a5e"/>
    </style:style>
    <style:style style:name="P111" style:family="paragraph" style:parent-style-name="ppMain">
      <style:text-properties officeooo:paragraph-rsid="01615462"/>
    </style:style>
    <style:style style:name="P112" style:family="paragraph" style:parent-style-name="Footnote">
      <style:text-properties officeooo:paragraph-rsid="01615462"/>
    </style:style>
    <style:style style:name="P113" style:family="paragraph" style:parent-style-name="ppMain">
      <style:text-properties officeooo:paragraph-rsid="01d6abae"/>
    </style:style>
    <style:style style:name="P114" style:family="paragraph" style:parent-style-name="Footnote">
      <style:text-properties officeooo:rsid="01d7bb14" officeooo:paragraph-rsid="01d7bb14"/>
    </style:style>
    <style:style style:name="P115" style:family="paragraph" style:parent-style-name="ppMainAfterSub">
      <style:text-properties officeooo:paragraph-rsid="01615462"/>
    </style:style>
    <style:style style:name="P116" style:family="paragraph" style:parent-style-name="ppBibleQuote">
      <style:text-properties officeooo:paragraph-rsid="01d7bb14"/>
    </style:style>
    <style:style style:name="P117" style:family="paragraph" style:parent-style-name="ppChapterTitle">
      <style:paragraph-properties fo:break-before="page"/>
      <style:text-properties officeooo:paragraph-rsid="0102b360"/>
    </style:style>
    <style:style style:name="P118" style:family="paragraph" style:parent-style-name="ppSmall">
      <style:text-properties officeooo:paragraph-rsid="0102b360"/>
    </style:style>
    <style:style style:name="P119" style:family="paragraph" style:parent-style-name="ppMainFirst">
      <style:text-properties officeooo:paragraph-rsid="0102b360"/>
    </style:style>
    <style:style style:name="P120" style:family="paragraph" style:parent-style-name="ppMain">
      <style:text-properties officeooo:paragraph-rsid="0102b360"/>
    </style:style>
    <style:style style:name="P121" style:family="paragraph" style:parent-style-name="ppBibleBookName">
      <style:text-properties officeooo:paragraph-rsid="0102b360"/>
    </style:style>
    <style:style style:name="P122" style:family="paragraph" style:parent-style-name="ppBibleQuote">
      <style:text-properties officeooo:paragraph-rsid="0102b360"/>
    </style:style>
    <style:style style:name="P123" style:family="paragraph" style:parent-style-name="ppMain">
      <style:text-properties officeooo:paragraph-rsid="01d8c020"/>
    </style:style>
    <style:style style:name="P124" style:family="paragraph" style:parent-style-name="Footnote">
      <style:text-properties officeooo:paragraph-rsid="01609bab"/>
    </style:style>
    <style:style style:name="P125" style:family="paragraph" style:parent-style-name="ppMainFirst">
      <style:text-properties officeooo:paragraph-rsid="01645acc"/>
    </style:style>
    <style:style style:name="P126" style:family="paragraph" style:parent-style-name="ppMain">
      <style:text-properties officeooo:paragraph-rsid="01645acc"/>
    </style:style>
    <style:style style:name="P127" style:family="paragraph" style:parent-style-name="ppMain">
      <style:text-properties officeooo:paragraph-rsid="01da15ad"/>
    </style:style>
    <style:style style:name="P128" style:family="paragraph" style:parent-style-name="Footnote">
      <style:text-properties officeooo:rsid="01da15ad" officeooo:paragraph-rsid="01da15ad"/>
    </style:style>
    <style:style style:name="P129" style:family="paragraph" style:parent-style-name="ppMain">
      <style:text-properties officeooo:paragraph-rsid="01633fce"/>
    </style:style>
    <style:style style:name="P130" style:family="paragraph" style:parent-style-name="ppMainAfterSub">
      <style:text-properties officeooo:paragraph-rsid="01633fce"/>
    </style:style>
    <style:style style:name="P131" style:family="paragraph" style:parent-style-name="ppBibleQuote">
      <style:text-properties officeooo:paragraph-rsid="01db8fc4"/>
    </style:style>
    <style:style style:name="P132" style:family="paragraph" style:parent-style-name="ppMain">
      <style:text-properties officeooo:paragraph-rsid="00f22028"/>
    </style:style>
    <style:style style:name="P133" style:family="paragraph" style:parent-style-name="ppBibleQuote">
      <style:text-properties officeooo:paragraph-rsid="01633fce"/>
    </style:style>
    <style:style style:name="P134" style:family="paragraph" style:parent-style-name="ppMain">
      <style:text-properties officeooo:paragraph-rsid="01dc5a75"/>
    </style:style>
    <style:style style:name="P135" style:family="paragraph" style:parent-style-name="ppChapterTitle">
      <style:paragraph-properties fo:break-before="page"/>
      <style:text-properties officeooo:rsid="015efccb" officeooo:paragraph-rsid="015efccb"/>
    </style:style>
    <style:style style:name="P136" style:family="paragraph" style:parent-style-name="ppChapterTitle" style:list-style-name="ppChapterNumbering">
      <style:paragraph-properties fo:break-before="page"/>
      <style:text-properties officeooo:paragraph-rsid="01abb4dd"/>
    </style:style>
    <style:style style:name="P137" style:family="paragraph" style:parent-style-name="ppSmall">
      <style:text-properties officeooo:rsid="01076976" officeooo:paragraph-rsid="01abb4dd"/>
    </style:style>
    <style:style style:name="P138" style:family="paragraph" style:parent-style-name="ppSmall">
      <style:text-properties officeooo:rsid="01dc5a75" officeooo:paragraph-rsid="01dc5a75"/>
    </style:style>
    <style:style style:name="P139" style:family="paragraph" style:parent-style-name="ppQuestion">
      <style:paragraph-properties fo:margin-top="0.0402in" fo:margin-bottom="0.0402in" style:contextual-spacing="false"/>
      <style:text-properties officeooo:paragraph-rsid="01abb4dd"/>
    </style:style>
    <style:style style:name="P140" style:family="paragraph" style:parent-style-name="ppBibleBookName">
      <style:text-properties officeooo:paragraph-rsid="01abb4dd"/>
    </style:style>
    <style:style style:name="P141" style:family="paragraph" style:parent-style-name="ppBibleQuote">
      <style:text-properties officeooo:paragraph-rsid="01abb4dd"/>
    </style:style>
    <style:style style:name="P142" style:family="paragraph" style:parent-style-name="ppMain">
      <style:text-properties officeooo:paragraph-rsid="01abb4dd"/>
    </style:style>
    <style:style style:name="P143" style:family="paragraph" style:parent-style-name="ppMain">
      <style:text-properties officeooo:rsid="00398c20" officeooo:paragraph-rsid="01abb4dd"/>
    </style:style>
    <style:style style:name="P144" style:family="paragraph" style:parent-style-name="ppBibleBookName">
      <style:text-properties officeooo:paragraph-rsid="013f716f"/>
    </style:style>
    <style:style style:name="P145" style:family="paragraph" style:parent-style-name="ppBibleQuote">
      <style:text-properties officeooo:paragraph-rsid="013f716f"/>
    </style:style>
    <style:style style:name="P146" style:family="paragraph" style:parent-style-name="ppSubTitle">
      <style:text-properties officeooo:paragraph-rsid="013f716f"/>
    </style:style>
    <style:style style:name="P147" style:family="paragraph" style:parent-style-name="ppMain">
      <style:text-properties officeooo:paragraph-rsid="013f716f"/>
    </style:style>
    <style:style style:name="P148" style:family="paragraph" style:parent-style-name="ppChapterSection" style:master-page-name="ppPagesNoNum">
      <style:paragraph-properties style:page-number="auto"/>
      <style:text-properties officeooo:paragraph-rsid="0158e158"/>
    </style:style>
    <style:style style:name="P149" style:family="paragraph" style:parent-style-name="ppMain">
      <style:text-properties officeooo:rsid="01533c78" officeooo:paragraph-rsid="01533c78"/>
    </style:style>
    <style:style style:name="P150" style:family="paragraph" style:parent-style-name="ppChapterTitle">
      <style:paragraph-properties fo:break-before="page"/>
      <style:text-properties officeooo:paragraph-rsid="014b8dac"/>
    </style:style>
    <style:style style:name="P151" style:family="paragraph" style:parent-style-name="ppSmall">
      <style:text-properties officeooo:paragraph-rsid="014b8dac"/>
    </style:style>
    <style:style style:name="P152" style:family="paragraph" style:parent-style-name="Footnote">
      <style:paragraph-properties style:writing-mode="lr-tb" style:writing-mode-automatic="false"/>
      <style:text-properties officeooo:rsid="01bcab13" officeooo:paragraph-rsid="01bcab13"/>
    </style:style>
    <style:style style:name="P153" style:family="paragraph" style:parent-style-name="ppMainFirst">
      <style:text-properties officeooo:paragraph-rsid="014b8dac"/>
    </style:style>
    <style:style style:name="P154" style:family="paragraph" style:parent-style-name="ppBibleBookName">
      <style:text-properties officeooo:paragraph-rsid="014b8dac"/>
    </style:style>
    <style:style style:name="P155" style:family="paragraph" style:parent-style-name="ppBibleQuote">
      <style:text-properties officeooo:paragraph-rsid="014b8dac"/>
    </style:style>
    <style:style style:name="P156" style:family="paragraph" style:parent-style-name="ppMain">
      <style:text-properties officeooo:paragraph-rsid="014b8dac"/>
    </style:style>
    <style:style style:name="P157" style:family="paragraph" style:parent-style-name="ppSubTitle">
      <style:text-properties officeooo:paragraph-rsid="014b8dac"/>
    </style:style>
    <style:style style:name="P158" style:family="paragraph" style:parent-style-name="ppBibleQuoteNoHead">
      <style:text-properties officeooo:paragraph-rsid="014b8dac"/>
    </style:style>
    <style:style style:name="P159" style:family="paragraph" style:parent-style-name="ppMainFirst">
      <style:text-properties officeooo:paragraph-rsid="01328259"/>
    </style:style>
    <style:style style:name="P160" style:family="paragraph" style:parent-style-name="ppMain">
      <style:text-properties officeooo:paragraph-rsid="01328259"/>
    </style:style>
    <style:style style:name="P161" style:family="paragraph" style:parent-style-name="ppBibleBookName">
      <style:text-properties officeooo:paragraph-rsid="01c0caeb"/>
    </style:style>
    <style:style style:name="P162" style:family="paragraph" style:parent-style-name="ppBibleQuote">
      <style:text-properties officeooo:paragraph-rsid="01c0caeb"/>
    </style:style>
    <style:style style:name="P163" style:family="paragraph" style:parent-style-name="ppMain">
      <style:text-properties officeooo:paragraph-rsid="01c0caeb"/>
    </style:style>
    <style:style style:name="P164" style:family="paragraph" style:parent-style-name="ppMain">
      <style:text-properties officeooo:paragraph-rsid="02202173"/>
    </style:style>
    <style:style style:name="P165" style:family="paragraph" style:parent-style-name="ppMain">
      <style:text-properties officeooo:paragraph-rsid="01c1a89e"/>
    </style:style>
    <style:style style:name="P166" style:family="paragraph" style:parent-style-name="ppBibleQuote" style:master-page-name="">
      <style:paragraph-properties fo:orphans="0" fo:widows="0" style:page-number="auto"/>
    </style:style>
    <style:style style:name="P167" style:family="paragraph" style:parent-style-name="ppMain">
      <style:text-properties officeooo:paragraph-rsid="01c2a555"/>
    </style:style>
    <style:style style:name="P168" style:family="paragraph" style:parent-style-name="ppMain">
      <style:text-properties officeooo:paragraph-rsid="01356ae7"/>
    </style:style>
    <style:style style:name="P169" style:family="paragraph" style:parent-style-name="ppBibleQuote">
      <style:text-properties officeooo:paragraph-rsid="01356ae7"/>
    </style:style>
    <style:style style:name="P170" style:family="paragraph" style:parent-style-name="Footnote">
      <style:text-properties officeooo:rsid="01c46eb0" officeooo:paragraph-rsid="01c46eb0"/>
    </style:style>
    <style:style style:name="P171" style:family="paragraph" style:parent-style-name="ppMainFirst">
      <style:text-properties officeooo:paragraph-rsid="0156d615"/>
    </style:style>
    <style:style style:name="P172" style:family="paragraph" style:parent-style-name="ppMain">
      <style:text-properties officeooo:paragraph-rsid="0156d615"/>
    </style:style>
    <style:style style:name="P173" style:family="paragraph" style:parent-style-name="ppBibleQuote">
      <style:text-properties officeooo:paragraph-rsid="01c46eb0"/>
    </style:style>
    <style:style style:name="P174" style:family="paragraph" style:parent-style-name="ppChapterTitle" style:master-page-name="ppPages">
      <style:paragraph-properties style:page-number="auto" fo:break-before="page"/>
      <style:text-properties officeooo:paragraph-rsid="00f985bf"/>
    </style:style>
    <style:style style:name="P175" style:family="paragraph" style:parent-style-name="ppSmall">
      <style:text-properties officeooo:paragraph-rsid="00f985bf"/>
    </style:style>
    <style:style style:name="P176" style:family="paragraph" style:parent-style-name="ppBibleBookName">
      <style:text-properties officeooo:paragraph-rsid="0156d615"/>
    </style:style>
    <style:style style:name="P177" style:family="paragraph" style:parent-style-name="ppBibleQuote">
      <style:text-properties officeooo:paragraph-rsid="0156d615"/>
    </style:style>
    <style:style style:name="P178" style:family="paragraph" style:parent-style-name="Footnote">
      <style:text-properties officeooo:paragraph-rsid="0114cee1"/>
    </style:style>
    <style:style style:name="P179" style:family="paragraph" style:parent-style-name="ppQuote">
      <style:text-properties officeooo:paragraph-rsid="0156d615"/>
    </style:style>
    <style:style style:name="P180" style:family="paragraph" style:parent-style-name="ppSubTitle">
      <style:text-properties officeooo:paragraph-rsid="0156d615"/>
    </style:style>
    <style:style style:name="P181" style:family="paragraph" style:parent-style-name="ppMain">
      <style:text-properties officeooo:paragraph-rsid="01c50ef4"/>
    </style:style>
    <style:style style:name="P182" style:family="paragraph" style:parent-style-name="Footnote">
      <style:text-properties officeooo:rsid="01c50ef4" officeooo:paragraph-rsid="01c50ef4"/>
    </style:style>
    <style:style style:name="P183" style:family="paragraph" style:parent-style-name="ppMain">
      <style:text-properties officeooo:paragraph-rsid="01c55e43"/>
    </style:style>
    <style:style style:name="P184" style:family="paragraph" style:parent-style-name="ppMain">
      <style:text-properties officeooo:paragraph-rsid="00f985bf"/>
    </style:style>
    <style:style style:name="P185" style:family="paragraph" style:parent-style-name="ppMainFirst">
      <style:text-properties officeooo:paragraph-rsid="00ee1826"/>
    </style:style>
    <style:style style:name="P186" style:family="paragraph" style:parent-style-name="ppMain">
      <style:text-properties officeooo:paragraph-rsid="00ee1826"/>
    </style:style>
    <style:style style:name="P187" style:family="paragraph" style:parent-style-name="ppMain">
      <style:text-properties officeooo:paragraph-rsid="01591839"/>
    </style:style>
    <style:style style:name="P188" style:family="paragraph" style:parent-style-name="ppMain">
      <style:text-properties officeooo:paragraph-rsid="00f00c53"/>
    </style:style>
    <style:style style:name="P189" style:family="paragraph" style:parent-style-name="ppBibleBookName">
      <style:text-properties officeooo:rsid="00f00c53"/>
    </style:style>
    <style:style style:name="P190" style:family="paragraph" style:parent-style-name="ppChapterTitle">
      <style:paragraph-properties fo:break-before="page"/>
      <style:text-properties officeooo:paragraph-rsid="00ffd235"/>
    </style:style>
    <style:style style:name="P191" style:family="paragraph" style:parent-style-name="ppSmall">
      <style:text-properties officeooo:paragraph-rsid="00ffd235"/>
    </style:style>
    <style:style style:name="P192" style:family="paragraph" style:parent-style-name="ppMainFirst">
      <style:text-properties officeooo:paragraph-rsid="013d00f1"/>
    </style:style>
    <style:style style:name="P193" style:family="paragraph" style:parent-style-name="ppSubTitle">
      <style:text-properties officeooo:paragraph-rsid="00ffd235"/>
    </style:style>
    <style:style style:name="P194" style:family="paragraph" style:parent-style-name="ppMainAfterSub">
      <style:text-properties officeooo:paragraph-rsid="0159b6ae"/>
    </style:style>
    <style:style style:name="P195" style:family="paragraph" style:parent-style-name="ppMain">
      <style:text-properties officeooo:rsid="0039805c" officeooo:paragraph-rsid="0159b6ae"/>
    </style:style>
    <style:style style:name="P196" style:family="paragraph" style:parent-style-name="ppMain">
      <style:text-properties officeooo:rsid="0039805c" officeooo:paragraph-rsid="01c72395"/>
    </style:style>
    <style:style style:name="P197" style:family="paragraph" style:parent-style-name="ppBibleQuote">
      <style:text-properties officeooo:paragraph-rsid="01c72395"/>
    </style:style>
    <style:style style:name="P198" style:family="paragraph" style:parent-style-name="ppBibleQuote">
      <style:text-properties officeooo:rsid="0039805c" officeooo:paragraph-rsid="01c72395"/>
    </style:style>
    <style:style style:name="P199" style:family="paragraph" style:parent-style-name="ppMain">
      <style:text-properties officeooo:rsid="0039805c" officeooo:paragraph-rsid="00ffd235"/>
    </style:style>
    <style:style style:name="P200" style:family="paragraph" style:parent-style-name="ppMain">
      <style:text-properties officeooo:rsid="0039805c" officeooo:paragraph-rsid="01c7d897"/>
    </style:style>
    <style:style style:name="P201" style:family="paragraph" style:parent-style-name="ppMainAfterSub">
      <style:text-properties officeooo:paragraph-rsid="018f7a81"/>
    </style:style>
    <style:style style:name="P202" style:family="paragraph" style:parent-style-name="ppMain">
      <style:text-properties officeooo:rsid="0039805c" officeooo:paragraph-rsid="018f7a81"/>
    </style:style>
    <style:style style:name="P203" style:family="paragraph" style:parent-style-name="ppMain">
      <style:text-properties officeooo:rsid="0039805c" officeooo:paragraph-rsid="01c82152"/>
    </style:style>
    <style:style style:name="P204" style:family="paragraph" style:parent-style-name="ppMainAfterSub">
      <style:text-properties officeooo:paragraph-rsid="01c82152"/>
    </style:style>
    <style:style style:name="P205" style:family="paragraph" style:parent-style-name="ppMain">
      <style:text-properties officeooo:paragraph-rsid="01c82152"/>
    </style:style>
    <style:style style:name="P206" style:family="paragraph" style:parent-style-name="ppBibleQuote">
      <style:text-properties officeooo:paragraph-rsid="01c96f93"/>
    </style:style>
    <style:style style:name="P207" style:family="paragraph" style:parent-style-name="ppChapterTitle" style:master-page-name="ppPages">
      <style:paragraph-properties style:page-number="auto" fo:break-before="page"/>
    </style:style>
    <style:style style:name="P208" style:family="paragraph" style:parent-style-name="ppSmall">
      <style:text-properties officeooo:rsid="00166a43" officeooo:paragraph-rsid="0178a3c3"/>
    </style:style>
    <style:style style:name="P209" style:family="paragraph" style:parent-style-name="ppSmall">
      <style:text-properties officeooo:paragraph-rsid="0178a3c3"/>
    </style:style>
    <style:style style:name="P210" style:family="paragraph" style:parent-style-name="ppSmall">
      <style:text-properties officeooo:rsid="001ff604" officeooo:paragraph-rsid="0178a3c3"/>
    </style:style>
    <style:style style:name="P211" style:family="paragraph" style:parent-style-name="ppQuote1Start">
      <style:text-properties officeooo:paragraph-rsid="0178a3c3"/>
    </style:style>
    <style:style style:name="P212" style:family="paragraph" style:parent-style-name="ppQuote3End">
      <style:text-properties officeooo:paragraph-rsid="0178a3c3"/>
    </style:style>
    <style:style style:name="P213" style:family="paragraph" style:parent-style-name="ppSubTitle2">
      <style:text-properties officeooo:paragraph-rsid="0178a3c3"/>
    </style:style>
    <style:style style:name="P214" style:family="paragraph" style:parent-style-name="ppMainFirstAfterSub">
      <style:text-properties officeooo:paragraph-rsid="0178a3c3"/>
    </style:style>
    <style:style style:name="P215" style:family="paragraph" style:parent-style-name="ppQuote">
      <style:text-properties officeooo:paragraph-rsid="0178a3c3"/>
    </style:style>
    <style:style style:name="P216" style:family="paragraph" style:parent-style-name="ppMain">
      <style:text-properties officeooo:paragraph-rsid="0178a3c3"/>
    </style:style>
    <style:style style:name="P217" style:family="paragraph" style:parent-style-name="ppMain">
      <style:text-properties fo:color="#000000" loext:opacity="100%" style:text-outline="false" style:text-line-through-style="none" style:text-line-through-type="none" style:font-name="Linux Libertine" fo:letter-spacing="normal" fo:font-style="normal" fo:text-shadow="none" style:text-underline-style="none" fo:font-weight="normal" officeooo:paragraph-rsid="0178a3c3" style:font-style-asian="normal" style:font-weight-asian="normal" text:display="true"/>
    </style:style>
    <style:style style:name="P218" style:family="paragraph" style:parent-style-name="ppBibleBookName">
      <style:text-properties officeooo:paragraph-rsid="0178a3c3"/>
    </style:style>
    <style:style style:name="P219" style:family="paragraph" style:parent-style-name="ppBibleQuote">
      <style:text-properties officeooo:paragraph-rsid="0178a3c3"/>
    </style:style>
    <style:style style:name="P220" style:family="paragraph" style:parent-style-name="ppBibleQuoteNoHead">
      <style:text-properties officeooo:paragraph-rsid="0178a3c3"/>
    </style:style>
    <style:style style:name="P221" style:family="paragraph" style:parent-style-name="ppQuote2Mid">
      <style:text-properties officeooo:paragraph-rsid="0178a3c3"/>
    </style:style>
    <style:style style:name="P222" style:family="paragraph" style:parent-style-name="ppMainAfterSub">
      <style:text-properties officeooo:paragraph-rsid="0178a3c3"/>
    </style:style>
    <style:style style:name="P223" style:family="paragraph" style:parent-style-name="ppChapterTitle">
      <style:paragraph-properties fo:break-before="page"/>
      <style:text-properties officeooo:paragraph-rsid="0164e83b"/>
    </style:style>
    <style:style style:name="P224" style:family="paragraph" style:parent-style-name="Footnote">
      <style:text-properties officeooo:rsid="01cb8c01" officeooo:paragraph-rsid="01cb8c01"/>
    </style:style>
    <style:style style:name="P225" style:family="paragraph" style:parent-style-name="ppChapterTitle">
      <style:paragraph-properties fo:break-before="page"/>
      <style:text-properties officeooo:rsid="014f885b" officeooo:paragraph-rsid="014f885b"/>
    </style:style>
    <style:style style:name="P226" style:family="paragraph" style:parent-style-name="ppSmall">
      <style:text-properties officeooo:rsid="014f885b" officeooo:paragraph-rsid="014f885b"/>
    </style:style>
    <style:style style:name="P227" style:family="paragraph" style:parent-style-name="ppQuestion">
      <style:paragraph-properties fo:margin-left="0.2in" fo:text-align="left" style:justify-single-word="false" fo:text-indent="0in" style:auto-text-indent="false"/>
      <style:text-properties officeooo:paragraph-rsid="01761db2"/>
    </style:style>
    <style:style style:name="P228" style:family="paragraph" style:parent-style-name="ppMain">
      <style:text-properties style:font-name="Linux Libertine" officeooo:rsid="003b3206"/>
    </style:style>
    <style:style style:name="P229" style:family="paragraph" style:parent-style-name="ppMain">
      <style:text-properties style:font-name="Linux Libertine" officeooo:rsid="003b3206" officeooo:paragraph-rsid="016aaa55"/>
    </style:style>
    <style:style style:name="P230" style:family="paragraph" style:parent-style-name="ppMain">
      <style:text-properties style:font-name="Linux Libertine" officeooo:rsid="003b3206" officeooo:paragraph-rsid="01788805"/>
    </style:style>
    <style:style style:name="P231" style:family="paragraph" style:parent-style-name="ppChapterSection">
      <style:paragraph-properties fo:break-before="page"/>
    </style:style>
    <style:style style:name="P232" style:family="paragraph" style:parent-style-name="ppMain">
      <style:text-properties officeooo:rsid="01515013" officeooo:paragraph-rsid="01515013"/>
    </style:style>
    <style:style style:name="P233" style:family="paragraph" style:parent-style-name="ppSubTitle">
      <style:text-properties officeooo:paragraph-rsid="01a01b35"/>
    </style:style>
    <style:style style:name="P234" style:family="paragraph" style:parent-style-name="ppSmall">
      <style:paragraph-properties fo:margin-top="0in" fo:margin-bottom="0in" style:contextual-spacing="false"/>
    </style:style>
    <style:style style:name="P235" style:family="paragraph" style:parent-style-name="ppMain">
      <style:text-properties officeooo:paragraph-rsid="0112aae0"/>
    </style:style>
    <style:style style:name="P236" style:family="paragraph" style:parent-style-name="Table_20_Contents">
      <style:paragraph-properties fo:text-align="left" style:justify-single-word="false"/>
      <style:text-properties style:font-name="Linux Biolinum1" fo:font-size="10pt" officeooo:rsid="0112aae0" officeooo:paragraph-rsid="0112aae0" style:font-size-asian="10pt" style:font-size-complex="10pt"/>
    </style:style>
    <style:style style:name="P237" style:family="paragraph" style:parent-style-name="Table_20_Contents">
      <style:paragraph-properties fo:text-align="left" style:justify-single-word="false"/>
      <style:text-properties style:font-name="Linux Biolinum1" fo:font-size="10pt" officeooo:rsid="0112aae0" officeooo:paragraph-rsid="01143516" style:font-size-asian="10pt" style:font-size-complex="10pt"/>
    </style:style>
    <style:style style:name="P238" style:family="paragraph" style:parent-style-name="Table_20_Contents">
      <style:paragraph-properties fo:text-align="left" style:justify-single-word="false"/>
      <style:text-properties style:font-name="Linux Biolinum1" fo:font-size="10pt" officeooo:rsid="01143516" officeooo:paragraph-rsid="01143516" style:font-size-asian="10pt" style:font-size-complex="10pt"/>
    </style:style>
    <style:style style:name="P239" style:family="paragraph" style:parent-style-name="ppMain">
      <style:text-properties officeooo:paragraph-rsid="01143516"/>
    </style:style>
    <style:style style:name="P240" style:family="paragraph" style:parent-style-name="ppBibleQuote">
      <style:text-properties officeooo:paragraph-rsid="01143516"/>
    </style:style>
    <style:style style:name="P241" style:family="paragraph" style:parent-style-name="ppMain">
      <style:text-properties officeooo:paragraph-rsid="0115b867"/>
    </style:style>
    <style:style style:name="P242" style:family="paragraph" style:parent-style-name="ppMain">
      <style:text-properties fo:font-style="italic" officeooo:paragraph-rsid="0115b867" style:font-style-asian="italic" style:font-style-complex="italic"/>
    </style:style>
    <style:style style:name="P243" style:family="paragraph" style:parent-style-name="ppMain" style:master-page-name="">
      <style:paragraph-properties style:page-number="auto" fo:keep-with-next="always"/>
      <style:text-properties officeooo:paragraph-rsid="0115b867"/>
    </style:style>
    <style:style style:name="P244" style:family="paragraph" style:parent-style-name="ppQuote">
      <style:text-properties officeooo:paragraph-rsid="019975a6"/>
    </style:style>
    <style:style style:name="P245" style:family="paragraph" style:parent-style-name="ppBullet" style:list-style-name="ppNumInBrackets">
      <style:paragraph-properties fo:margin-top="0.0598in" fo:margin-bottom="0.0201in" style:contextual-spacing="false"/>
    </style:style>
    <style:style style:name="P246" style:family="paragraph" style:parent-style-name="ppBullet" style:list-style-name="ppNumInBrackets"/>
    <style:style style:name="P247" style:family="paragraph" style:parent-style-name="ppBullet" style:list-style-name="ppNumInBrackets">
      <style:paragraph-properties fo:margin-top="0.0201in" fo:margin-bottom="0.0598in" style:contextual-spacing="false"/>
    </style:style>
    <style:style style:name="P248" style:family="paragraph" style:parent-style-name="ppMain">
      <style:text-properties officeooo:paragraph-rsid="01163427"/>
    </style:style>
    <style:style style:name="P249" style:family="paragraph" style:parent-style-name="ppBibleQuote" style:master-page-name="">
      <style:paragraph-properties fo:orphans="0" fo:widows="0" style:page-number="auto"/>
      <style:text-properties officeooo:paragraph-rsid="01163427"/>
    </style:style>
    <style:style style:name="P250" style:family="paragraph" style:parent-style-name="ppBibleQuote">
      <style:text-properties officeooo:paragraph-rsid="01163427"/>
    </style:style>
    <style:style style:name="P251" style:family="paragraph" style:parent-style-name="ppMain">
      <style:text-properties officeooo:paragraph-rsid="019f6d3e"/>
    </style:style>
    <style:style style:name="P252" style:family="paragraph" style:parent-style-name="ppMain">
      <style:text-properties officeooo:paragraph-rsid="01177429"/>
    </style:style>
    <style:style style:name="P253" style:family="paragraph" style:parent-style-name="ppBibleQuote">
      <style:text-properties officeooo:paragraph-rsid="01177429"/>
    </style:style>
    <style:style style:name="P254" style:family="paragraph" style:parent-style-name="ppMain">
      <style:text-properties officeooo:paragraph-rsid="0118bebb"/>
    </style:style>
    <style:style style:name="P255" style:family="paragraph" style:parent-style-name="ppNumbered1Start" style:list-style-name="ppNumInBrackets"/>
    <style:style style:name="P256" style:family="paragraph" style:parent-style-name="ppNumbered3End" style:list-style-name="ppNumInBrackets"/>
    <style:style style:name="P257" style:family="paragraph" style:parent-style-name="ppMain">
      <style:text-properties officeooo:paragraph-rsid="019a7f39"/>
    </style:style>
    <style:style style:name="P258" style:family="paragraph" style:parent-style-name="ppMain">
      <style:text-properties officeooo:paragraph-rsid="012d08e3"/>
    </style:style>
    <style:style style:name="P259" style:family="paragraph" style:parent-style-name="ppMain">
      <style:text-properties officeooo:paragraph-rsid="00eccf44"/>
    </style:style>
    <style:style style:name="P260" style:family="paragraph" style:parent-style-name="Footnote">
      <style:text-properties officeooo:rsid="019a7f39" officeooo:paragraph-rsid="019a7f39"/>
    </style:style>
    <style:style style:name="P261" style:family="paragraph" style:parent-style-name="ppMain">
      <style:text-properties officeooo:paragraph-rsid="0119cd6a"/>
    </style:style>
    <style:style style:name="P262" style:family="paragraph" style:parent-style-name="Footnote">
      <style:paragraph-properties style:writing-mode="lr-tb" style:writing-mode-automatic="false"/>
    </style:style>
    <style:style style:name="P263" style:family="paragraph" style:parent-style-name="ppMain">
      <style:text-properties officeooo:paragraph-rsid="012e5ee5"/>
    </style:style>
    <style:style style:name="P264" style:family="paragraph" style:parent-style-name="ppMain">
      <style:text-properties officeooo:paragraph-rsid="019bc7ff"/>
    </style:style>
    <style:style style:name="P265" style:family="paragraph" style:parent-style-name="Footnote">
      <style:text-properties officeooo:rsid="019bc7ff" officeooo:paragraph-rsid="019bc7ff"/>
    </style:style>
    <style:style style:name="P266" style:family="paragraph" style:parent-style-name="ppMain">
      <style:text-properties officeooo:paragraph-rsid="019c20d3"/>
    </style:style>
    <style:style style:name="P267" style:family="paragraph" style:parent-style-name="ppMain">
      <style:text-properties officeooo:paragraph-rsid="01a1eda4"/>
    </style:style>
    <style:style style:name="P268" style:family="paragraph" style:parent-style-name="ppMain">
      <style:text-properties officeooo:paragraph-rsid="01a34ef9"/>
    </style:style>
    <style:style style:name="P269" style:family="paragraph" style:parent-style-name="ppBibleQuote">
      <style:text-properties officeooo:paragraph-rsid="01a34ef9"/>
    </style:style>
    <style:style style:name="P270" style:family="paragraph" style:parent-style-name="ppBibleQuote">
      <style:paragraph-properties style:writing-mode="lr-tb" style:writing-mode-automatic="false"/>
      <style:text-properties officeooo:paragraph-rsid="01a34ef9"/>
    </style:style>
    <style:style style:name="P271" style:family="paragraph" style:parent-style-name="ppSmall">
      <style:text-properties officeooo:rsid="00fb6099" officeooo:paragraph-rsid="00fb6099"/>
    </style:style>
    <style:style style:name="P272" style:family="paragraph" style:parent-style-name="ppMain">
      <style:text-properties officeooo:paragraph-rsid="01244b1d"/>
    </style:style>
    <style:style style:name="P273" style:family="paragraph" style:parent-style-name="ppMain">
      <style:text-properties officeooo:paragraph-rsid="0125cd79"/>
    </style:style>
    <style:style style:name="P274" style:family="paragraph" style:parent-style-name="ppMainFirst">
      <style:text-properties officeooo:paragraph-rsid="0125cd79"/>
    </style:style>
    <style:style style:name="P275" style:family="paragraph" style:parent-style-name="ppMain">
      <style:paragraph-properties style:writing-mode="lr-tb" style:writing-mode-automatic="false"/>
      <style:text-properties officeooo:paragraph-rsid="0125cd79"/>
    </style:style>
    <style:style style:name="P276" style:family="paragraph" style:parent-style-name="ppBibleQuoteNoHead">
      <style:paragraph-properties style:writing-mode="lr-tb" style:writing-mode-automatic="false"/>
    </style:style>
    <style:style style:name="P277" style:family="paragraph" style:parent-style-name="ppMain">
      <style:text-properties officeooo:paragraph-rsid="01a76cfe"/>
    </style:style>
    <style:style style:name="P278" style:family="paragraph" style:parent-style-name="ppMainFirst">
      <style:text-properties officeooo:paragraph-rsid="00eccf44"/>
    </style:style>
    <style:style style:name="P279" style:family="paragraph" style:parent-style-name="ppMain">
      <style:paragraph-properties style:writing-mode="lr-tb" style:writing-mode-automatic="false"/>
      <style:text-properties officeooo:paragraph-rsid="00eccf44"/>
    </style:style>
    <style:style style:name="P280" style:family="paragraph" style:parent-style-name="ppMainFirst">
      <style:text-properties officeooo:paragraph-rsid="01308488"/>
    </style:style>
    <style:style style:name="P281" style:family="paragraph" style:parent-style-name="ppQuote">
      <style:paragraph-properties style:writing-mode="lr-tb" style:writing-mode-automatic="false"/>
    </style:style>
    <style:style style:name="P282" style:family="paragraph" style:parent-style-name="Footnote">
      <style:text-properties officeooo:paragraph-rsid="01a96d7b"/>
    </style:style>
    <style:style style:name="P283" style:family="paragraph" style:parent-style-name="ppMain">
      <style:text-properties officeooo:paragraph-rsid="01a85f36"/>
    </style:style>
    <style:style style:name="P284" style:family="paragraph" style:parent-style-name="Footnote">
      <style:text-properties officeooo:rsid="01a96d7b" officeooo:paragraph-rsid="01a96d7b"/>
    </style:style>
    <style:style style:name="P285" style:family="paragraph" style:parent-style-name="ppMain">
      <style:text-properties officeooo:paragraph-rsid="01a982a7"/>
    </style:style>
    <style:style style:name="P286" style:family="paragraph" style:parent-style-name="ppMainFirst">
      <style:text-properties officeooo:paragraph-rsid="014788ca"/>
    </style:style>
    <style:style style:name="P287" style:family="paragraph" style:parent-style-name="ppMain">
      <style:text-properties officeooo:paragraph-rsid="014788ca"/>
    </style:style>
    <style:style style:name="P288" style:family="paragraph" style:parent-style-name="ppChapterTitle">
      <style:paragraph-properties fo:break-before="page"/>
      <style:text-properties officeooo:paragraph-rsid="01645acc"/>
    </style:style>
    <style:style style:name="P289" style:family="paragraph" style:parent-style-name="ppSmall">
      <style:text-properties officeooo:paragraph-rsid="01645acc"/>
    </style:style>
    <style:style style:name="P290" style:family="paragraph" style:parent-style-name="ppBibleBookName">
      <style:text-properties officeooo:paragraph-rsid="01645acc"/>
    </style:style>
    <style:style style:name="P291" style:family="paragraph" style:parent-style-name="ppBibleQuote">
      <style:text-properties officeooo:paragraph-rsid="01645acc"/>
    </style:style>
    <style:style style:name="P292" style:family="paragraph" style:parent-style-name="ppBibleQuoteNoHead">
      <style:text-properties officeooo:paragraph-rsid="01645acc"/>
    </style:style>
    <style:style style:name="P293" style:family="paragraph" style:parent-style-name="ppMain">
      <style:text-properties officeooo:paragraph-rsid="01a9d9ed"/>
    </style:style>
    <style:style style:name="P294" style:family="paragraph" style:parent-style-name="ppBibleBookName">
      <style:text-properties officeooo:paragraph-rsid="0164e12f"/>
    </style:style>
    <style:style style:name="P295" style:family="paragraph" style:parent-style-name="ppBibleQuote">
      <style:text-properties officeooo:paragraph-rsid="0164e12f"/>
    </style:style>
    <style:style style:name="P296" style:family="paragraph" style:parent-style-name="ppChapterTitle" style:master-page-name="ppPages">
      <style:paragraph-properties style:page-number="auto"/>
    </style:style>
    <style:style style:name="P297" style:family="paragraph" style:parent-style-name="ppMainFirst">
      <style:text-properties officeooo:paragraph-rsid="0112aae0"/>
    </style:style>
    <style:style style:name="P298" style:family="paragraph" style:parent-style-name="ppMain">
      <style:text-properties officeooo:paragraph-rsid="01515013"/>
    </style:style>
    <style:style style:name="P299" style:family="paragraph" style:parent-style-name="ppMainFirst">
      <style:text-properties officeooo:paragraph-rsid="012064ba"/>
    </style:style>
    <style:style style:name="P300" style:family="paragraph" style:parent-style-name="ppMain">
      <style:text-properties officeooo:paragraph-rsid="012064ba"/>
    </style:style>
    <style:style style:name="P301" style:family="paragraph" style:parent-style-name="ppMain">
      <style:text-properties officeooo:paragraph-rsid="01e08ed4"/>
    </style:style>
    <style:style style:name="P302" style:family="paragraph" style:parent-style-name="ppMain">
      <style:text-properties officeooo:paragraph-rsid="00f61625"/>
    </style:style>
    <style:style style:name="P303" style:family="paragraph" style:parent-style-name="ppMainFirst">
      <style:text-properties officeooo:paragraph-rsid="01087db7"/>
    </style:style>
    <style:style style:name="P304" style:family="paragraph" style:parent-style-name="ppMain">
      <style:text-properties officeooo:paragraph-rsid="01087db7"/>
    </style:style>
    <style:style style:name="P305" style:family="paragraph" style:parent-style-name="ppMainFirstSingleLine">
      <style:paragraph-properties fo:margin-top="0.0402in" fo:margin-bottom="0.0402in" style:contextual-spacing="false"/>
    </style:style>
    <style:style style:name="P306" style:family="paragraph" style:parent-style-name="ppMain">
      <style:text-properties officeooo:paragraph-rsid="01e493a6"/>
    </style:style>
    <style:style style:name="P307" style:family="paragraph" style:parent-style-name="ppBibleQuote">
      <style:text-properties officeooo:paragraph-rsid="00ee1826"/>
    </style:style>
    <style:style style:name="P308" style:family="paragraph" style:parent-style-name="ppMain">
      <style:text-properties officeooo:paragraph-rsid="01b9d8ec"/>
    </style:style>
    <style:style style:name="P309" style:family="paragraph" style:parent-style-name="ppBibleQuote">
      <style:text-properties officeooo:paragraph-rsid="01b9d8ec"/>
    </style:style>
    <style:style style:name="P310" style:family="paragraph" style:parent-style-name="ppBibleQuote">
      <style:paragraph-properties fo:orphans="0" fo:widows="0"/>
    </style:style>
    <style:style style:name="P311" style:family="paragraph" style:parent-style-name="ppMain">
      <style:text-properties officeooo:paragraph-rsid="0226158b"/>
    </style:style>
    <style:style style:name="P312" style:family="paragraph" style:parent-style-name="ppMainFirst">
      <style:text-properties officeooo:paragraph-rsid="013b3b89"/>
    </style:style>
    <style:style style:name="P313" style:family="paragraph" style:parent-style-name="ppMain">
      <style:text-properties officeooo:paragraph-rsid="013b3b89"/>
    </style:style>
    <style:style style:name="P314" style:family="paragraph" style:parent-style-name="ppMain">
      <style:text-properties officeooo:paragraph-rsid="0154b5ed"/>
    </style:style>
    <style:style style:name="P315" style:family="paragraph" style:parent-style-name="ppMain">
      <style:text-properties officeooo:paragraph-rsid="01e55aa5"/>
    </style:style>
    <style:style style:name="P316" style:family="paragraph" style:parent-style-name="ppMainFirst">
      <style:text-properties officeooo:paragraph-rsid="013c2322"/>
    </style:style>
    <style:style style:name="P317" style:family="paragraph" style:parent-style-name="ppMain">
      <style:text-properties officeooo:paragraph-rsid="013c2322"/>
    </style:style>
    <style:style style:name="P318" style:family="paragraph" style:parent-style-name="ppChapterTitle">
      <style:paragraph-properties fo:break-before="page"/>
      <style:text-properties officeooo:paragraph-rsid="00f985bf"/>
    </style:style>
    <style:style style:name="P319" style:family="paragraph" style:parent-style-name="ppMainFirst">
      <style:text-properties officeooo:paragraph-rsid="00f985bf"/>
    </style:style>
    <style:style style:name="P320" style:family="paragraph" style:parent-style-name="ppMain">
      <style:text-properties officeooo:paragraph-rsid="015d1b3b"/>
    </style:style>
    <style:style style:name="P321" style:family="paragraph" style:parent-style-name="Footnote">
      <style:text-properties officeooo:rsid="01e7e4b2" officeooo:paragraph-rsid="01e7e4b2"/>
    </style:style>
    <style:style style:name="P322" style:family="paragraph" style:parent-style-name="ppMain">
      <style:text-properties officeooo:paragraph-rsid="01e7c431"/>
    </style:style>
    <style:style style:name="P323" style:family="paragraph" style:parent-style-name="ppMain" style:master-page-name="">
      <style:paragraph-properties fo:orphans="0" fo:widows="0" style:page-number="auto"/>
      <style:text-properties officeooo:paragraph-rsid="01e9bca4"/>
    </style:style>
    <style:style style:name="P324" style:family="paragraph" style:parent-style-name="ppMain">
      <style:paragraph-properties fo:orphans="0" fo:widows="0"/>
      <style:text-properties officeooo:paragraph-rsid="01e9bca4"/>
    </style:style>
    <style:style style:name="P325" style:family="paragraph" style:parent-style-name="ppMainFirst">
      <style:text-properties officeooo:paragraph-rsid="01615462"/>
    </style:style>
    <style:style style:name="P326" style:family="paragraph" style:parent-style-name="ppMainFirst">
      <style:text-properties officeooo:paragraph-rsid="01eb0a17"/>
    </style:style>
    <style:style style:name="P327" style:family="paragraph" style:parent-style-name="ppMain">
      <style:text-properties officeooo:paragraph-rsid="01eb0a17"/>
    </style:style>
    <style:style style:name="P328" style:family="paragraph" style:parent-style-name="ppChapterTitle">
      <style:paragraph-properties fo:break-before="page"/>
      <style:text-properties officeooo:paragraph-rsid="0164c5cc"/>
    </style:style>
    <style:style style:name="P329" style:family="paragraph" style:parent-style-name="ppSmall">
      <style:text-properties officeooo:paragraph-rsid="0164c5cc"/>
    </style:style>
    <style:style style:name="P330" style:family="paragraph" style:parent-style-name="ppMainFirst">
      <style:text-properties officeooo:paragraph-rsid="0164c5cc"/>
    </style:style>
    <style:style style:name="P331" style:family="paragraph" style:parent-style-name="ppMain">
      <style:text-properties officeooo:paragraph-rsid="0164c5cc"/>
    </style:style>
    <style:style style:name="P332" style:family="paragraph" style:parent-style-name="ppBibleBookName">
      <style:text-properties officeooo:paragraph-rsid="0164c5cc"/>
    </style:style>
    <style:style style:name="P333" style:family="paragraph" style:parent-style-name="ppBibleQuote">
      <style:text-properties officeooo:paragraph-rsid="0164c5cc"/>
    </style:style>
    <style:style style:name="P334" style:family="paragraph" style:parent-style-name="ppSmall">
      <style:text-properties officeooo:paragraph-rsid="01045e47"/>
    </style:style>
    <style:style style:name="P335" style:family="paragraph" style:parent-style-name="ppMain">
      <style:text-properties officeooo:paragraph-rsid="01045e47"/>
    </style:style>
    <style:style style:name="P336" style:family="paragraph" style:parent-style-name="Footnote">
      <style:text-properties officeooo:rsid="01eccf35" officeooo:paragraph-rsid="01eccf35"/>
    </style:style>
    <style:style style:name="P337" style:family="paragraph" style:parent-style-name="ppQuote1Start">
      <style:paragraph-properties fo:margin-top="0.0799in" fo:margin-bottom="0in" style:contextual-spacing="false"/>
      <style:text-properties officeooo:paragraph-rsid="0164e12f"/>
    </style:style>
    <style:style style:name="P338" style:family="paragraph" style:parent-style-name="ppPoem">
      <style:paragraph-properties>
        <style:tab-stops>
          <style:tab-stop style:position="0.15in"/>
          <style:tab-stop style:position="0.65in"/>
        </style:tab-stops>
      </style:paragraph-properties>
      <style:text-properties officeooo:paragraph-rsid="0164e12f"/>
    </style:style>
    <style:style style:name="P339" style:family="paragraph" style:parent-style-name="ppMain">
      <style:text-properties officeooo:paragraph-rsid="01eccf35"/>
    </style:style>
    <style:style style:name="P340" style:family="paragraph" style:parent-style-name="Footnote">
      <style:paragraph-properties style:writing-mode="lr-tb" style:writing-mode-automatic="false"/>
      <style:text-properties officeooo:rsid="01eccf35" officeooo:paragraph-rsid="01eccf35"/>
    </style:style>
    <style:style style:name="P341" style:family="paragraph" style:parent-style-name="ppQuote">
      <style:text-properties officeooo:paragraph-rsid="0164e12f"/>
    </style:style>
    <style:style style:name="P342" style:family="paragraph" style:parent-style-name="ppMain">
      <style:text-properties officeooo:paragraph-rsid="01ece4eb"/>
    </style:style>
    <style:style style:name="P343" style:family="paragraph" style:parent-style-name="ppBibleBookName">
      <style:text-properties officeooo:paragraph-rsid="0164e83b"/>
    </style:style>
    <style:style style:name="P344" style:family="paragraph" style:parent-style-name="ppBibleQuote">
      <style:text-properties officeooo:paragraph-rsid="0164e83b"/>
    </style:style>
    <style:style style:name="P345" style:family="paragraph" style:parent-style-name="ppChapterTitle">
      <style:paragraph-properties fo:break-before="page"/>
      <style:text-properties officeooo:paragraph-rsid="0165c868"/>
    </style:style>
    <style:style style:name="P346" style:family="paragraph" style:parent-style-name="ppSmall">
      <style:text-properties officeooo:paragraph-rsid="0165c868"/>
    </style:style>
    <style:style style:name="P347" style:family="paragraph" style:parent-style-name="ppQuote">
      <style:text-properties officeooo:paragraph-rsid="0165c868"/>
    </style:style>
    <style:style style:name="P348" style:family="paragraph" style:parent-style-name="ppBibleBookName">
      <style:text-properties officeooo:paragraph-rsid="0165c868"/>
    </style:style>
    <style:style style:name="P349" style:family="paragraph" style:parent-style-name="ppBibleQuote">
      <style:text-properties officeooo:paragraph-rsid="0165c868"/>
    </style:style>
    <style:style style:name="P350" style:family="paragraph" style:parent-style-name="ppMain">
      <style:text-properties officeooo:paragraph-rsid="0165c868"/>
    </style:style>
    <style:style style:name="P351" style:family="paragraph" style:parent-style-name="Footnote">
      <style:text-properties officeooo:rsid="01ecfec3" officeooo:paragraph-rsid="01ecfec3"/>
    </style:style>
    <style:style style:name="P352" style:family="paragraph" style:parent-style-name="ppMainFirstAfterSub">
      <style:text-properties officeooo:paragraph-rsid="01eddf5b"/>
    </style:style>
    <style:style style:name="P353" style:family="paragraph" style:parent-style-name="ppMain">
      <style:text-properties officeooo:paragraph-rsid="01eddf5b"/>
    </style:style>
    <style:style style:name="P354" style:family="paragraph" style:parent-style-name="ppBibleQuoteNoHead">
      <style:text-properties officeooo:paragraph-rsid="01eddf5b"/>
    </style:style>
    <style:style style:name="P355" style:family="paragraph" style:parent-style-name="ppMainFirst">
      <style:text-properties officeooo:paragraph-rsid="00f22028"/>
    </style:style>
    <style:style style:name="P356" style:family="paragraph" style:parent-style-name="ppMainFirstAfterSub">
      <style:text-properties officeooo:paragraph-rsid="01ee3510"/>
    </style:style>
    <style:style style:name="P357" style:family="paragraph" style:parent-style-name="Footnote">
      <style:text-properties officeooo:rsid="01ee3510" officeooo:paragraph-rsid="01ee3510"/>
    </style:style>
    <style:style style:name="P358" style:family="paragraph" style:parent-style-name="ppMain">
      <style:text-properties officeooo:paragraph-rsid="01ee3510"/>
    </style:style>
    <style:style style:name="P359" style:family="paragraph" style:parent-style-name="ppSubTitle">
      <style:text-properties officeooo:paragraph-rsid="0164e83b"/>
    </style:style>
    <style:style style:name="P360" style:family="paragraph" style:parent-style-name="ppMainAfterSub">
      <style:text-properties officeooo:paragraph-rsid="01ee3510"/>
    </style:style>
    <style:style style:name="P361" style:family="paragraph" style:parent-style-name="ppMain">
      <style:text-properties officeooo:paragraph-rsid="01ef7e52"/>
    </style:style>
    <style:style style:name="P362" style:family="paragraph" style:parent-style-name="ppMainAfterSub">
      <style:text-properties officeooo:paragraph-rsid="01ef7e52"/>
    </style:style>
    <style:style style:name="P363" style:family="paragraph" style:parent-style-name="ppBibleQuote">
      <style:text-properties officeooo:paragraph-rsid="01ef7e52"/>
    </style:style>
    <style:style style:name="P364" style:family="paragraph" style:parent-style-name="ppMain">
      <style:text-properties officeooo:paragraph-rsid="01f00199"/>
    </style:style>
    <style:style style:name="P365" style:family="paragraph" style:parent-style-name="ppMainAfterSub">
      <style:text-properties officeooo:paragraph-rsid="0164e83b"/>
    </style:style>
    <style:style style:name="P366" style:family="paragraph" style:parent-style-name="Footnote">
      <style:text-properties officeooo:rsid="01f00199" officeooo:paragraph-rsid="01f00199"/>
    </style:style>
    <style:style style:name="P367" style:family="paragraph" style:parent-style-name="ppMain">
      <style:text-properties officeooo:paragraph-rsid="01f1d21e"/>
    </style:style>
    <style:style style:name="P368" style:family="paragraph" style:parent-style-name="ppPoem">
      <style:text-properties officeooo:paragraph-rsid="0164e83b"/>
    </style:style>
    <style:style style:name="P369" style:family="paragraph" style:parent-style-name="Footnote">
      <style:text-properties officeooo:rsid="01f1d21e" officeooo:paragraph-rsid="01f1d21e"/>
    </style:style>
    <style:style style:name="P370" style:family="paragraph" style:parent-style-name="ppMain">
      <style:text-properties officeooo:paragraph-rsid="01f23cfc"/>
    </style:style>
    <style:style style:name="P371" style:family="paragraph" style:parent-style-name="Footnote">
      <style:text-properties officeooo:rsid="01f23cfc" officeooo:paragraph-rsid="01f23cfc"/>
    </style:style>
    <style:style style:name="P372" style:family="paragraph" style:parent-style-name="ppMain">
      <style:text-properties officeooo:paragraph-rsid="01f321cc"/>
    </style:style>
    <style:style style:name="P373" style:family="paragraph" style:parent-style-name="Footnote">
      <style:text-properties officeooo:rsid="01f321cc" officeooo:paragraph-rsid="01f321cc"/>
    </style:style>
    <style:style style:name="P374" style:family="paragraph" style:parent-style-name="ppMainAfterSub" style:master-page-name="">
      <style:paragraph-properties fo:orphans="0" fo:widows="0" style:page-number="auto"/>
      <style:text-properties officeooo:paragraph-rsid="0164e83b"/>
    </style:style>
    <style:style style:name="P375" style:family="paragraph" style:parent-style-name="ppBibleQuotePoem">
      <style:text-properties officeooo:paragraph-rsid="01f4295c"/>
    </style:style>
    <style:style style:name="P376" style:family="paragraph" style:parent-style-name="ppBibleQuote">
      <style:text-properties officeooo:paragraph-rsid="01f5513b"/>
    </style:style>
    <style:style style:name="P377" style:family="paragraph" style:parent-style-name="ppChapterTitle">
      <style:paragraph-properties fo:break-before="page"/>
      <style:text-properties officeooo:paragraph-rsid="0167b176"/>
    </style:style>
    <style:style style:name="P378" style:family="paragraph" style:parent-style-name="ppSmall">
      <style:text-properties officeooo:paragraph-rsid="0167b176"/>
    </style:style>
    <style:style style:name="P379" style:family="paragraph" style:parent-style-name="ppMain">
      <style:text-properties officeooo:paragraph-rsid="01f7a853"/>
    </style:style>
    <style:style style:name="P380" style:family="paragraph" style:parent-style-name="ppBibleBookName">
      <style:text-properties officeooo:paragraph-rsid="0167b176"/>
    </style:style>
    <style:style style:name="P381" style:family="paragraph" style:parent-style-name="ppBibleQuote">
      <style:text-properties officeooo:paragraph-rsid="0167b176"/>
    </style:style>
    <style:style style:name="P382" style:family="paragraph" style:parent-style-name="ppMain">
      <style:text-properties officeooo:paragraph-rsid="0167b176"/>
    </style:style>
    <style:style style:name="P383" style:family="paragraph" style:parent-style-name="Footnote">
      <style:text-properties officeooo:rsid="01f7a853" officeooo:paragraph-rsid="01f7a853"/>
    </style:style>
    <style:style style:name="P384" style:family="paragraph" style:parent-style-name="ppMain">
      <style:text-properties officeooo:paragraph-rsid="01f5513b"/>
    </style:style>
    <style:style style:name="P385" style:family="paragraph" style:parent-style-name="Footnote">
      <style:text-properties officeooo:rsid="01f72e28" officeooo:paragraph-rsid="01f72e28"/>
    </style:style>
    <style:style style:name="P386" style:family="paragraph" style:parent-style-name="ppMain">
      <style:text-properties officeooo:paragraph-rsid="01235740"/>
    </style:style>
    <style:style style:name="P387" style:family="paragraph" style:parent-style-name="ppMain">
      <style:text-properties officeooo:paragraph-rsid="01f9df04"/>
    </style:style>
    <style:style style:name="P388" style:family="paragraph" style:parent-style-name="ppMainFirst">
      <style:text-properties officeooo:paragraph-rsid="01273d25"/>
    </style:style>
    <style:style style:name="P389" style:family="paragraph" style:parent-style-name="ppMain">
      <style:text-properties officeooo:paragraph-rsid="01273d25"/>
    </style:style>
    <style:style style:name="P390" style:family="paragraph" style:parent-style-name="ppMain">
      <style:text-properties officeooo:paragraph-rsid="01282e05"/>
    </style:style>
    <style:style style:name="P391" style:family="paragraph" style:parent-style-name="ppNumInBrackets1Start" style:list-style-name="ppNumInBrackets"/>
    <style:style style:name="P392" style:family="paragraph" style:parent-style-name="ppNumInBrackets2Mid" style:list-style-name="ppNumInBrackets"/>
    <style:style style:name="P393" style:family="paragraph" style:parent-style-name="ppNumInBrackets3End" style:list-style-name="ppNumInBrackets"/>
    <style:style style:name="P394" style:family="paragraph" style:parent-style-name="ppMain">
      <style:text-properties officeooo:paragraph-rsid="01fa9827"/>
    </style:style>
    <style:style style:name="P395" style:family="paragraph" style:parent-style-name="ppMain">
      <style:text-properties officeooo:paragraph-rsid="0129856d"/>
    </style:style>
    <style:style style:name="P396" style:family="paragraph" style:parent-style-name="ppBibleQuote">
      <style:text-properties officeooo:paragraph-rsid="0129856d"/>
    </style:style>
    <style:style style:name="P397" style:family="paragraph" style:parent-style-name="ppMain">
      <style:text-properties officeooo:paragraph-rsid="022883e1"/>
    </style:style>
    <style:style style:name="P398" style:family="paragraph" style:parent-style-name="ppMain">
      <style:text-properties officeooo:paragraph-rsid="012a5426"/>
    </style:style>
    <style:style style:name="P399" style:family="paragraph" style:parent-style-name="Footnote">
      <style:text-properties officeooo:rsid="01facafd" officeooo:paragraph-rsid="01facafd"/>
    </style:style>
    <style:style style:name="P400" style:family="paragraph" style:parent-style-name="ppBibleBookName">
      <style:text-properties officeooo:paragraph-rsid="01308488"/>
    </style:style>
    <style:style style:name="P401" style:family="paragraph" style:parent-style-name="ppBibleQuote">
      <style:text-properties officeooo:paragraph-rsid="01308488"/>
    </style:style>
    <style:style style:name="P402" style:family="paragraph" style:parent-style-name="ppMain">
      <style:text-properties officeooo:paragraph-rsid="01308488"/>
    </style:style>
    <style:style style:name="P403" style:family="paragraph" style:parent-style-name="ppMain">
      <style:text-properties officeooo:paragraph-rsid="01facafd"/>
    </style:style>
    <style:style style:name="P404" style:family="paragraph" style:parent-style-name="ppMainFirst">
      <style:text-properties officeooo:paragraph-rsid="017f8263"/>
    </style:style>
    <style:style style:name="P405" style:family="paragraph" style:parent-style-name="Footnote">
      <style:paragraph-properties fo:text-align="left" style:justify-single-word="false"/>
    </style:style>
    <style:style style:name="P406" style:family="paragraph" style:parent-style-name="ppQuestion">
      <style:text-properties officeooo:paragraph-rsid="017f8263"/>
    </style:style>
    <style:style style:name="P407" style:family="paragraph" style:parent-style-name="ppMain">
      <style:text-properties officeooo:paragraph-rsid="017f8263"/>
    </style:style>
    <style:style style:name="P408" style:family="paragraph" style:parent-style-name="ppBibleBookName">
      <style:text-properties officeooo:paragraph-rsid="017f8263"/>
    </style:style>
    <style:style style:name="P409" style:family="paragraph" style:parent-style-name="ppBibleQuote">
      <style:text-properties officeooo:paragraph-rsid="017f8263"/>
    </style:style>
    <style:style style:name="P410" style:family="paragraph" style:parent-style-name="ppMain">
      <style:text-properties officeooo:paragraph-rsid="01fc3f7f"/>
    </style:style>
    <style:style style:name="P411" style:family="paragraph" style:parent-style-name="ppMain">
      <style:text-properties officeooo:rsid="0039805c" officeooo:paragraph-rsid="022883e1"/>
    </style:style>
    <style:style style:name="P412" style:family="paragraph" style:parent-style-name="Footnote">
      <style:text-properties officeooo:rsid="01fc3f7f" officeooo:paragraph-rsid="01fc3f7f"/>
    </style:style>
    <style:style style:name="P413" style:family="paragraph" style:parent-style-name="ppMain">
      <style:text-properties officeooo:paragraph-rsid="01fc635b"/>
    </style:style>
    <style:style style:name="P414" style:family="paragraph" style:parent-style-name="ppBibleQuote">
      <style:text-properties officeooo:paragraph-rsid="018076f6"/>
    </style:style>
    <style:style style:name="P415" style:family="paragraph" style:parent-style-name="Footnote">
      <style:text-properties officeooo:paragraph-rsid="017f8263"/>
    </style:style>
    <style:style style:name="P416" style:family="paragraph" style:parent-style-name="ppBibleQuote">
      <style:text-properties officeooo:paragraph-rsid="01fc635b"/>
    </style:style>
    <style:style style:name="P417" style:family="paragraph" style:parent-style-name="ppMain">
      <style:text-properties officeooo:paragraph-rsid="01fcf9e3"/>
    </style:style>
    <style:style style:name="P418" style:family="paragraph" style:parent-style-name="ppMain">
      <style:paragraph-properties fo:margin-top="0.0201in" fo:margin-bottom="0.0402in" style:contextual-spacing="false"/>
    </style:style>
    <style:style style:name="P419" style:family="paragraph" style:parent-style-name="ppMain">
      <style:paragraph-properties fo:margin-top="0.0201in" fo:margin-bottom="0.0402in" style:contextual-spacing="false"/>
      <style:text-properties officeooo:paragraph-rsid="01533c78"/>
    </style:style>
    <style:style style:name="P420" style:family="paragraph" style:parent-style-name="ppBibleQuote">
      <style:paragraph-properties fo:margin-top="0in" fo:margin-bottom="0in" style:contextual-spacing="false"/>
    </style:style>
    <style:style style:name="P421" style:family="paragraph" style:parent-style-name="ppQuote">
      <style:paragraph-properties fo:margin-top="0.0598in" fo:margin-bottom="0.0598in" style:contextual-spacing="false"/>
    </style:style>
    <style:style style:name="P422" style:family="paragraph" style:parent-style-name="ppMain">
      <style:paragraph-properties fo:margin-top="0.0201in" fo:margin-bottom="0.0402in" style:contextual-spacing="false"/>
      <style:text-properties officeooo:paragraph-rsid="00f985bf"/>
    </style:style>
    <style:style style:name="P423" style:family="paragraph" style:parent-style-name="ppMain">
      <style:text-properties officeooo:paragraph-rsid="01fe397c"/>
    </style:style>
    <style:style style:name="P424" style:family="paragraph" style:parent-style-name="ppBibleBookName">
      <style:text-properties officeooo:rsid="01fe397c" officeooo:paragraph-rsid="01fe397c"/>
    </style:style>
    <style:style style:name="P425" style:family="paragraph" style:parent-style-name="ppBibleBookName">
      <style:text-properties officeooo:paragraph-rsid="01fe397c"/>
    </style:style>
    <style:style style:name="P426" style:family="paragraph" style:parent-style-name="ppBibleQuote">
      <style:text-properties officeooo:paragraph-rsid="01fe397c"/>
    </style:style>
    <style:style style:name="P427" style:family="paragraph" style:parent-style-name="ppMain">
      <style:text-properties officeooo:paragraph-rsid="0153e42f"/>
    </style:style>
    <style:style style:name="P428" style:family="paragraph" style:parent-style-name="ppMain">
      <style:text-properties officeooo:paragraph-rsid="0228c64a"/>
    </style:style>
    <style:style style:name="P429" style:family="paragraph" style:parent-style-name="ppMain">
      <style:text-properties officeooo:paragraph-rsid="00fca637"/>
    </style:style>
    <style:style style:name="P430" style:family="paragraph" style:parent-style-name="Footnote">
      <style:text-properties officeooo:rsid="01ff7772" officeooo:paragraph-rsid="01ff7772"/>
    </style:style>
    <style:style style:name="P431" style:family="paragraph" style:parent-style-name="ppMain">
      <style:text-properties officeooo:paragraph-rsid="01ff7772"/>
    </style:style>
    <style:style style:name="P432" style:family="paragraph" style:parent-style-name="Footnote">
      <style:text-properties officeooo:rsid="01feb1f7" officeooo:paragraph-rsid="01feb1f7"/>
    </style:style>
    <style:style style:name="P433" style:family="paragraph" style:parent-style-name="ppMain">
      <style:text-properties officeooo:paragraph-rsid="02010da4"/>
    </style:style>
    <style:style style:name="P434" style:family="paragraph" style:parent-style-name="ppMainFirst">
      <style:text-properties officeooo:paragraph-rsid="02024726"/>
    </style:style>
    <style:style style:name="P435" style:family="paragraph" style:parent-style-name="ppMain">
      <style:text-properties officeooo:paragraph-rsid="02024726"/>
    </style:style>
    <style:style style:name="P436" style:family="paragraph" style:parent-style-name="ppMain">
      <style:text-properties officeooo:paragraph-rsid="015b6777"/>
    </style:style>
    <style:style style:name="P437" style:family="paragraph" style:parent-style-name="ppMain">
      <style:text-properties officeooo:rsid="020427dd" officeooo:paragraph-rsid="020427dd"/>
    </style:style>
    <style:style style:name="P438" style:family="paragraph" style:parent-style-name="ppMainFirst">
      <style:text-properties officeooo:paragraph-rsid="015b6777"/>
    </style:style>
    <style:style style:name="P439" style:family="paragraph" style:parent-style-name="ppBibleQuote">
      <style:paragraph-properties fo:margin-top="0in" fo:margin-bottom="0.0402in" style:contextual-spacing="false"/>
    </style:style>
    <style:style style:name="P440" style:family="paragraph" style:parent-style-name="ppMain">
      <style:text-properties officeooo:paragraph-rsid="013d00f1"/>
    </style:style>
    <style:style style:name="P441" style:family="paragraph" style:parent-style-name="ppMain">
      <style:paragraph-properties style:writing-mode="lr-tb" style:writing-mode-automatic="false"/>
      <style:text-properties officeooo:paragraph-rsid="0228c64a"/>
    </style:style>
    <style:style style:name="P442" style:family="paragraph" style:parent-style-name="ppMain">
      <style:text-properties officeooo:paragraph-rsid="013db34f"/>
    </style:style>
    <style:style style:name="P443" style:family="paragraph" style:parent-style-name="ppMainFirst">
      <style:text-properties officeooo:paragraph-rsid="013db34f"/>
    </style:style>
    <style:style style:name="P444" style:family="paragraph" style:parent-style-name="ppMain">
      <style:text-properties officeooo:paragraph-rsid="01609bab"/>
    </style:style>
    <style:style style:name="P445" style:family="paragraph" style:parent-style-name="ppSmall">
      <style:text-properties officeooo:paragraph-rsid="0148ee4c"/>
    </style:style>
    <style:style style:name="P446" style:family="paragraph" style:parent-style-name="ppSmall">
      <style:text-properties officeooo:rsid="018f2950" officeooo:paragraph-rsid="018f2950"/>
    </style:style>
    <style:style style:name="P447" style:family="paragraph" style:parent-style-name="ppQuestion">
      <style:text-properties officeooo:paragraph-rsid="0148ee4c"/>
    </style:style>
    <style:style style:name="P448" style:family="paragraph" style:parent-style-name="ppMainFirst">
      <style:text-properties officeooo:paragraph-rsid="0148ee4c"/>
    </style:style>
    <style:style style:name="P449" style:family="paragraph" style:parent-style-name="ppSubTitle">
      <style:text-properties officeooo:paragraph-rsid="0148ee4c"/>
    </style:style>
    <style:style style:name="P450" style:family="paragraph" style:parent-style-name="ppMainAfterSub" style:master-page-name="">
      <style:paragraph-properties fo:orphans="0" fo:widows="0" style:page-number="auto"/>
    </style:style>
    <style:style style:name="P451" style:family="paragraph" style:parent-style-name="ppBibleBookName">
      <style:text-properties officeooo:paragraph-rsid="0148ee4c"/>
    </style:style>
    <style:style style:name="P452" style:family="paragraph" style:parent-style-name="ppBibleQuote">
      <style:text-properties officeooo:paragraph-rsid="0148ee4c"/>
    </style:style>
    <style:style style:name="P453" style:family="paragraph" style:parent-style-name="ppMain">
      <style:text-properties officeooo:paragraph-rsid="02296341"/>
    </style:style>
    <style:style style:name="P454" style:family="paragraph" style:parent-style-name="Footnote">
      <style:text-properties officeooo:paragraph-rsid="01645acc"/>
    </style:style>
    <style:style style:name="P455" style:family="paragraph" style:parent-style-name="ppMain">
      <style:text-properties officeooo:rsid="00398c20" officeooo:paragraph-rsid="02296341"/>
    </style:style>
    <style:style style:name="P456" style:family="paragraph" style:parent-style-name="ppMain">
      <style:text-properties officeooo:paragraph-rsid="0148ee4c"/>
    </style:style>
    <style:style style:name="P457" style:family="paragraph" style:parent-style-name="ppMain">
      <style:text-properties officeooo:rsid="00398c20" officeooo:paragraph-rsid="01645acc"/>
    </style:style>
    <style:style style:name="P458" style:family="paragraph" style:parent-style-name="ppMainAfterSub">
      <style:text-properties officeooo:paragraph-rsid="02296341"/>
    </style:style>
    <style:style style:name="P459" style:family="paragraph" style:parent-style-name="ppMain">
      <style:text-properties officeooo:rsid="00398c20" officeooo:paragraph-rsid="0148ee4c"/>
    </style:style>
    <style:style style:name="P460" style:family="paragraph" style:parent-style-name="ppMainFirst">
      <style:text-properties officeooo:paragraph-rsid="013f716f"/>
    </style:style>
    <style:style style:name="P461" style:family="paragraph" style:parent-style-name="ppSmall">
      <style:text-properties officeooo:paragraph-rsid="01809a6d"/>
    </style:style>
    <style:style style:name="P462" style:family="paragraph" style:parent-style-name="ppPoem" style:master-page-name="">
      <style:paragraph-properties style:page-number="auto" fo:keep-with-next="always"/>
      <style:text-properties officeooo:paragraph-rsid="0164e83b"/>
    </style:style>
    <style:style style:name="P463" style:family="paragraph" style:parent-style-name="Footnote">
      <style:text-properties officeooo:rsid="020c1709" officeooo:paragraph-rsid="020c1709"/>
    </style:style>
    <style:style style:name="P464" style:family="paragraph" style:parent-style-name="Footnote">
      <style:text-properties officeooo:paragraph-rsid="0164c5cc"/>
    </style:style>
    <style:style style:name="P465" style:family="paragraph" style:parent-style-name="ppBibleQuoteNoHead">
      <style:text-properties officeooo:paragraph-rsid="0164c5cc"/>
    </style:style>
    <style:style style:name="P466" style:family="paragraph" style:parent-style-name="ppChapterTitle">
      <style:paragraph-properties fo:break-before="page"/>
      <style:text-properties officeooo:paragraph-rsid="016940fc"/>
    </style:style>
    <style:style style:name="P467" style:family="paragraph" style:parent-style-name="ppSmall">
      <style:text-properties officeooo:paragraph-rsid="016940fc"/>
    </style:style>
    <style:style style:name="P468" style:family="paragraph" style:parent-style-name="ppMainFirst">
      <style:text-properties officeooo:paragraph-rsid="016940fc"/>
    </style:style>
    <style:style style:name="P469" style:family="paragraph" style:parent-style-name="ppQuote">
      <style:text-properties officeooo:paragraph-rsid="016940fc"/>
    </style:style>
    <style:style style:name="P470" style:family="paragraph" style:parent-style-name="ppMain">
      <style:text-properties officeooo:paragraph-rsid="016940fc"/>
    </style:style>
    <style:style style:name="P471" style:family="paragraph" style:parent-style-name="ppMain">
      <style:text-properties officeooo:paragraph-rsid="010c5025"/>
    </style:style>
    <style:style style:name="P472" style:family="paragraph" style:parent-style-name="ppChapterSection" style:master-page-name="ppPagesNoNum">
      <style:paragraph-properties style:page-number="auto"/>
      <style:text-properties officeooo:rsid="0158e158" officeooo:paragraph-rsid="0158e158"/>
    </style:style>
    <style:style style:name="P473" style:family="paragraph" style:parent-style-name="Footnote">
      <style:text-properties officeooo:rsid="020c3d41" officeooo:paragraph-rsid="020c3d41"/>
    </style:style>
    <style:style style:name="P474" style:family="paragraph" style:parent-style-name="ppMain">
      <style:text-properties officeooo:paragraph-rsid="0158e158"/>
    </style:style>
    <style:style style:name="P475" style:family="paragraph" style:parent-style-name="ppMainFirst">
      <style:text-properties officeooo:paragraph-rsid="022de8a3"/>
    </style:style>
    <style:style style:name="P476" style:family="paragraph" style:parent-style-name="ppMain">
      <style:text-properties officeooo:paragraph-rsid="020de543"/>
    </style:style>
    <style:style style:name="P477" style:family="paragraph" style:parent-style-name="ppMain">
      <style:text-properties officeooo:paragraph-rsid="018f7a81"/>
    </style:style>
    <style:style style:name="P478" style:family="paragraph" style:parent-style-name="ppQuote3End">
      <style:text-properties officeooo:paragraph-rsid="0158e158"/>
    </style:style>
    <style:style style:name="P479" style:family="paragraph" style:parent-style-name="ppBibleBookName">
      <style:text-properties officeooo:paragraph-rsid="00f985bf"/>
    </style:style>
    <style:style style:name="P480" style:family="paragraph" style:parent-style-name="ppBibleQuote">
      <style:text-properties officeooo:paragraph-rsid="00f985bf"/>
    </style:style>
    <style:style style:name="P481" style:family="paragraph" style:parent-style-name="ppSubTitle">
      <style:text-properties officeooo:paragraph-rsid="00f985bf"/>
    </style:style>
    <style:style style:name="P482" style:family="paragraph" style:parent-style-name="ppQuote">
      <style:text-properties officeooo:paragraph-rsid="00f985bf"/>
    </style:style>
    <style:style style:name="P483" style:family="paragraph" style:parent-style-name="Footnote">
      <style:text-properties officeooo:paragraph-rsid="0100e047"/>
    </style:style>
    <style:style style:name="P484" style:family="paragraph" style:parent-style-name="ppQuote1Start">
      <style:text-properties officeooo:paragraph-rsid="00f985bf"/>
    </style:style>
    <style:style style:name="P485" style:family="paragraph" style:parent-style-name="ppQuote2Mid">
      <style:text-properties officeooo:paragraph-rsid="00f985bf"/>
    </style:style>
    <style:style style:name="P486" style:family="paragraph" style:parent-style-name="ppQuote3End">
      <style:text-properties officeooo:paragraph-rsid="00f985bf"/>
    </style:style>
    <style:style style:name="P487" style:family="paragraph" style:parent-style-name="ppMain">
      <style:text-properties officeooo:paragraph-rsid="022fc949"/>
    </style:style>
    <style:style style:name="P488" style:family="paragraph" style:parent-style-name="Footnote">
      <style:text-properties officeooo:paragraph-rsid="0101f12e"/>
    </style:style>
    <style:style style:name="P489" style:family="paragraph" style:parent-style-name="Footnote">
      <style:text-properties officeooo:paragraph-rsid="01591839"/>
    </style:style>
    <style:style style:name="P490" style:family="paragraph" style:parent-style-name="Footnote">
      <style:text-properties officeooo:paragraph-rsid="0103868f"/>
    </style:style>
    <style:style style:name="P491" style:family="paragraph" style:parent-style-name="ppMainFirst">
      <style:text-properties officeooo:paragraph-rsid="00fca637"/>
    </style:style>
    <style:style style:name="P492" style:family="paragraph" style:parent-style-name="ppMain">
      <style:text-properties officeooo:paragraph-rsid="022ff90b"/>
    </style:style>
    <style:style style:name="P493" style:family="paragraph" style:parent-style-name="ppMainFirst">
      <style:text-properties officeooo:paragraph-rsid="01591839"/>
    </style:style>
    <style:style style:name="P494" style:family="paragraph" style:parent-style-name="Footnote">
      <style:text-properties officeooo:rsid="0210b624" officeooo:paragraph-rsid="0210b624"/>
    </style:style>
    <style:style style:name="P495" style:family="paragraph" style:parent-style-name="Footnote">
      <style:text-properties officeooo:rsid="0210cfec" officeooo:paragraph-rsid="0210cfec"/>
    </style:style>
    <style:style style:name="P496" style:family="paragraph" style:parent-style-name="ppMainFirst">
      <style:text-properties officeooo:paragraph-rsid="0159b6ae"/>
    </style:style>
    <style:style style:name="P497" style:family="paragraph" style:parent-style-name="ppMain">
      <style:text-properties officeooo:paragraph-rsid="0210cfec"/>
    </style:style>
    <style:style style:name="P498" style:family="paragraph" style:parent-style-name="Footnote">
      <style:text-properties officeooo:paragraph-rsid="0159b6ae"/>
    </style:style>
    <style:style style:name="P499" style:family="paragraph" style:parent-style-name="ppSmall">
      <style:text-properties officeooo:rsid="022de8a3" officeooo:paragraph-rsid="022de8a3"/>
    </style:style>
    <style:style style:name="P500" style:family="paragraph" style:parent-style-name="ppMainFirst">
      <style:text-properties officeooo:paragraph-rsid="01609bab"/>
    </style:style>
    <style:style style:name="P501" style:family="paragraph" style:parent-style-name="ppMainFirstAfterSub">
      <style:text-properties officeooo:paragraph-rsid="0212b5f5"/>
    </style:style>
    <style:style style:name="P502" style:family="paragraph" style:parent-style-name="ppQuote">
      <style:text-properties officeooo:paragraph-rsid="0212b5f5"/>
    </style:style>
    <style:style style:name="P503" style:family="paragraph" style:parent-style-name="ppMainFirst">
      <style:text-properties officeooo:paragraph-rsid="00f28bb4"/>
    </style:style>
    <style:style style:name="P504" style:family="paragraph" style:parent-style-name="ppNumbered1Start" style:list-style-name="ppNumInBrackets">
      <style:text-properties officeooo:paragraph-rsid="015e7e8b"/>
    </style:style>
    <style:style style:name="P505" style:family="paragraph" style:parent-style-name="ppMain">
      <style:text-properties officeooo:paragraph-rsid="0140a466"/>
    </style:style>
    <style:style style:name="P506" style:family="paragraph" style:parent-style-name="ppMain">
      <style:text-properties officeooo:paragraph-rsid="01413d78"/>
    </style:style>
    <style:style style:name="P507" style:family="paragraph" style:parent-style-name="ppBibleBookName">
      <style:text-properties officeooo:rsid="01413d78" officeooo:paragraph-rsid="01413d78"/>
    </style:style>
    <style:style style:name="P508" style:family="paragraph" style:parent-style-name="ppBibleQuote">
      <style:text-properties officeooo:rsid="01413d78" officeooo:paragraph-rsid="01413d78"/>
    </style:style>
    <style:style style:name="P509" style:family="paragraph" style:parent-style-name="Footnote">
      <style:text-properties officeooo:rsid="023057a3" officeooo:paragraph-rsid="023057a3"/>
    </style:style>
    <style:style style:name="P510" style:family="paragraph" style:parent-style-name="ppMain">
      <style:text-properties officeooo:paragraph-rsid="0212b5f5"/>
    </style:style>
    <style:style style:name="P511" style:family="paragraph" style:parent-style-name="Footnote">
      <style:text-properties officeooo:paragraph-rsid="015b6777"/>
    </style:style>
    <style:style style:name="P512" style:family="paragraph" style:parent-style-name="ppMainFirst">
      <style:paragraph-properties fo:margin-top="0.0598in" fo:margin-bottom="0.0402in" style:contextual-spacing="false"/>
      <style:text-properties officeooo:paragraph-rsid="01916fc4"/>
    </style:style>
    <style:style style:name="P513" style:family="paragraph" style:parent-style-name="ppBibleBookName">
      <style:paragraph-properties fo:margin-top="0.0201in" fo:margin-bottom="0in" style:contextual-spacing="false"/>
    </style:style>
    <style:style style:name="P514" style:family="paragraph" style:parent-style-name="ppMain">
      <style:paragraph-properties fo:margin-top="0.0201in" fo:margin-bottom="0.0402in" style:contextual-spacing="false"/>
      <style:text-properties officeooo:paragraph-rsid="0164c5cc"/>
    </style:style>
    <style:style style:name="P515" style:family="paragraph" style:parent-style-name="ppQuote3End" style:master-page-name="">
      <style:paragraph-properties fo:orphans="0" fo:widows="0" style:page-number="auto"/>
    </style:style>
    <style:style style:name="P516" style:family="paragraph" style:parent-style-name="ppMainFirst">
      <style:text-properties officeooo:paragraph-rsid="010638ef"/>
    </style:style>
    <style:style style:name="P517" style:family="paragraph" style:parent-style-name="ppMainFirst">
      <style:text-properties officeooo:paragraph-rsid="023057a3"/>
    </style:style>
    <style:style style:name="P518" style:family="paragraph" style:parent-style-name="ppBibleQuote">
      <style:text-properties officeooo:paragraph-rsid="0214d81a"/>
    </style:style>
    <style:style style:name="P519" style:family="paragraph" style:parent-style-name="ppMain">
      <style:text-properties officeooo:paragraph-rsid="0214d81a"/>
    </style:style>
    <style:style style:name="P520" style:family="paragraph" style:parent-style-name="ppMainFirst">
      <style:text-properties officeooo:paragraph-rsid="0165c868"/>
    </style:style>
    <style:style style:name="P521" style:family="paragraph" style:parent-style-name="ppMainFirst">
      <style:text-properties officeooo:paragraph-rsid="02159b75"/>
    </style:style>
    <style:style style:name="P522" style:family="paragraph" style:parent-style-name="ppMain">
      <style:text-properties officeooo:paragraph-rsid="02159b75"/>
    </style:style>
    <style:style style:name="P523" style:family="paragraph" style:parent-style-name="Footnote">
      <style:text-properties officeooo:rsid="02159b75" officeooo:paragraph-rsid="02159b75"/>
    </style:style>
    <style:style style:name="P524" style:family="paragraph" style:parent-style-name="ppBibleQuote">
      <style:text-properties officeooo:paragraph-rsid="0216924c"/>
    </style:style>
    <style:style style:name="P525" style:family="paragraph" style:parent-style-name="Footnote">
      <style:text-properties officeooo:rsid="0216924c" officeooo:paragraph-rsid="0216924c"/>
    </style:style>
    <style:style style:name="P526" style:family="paragraph" style:parent-style-name="ppMain">
      <style:text-properties officeooo:paragraph-rsid="0217f904"/>
    </style:style>
    <style:style style:name="P527" style:family="paragraph" style:parent-style-name="ppQuote2Mid">
      <style:paragraph-properties fo:margin-top="0.0201in" fo:margin-bottom="0in" style:contextual-spacing="false"/>
    </style:style>
    <style:style style:name="P528" style:family="paragraph" style:parent-style-name="ppMain">
      <style:text-properties officeooo:paragraph-rsid="02305eff"/>
    </style:style>
    <style:style style:name="P529" style:family="paragraph" style:parent-style-name="Footnote">
      <style:text-properties officeooo:paragraph-rsid="0167b176"/>
    </style:style>
    <style:style style:name="P530" style:family="paragraph" style:parent-style-name="Footnote">
      <style:text-properties officeooo:rsid="0217f904" officeooo:paragraph-rsid="0217f904"/>
    </style:style>
    <style:style style:name="P531" style:family="paragraph" style:parent-style-name="ppSmall">
      <style:text-properties officeooo:rsid="0193c343" officeooo:paragraph-rsid="0193c343"/>
    </style:style>
    <style:style style:name="P532" style:family="paragraph" style:parent-style-name="ppSmall">
      <style:text-properties officeooo:rsid="01944004" officeooo:paragraph-rsid="01944004"/>
    </style:style>
    <style:style style:name="P533" style:family="paragraph" style:parent-style-name="ppMainFirst">
      <style:text-properties officeooo:paragraph-rsid="0193c343"/>
    </style:style>
    <style:style style:name="P534" style:family="paragraph" style:parent-style-name="ppMain">
      <style:text-properties officeooo:paragraph-rsid="0193c343"/>
    </style:style>
    <style:style style:name="P535" style:family="paragraph" style:parent-style-name="ppMain">
      <style:text-properties officeooo:paragraph-rsid="01959309"/>
    </style:style>
    <style:style style:name="P536" style:family="paragraph" style:parent-style-name="Footnote">
      <style:text-properties officeooo:rsid="01959309" officeooo:paragraph-rsid="01959309"/>
    </style:style>
    <style:style style:name="P537" style:family="paragraph" style:parent-style-name="ppMain">
      <style:text-properties officeooo:paragraph-rsid="01944004"/>
    </style:style>
    <style:style style:name="P538" style:family="paragraph" style:parent-style-name="ppMain" style:master-page-name="ppCoverBack">
      <style:paragraph-properties style:page-number="auto"/>
    </style:style>
    <style:style style:name="P539" style:family="paragraph">
      <style:paragraph-properties fo:margin-left="0in" fo:margin-right="0in" fo:text-align="center" fo:text-indent="0in" style:writing-mode="lr-tb"/>
      <style:text-properties fo:color="#ffffff" loext:opacity="100%" style:font-name="Linux Biolinum1" fo:font-weight="normal" style:font-weight-asian="normal" style:font-weight-complex="normal"/>
    </style:style>
    <style:style style:name="P540" style:family="paragraph">
      <loext:graphic-properties draw:fill-color="#000000" draw:opacity="37%"/>
      <style:paragraph-properties fo:margin-left="0.2in" fo:margin-right="0in" fo:text-align="center" fo:text-indent="0in" style:writing-mode="lr-tb"/>
      <style:text-properties fo:color="#ffffff" loext:opacity="100%" style:font-name="Linux Biolinum1" fo:font-weight="normal" style:font-weight-asian="normal" style:font-weight-complex="normal"/>
    </style:style>
    <style:style style:name="T1" style:family="text">
      <style:text-properties style:font-name="Linux Libertine" fo:font-size="54pt" style:font-size-asian="44pt" style:font-size-complex="36pt"/>
    </style:style>
    <style:style style:name="T2" style:family="text">
      <style:text-properties style:font-name="Linux Libertine" fo:font-size="44pt" style:font-size-asian="36pt" style:font-size-complex="28pt"/>
    </style:style>
    <style:style style:name="T3" style:family="text">
      <style:text-properties style:font-name="Linux Libertine" fo:font-size="20pt" fo:letter-spacing="0.0024in" fo:font-style="italic" style:font-size-asian="28pt" style:font-style-asian="italic" style:font-family-complex="'Linux Libertine G'" style:font-pitch-complex="variable" style:font-size-complex="28pt" style:font-style-complex="italic" style:text-scale="105%"/>
    </style:style>
    <style:style style:name="T4" style:family="text">
      <style:text-properties style:font-name="Linux Libertine" fo:font-size="16pt" fo:letter-spacing="0.0024in" fo:font-style="italic" style:font-size-asian="26pt" style:font-style-asian="italic" style:font-family-complex="'Linux Libertine G'" style:font-pitch-complex="variable" style:font-size-complex="26pt" style:font-style-complex="italic" style:text-scale="105%"/>
    </style:style>
    <style:style style:name="T5" style:family="text">
      <style:text-properties fo:color="#ffff33" loext:opacity="100%" fo:font-size="20pt" fo:text-shadow="1pt 1pt" officeooo:rsid="0185bd38" fo:background-color="transparent" loext:char-shading-value="0" style:font-size-asian="20pt" style:font-size-complex="20pt"/>
    </style:style>
    <style:style style:name="T6" style:family="text">
      <style:text-properties fo:color="#ffff33" loext:opacity="100%" fo:font-size="20pt" fo:text-shadow="1pt 1pt" officeooo:rsid="00e6d325" fo:background-color="transparent" loext:char-shading-value="0" style:font-size-asian="20pt" style:font-size-complex="20pt"/>
    </style:style>
    <style:style style:name="T7" style:family="text">
      <style:text-properties fo:color="#ffff33" loext:opacity="100%" fo:font-size="20pt" fo:letter-spacing="0.0138in" fo:text-shadow="1pt 1pt" officeooo:rsid="0185bd38" fo:background-color="transparent" loext:char-shading-value="0" style:font-size-asian="20pt" style:font-size-complex="20pt"/>
    </style:style>
    <style:style style:name="T8" style:family="text">
      <style:text-properties fo:color="#ffff33" loext:opacity="100%" fo:font-size="16pt" fo:letter-spacing="0.0138in" fo:text-shadow="1pt 1pt" officeooo:rsid="0185bd38" fo:background-color="transparent" loext:char-shading-value="0" style:font-size-asian="16pt" style:font-size-complex="16pt"/>
    </style:style>
    <style:style style:name="T9" style:family="text">
      <style:text-properties fo:color="#000000" loext:opacity="100%" style:font-name="Linux Biolinum1" fo:font-size="10pt" style:text-underline-style="none" fo:font-weight="bold" officeooo:rsid="0107ffdc" style:font-size-asian="10pt" style:font-weight-asian="bold" style:font-size-complex="10pt" style:font-weight-complex="bold"/>
    </style:style>
    <style:style style:name="T10" style:family="text">
      <style:text-properties fo:color="#000000" loext:opacity="100%" style:font-name="Linux Biolinum1" fo:font-size="10pt" style:text-underline-style="none" fo:font-weight="bold" officeooo:rsid="003016a1" style:font-size-asian="10pt" style:font-weight-asian="bold" style:font-size-complex="10pt" style:font-weight-complex="bold"/>
    </style:style>
    <style:style style:name="T11" style:family="text">
      <style:text-properties officeooo:rsid="018a0955"/>
    </style:style>
    <style:style style:name="T12" style:family="text">
      <style:text-properties officeooo:rsid="02286541"/>
    </style:style>
    <style:style style:name="T13" style:family="text">
      <style:text-properties officeooo:rsid="018bb455"/>
    </style:style>
    <style:style style:name="T14" style:family="text">
      <style:text-properties officeooo:rsid="0185bd38"/>
    </style:style>
    <style:style style:name="T15" style:family="text">
      <style:text-properties fo:color="#000000" loext:opacity="100%" style:font-name="Linux Biolinum1" style:text-underline-style="none"/>
    </style:style>
    <style:style style:name="T16" style:family="text">
      <style:text-properties fo:color="#000000" loext:opacity="100%" style:font-name="Linux Biolinum1" style:text-underline-style="none" officeooo:rsid="00114189"/>
    </style:style>
    <style:style style:name="T17" style:family="text">
      <style:text-properties fo:font-style="italic" style:font-style-asian="italic" style:font-style-complex="italic"/>
    </style:style>
    <style:style style:name="T18" style:family="text">
      <style:text-properties officeooo:rsid="00ef8679"/>
    </style:style>
    <style:style style:name="T19" style:family="text">
      <style:text-properties officeooo:rsid="013b4268"/>
    </style:style>
    <style:style style:name="T20" style:family="text">
      <style:text-properties officeooo:rsid="014d9850"/>
    </style:style>
    <style:style style:name="T21" style:family="text">
      <style:text-properties officeooo:rsid="01f7c039"/>
    </style:style>
    <style:style style:name="T22" style:family="text">
      <style:text-properties officeooo:rsid="00f0b309"/>
    </style:style>
    <style:style style:name="T23" style:family="text">
      <style:text-properties style:text-position="super 58%"/>
    </style:style>
    <style:style style:name="T24" style:family="text">
      <style:text-properties officeooo:rsid="016e600f"/>
    </style:style>
    <style:style style:name="T25" style:family="text">
      <style:text-properties officeooo:rsid="0158e158"/>
    </style:style>
    <style:style style:name="T26" style:family="text">
      <style:text-properties officeooo:rsid="016fe915"/>
    </style:style>
    <style:style style:name="T27" style:family="text">
      <style:text-properties fo:font-style="italic" officeooo:rsid="016fe915" style:font-style-asian="italic" style:font-style-complex="italic"/>
    </style:style>
    <style:style style:name="T28" style:family="text">
      <style:text-properties officeooo:rsid="0164e12f"/>
    </style:style>
    <style:style style:name="T29" style:family="text">
      <style:text-properties style:text-position="super 58%" officeooo:rsid="011ad2ba"/>
    </style:style>
    <style:style style:name="T30" style:family="text">
      <style:text-properties officeooo:rsid="011ad2ba"/>
    </style:style>
    <style:style style:name="T31" style:family="text">
      <style:text-properties style:text-position="super 58%" officeooo:rsid="011b5c2b"/>
    </style:style>
    <style:style style:name="T32" style:family="text">
      <style:text-properties officeooo:rsid="011b5c2b"/>
    </style:style>
    <style:style style:name="T33" style:family="text">
      <style:text-properties fo:font-style="italic" officeooo:rsid="011b5c2b" style:font-style-asian="italic" style:font-style-complex="italic"/>
    </style:style>
    <style:style style:name="T34" style:family="text">
      <style:text-properties officeooo:rsid="01b15d64"/>
    </style:style>
    <style:style style:name="T35" style:family="text">
      <style:text-properties officeooo:rsid="01881f0d"/>
    </style:style>
    <style:style style:name="T36" style:family="text">
      <style:text-properties officeooo:rsid="00f22028"/>
    </style:style>
    <style:style style:name="T37" style:family="text">
      <style:text-properties officeooo:rsid="0191d30a"/>
    </style:style>
    <style:style style:name="T38" style:family="text">
      <style:text-properties officeooo:rsid="01645acc"/>
    </style:style>
    <style:style style:name="T39" style:family="text">
      <style:text-properties fo:font-style="italic" officeooo:rsid="00f22028" style:font-style-asian="italic" style:font-style-complex="italic"/>
    </style:style>
    <style:style style:name="T40" style:family="text">
      <style:text-properties officeooo:rsid="0164e83b"/>
    </style:style>
    <style:style style:name="T41" style:family="text">
      <style:text-properties fo:font-weight="normal" style:font-weight-asian="normal" style:font-weight-complex="normal"/>
    </style:style>
    <style:style style:name="T42" style:family="text">
      <style:text-properties fo:font-weight="normal" officeooo:rsid="0191d30a" style:font-weight-asian="normal" style:font-weight-complex="normal"/>
    </style:style>
    <style:style style:name="T43" style:family="text">
      <style:text-properties officeooo:rsid="0197e95d"/>
    </style:style>
    <style:style style:name="T44" style:family="text">
      <style:text-properties fo:font-style="italic" officeooo:rsid="0164e83b" style:font-style-asian="italic" style:font-style-complex="italic"/>
    </style:style>
    <style:style style:name="T45" style:family="text">
      <style:text-properties officeooo:rsid="01533c78"/>
    </style:style>
    <style:style style:name="T46" style:family="text">
      <style:text-properties officeooo:rsid="00eccf44"/>
    </style:style>
    <style:style style:name="T47" style:family="text">
      <style:text-properties officeooo:rsid="018d33ee"/>
    </style:style>
    <style:style style:name="T48" style:family="text">
      <style:text-properties fo:font-style="italic" officeooo:rsid="01b45e42" style:font-style-asian="italic" style:font-style-complex="italic"/>
    </style:style>
    <style:style style:name="T49" style:family="text">
      <style:text-properties officeooo:rsid="01b45e42"/>
    </style:style>
    <style:style style:name="T50" style:family="text">
      <style:text-properties officeooo:rsid="021ab9bd"/>
    </style:style>
    <style:style style:name="T51" style:family="text">
      <style:text-properties fo:font-weight="bold" style:font-weight-asian="bold" style:font-weight-complex="bold"/>
    </style:style>
    <style:style style:name="T52" style:family="text">
      <style:text-properties fo:font-style="italic" officeooo:rsid="01de6286" style:font-style-asian="italic" style:font-style-complex="italic"/>
    </style:style>
    <style:style style:name="T53" style:family="text">
      <style:text-properties officeooo:rsid="01de6286"/>
    </style:style>
    <style:style style:name="T54" style:family="text">
      <style:text-properties officeooo:rsid="021a812c"/>
    </style:style>
    <style:style style:name="T55" style:family="text">
      <style:text-properties fo:font-style="italic" officeooo:rsid="01dcd3ce" style:font-style-asian="italic" style:font-style-complex="italic"/>
    </style:style>
    <style:style style:name="T56" style:family="text">
      <style:text-properties officeooo:rsid="01dcd3ce"/>
    </style:style>
    <style:style style:name="T57" style:family="text">
      <style:text-properties officeooo:rsid="00f7d4c8"/>
    </style:style>
    <style:style style:name="T58" style:family="text">
      <style:text-properties style:text-position="super 58%" officeooo:rsid="00f7d4c8"/>
    </style:style>
    <style:style style:name="T59" style:family="text">
      <style:text-properties officeooo:rsid="00f95f1d"/>
    </style:style>
    <style:style style:name="T60" style:family="text">
      <style:text-properties officeooo:rsid="00f00c53"/>
    </style:style>
    <style:style style:name="T61" style:family="text">
      <style:text-properties officeooo:rsid="01b8238b"/>
    </style:style>
    <style:style style:name="T62" style:family="text">
      <style:text-properties officeooo:rsid="00fdb231"/>
    </style:style>
    <style:style style:name="T63" style:family="text">
      <style:text-properties officeooo:rsid="01cc6e1f"/>
    </style:style>
    <style:style style:name="T64" style:family="text">
      <style:text-properties fo:font-style="italic" officeooo:rsid="01cc6e1f" style:font-style-asian="italic" style:font-style-complex="italic"/>
    </style:style>
    <style:style style:name="T65" style:family="text">
      <style:text-properties officeooo:rsid="00ebd5c1"/>
    </style:style>
    <style:style style:name="T66" style:family="text">
      <style:text-properties officeooo:rsid="01cc7668"/>
    </style:style>
    <style:style style:name="T67" style:family="text">
      <style:text-properties officeooo:rsid="01ce3738"/>
    </style:style>
    <style:style style:name="T68" style:family="text">
      <style:text-properties fo:font-style="italic" officeooo:rsid="01ce3738" style:font-style-asian="italic" style:font-style-complex="italic"/>
    </style:style>
    <style:style style:name="T69" style:family="text">
      <style:text-properties fo:font-style="italic" style:text-underline-style="none" style:font-style-asian="italic" style:font-style-complex="italic"/>
    </style:style>
    <style:style style:name="T70" style:family="text">
      <style:text-properties officeooo:rsid="00ee1826"/>
    </style:style>
    <style:style style:name="T71" style:family="text">
      <style:text-properties officeooo:rsid="01d0fea6"/>
    </style:style>
    <style:style style:name="T72" style:family="text">
      <style:text-properties officeooo:rsid="01d19618"/>
    </style:style>
    <style:style style:name="T73" style:family="text">
      <style:text-properties officeooo:rsid="0159b6ae"/>
    </style:style>
    <style:style style:name="T74" style:family="text">
      <style:text-properties officeooo:rsid="00f0710c"/>
    </style:style>
    <style:style style:name="T75" style:family="text">
      <style:text-properties fo:font-style="italic" officeooo:rsid="00f0710c" style:font-style-asian="italic" style:font-style-complex="italic"/>
    </style:style>
    <style:style style:name="T76" style:family="text">
      <style:text-properties officeooo:rsid="01d1eb98"/>
    </style:style>
    <style:style style:name="T77" style:family="text">
      <style:text-properties officeooo:rsid="01d323b3"/>
    </style:style>
    <style:style style:name="T78" style:family="text">
      <style:text-properties style:text-position="super 58%" officeooo:rsid="00f0710c"/>
    </style:style>
    <style:style style:name="T79" style:family="text">
      <style:text-properties style:text-position="super 58%" officeooo:rsid="0143336f"/>
    </style:style>
    <style:style style:name="T80" style:family="text">
      <style:text-properties officeooo:rsid="0143336f"/>
    </style:style>
    <style:style style:name="T81" style:family="text">
      <style:text-properties style:text-position="super 58%" officeooo:rsid="0102b360"/>
    </style:style>
    <style:style style:name="T82" style:family="text">
      <style:text-properties officeooo:rsid="0102b360"/>
    </style:style>
    <style:style style:name="T83" style:family="text">
      <style:text-properties officeooo:rsid="01d34456"/>
    </style:style>
    <style:style style:name="T84" style:family="text">
      <style:text-properties fo:font-style="italic" officeooo:rsid="01d34456" style:font-style-asian="italic" style:font-style-complex="italic"/>
    </style:style>
    <style:style style:name="T85" style:family="text">
      <style:text-properties fo:font-weight="normal" officeooo:rsid="01d34456" style:font-weight-asian="normal" style:font-weight-complex="normal"/>
    </style:style>
    <style:style style:name="T86" style:family="text">
      <style:text-properties officeooo:rsid="01d34b89"/>
    </style:style>
    <style:style style:name="T87" style:family="text">
      <style:text-properties fo:font-style="italic" officeooo:rsid="01d34b89" style:font-style-asian="italic" style:font-style-complex="italic"/>
    </style:style>
    <style:style style:name="T88" style:family="text">
      <style:text-properties officeooo:rsid="01d7de5e"/>
    </style:style>
    <style:style style:name="T89" style:family="text">
      <style:text-properties fo:font-weight="normal" officeooo:rsid="01d34b89" style:font-weight-asian="normal" style:font-weight-complex="normal"/>
    </style:style>
    <style:style style:name="T90" style:family="text">
      <style:text-properties officeooo:rsid="01d50a5e"/>
    </style:style>
    <style:style style:name="T91" style:family="text">
      <style:text-properties fo:font-style="italic" officeooo:rsid="01d50a5e" style:font-style-asian="italic" style:font-style-complex="italic"/>
    </style:style>
    <style:style style:name="T92" style:family="text">
      <style:text-properties officeooo:rsid="01615462"/>
    </style:style>
    <style:style style:name="T93" style:family="text">
      <style:text-properties fo:font-style="italic" officeooo:rsid="01615462" style:font-style-asian="italic" style:font-style-complex="italic"/>
    </style:style>
    <style:style style:name="T94" style:family="text">
      <style:text-properties officeooo:rsid="01d6abae"/>
    </style:style>
    <style:style style:name="T95" style:family="text">
      <style:text-properties officeooo:rsid="01d7bb14"/>
    </style:style>
    <style:style style:name="T96" style:family="text">
      <style:text-properties officeooo:rsid="00fb6099"/>
    </style:style>
    <style:style style:name="T97" style:family="text">
      <style:text-properties style:text-position="super 58%" officeooo:rsid="017b391d"/>
    </style:style>
    <style:style style:name="T98" style:family="text">
      <style:text-properties officeooo:rsid="017b391d"/>
    </style:style>
    <style:style style:name="T99" style:family="text">
      <style:text-properties officeooo:rsid="01d8c020"/>
    </style:style>
    <style:style style:name="T100" style:family="text">
      <style:text-properties officeooo:rsid="01609bab"/>
    </style:style>
    <style:style style:name="T101" style:family="text">
      <style:text-properties fo:font-style="italic" officeooo:rsid="017b391d" style:font-style-asian="italic" style:font-style-complex="italic"/>
    </style:style>
    <style:style style:name="T102" style:family="text">
      <style:text-properties officeooo:rsid="01da15ad"/>
    </style:style>
    <style:style style:name="T103" style:family="text">
      <style:text-properties officeooo:rsid="013db34f"/>
    </style:style>
    <style:style style:name="T104" style:family="text">
      <style:text-properties officeooo:rsid="01db8fc4"/>
    </style:style>
    <style:style style:name="T105" style:family="text">
      <style:text-properties style:text-position="super 58%" officeooo:rsid="00f22028"/>
    </style:style>
    <style:style style:name="T106" style:family="text">
      <style:text-properties officeooo:rsid="01633fce"/>
    </style:style>
    <style:style style:name="T107" style:family="text">
      <style:text-properties fo:font-style="italic" officeooo:rsid="01633fce" style:font-style-asian="italic" style:font-style-complex="italic"/>
    </style:style>
    <style:style style:name="T108" style:family="text">
      <style:text-properties fo:font-weight="normal" officeooo:rsid="01633fce" style:font-weight-asian="normal" style:font-weight-complex="normal"/>
    </style:style>
    <style:style style:name="T109" style:family="text">
      <style:text-properties officeooo:rsid="015e7e8b"/>
    </style:style>
    <style:style style:name="T110" style:family="text">
      <style:text-properties officeooo:rsid="015efccb"/>
    </style:style>
    <style:style style:name="T111" style:family="text">
      <style:text-properties officeooo:rsid="0396377d"/>
    </style:style>
    <style:style style:name="T112" style:family="text">
      <style:text-properties officeooo:rsid="0044de3a"/>
    </style:style>
    <style:style style:name="T113" style:family="text">
      <style:text-properties officeooo:rsid="039472c9"/>
    </style:style>
    <style:style style:name="T114" style:family="text">
      <style:text-properties officeooo:rsid="01076976"/>
    </style:style>
    <style:style style:name="T115" style:family="text">
      <style:text-properties officeooo:rsid="01856b49"/>
    </style:style>
    <style:style style:name="T116" style:family="text">
      <style:text-properties fo:font-style="italic" officeooo:rsid="01856b49" style:font-style-asian="italic" style:font-style-complex="italic"/>
    </style:style>
    <style:style style:name="T117" style:family="text">
      <style:text-properties style:text-position="super 58%" officeooo:rsid="013db34f"/>
    </style:style>
    <style:style style:name="T118" style:family="text">
      <style:text-properties officeooo:rsid="018f2950"/>
    </style:style>
    <style:style style:name="T119" style:family="text">
      <style:text-properties style:text-position="super 58%" officeooo:rsid="03c8f041"/>
    </style:style>
    <style:style style:name="T120" style:family="text">
      <style:text-properties officeooo:rsid="03c8f041"/>
    </style:style>
    <style:style style:name="T121" style:family="text">
      <style:text-properties officeooo:rsid="01bd35bd"/>
    </style:style>
    <style:style style:name="T122" style:family="text">
      <style:text-properties fo:font-style="italic" style:text-underline-style="solid" style:text-underline-width="auto" style:text-underline-color="font-color" style:font-style-asian="italic" style:font-style-complex="italic"/>
    </style:style>
    <style:style style:name="T123" style:family="text">
      <style:text-properties officeooo:rsid="021d4e9f"/>
    </style:style>
    <style:style style:name="T124" style:family="text">
      <style:text-properties fo:font-style="italic" officeooo:rsid="01bd35bd" style:font-style-asian="italic" style:font-style-complex="italic"/>
    </style:style>
    <style:style style:name="T125" style:family="text">
      <style:text-properties officeooo:rsid="01356ae7"/>
    </style:style>
    <style:style style:name="T126" style:family="text">
      <style:text-properties officeooo:rsid="01364078"/>
    </style:style>
    <style:style style:name="T127" style:family="text">
      <style:text-properties fo:font-weight="normal" officeooo:rsid="01364078" style:font-weight-asian="normal" style:font-weight-complex="normal"/>
    </style:style>
    <style:style style:name="T128" style:family="text">
      <style:text-properties officeooo:rsid="0137c1ca"/>
    </style:style>
    <style:style style:name="T129" style:family="text">
      <style:text-properties fo:font-style="italic" officeooo:rsid="01bed357" style:font-style-asian="italic" style:font-style-complex="italic"/>
    </style:style>
    <style:style style:name="T130" style:family="text">
      <style:text-properties officeooo:rsid="01bed357"/>
    </style:style>
    <style:style style:name="T131" style:family="text">
      <style:text-properties style:font-name="Linux Biolinum4" fo:font-size="11pt" officeooo:rsid="04fd42f0" style:font-size-asian="10.5pt"/>
    </style:style>
    <style:style style:name="T132" style:family="text">
      <style:text-properties officeooo:rsid="01c0caeb"/>
    </style:style>
    <style:style style:name="T133" style:family="text">
      <style:text-properties officeooo:rsid="01328259"/>
    </style:style>
    <style:style style:name="T134" style:family="text">
      <style:text-properties officeooo:rsid="01c1a89e"/>
    </style:style>
    <style:style style:name="T135" style:family="text">
      <style:text-properties officeooo:rsid="02202173"/>
    </style:style>
    <style:style style:name="T136" style:family="text">
      <style:text-properties style:font-name="Linux Libertine4" officeooo:rsid="01533c78" style:font-size-asian="10.5pt"/>
    </style:style>
    <style:style style:name="T137" style:family="text">
      <style:text-properties fo:font-style="italic" officeooo:rsid="01c1a89e" style:font-style-asian="italic" style:font-style-complex="italic"/>
    </style:style>
    <style:style style:name="T138" style:family="text">
      <style:text-properties officeooo:rsid="01c2a555"/>
    </style:style>
    <style:style style:name="T139" style:family="text">
      <style:text-properties officeooo:rsid="01c72395"/>
    </style:style>
    <style:style style:name="T140" style:family="text">
      <style:text-properties style:text-position="super 58%" officeooo:rsid="010a0f56"/>
    </style:style>
    <style:style style:name="T141" style:family="text">
      <style:text-properties officeooo:rsid="010a0f56"/>
    </style:style>
    <style:style style:name="T142" style:family="text">
      <style:text-properties style:text-position="super 58%" officeooo:rsid="01356ae7"/>
    </style:style>
    <style:style style:name="T143" style:family="text">
      <style:text-properties style:text-position="0% 100%" officeooo:rsid="01356ae7"/>
    </style:style>
    <style:style style:name="T144" style:family="text">
      <style:text-properties officeooo:rsid="01c46eb0"/>
    </style:style>
    <style:style style:name="T145" style:family="text">
      <style:text-properties fo:font-style="italic" officeooo:rsid="01c46eb0" style:font-style-asian="italic" style:font-style-complex="italic"/>
    </style:style>
    <style:style style:name="T146" style:family="text">
      <style:text-properties officeooo:rsid="00fd9601"/>
    </style:style>
    <style:style style:name="T147" style:family="text">
      <style:text-properties fo:font-style="italic" officeooo:rsid="00fd9601" style:font-style-asian="italic" style:font-style-complex="italic"/>
    </style:style>
    <style:style style:name="T148" style:family="text">
      <style:text-properties officeooo:rsid="00fdab14"/>
    </style:style>
    <style:style style:name="T149" style:family="text">
      <style:text-properties officeooo:rsid="01c50ef4"/>
    </style:style>
    <style:style style:name="T150" style:family="text">
      <style:text-properties officeooo:rsid="0114cee1"/>
    </style:style>
    <style:style style:name="T151" style:family="text">
      <style:text-properties fo:font-style="italic" officeooo:rsid="0114cee1" style:font-style-asian="italic" style:font-style-complex="italic"/>
    </style:style>
    <style:style style:name="T152" style:family="text">
      <style:text-properties officeooo:rsid="01c55e43"/>
    </style:style>
    <style:style style:name="T153" style:family="text">
      <style:text-properties style:text-position="super 58%" officeooo:rsid="00f00c53"/>
    </style:style>
    <style:style style:name="T154" style:family="text">
      <style:text-properties officeooo:rsid="01c603f9"/>
    </style:style>
    <style:style style:name="T155" style:family="text">
      <style:text-properties fo:font-style="italic" officeooo:rsid="01c603f9" style:font-style-asian="italic" style:font-style-complex="italic"/>
    </style:style>
    <style:style style:name="T156" style:family="text">
      <style:text-properties officeooo:rsid="01591839"/>
    </style:style>
    <style:style style:name="T157" style:family="text">
      <style:text-properties officeooo:rsid="003d9855"/>
    </style:style>
    <style:style style:name="T158" style:family="text">
      <style:text-properties fo:font-style="italic" officeooo:rsid="003d9855" style:font-style-asian="italic" style:font-style-complex="italic"/>
    </style:style>
    <style:style style:name="T159" style:family="text">
      <style:text-properties officeooo:rsid="0039805c"/>
    </style:style>
    <style:style style:name="T160" style:family="text">
      <style:text-properties officeooo:rsid="01c7d897"/>
    </style:style>
    <style:style style:name="T161" style:family="text">
      <style:text-properties fo:font-style="italic" officeooo:rsid="01c7d897" style:font-style-asian="italic" style:font-style-complex="italic"/>
    </style:style>
    <style:style style:name="T162" style:family="text">
      <style:text-properties officeooo:rsid="018f7a81"/>
    </style:style>
    <style:style style:name="T163" style:family="text">
      <style:text-properties officeooo:rsid="0193c343"/>
    </style:style>
    <style:style style:name="T164" style:family="text">
      <style:text-properties officeooo:rsid="01c82152"/>
    </style:style>
    <style:style style:name="T165" style:family="text">
      <style:text-properties fo:font-style="italic" officeooo:rsid="01c82152" style:font-style-asian="italic" style:font-style-complex="italic"/>
    </style:style>
    <style:style style:name="T166" style:family="text">
      <style:text-properties officeooo:rsid="01c96f93"/>
    </style:style>
    <style:style style:name="T167" style:family="text">
      <style:text-properties officeooo:rsid="0100c440"/>
    </style:style>
    <style:style style:name="T168" style:family="text">
      <style:text-properties fo:font-style="italic" officeooo:rsid="01cb9c84" style:font-style-asian="italic" style:font-style-complex="italic"/>
    </style:style>
    <style:style style:name="T169" style:family="text">
      <style:text-properties officeooo:rsid="01cb9c84"/>
    </style:style>
    <style:style style:name="T170" style:family="text">
      <style:text-properties fo:font-style="italic" officeooo:rsid="0143336f" style:font-style-asian="italic" style:font-style-complex="italic"/>
    </style:style>
    <style:style style:name="T171" style:family="text">
      <style:text-properties officeooo:rsid="013d00f1"/>
    </style:style>
    <style:style style:name="T172" style:family="text">
      <style:text-properties fo:color="#000000" loext:opacity="100%" style:text-outline="false" style:text-line-through-style="none" style:text-line-through-type="none" style:font-name="Linux Libertine" fo:letter-spacing="normal" fo:font-style="normal" fo:text-shadow="none" style:text-underline-style="none" fo:font-weight="normal" officeooo:rsid="0017def2" style:font-style-asian="normal" style:font-weight-asian="normal" text:display="true"/>
    </style:style>
    <style:style style:name="T173" style:family="text">
      <style:text-properties fo:color="#000000" loext:opacity="100%" style:text-outline="false" style:text-line-through-style="none" style:text-line-through-type="none" style:font-name="Linux Libertine" fo:letter-spacing="normal" fo:font-style="normal" fo:text-shadow="none" style:text-underline-style="none" fo:font-weight="normal" style:font-style-asian="normal" style:font-weight-asian="normal" text:display="true"/>
    </style:style>
    <style:style style:name="T174" style:family="text">
      <style:text-properties fo:color="#000000" loext:opacity="100%" style:text-outline="false" style:text-line-through-style="none" style:text-line-through-type="none" style:font-name="Linux Libertine" fo:letter-spacing="normal" fo:font-style="normal" fo:text-shadow="none" style:text-underline-style="none" fo:font-weight="normal" officeooo:rsid="001ff604" style:font-style-asian="normal" style:font-weight-asian="normal" text:display="true"/>
    </style:style>
    <style:style style:name="T175" style:family="text">
      <style:text-properties fo:color="#000000" loext:opacity="100%" style:text-outline="false" style:text-line-through-style="none" style:text-line-through-type="none" style:font-name="Linux Libertine" fo:letter-spacing="normal" fo:font-style="italic" fo:text-shadow="none" style:text-underline-style="none" fo:font-weight="normal" style:font-style-asian="italic" style:font-weight-asian="normal" style:font-style-complex="italic" text:display="true"/>
    </style:style>
    <style:style style:name="T176" style:family="text">
      <style:text-properties fo:color="#000000" loext:opacity="100%" style:text-outline="false" style:text-line-through-style="none" style:text-line-through-type="none" style:font-name="Linux Libertine" fo:letter-spacing="normal" fo:font-style="normal" fo:text-shadow="none" style:text-underline-style="none" fo:font-weight="normal" officeooo:rsid="00166a43" style:font-style-asian="normal" style:font-weight-asian="normal" text:display="true"/>
    </style:style>
    <style:style style:name="T177" style:family="text">
      <style:text-properties officeooo:rsid="0018e1f5"/>
    </style:style>
    <style:style style:name="T178" style:family="text">
      <style:text-properties fo:color="#000000" loext:opacity="100%" style:text-outline="false" style:text-line-through-style="none" style:text-line-through-type="none" style:font-name="Linux Libertine" fo:letter-spacing="normal" fo:font-style="normal" fo:text-shadow="none" style:text-underline-style="none" fo:font-weight="normal" officeooo:rsid="0018e1f5" style:font-style-asian="normal" style:font-weight-asian="normal" text:display="true"/>
    </style:style>
    <style:style style:name="T179" style:family="text">
      <style:text-properties fo:color="#000000" loext:opacity="100%" style:text-outline="false" style:text-line-through-style="none" style:text-line-through-type="none" style:font-name="Linux Libertine" fo:letter-spacing="normal" fo:font-style="normal" fo:text-shadow="none" style:text-underline-style="none" fo:font-weight="normal" officeooo:rsid="00190540" style:font-style-asian="normal" style:font-weight-asian="normal" text:display="true"/>
    </style:style>
    <style:style style:name="T180" style:family="text">
      <style:text-properties officeooo:rsid="00190540"/>
    </style:style>
    <style:style style:name="T181" style:family="text">
      <style:text-properties officeooo:rsid="00198a1c"/>
    </style:style>
    <style:style style:name="T182" style:family="text">
      <style:text-properties fo:color="#000000" loext:opacity="100%" style:text-outline="false" style:text-line-through-style="none" style:text-line-through-type="none" style:font-name="Linux Libertine" fo:letter-spacing="normal" fo:font-style="normal" fo:text-shadow="none" style:text-underline-style="none" fo:font-weight="normal" officeooo:rsid="00198a1c" style:font-style-asian="normal" style:font-weight-asian="normal" text:display="true"/>
    </style:style>
    <style:style style:name="T183" style:family="text">
      <style:text-properties fo:color="#000000" loext:opacity="100%" style:text-outline="false" style:text-line-through-style="none" style:text-line-through-type="none" style:text-position="super 58%" style:font-name="Linux Libertine" fo:letter-spacing="normal" fo:font-style="normal" fo:text-shadow="none" style:text-underline-style="none" fo:font-weight="normal" style:font-style-asian="normal" style:font-weight-asian="normal" text:display="true"/>
    </style:style>
    <style:style style:name="T184" style:family="text">
      <style:text-properties fo:color="#000000" loext:opacity="100%" style:text-outline="false" style:text-line-through-style="none" style:text-line-through-type="none" style:font-name="Linux Libertine" fo:letter-spacing="normal" fo:font-style="italic" fo:text-shadow="none" style:text-underline-style="none" fo:font-weight="normal" officeooo:rsid="00198a1c" style:font-style-asian="italic" style:font-weight-asian="normal" style:font-style-complex="italic" text:display="true"/>
    </style:style>
    <style:style style:name="T185" style:family="text">
      <style:text-properties fo:font-style="italic" officeooo:rsid="001aa461" style:font-style-asian="italic" style:font-style-complex="italic"/>
    </style:style>
    <style:style style:name="T186" style:family="text">
      <style:text-properties officeooo:rsid="001aa461"/>
    </style:style>
    <style:style style:name="T187" style:family="text">
      <style:text-properties fo:color="#000000" loext:opacity="100%" style:text-outline="false" style:text-line-through-style="none" style:text-line-through-type="none" style:font-name="Linux Libertine" fo:letter-spacing="normal" fo:font-style="normal" fo:text-shadow="none" style:text-underline-style="none" fo:font-weight="normal" officeooo:rsid="001aa461" style:font-style-asian="normal" style:font-weight-asian="normal" text:display="true"/>
    </style:style>
    <style:style style:name="T188" style:family="text">
      <style:text-properties fo:color="#000000" loext:opacity="100%" style:text-outline="false" style:text-line-through-style="none" style:text-line-through-type="none" fo:letter-spacing="normal" fo:font-style="normal" fo:text-shadow="none" style:text-underline-style="none" fo:font-weight="normal" officeooo:rsid="00166a43" style:font-style-asian="normal" style:font-weight-asian="normal" text:display="true"/>
    </style:style>
    <style:style style:name="T189" style:family="text">
      <style:text-properties style:font-name="Linux Libertine"/>
    </style:style>
    <style:style style:name="T190" style:family="text">
      <style:text-properties fo:color="#000000" loext:opacity="100%" style:text-outline="false" style:text-line-through-style="none" style:text-line-through-type="none" style:font-name="Linux Libertine" fo:letter-spacing="normal" fo:font-style="normal" fo:text-shadow="none" style:font-style-asian="normal"/>
    </style:style>
    <style:style style:name="T191" style:family="text">
      <style:text-properties officeooo:rsid="001c8582"/>
    </style:style>
    <style:style style:name="T192" style:family="text">
      <style:text-properties fo:font-style="italic" officeooo:rsid="001c8582" style:font-style-asian="italic" style:font-style-complex="italic"/>
    </style:style>
    <style:style style:name="T193" style:family="text">
      <style:text-properties officeooo:rsid="001d0a88"/>
    </style:style>
    <style:style style:name="T194" style:family="text">
      <style:text-properties fo:color="#000000" loext:opacity="100%" style:text-outline="false" style:text-line-through-style="none" style:text-line-through-type="none" style:font-name="Linux Libertine" fo:letter-spacing="normal" fo:font-style="normal" fo:text-shadow="none" style:text-underline-style="none" fo:font-weight="normal" officeooo:rsid="001d0a88" style:font-style-asian="normal" style:font-weight-asian="normal" text:display="true"/>
    </style:style>
    <style:style style:name="T195" style:family="text">
      <style:text-properties officeooo:rsid="0017def2"/>
    </style:style>
    <style:style style:name="T196" style:family="text">
      <style:text-properties fo:color="#000000" loext:opacity="100%" style:text-outline="false" style:text-line-through-style="none" style:text-line-through-type="none" style:font-name="Linux Libertine" fo:letter-spacing="normal" fo:font-style="normal" fo:text-shadow="none" style:text-underline-style="none" fo:font-weight="normal" officeooo:rsid="001ebfe3" style:font-style-asian="normal" style:font-weight-asian="normal" text:display="true"/>
    </style:style>
    <style:style style:name="T197" style:family="text">
      <style:text-properties officeooo:rsid="001ebfe3"/>
    </style:style>
    <style:style style:name="T198" style:family="text">
      <style:text-properties officeooo:rsid="01761db2"/>
    </style:style>
    <style:style style:name="T199" style:family="text">
      <style:text-properties officeooo:rsid="016aaa55"/>
    </style:style>
    <style:style style:name="T200" style:family="text">
      <style:text-properties officeooo:rsid="0177f871"/>
    </style:style>
    <style:style style:name="T201" style:family="text">
      <style:text-properties fo:font-style="italic" officeooo:rsid="01788805" style:font-style-asian="italic" style:font-style-complex="italic"/>
    </style:style>
    <style:style style:name="T202" style:family="text">
      <style:text-properties officeooo:rsid="01788805"/>
    </style:style>
    <style:style style:name="T203" style:family="text">
      <style:text-properties officeooo:rsid="01515013"/>
    </style:style>
    <style:style style:name="T204" style:family="text">
      <style:text-properties officeooo:rsid="019975a6"/>
    </style:style>
    <style:style style:name="T205" style:family="text">
      <style:text-properties officeooo:rsid="0112aae0"/>
    </style:style>
    <style:style style:name="T206" style:family="text">
      <style:text-properties officeooo:rsid="01a01b35"/>
    </style:style>
    <style:style style:name="T207" style:family="text">
      <style:text-properties officeooo:rsid="01143516"/>
    </style:style>
    <style:style style:name="T208" style:family="text">
      <style:text-properties style:text-position="super 58%" officeooo:rsid="01143516"/>
    </style:style>
    <style:style style:name="T209" style:family="text">
      <style:text-properties fo:font-style="normal" style:font-style-asian="normal" style:font-style-complex="normal"/>
    </style:style>
    <style:style style:name="T210" style:family="text">
      <style:text-properties fo:font-style="italic" officeooo:rsid="0115b867" style:font-style-asian="italic" style:font-style-complex="italic"/>
    </style:style>
    <style:style style:name="T211" style:family="text">
      <style:text-properties officeooo:rsid="0115b867"/>
    </style:style>
    <style:style style:name="T212" style:family="text">
      <style:text-properties officeooo:rsid="01163427"/>
    </style:style>
    <style:style style:name="T213" style:family="text">
      <style:text-properties style:text-position="super 58%" officeooo:rsid="01163427"/>
    </style:style>
    <style:style style:name="T214" style:family="text">
      <style:text-properties officeooo:rsid="019daf1b"/>
    </style:style>
    <style:style style:name="T215" style:family="text">
      <style:text-properties fo:font-style="italic" officeooo:rsid="01163427" style:font-style-asian="italic" style:font-style-complex="italic"/>
    </style:style>
    <style:style style:name="T216" style:family="text">
      <style:text-properties officeooo:rsid="012cf689"/>
    </style:style>
    <style:style style:name="T217" style:family="text">
      <style:text-properties officeooo:rsid="019a7f39"/>
    </style:style>
    <style:style style:name="T218" style:family="text">
      <style:text-properties style:text-position="super 58%" officeooo:rsid="01177429"/>
    </style:style>
    <style:style style:name="T219" style:family="text">
      <style:text-properties officeooo:rsid="01177429"/>
    </style:style>
    <style:style style:name="T220" style:family="text">
      <style:text-properties style:text-position="super 58%" officeooo:rsid="0118bebb"/>
    </style:style>
    <style:style style:name="T221" style:family="text">
      <style:text-properties officeooo:rsid="0118bebb"/>
    </style:style>
    <style:style style:name="T222" style:family="text">
      <style:text-properties fo:font-style="italic" officeooo:rsid="0118bebb" style:font-style-asian="italic" style:font-style-complex="italic"/>
    </style:style>
    <style:style style:name="T223" style:family="text">
      <style:text-properties officeooo:rsid="019f6d3e"/>
    </style:style>
    <style:style style:name="T224" style:family="text">
      <style:text-properties style:text-position="super 58%" officeooo:rsid="012d08e3"/>
    </style:style>
    <style:style style:name="T225" style:family="text">
      <style:text-properties officeooo:rsid="012d08e3"/>
    </style:style>
    <style:style style:name="T226" style:family="text">
      <style:text-properties officeooo:rsid="0119cd6a"/>
    </style:style>
    <style:style style:name="T227" style:family="text">
      <style:text-properties style:text-position="super 58%" officeooo:rsid="0119cd6a"/>
    </style:style>
    <style:style style:name="T228" style:family="text">
      <style:text-properties officeooo:rsid="012e5ee5"/>
    </style:style>
    <style:style style:name="T229" style:family="text">
      <style:text-properties officeooo:rsid="019c20d3"/>
    </style:style>
    <style:style style:name="T230" style:family="text">
      <style:text-properties officeooo:rsid="019bc7ff"/>
    </style:style>
    <style:style style:name="T231" style:family="text">
      <style:text-properties fo:font-style="italic" officeooo:rsid="0119f910" style:font-style-asian="italic" style:font-style-complex="italic"/>
    </style:style>
    <style:style style:name="T232" style:family="text">
      <style:text-properties officeooo:rsid="011abeac"/>
    </style:style>
    <style:style style:name="T233" style:family="text">
      <style:text-properties style:text-position="super 58%" officeooo:rsid="011abeac"/>
    </style:style>
    <style:style style:name="T234" style:family="text">
      <style:text-properties officeooo:rsid="0222107a"/>
    </style:style>
    <style:style style:name="T235" style:family="text">
      <style:text-properties fo:font-style="italic" officeooo:rsid="01a10b12" style:font-style-asian="italic" style:font-style-complex="italic"/>
    </style:style>
    <style:style style:name="T236" style:family="text">
      <style:text-properties officeooo:rsid="01a10b12"/>
    </style:style>
    <style:style style:name="T237" style:family="text">
      <style:text-properties officeooo:rsid="01a1eda4"/>
    </style:style>
    <style:style style:name="T238" style:family="text">
      <style:text-properties officeooo:rsid="01a34ef9"/>
    </style:style>
    <style:style style:name="T239" style:family="text">
      <style:text-properties fo:font-style="italic" officeooo:rsid="01a34ef9" style:font-style-asian="italic" style:font-style-complex="italic"/>
    </style:style>
    <style:style style:name="T240" style:family="text">
      <style:text-properties fo:font-style="italic" officeooo:rsid="01a76cfe" style:font-style-asian="italic" style:font-style-complex="italic"/>
    </style:style>
    <style:style style:name="T241" style:family="text">
      <style:text-properties officeooo:rsid="01244b1d"/>
    </style:style>
    <style:style style:name="T242" style:family="text">
      <style:text-properties style:text-position="super 58%" officeooo:rsid="01244b1d"/>
    </style:style>
    <style:style style:name="T243" style:family="text">
      <style:text-properties fo:font-style="italic" officeooo:rsid="01244b1d" style:font-style-asian="italic" style:font-style-complex="italic"/>
    </style:style>
    <style:style style:name="T244" style:family="text">
      <style:text-properties officeooo:rsid="0125cd79"/>
    </style:style>
    <style:style style:name="T245" style:family="text">
      <style:text-properties style:text-position="super 58%" officeooo:rsid="0125cd79"/>
    </style:style>
    <style:style style:name="T246" style:family="text">
      <style:text-properties fo:font-style="italic" officeooo:rsid="0125cd79" style:font-style-asian="italic" style:font-style-complex="italic"/>
    </style:style>
    <style:style style:name="T247" style:family="text">
      <style:text-properties officeooo:rsid="01a76cfe"/>
    </style:style>
    <style:style style:name="T248" style:family="text">
      <style:text-properties style:text-position="super 58%" officeooo:rsid="00eccf44"/>
    </style:style>
    <style:style style:name="T249" style:family="text">
      <style:text-properties officeooo:rsid="01261326"/>
    </style:style>
    <style:style style:name="T250" style:family="text">
      <style:text-properties officeooo:rsid="02226131"/>
    </style:style>
    <style:style style:name="T251" style:family="text">
      <style:text-properties officeooo:rsid="01a85f36"/>
    </style:style>
    <style:style style:name="T252" style:family="text">
      <style:text-properties officeooo:rsid="01a9580b"/>
    </style:style>
    <style:style style:name="T253" style:family="text">
      <style:text-properties officeooo:rsid="01a96d7b"/>
    </style:style>
    <style:style style:name="T254" style:family="text">
      <style:text-properties fo:font-size="9pt" officeooo:rsid="01a96d7b" style:font-size-asian="9pt" style:font-size-complex="9pt"/>
    </style:style>
    <style:style style:name="T255" style:family="text">
      <style:text-properties fo:font-style="italic" officeooo:rsid="00eccf44" style:font-style-asian="italic" style:font-style-complex="italic"/>
    </style:style>
    <style:style style:name="T256" style:family="text">
      <style:text-properties style:text-position="super 58%" officeooo:rsid="01087db7"/>
    </style:style>
    <style:style style:name="T257" style:family="text">
      <style:text-properties officeooo:rsid="01087db7"/>
    </style:style>
    <style:style style:name="T258" style:family="text">
      <style:text-properties fo:font-style="italic" officeooo:rsid="01a982a7" style:font-style-asian="italic" style:font-style-complex="italic"/>
    </style:style>
    <style:style style:name="T259" style:family="text">
      <style:text-properties officeooo:rsid="01a982a7"/>
    </style:style>
    <style:style style:name="T260" style:family="text">
      <style:text-properties officeooo:rsid="013b3b89"/>
    </style:style>
    <style:style style:name="T261" style:family="text">
      <style:text-properties officeooo:rsid="014788ca"/>
    </style:style>
    <style:style style:name="T262" style:family="text">
      <style:text-properties style:text-position="super 58%" officeooo:rsid="014788ca"/>
    </style:style>
    <style:style style:name="T263" style:family="text">
      <style:text-properties officeooo:rsid="01413d78"/>
    </style:style>
    <style:style style:name="T264" style:family="text">
      <style:text-properties style:text-position="super 58%" officeooo:rsid="01413d78"/>
    </style:style>
    <style:style style:name="T265" style:family="text">
      <style:text-properties officeooo:rsid="01a5d032"/>
    </style:style>
    <style:style style:name="T266" style:family="text">
      <style:text-properties officeooo:rsid="01a9d9ed"/>
    </style:style>
    <style:style style:name="T267" style:family="text">
      <style:text-properties officeooo:rsid="00f28bb4"/>
    </style:style>
    <style:style style:name="T268" style:family="text">
      <style:text-properties officeooo:rsid="013f716f"/>
    </style:style>
    <style:style style:name="T269" style:family="text">
      <style:text-properties style:text-position="super 58%" officeooo:rsid="0145cb5d"/>
    </style:style>
    <style:style style:name="T270" style:family="text">
      <style:text-properties officeooo:rsid="0145cb5d"/>
    </style:style>
    <style:style style:name="T271" style:family="text">
      <style:text-properties fo:font-style="italic" officeooo:rsid="013f716f" style:font-style-asian="italic" style:font-style-complex="italic"/>
    </style:style>
    <style:style style:name="T272" style:family="text">
      <style:text-properties fo:font-weight="normal" officeooo:rsid="0145cb5d" style:font-weight-asian="normal" style:font-weight-complex="normal"/>
    </style:style>
    <style:style style:name="T273" style:family="text">
      <style:text-properties officeooo:rsid="01dfa932"/>
    </style:style>
    <style:style style:name="T274" style:family="text">
      <style:text-properties officeooo:rsid="012064ba"/>
    </style:style>
    <style:style style:name="T275" style:family="text">
      <style:text-properties style:text-position="super 58%" officeooo:rsid="012064ba"/>
    </style:style>
    <style:style style:name="T276" style:family="text">
      <style:text-properties officeooo:rsid="01e08ed4"/>
    </style:style>
    <style:style style:name="T277" style:family="text">
      <style:text-properties fo:font-style="italic" officeooo:rsid="01e08ed4" style:font-style-asian="italic" style:font-style-complex="italic"/>
    </style:style>
    <style:style style:name="T278" style:family="text">
      <style:text-properties officeooo:rsid="01e0c38f"/>
    </style:style>
    <style:style style:name="T279" style:family="text">
      <style:text-properties fo:font-style="italic" officeooo:rsid="01e0c38f" style:font-style-asian="italic" style:font-style-complex="italic"/>
    </style:style>
    <style:style style:name="T280" style:family="text">
      <style:text-properties officeooo:rsid="01e2c0b3"/>
    </style:style>
    <style:style style:name="T281" style:family="text">
      <style:text-properties fo:font-weight="normal" officeooo:rsid="01087db7" style:font-weight-asian="normal" style:font-weight-complex="normal"/>
    </style:style>
    <style:style style:name="T282" style:family="text">
      <style:text-properties officeooo:rsid="01e493a6"/>
    </style:style>
    <style:style style:name="T283" style:family="text">
      <style:text-properties style:text-position="super 58%" officeooo:rsid="00ee1826"/>
    </style:style>
    <style:style style:name="T284" style:family="text">
      <style:text-properties officeooo:rsid="01b9d8ec"/>
    </style:style>
    <style:style style:name="T285" style:family="text">
      <style:text-properties fo:font-style="italic" officeooo:rsid="01b9d8ec" style:font-style-asian="italic" style:font-style-complex="italic"/>
    </style:style>
    <style:style style:name="T286" style:family="text">
      <style:text-properties officeooo:rsid="01babbd4"/>
    </style:style>
    <style:style style:name="T287" style:family="text">
      <style:text-properties fo:font-style="italic" officeooo:rsid="01bbb5d6" style:font-style-asian="italic" style:font-style-complex="italic"/>
    </style:style>
    <style:style style:name="T288" style:family="text">
      <style:text-properties officeooo:rsid="01bbb5d6"/>
    </style:style>
    <style:style style:name="T289" style:family="text">
      <style:text-properties style:text-position="super 58%" officeooo:rsid="013b3b89"/>
    </style:style>
    <style:style style:name="T290" style:family="text">
      <style:text-properties fo:font-style="italic" officeooo:rsid="013b3b89" style:font-style-asian="italic" style:font-style-complex="italic"/>
    </style:style>
    <style:style style:name="T291" style:family="text">
      <style:text-properties officeooo:rsid="01e509c3"/>
    </style:style>
    <style:style style:name="T292" style:family="text">
      <style:text-properties officeooo:rsid="01e55aa5"/>
    </style:style>
    <style:style style:name="T293" style:family="text">
      <style:text-properties fo:font-style="italic" officeooo:rsid="00f00c53" style:font-style-asian="italic" style:font-style-complex="italic"/>
    </style:style>
    <style:style style:name="T294" style:family="text">
      <style:text-properties fo:font-style="italic" style:text-underline-style="solid" style:text-underline-width="auto" style:text-underline-color="font-color" officeooo:rsid="00f00c53" style:font-style-asian="italic" style:font-style-complex="italic"/>
    </style:style>
    <style:style style:name="T295" style:family="text">
      <style:text-properties fo:font-style="italic" officeooo:rsid="01591839" style:font-style-asian="italic" style:font-style-complex="italic"/>
    </style:style>
    <style:style style:name="T296" style:family="text">
      <style:text-properties style:text-position="super 58%" officeooo:rsid="013c2322"/>
    </style:style>
    <style:style style:name="T297" style:family="text">
      <style:text-properties officeooo:rsid="013c2322"/>
    </style:style>
    <style:style style:name="T298" style:family="text">
      <style:text-properties officeooo:rsid="01e7c431"/>
    </style:style>
    <style:style style:name="T299" style:family="text">
      <style:text-properties officeooo:rsid="01e5d32b"/>
    </style:style>
    <style:style style:name="T300" style:family="text">
      <style:text-properties officeooo:rsid="01e7e4b2"/>
    </style:style>
    <style:style style:name="T301" style:family="text">
      <style:text-properties officeooo:rsid="01e9bca4"/>
    </style:style>
    <style:style style:name="T302" style:family="text">
      <style:text-properties officeooo:rsid="01eb0a17"/>
    </style:style>
    <style:style style:name="T303" style:family="text">
      <style:text-properties officeooo:rsid="0164c5cc"/>
    </style:style>
    <style:style style:name="T304" style:family="text">
      <style:text-properties fo:font-style="italic" officeooo:rsid="0164c5cc" style:font-style-asian="italic" style:font-style-complex="italic"/>
    </style:style>
    <style:style style:name="T305" style:family="text">
      <style:text-properties officeooo:rsid="01045e47"/>
    </style:style>
    <style:style style:name="T306" style:family="text">
      <style:text-properties officeooo:rsid="0161fdf3"/>
    </style:style>
    <style:style style:name="T307" style:family="text">
      <style:text-properties officeooo:rsid="01eccf35"/>
    </style:style>
    <style:style style:name="T308" style:family="text">
      <style:text-properties style:text-position="super 58%" officeooo:rsid="010b90d2"/>
    </style:style>
    <style:style style:name="T309" style:family="text">
      <style:text-properties officeooo:rsid="010b90d2"/>
    </style:style>
    <style:style style:name="T310" style:family="text">
      <style:text-properties officeooo:rsid="01ece4eb"/>
    </style:style>
    <style:style style:name="T311" style:family="text">
      <style:text-properties officeooo:rsid="01ecfec3"/>
    </style:style>
    <style:style style:name="T312" style:family="text">
      <style:text-properties officeooo:rsid="01eddf5b"/>
    </style:style>
    <style:style style:name="T313" style:family="text">
      <style:text-properties fo:font-weight="normal" officeooo:rsid="010c5025" style:font-weight-asian="normal" style:font-weight-complex="normal"/>
    </style:style>
    <style:style style:name="T314" style:family="text">
      <style:text-properties style:text-position="super 58%" officeooo:rsid="010c5025"/>
    </style:style>
    <style:style style:name="T315" style:family="text">
      <style:text-properties officeooo:rsid="010c5025"/>
    </style:style>
    <style:style style:name="T316" style:family="text">
      <style:text-properties fo:font-weight="normal" officeooo:rsid="01eddf5b" style:font-weight-asian="normal" style:font-weight-complex="normal"/>
    </style:style>
    <style:style style:name="T317" style:family="text">
      <style:text-properties officeooo:rsid="01ee3510"/>
    </style:style>
    <style:style style:name="T318" style:family="text">
      <style:text-properties officeooo:rsid="01ef7e52"/>
    </style:style>
    <style:style style:name="T319" style:family="text">
      <style:text-properties officeooo:rsid="01f00199"/>
    </style:style>
    <style:style style:name="T320" style:family="text">
      <style:text-properties officeooo:rsid="01f1d21e"/>
    </style:style>
    <style:style style:name="T321" style:family="text">
      <style:text-properties officeooo:rsid="01f23cfc"/>
    </style:style>
    <style:style style:name="T322" style:family="text">
      <style:text-properties officeooo:rsid="01f321cc"/>
    </style:style>
    <style:style style:name="T323" style:family="text">
      <style:text-properties officeooo:rsid="01f4295c"/>
    </style:style>
    <style:style style:name="T324" style:family="text">
      <style:text-properties fo:font-weight="normal" officeooo:rsid="01f4295c" style:font-weight-asian="normal" style:font-weight-complex="normal"/>
    </style:style>
    <style:style style:name="T325" style:family="text">
      <style:text-properties officeooo:rsid="01f5513b"/>
    </style:style>
    <style:style style:name="T326" style:family="text">
      <style:text-properties fo:font-weight="normal" officeooo:rsid="01f5513b" style:font-weight-asian="normal" style:font-weight-complex="normal"/>
    </style:style>
    <style:style style:name="T327" style:family="text">
      <style:text-properties officeooo:rsid="01f7a853"/>
    </style:style>
    <style:style style:name="T328" style:family="text">
      <style:text-properties fo:font-style="italic" officeooo:rsid="01f5513b" style:font-style-asian="italic" style:font-style-complex="italic"/>
    </style:style>
    <style:style style:name="T329" style:family="text">
      <style:text-properties officeooo:rsid="01f72e28"/>
    </style:style>
    <style:style style:name="T330" style:family="text">
      <style:text-properties style:text-position="super 58%" officeooo:rsid="01235740"/>
    </style:style>
    <style:style style:name="T331" style:family="text">
      <style:text-properties officeooo:rsid="01235740"/>
    </style:style>
    <style:style style:name="T332" style:family="text">
      <style:text-properties officeooo:rsid="01f9df04"/>
    </style:style>
    <style:style style:name="T333" style:family="text">
      <style:text-properties style:text-position="super 58%" officeooo:rsid="0123eb33"/>
    </style:style>
    <style:style style:name="T334" style:family="text">
      <style:text-properties officeooo:rsid="0123eb33"/>
    </style:style>
    <style:style style:name="T335" style:family="text">
      <style:text-properties style:text-position="super 58%" officeooo:rsid="01273d25"/>
    </style:style>
    <style:style style:name="T336" style:family="text">
      <style:text-properties officeooo:rsid="01273d25"/>
    </style:style>
    <style:style style:name="T337" style:family="text">
      <style:text-properties style:text-position="super 58%" officeooo:rsid="01282e05"/>
    </style:style>
    <style:style style:name="T338" style:family="text">
      <style:text-properties officeooo:rsid="01282e05"/>
    </style:style>
    <style:style style:name="T339" style:family="text">
      <style:text-properties officeooo:rsid="01fa9827"/>
    </style:style>
    <style:style style:name="T340" style:family="text">
      <style:text-properties fo:font-weight="normal" officeooo:rsid="01fa9827" style:font-weight-asian="normal" style:font-weight-complex="normal"/>
    </style:style>
    <style:style style:name="T341" style:family="text">
      <style:text-properties officeooo:rsid="020748b8"/>
    </style:style>
    <style:style style:name="T342" style:family="text">
      <style:text-properties officeooo:rsid="01291f64"/>
    </style:style>
    <style:style style:name="T343" style:family="text">
      <style:text-properties style:text-position="super 58%" officeooo:rsid="01291f64"/>
    </style:style>
    <style:style style:name="T344" style:family="text">
      <style:text-properties style:text-position="super 58%" officeooo:rsid="0129856d"/>
    </style:style>
    <style:style style:name="T345" style:family="text">
      <style:text-properties officeooo:rsid="0129856d"/>
    </style:style>
    <style:style style:name="T346" style:family="text">
      <style:text-properties style:text-position="super 58%" officeooo:rsid="012a5426"/>
    </style:style>
    <style:style style:name="T347" style:family="text">
      <style:text-properties officeooo:rsid="012a5426"/>
    </style:style>
    <style:style style:name="T348" style:family="text">
      <style:text-properties officeooo:rsid="012e958b"/>
    </style:style>
    <style:style style:name="T349" style:family="text">
      <style:text-properties officeooo:rsid="01facafd"/>
    </style:style>
    <style:style style:name="T350" style:family="text">
      <style:text-properties officeooo:rsid="03bef5ea"/>
    </style:style>
    <style:style style:name="T351" style:family="text">
      <style:text-properties style:text-position="super 58%" officeooo:rsid="03bef5ea"/>
    </style:style>
    <style:style style:name="T352" style:family="text">
      <style:text-properties style:text-position="super 58%" officeooo:rsid="03bf997d"/>
    </style:style>
    <style:style style:name="T353" style:family="text">
      <style:text-properties officeooo:rsid="03bf997d"/>
    </style:style>
    <style:style style:name="T354" style:family="text">
      <style:text-properties officeooo:rsid="01308488"/>
    </style:style>
    <style:style style:name="T355" style:family="text">
      <style:text-properties officeooo:rsid="0282abd7"/>
    </style:style>
    <style:style style:name="T356" style:family="text">
      <style:text-properties fo:font-style="normal" style:text-underline-style="none" officeooo:rsid="017f8263" style:font-style-asian="normal" style:font-style-complex="normal"/>
    </style:style>
    <style:style style:name="T357" style:family="text">
      <style:text-properties fo:font-style="normal" style:text-underline-style="none" officeooo:rsid="01fc3f7f" style:font-style-asian="normal" style:font-style-complex="normal"/>
    </style:style>
    <style:style style:name="T358" style:family="text">
      <style:text-properties fo:font-style="italic" style:text-underline-style="solid" style:text-underline-width="auto" style:text-underline-color="font-color" officeooo:rsid="017f8263" style:font-style-asian="italic" style:font-style-complex="italic"/>
    </style:style>
    <style:style style:name="T359" style:family="text">
      <style:text-properties style:font-name="Linux Biolinum4" fo:font-size="11pt" officeooo:rsid="01515013" style:font-size-asian="10.5pt"/>
    </style:style>
    <style:style style:name="T360" style:family="text">
      <style:text-properties style:font-name="Linux Libertine4" officeooo:rsid="01515013" style:font-size-asian="10.5pt"/>
    </style:style>
    <style:style style:name="T361" style:family="text">
      <style:text-properties officeooo:rsid="017b8a25"/>
    </style:style>
    <style:style style:name="T362" style:family="text">
      <style:text-properties officeooo:rsid="01fc3f7f"/>
    </style:style>
    <style:style style:name="T363" style:family="text">
      <style:text-properties fo:font-style="italic" officeooo:rsid="0282abd7" style:font-style-asian="italic" style:font-style-complex="italic"/>
    </style:style>
    <style:style style:name="T364" style:family="text">
      <style:text-properties officeooo:rsid="017f8263"/>
    </style:style>
    <style:style style:name="T365" style:family="text">
      <style:text-properties fo:font-style="italic" style:text-underline-style="solid" style:text-underline-width="auto" style:text-underline-color="font-color" officeooo:rsid="01308488" style:font-style-asian="italic" style:font-style-complex="italic"/>
    </style:style>
    <style:style style:name="T366" style:family="text">
      <style:text-properties fo:font-style="italic" officeooo:rsid="01fc635b" style:font-style-asian="italic" style:font-style-complex="italic"/>
    </style:style>
    <style:style style:name="T367" style:family="text">
      <style:text-properties officeooo:rsid="01fc635b"/>
    </style:style>
    <style:style style:name="T368" style:family="text">
      <style:text-properties officeooo:rsid="018076f6"/>
    </style:style>
    <style:style style:name="T369" style:family="text">
      <style:text-properties fo:font-style="italic" officeooo:rsid="017f8263" style:font-style-asian="italic" style:font-style-complex="italic"/>
    </style:style>
    <style:style style:name="T370" style:family="text">
      <style:text-properties style:text-position="super 58%" officeooo:rsid="01328259"/>
    </style:style>
    <style:style style:name="T371" style:family="text">
      <style:text-properties officeooo:rsid="01fcf9e3"/>
    </style:style>
    <style:style style:name="T372" style:family="text">
      <style:text-properties style:text-position="super 58%" officeooo:rsid="00f985bf"/>
    </style:style>
    <style:style style:name="T373" style:family="text">
      <style:text-properties officeooo:rsid="00f985bf"/>
    </style:style>
    <style:style style:name="T374" style:family="text">
      <style:text-properties officeooo:rsid="01fe397c"/>
    </style:style>
    <style:style style:name="T375" style:family="text">
      <style:text-properties officeooo:rsid="01feb1f7"/>
    </style:style>
    <style:style style:name="T376" style:family="text">
      <style:text-properties fo:font-weight="normal" officeooo:rsid="0228c64a" style:font-weight-asian="normal" style:font-weight-complex="normal"/>
    </style:style>
    <style:style style:name="T377" style:family="text">
      <style:text-properties officeooo:rsid="00fca637"/>
    </style:style>
    <style:style style:name="T378" style:family="text">
      <style:text-properties officeooo:rsid="0228c64a"/>
    </style:style>
    <style:style style:name="T379" style:family="text">
      <style:text-properties officeooo:rsid="01ff7772"/>
    </style:style>
    <style:style style:name="T380" style:family="text">
      <style:text-properties fo:font-style="normal" officeooo:rsid="00f00c53" style:font-style-asian="normal" style:font-style-complex="normal"/>
    </style:style>
    <style:style style:name="T381" style:family="text">
      <style:text-properties officeooo:rsid="02010da4"/>
    </style:style>
    <style:style style:name="T382" style:family="text">
      <style:text-properties officeooo:rsid="015b6777"/>
    </style:style>
    <style:style style:name="T383" style:family="text">
      <style:text-properties officeooo:rsid="02054229"/>
    </style:style>
    <style:style style:name="T384" style:family="text">
      <style:text-properties officeooo:rsid="020a0774"/>
    </style:style>
    <style:style style:name="T385" style:family="text">
      <style:text-properties style:text-position="super 58%" officeooo:rsid="013d00f1"/>
    </style:style>
    <style:style style:name="T386" style:family="text">
      <style:text-properties fo:font-style="italic" officeooo:rsid="020a0774" style:font-style-asian="italic" style:font-style-complex="italic"/>
    </style:style>
    <style:style style:name="T387" style:family="text">
      <style:text-properties fo:font-style="italic" style:text-underline-style="none" officeooo:rsid="01609bab" style:font-style-asian="italic" style:font-style-complex="italic"/>
    </style:style>
    <style:style style:name="T388" style:family="text">
      <style:text-properties fo:font-weight="normal" officeooo:rsid="01609bab" style:font-weight-asian="normal" style:font-weight-complex="normal"/>
    </style:style>
    <style:style style:name="T389" style:family="text">
      <style:text-properties officeooo:rsid="0047f763"/>
    </style:style>
    <style:style style:name="T390" style:family="text">
      <style:text-properties officeooo:rsid="00429467"/>
    </style:style>
    <style:style style:name="T391" style:family="text">
      <style:text-properties fo:font-weight="bold" officeooo:rsid="0047f763" style:font-weight-asian="bold" style:font-weight-complex="bold"/>
    </style:style>
    <style:style style:name="T392" style:family="text">
      <style:text-properties officeooo:rsid="00398c20"/>
    </style:style>
    <style:style style:name="T393" style:family="text">
      <style:text-properties officeooo:rsid="00967829"/>
    </style:style>
    <style:style style:name="T394" style:family="text">
      <style:text-properties style:text-position="super 58%" officeooo:rsid="00398c20"/>
    </style:style>
    <style:style style:name="T395" style:family="text">
      <style:text-properties style:text-position="super 58%" officeooo:rsid="00404af9"/>
    </style:style>
    <style:style style:name="T396" style:family="text">
      <style:text-properties officeooo:rsid="00404af9"/>
    </style:style>
    <style:style style:name="T397" style:family="text">
      <style:text-properties style:text-position="super 58%" officeooo:rsid="00400ed0"/>
    </style:style>
    <style:style style:name="T398" style:family="text">
      <style:text-properties officeooo:rsid="00400ed0"/>
    </style:style>
    <style:style style:name="T399" style:family="text">
      <style:text-properties officeooo:rsid="0098b03b"/>
    </style:style>
    <style:style style:name="T400" style:family="text">
      <style:text-properties style:text-position="super 58%" officeooo:rsid="0148ee4c"/>
    </style:style>
    <style:style style:name="T401" style:family="text">
      <style:text-properties officeooo:rsid="0148ee4c"/>
    </style:style>
    <style:style style:name="T402" style:family="text">
      <style:text-properties style:font-name="Linux Biolinum4" fo:font-size="11pt" officeooo:rsid="013cd5e0" style:font-size-asian="10.5pt"/>
    </style:style>
    <style:style style:name="T403" style:family="text">
      <style:text-properties officeooo:rsid="0041479d"/>
    </style:style>
    <style:style style:name="T404" style:family="text">
      <style:text-properties style:text-position="super 58%" officeooo:rsid="013cd5e0"/>
    </style:style>
    <style:style style:name="T405" style:family="text">
      <style:text-properties officeooo:rsid="013cd5e0"/>
    </style:style>
    <style:style style:name="T406" style:family="text">
      <style:text-properties fo:font-style="italic" officeooo:rsid="00398c20" style:font-style-asian="italic" style:font-style-complex="italic"/>
    </style:style>
    <style:style style:name="T407" style:family="text">
      <style:text-properties style:font-name="Linux Biolinum4" fo:font-size="11pt" officeooo:rsid="0148ee4c" style:font-size-asian="10.5pt"/>
    </style:style>
    <style:style style:name="T408" style:family="text">
      <style:text-properties style:text-position="super 58%" officeooo:rsid="013f716f"/>
    </style:style>
    <style:style style:name="T409" style:family="text">
      <style:text-properties officeooo:rsid="020a3e06"/>
    </style:style>
    <style:style style:name="T410" style:family="text">
      <style:text-properties officeooo:rsid="020c1709"/>
    </style:style>
    <style:style style:name="T411" style:family="text">
      <style:text-properties fo:font-weight="normal" officeooo:rsid="0164c5cc" style:font-weight-asian="normal" style:font-weight-complex="normal"/>
    </style:style>
    <style:style style:name="T412" style:family="text">
      <style:text-properties officeooo:rsid="0186fde9"/>
    </style:style>
    <style:style style:name="T413" style:family="text">
      <style:text-properties officeooo:rsid="0178a3c3"/>
    </style:style>
    <style:style style:name="T414" style:family="text">
      <style:text-properties fo:font-style="italic" officeooo:rsid="0158e158" style:font-style-asian="italic" style:font-style-complex="italic"/>
    </style:style>
    <style:style style:name="T415" style:family="text">
      <style:text-properties officeooo:rsid="020c3d41"/>
    </style:style>
    <style:style style:name="T416" style:family="text">
      <style:text-properties officeooo:rsid="020de543"/>
    </style:style>
    <style:style style:name="T417" style:family="text">
      <style:text-properties officeooo:rsid="00edd9c0"/>
    </style:style>
    <style:style style:name="T418" style:family="text">
      <style:text-properties fo:font-style="italic" officeooo:rsid="0193c343" style:font-style-asian="italic" style:font-style-complex="italic"/>
    </style:style>
    <style:style style:name="T419" style:family="text">
      <style:text-properties style:text-position="super 58%" officeooo:rsid="00fdab14"/>
    </style:style>
    <style:style style:name="T420" style:family="text">
      <style:text-properties officeooo:rsid="02105e30"/>
    </style:style>
    <style:style style:name="T421" style:family="text">
      <style:text-properties style:text-position="super 58%" officeooo:rsid="00fe100f"/>
    </style:style>
    <style:style style:name="T422" style:family="text">
      <style:text-properties officeooo:rsid="00fe100f"/>
    </style:style>
    <style:style style:name="T423" style:family="text">
      <style:text-properties style:text-position="super 58%" officeooo:rsid="00ffbee6"/>
    </style:style>
    <style:style style:name="T424" style:family="text">
      <style:text-properties officeooo:rsid="00ffbee6"/>
    </style:style>
    <style:style style:name="T425" style:family="text">
      <style:text-properties style:text-position="super 58%" officeooo:rsid="0100e047"/>
    </style:style>
    <style:style style:name="T426" style:family="text">
      <style:text-properties officeooo:rsid="0100e047"/>
    </style:style>
    <style:style style:name="T427" style:family="text">
      <style:text-properties officeooo:rsid="0101f12e"/>
    </style:style>
    <style:style style:name="T428" style:family="text">
      <style:text-properties officeooo:rsid="022fc949"/>
    </style:style>
    <style:style style:name="T429" style:family="text">
      <style:text-properties style:text-position="super 58%" officeooo:rsid="0101f12e"/>
    </style:style>
    <style:style style:name="T430" style:family="text">
      <style:text-properties officeooo:rsid="0103868f"/>
    </style:style>
    <style:style style:name="T431" style:family="text">
      <style:text-properties fo:font-style="italic" officeooo:rsid="0103868f" style:font-style-asian="italic" style:font-style-complex="italic"/>
    </style:style>
    <style:style style:name="T432" style:family="text">
      <style:text-properties officeooo:rsid="01056ee4"/>
    </style:style>
    <style:style style:name="T433" style:family="text">
      <style:text-properties style:text-position="super 58%" officeooo:rsid="01056ee4"/>
    </style:style>
    <style:style style:name="T434" style:family="text">
      <style:text-properties officeooo:rsid="0210b624"/>
    </style:style>
    <style:style style:name="T435" style:family="text">
      <style:text-properties fo:font-style="italic" officeooo:rsid="0159b6ae" style:font-style-asian="italic" style:font-style-complex="italic"/>
    </style:style>
    <style:style style:name="T436" style:family="text">
      <style:text-properties officeooo:rsid="022cbb43"/>
    </style:style>
    <style:style style:name="T437" style:family="text">
      <style:text-properties officeooo:rsid="0212b5f5"/>
    </style:style>
    <style:style style:name="T438" style:family="text">
      <style:text-properties officeooo:rsid="01916fc4"/>
    </style:style>
    <style:style style:name="T439" style:family="text">
      <style:text-properties style:text-position="super 58%" officeooo:rsid="0140a466"/>
    </style:style>
    <style:style style:name="T440" style:family="text">
      <style:text-properties officeooo:rsid="0140a466"/>
    </style:style>
    <style:style style:name="T441" style:family="text">
      <style:text-properties officeooo:rsid="023057a3"/>
    </style:style>
    <style:style style:name="T442" style:family="text">
      <style:text-properties fo:font-style="italic" officeooo:rsid="015b6777" style:font-style-asian="italic" style:font-style-complex="italic"/>
    </style:style>
    <style:style style:name="T443" style:family="text">
      <style:text-properties fo:font-style="italic" officeooo:rsid="01645acc" style:font-style-asian="italic" style:font-style-complex="italic"/>
    </style:style>
    <style:style style:name="T444" style:family="text">
      <style:text-properties fo:language="en" fo:country="US" fo:font-style="italic" officeooo:rsid="01645acc" style:font-style-asian="italic" style:font-style-complex="italic"/>
    </style:style>
    <style:style style:name="T445" style:family="text">
      <style:text-properties officeooo:rsid="010638ef"/>
    </style:style>
    <style:style style:name="T446" style:family="text">
      <style:text-properties officeooo:rsid="0214d81a"/>
    </style:style>
    <style:style style:name="T447" style:family="text">
      <style:text-properties fo:font-weight="normal" officeooo:rsid="0214d81a" style:font-weight-asian="normal" style:font-weight-complex="normal"/>
    </style:style>
    <style:style style:name="T448" style:family="text">
      <style:text-properties officeooo:rsid="0165c868"/>
    </style:style>
    <style:style style:name="T449" style:family="text">
      <style:text-properties officeooo:rsid="02159b75"/>
    </style:style>
    <style:style style:name="T450" style:family="text">
      <style:text-properties officeooo:rsid="01944004"/>
    </style:style>
    <style:style style:name="T451" style:family="text">
      <style:text-properties fo:font-style="italic" style:text-underline-style="solid" style:text-underline-width="auto" style:text-underline-color="font-color" officeooo:rsid="01944004" style:font-style-asian="italic" style:font-style-complex="italic"/>
    </style:style>
    <style:style style:name="T452" style:family="text">
      <style:text-properties fo:font-style="italic" officeooo:rsid="016aaa55" style:font-style-asian="italic" style:font-style-complex="italic"/>
    </style:style>
    <style:style style:name="T453" style:family="text">
      <style:text-properties officeooo:rsid="0216924c"/>
    </style:style>
    <style:style style:name="T454" style:family="text">
      <style:text-properties officeooo:rsid="0217f904"/>
    </style:style>
    <style:style style:name="T455" style:family="text">
      <style:text-properties fo:font-weight="normal" officeooo:rsid="0217f904" style:font-weight-asian="normal" style:font-weight-complex="normal"/>
    </style:style>
    <style:style style:name="T456" style:family="text">
      <style:text-properties officeooo:rsid="01400233"/>
    </style:style>
    <style:style style:name="T457" style:family="text">
      <style:text-properties fo:font-style="italic" officeooo:rsid="01400233" style:font-style-asian="italic" style:font-style-complex="italic"/>
    </style:style>
    <style:style style:name="T458" style:family="text">
      <style:text-properties officeooo:rsid="0167b176"/>
    </style:style>
    <style:style style:name="T459" style:family="text">
      <style:text-properties fo:font-style="italic" officeooo:rsid="0167b176" style:font-style-asian="italic" style:font-style-complex="italic"/>
    </style:style>
    <style:style style:name="T460" style:family="text">
      <style:text-properties fo:font-style="italic" officeooo:rsid="01916fc4" style:font-style-asian="italic" style:font-style-complex="italic"/>
    </style:style>
    <style:style style:name="T461" style:family="text">
      <style:text-properties officeooo:rsid="01959309"/>
    </style:style>
    <style:style style:name="T462" style:family="text">
      <style:text-properties officeooo:rsid="0196403b"/>
    </style:style>
    <style:style style:name="T463" style:family="text">
      <style:text-properties fo:color="#ffffff" loext:opacity="100%" style:font-name="Linux Biolinum1" fo:font-weight="normal" style:font-weight-asian="normal" style:font-weight-complex="normal"/>
    </style:style>
    <style:style style:name="fr1" style:family="graphic" style:parent-style-name="Graphics">
      <style:graphic-properties style:run-through="foreground" style:wrap="run-through" style:number-wrapped-paragraphs="no-limit" style:vertical-pos="from-top" style:vertical-rel="paragraph" style:horizontal-pos="from-left" style:horizontal-rel="paragraph" style:mirror="none" fo:clip="rect(0in, 0in, 0in, 0in)" draw:luminance="0%" draw:contrast="0%" draw:red="0%" draw:green="0%" draw:blue="0%" draw:gamma="100%" draw:color-inversion="false" draw:image-opacity="100%" draw:color-mode="standard" draw:wrap-influence-on-position="once-concurrent" loext:allow-overlap="true"/>
    </style:style>
    <style:style style:name="fr2" style:family="graphic" style:parent-style-name="Graphics">
      <style:graphic-properties style:run-through="foreground" style:wrap="run-through" style:number-wrapped-paragraphs="no-limit" style:vertical-pos="from-top" style:vertical-rel="paragraph" style:horizontal-pos="from-left" style:horizontal-rel="paragraph" draw:fill-image-width="0in" draw:fill-image-height="0in" style:shadow="none" draw:shadow-opacity="100%" style:mirror="none" fo:clip="rect(0in, 0in, 0in, 0in)" draw:luminance="0%" draw:contrast="0%" draw:red="0%" draw:green="0%" draw:blue="0%" draw:gamma="100%" draw:color-inversion="false" draw:image-opacity="100%" draw:color-mode="standard"/>
    </style:style>
    <style:style style:name="fr3" style:family="graphic" style:parent-style-name="Graphics">
      <style:graphic-properties fo:margin-top="0.0799in" fo:margin-bottom="0.1201in" style:vertical-pos="top" style:vertical-rel="paragraph-content" fo:padding="0in" fo:border="0.74pt solid #000000" style:mirror="none" fo:clip="rect(0in, 0in, 0in, 0in)" draw:luminance="0%" draw:contrast="0%" draw:red="0%" draw:green="0%" draw:blue="0%" draw:gamma="100%" draw:color-inversion="false" draw:image-opacity="100%" draw:color-mode="standard"/>
    </style:style>
    <style:style style:name="fr4" style:family="graphic" style:parent-style-name="Graphics">
      <style:graphic-properties style:vertical-pos="from-top" style:vertical-rel="paragraph" style:horizontal-pos="from-left" style:horizontal-rel="paragraph" style:mirror="none" fo:clip="rect(0in, 0in, 0in, 0in)" draw:luminance="0%" draw:contrast="0%" draw:red="0%" draw:green="0%" draw:blue="0%" draw:gamma="100%" draw:color-inversion="false" draw:image-opacity="100%" draw:color-mode="standard"/>
    </style:style>
    <style:style style:name="fr5" style:family="graphic" style:parent-style-name="Graphics">
      <style:graphic-properties style:vertical-pos="from-top" style:vertical-rel="paragraph" style:horizontal-pos="from-left" style:horizontal-rel="paragraph" style:mirror="none" fo:clip="rect(0in, 0in, 0in, 0in)" draw:luminance="0%" draw:contrast="0%" draw:red="0%" draw:green="0%" draw:blue="0%" draw:gamma="100%" draw:color-inversion="false" draw:image-opacity="100%" draw:color-mode="standard"/>
    </style:style>
    <style:style style:name="fr6" style:family="graphic" style:parent-style-name="Frame">
      <style:graphic-properties style:wrap="none" style:horizontal-pos="center" style:horizontal-rel="page-content"/>
    </style:style>
    <style:style style:name="fr7" style:family="graphic" style:parent-style-name="Graphics">
      <style:graphic-properties fo:margin-left="0in" fo:margin-right="0in" fo:margin-top="0in" fo:margin-bottom="0.0201in" style:run-through="foreground" style:wrap="none" style:vertical-pos="top" style:vertical-rel="paragraph-content" style:horizontal-pos="center" style:horizontal-rel="paragraph-content" fo:padding="0in" fo:border="0.74pt solid #000000" style:shadow="none" draw:shadow-opacity="100%" style:mirror="none" fo:clip="rect(0in, 0in, 0in, 0in)" draw:luminance="0%" draw:contrast="0%" draw:red="0%" draw:green="0%" draw:blue="0%" draw:gamma="100%" draw:color-inversion="false" draw:image-opacity="100%" draw:color-mode="standard" loext:rel-width-rel="paragraph"/>
    </style:style>
    <style:style style:name="fr8" style:family="graphic" style:parent-style-name="Graphics">
      <style:graphic-properties fo:margin-left="0in" fo:margin-right="0.1201in" style:wrap="right" style:number-wrapped-paragraphs="no-limit" style:wrap-contour="false" style:vertical-pos="from-top" style:vertical-rel="paragraph" style:horizontal-pos="from-left" style:horizontal-rel="paragraph" fo:padding="0in" fo:border="0.74pt solid #000000" style:mirror="none" fo:clip="rect(0in, 0in, 0in, 0in)" draw:luminance="0%" draw:contrast="0%" draw:red="0%" draw:green="0%" draw:blue="0%" draw:gamma="100%" draw:color-inversion="false" draw:image-opacity="100%" draw:color-mode="standard"/>
    </style:style>
    <style:style style:name="fr9" style:family="graphic" style:parent-style-name="Graphics">
      <style:graphic-properties fo:margin-left="0.1201in" fo:margin-right="0in" style:wrap="left" style:number-wrapped-paragraphs="no-limit" style:wrap-contour="false" style:vertical-pos="from-top" style:vertical-rel="paragraph" style:horizontal-pos="right" style:horizontal-rel="page-content" fo:padding="0in" fo:border="0.74pt solid #000000" style:mirror="none" fo:clip="rect(0in, 0in, 0in, 0in)" draw:luminance="0%" draw:contrast="0%" draw:red="0%" draw:green="0%" draw:blue="0%" draw:gamma="100%" draw:color-inversion="false" draw:image-opacity="100%" draw:color-mode="standard"/>
    </style:style>
    <style:style style:name="Sect1" style:family="section">
      <style:section-properties style:editable="false">
        <style:columns fo:column-count="1" fo:column-gap="0in"/>
      </style:section-properties>
    </style:style>
    <style:style style:name="gr1" style:family="graphic">
      <style:graphic-properties draw:stroke="none" svg:stroke-color="#000000" draw:fill="none" draw:fill-color="#ffffff" fo:min-height="1.2925in" draw:shadow="visible" draw:shadow-offset-x="0.0098in" draw:shadow-offset-y="0.0098in" draw:shadow-color="#ffff00" loext:decorative="false" style:run-through="foreground" style:wrap="run-through" style:number-wrapped-paragraphs="no-limit" style:vertical-pos="from-top" style:vertical-rel="paragraph" style:horizontal-pos="center" style:horizontal-rel="page" draw:wrap-influence-on-position="once-concurrent" loext:allow-overlap="true" style:flow-with-text="false"/>
      <style:paragraph-properties style:writing-mode="lr-tb"/>
    </style:style>
    <style:style style:name="gr2" style:family="graphic">
      <style:graphic-properties draw:stroke="none" draw:fill-color="#000000" draw:opacity="37%" draw:textarea-horizontal-align="justify" draw:textarea-vertical-align="middle" draw:auto-grow-height="false" fo:min-height="0.3402in" fo:min-width="5.5in" style:writing-mode="lr-tb" loext:decorative="false" style:run-through="foreground" style:wrap="run-through" style:number-wrapped-paragraphs="no-limit" style:vertical-pos="bottom" style:vertical-rel="page" style:horizontal-pos="center" style:horizontal-rel="page" draw:wrap-influence-on-position="once-concurrent" loext:allow-overlap="true" style:flow-with-text="false"/>
      <style:paragraph-properties style:writing-mode="lr-tb"/>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draw:custom-shape text:anchor-type="page" text:anchor-page-number="1" draw:z-index="2" draw:name="shp Fragments Series" draw:style-name="gr2" draw:text-style-name="P540" svg:width="5.5004in" svg:height="0.3406in" svg:x="0in" svg:y="8.1591in">
        <text:p text:style-name="P539"><text:span text:style-name="T463">FRAGMENTS – VOLUME 7</text:span></text:p>
        <draw:enhanced-geometry svg:viewBox="0 0 21600 21600" draw:type="rectangle" draw:enhanced-path="M 0 0 L 21600 0 21600 21600 0 21600 0 0 Z N"/>
      </draw:custom-shape>
      <text:p text:style-name="P1"><draw:frame text:anchor-type="paragraph" draw:z-index="1" draw:name="shp Title" draw:style-name="gr1" draw:text-style-name="P4" svg:width="5.5004in" svg:height="1.2925in" svg:x="0in" svg:y="0.6571in"><draw:text-box><text:p text:style-name="P2"><text:span text:style-name="T1">T</text:span><text:span text:style-name="T2">HE </text:span><text:span text:style-name="T1">C</text:span><text:span text:style-name="T2">HURCH</text:span></text:p><text:p text:style-name="P3"><text:span text:style-name="T3">C</text:span><text:span text:style-name="T4">OLLECTED</text:span><text:span text:style-name="T3"> P</text:span><text:span text:style-name="T4">ERIODICAL</text:span><text:span text:style-name="T3"> A</text:span><text:span text:style-name="T4">RTICLES</text:span></text:p></draw:text-box></draw:frame></text:p>
      <text:p text:style-name="P5"/>
      <text:p text:style-name="P6"/>
      <text:p text:style-name="P6"/>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8"/>
      <text:p text:style-name="P9"><text:span text:style-name="T5">E</text:span><text:span text:style-name="T6">. </text:span><text:span text:style-name="T5">J</text:span><text:span text:style-name="T6">. </text:span><text:span text:style-name="T7">W</text:span><text:span text:style-name="T8">AGGONER</text:span></text:p>
      <text:p text:style-name="P10"><text:span text:style-name="T9">Source</text:span><text:span text:style-name="T10">:</text:span></text:p>
      <text:p text:style-name="ppPreSourceMain">Present Truth</text:p>
      <text:p text:style-name="P11">Signs of the Times</text:p>
      <text:p text:style-name="ppPreCover">Cover:</text:p>
      <text:p text:style-name="P12">Treasure in Earthen Vessel</text:p>
      <text:p text:style-name="P13"><text:span text:style-name="T11">“AI” </text:span><text:span text:style-name="T12">enhanced</text:span><text:span text:style-name="T11"> from </text:span><text:span text:style-name="T13">a</text:span><text:span text:style-name="T11">rtwork by </text:span>Heinrich Halmen,</text:p>
      <text:p text:style-name="P14">Sabbath Rest Advent Church</text:p>
      <text:p text:style-name="P14"/>
      <text:p text:style-name="P14"/>
      <text:p text:style-name="P14"><draw:frame draw:style-name="fr1" draw:name="EJW Portrait" text:anchor-type="paragraph" svg:x="1.25in" svg:y="0.1071in" svg:width="2in" svg:height="1.7598in" draw:z-index="3"><draw:image xlink:href="Pictures/1000000000000440000003C010425D26.jpg" xlink:type="simple" xlink:show="embed" xlink:actuate="onLoad" draw:mime-type="image/jpeg"/></draw:frame></text:p>
      <text:p text:style-name="P14"/>
      <text:p text:style-name="P14"/>
      <text:p text:style-name="P14"/>
      <text:p text:style-name="P14"/>
      <text:p text:style-name="P14"/>
      <text:p text:style-name="P14"/>
      <text:p text:style-name="P14"/>
      <text:p text:style-name="P14"/>
      <text:p text:style-name="P14"/>
      <text:p text:style-name="P14"/>
      <text:p text:style-name="P14"/>
      <text:p text:style-name="P14"/>
      <text:p text:style-name="P14"/>
      <text:p text:style-name="P14"/>
      <text:p text:style-name="ppPreFonts">Fonts:</text:p>
      <text:p text:style-name="ppPreFontsItem">Liberation Sans Narrow</text:p>
      <text:p text:style-name="ppPreFontsItem">Linux Biolinum</text:p>
      <text:p text:style-name="ppPreFontsItem">Linux Libertine</text:p>
      <text:p text:style-name="ppPreFontsItem"><draw:frame draw:style-name="fr2" draw:name="SRALogo" text:anchor-type="paragraph" svg:x="1.75in" svg:y="0.0598in" svg:width="1in" svg:height="1.0299in" draw:z-index="0"><draw:image xlink:href="Pictures/10025E12000023C3000024E684C71F80.svg" xlink:type="simple" xlink:show="embed" xlink:actuate="onLoad" draw:mime-type="image/svg+xml"/><draw:image xlink:href="Pictures/10000001000001B0000001BE39BF8F93.png" xlink:type="simple" xlink:show="embed" xlink:actuate="onLoad" draw:mime-type="image/png"/></draw:frame></text:p>
      <text:p text:style-name="ppPreFontsItem"/>
      <text:p text:style-name="ppPreFontsItem"/>
      <text:p text:style-name="ppPreFontsItem"/>
      <text:p text:style-name="ppPreFontsItem"/>
      <text:p text:style-name="ppPreFontsItem"/>
      <text:p text:style-name="ppPreFontsItem"/>
      <text:p text:style-name="P15"><text:span text:style-name="T13">August</text:span> 202<text:span text:style-name="T14">6</text:span></text:p>
      <text:p text:style-name="P16"><text:a xlink:type="simple" xlink:href="https://www.practicaprophetica.com/" text:style-name="Internet_20_link" text:visited-style-name="Visited_20_Internet_20_Link"><text:span text:style-name="T15">practicaprophetica.com</text:span></text:a></text:p>
      <text:p text:style-name="P17"><text:a xlink:type="simple" xlink:href="https://www.srac.info/" text:style-name="Internet_20_link" text:visited-style-name="Visited_20_Internet_20_Link"><text:span text:style-name="T15">srac.</text:span><text:span text:style-name="T16">info</text:span></text:a></text:p>
      <text:table-of-content text:style-name="Sect1" text:name="Contents">
        <text:table-of-content-source text:outline-level="3" text:use-index-marks="false">
          <text:index-title-template text:style-name="ppContentsTitle">Contents</text:index-title-template>
          <text:table-of-content-entry-template text:outline-level="1" text:style-name="ppContentsItemSection">
            <text:index-entry-link-start text:style-name="ppIndexLinkSection"/>
            <text:index-entry-text/>
            <text:index-entry-link-end/>
          </text:table-of-content-entry-template>
          <text:table-of-content-entry-template text:outline-level="2" text:style-name="ppContentsItem">
            <text:index-entry-link-start text:style-name="ppIndexLinkChapter"/>
            <text:index-entry-text/>
            <text:index-entry-tab-stop style:type="right" style:leader-char="․"/>
            <text:index-entry-page-number/>
            <text:index-entry-link-end/>
          </text:table-of-content-entry-template>
          <text:table-of-content-entry-template text:outline-level="3" text:style-name="ppContentsItemSub">
            <text:index-entry-link-start text:style-name="ppIndexLinkSub"/>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1" text:name="Contents_Head">
            <text:h text:style-name="P18" text:outline-level="1">Contents</text:h>
          </text:index-title>
          <text:list text:style-name="ppContentsNoDigit">
            <text:list-item>
              <text:p text:style-name="P19"><text:a xlink:type="simple" xlink:href="#__RefHeading___Toc14948_2852801033" office:name="About the “Fragments” Series" text:style-name="ppIndexLinkChapter" text:visited-style-name="ppIndexLinkChapter">About the “Fragments” Series</text:a></text:p>
            </text:list-item>
            <text:list-item>
              <text:p text:style-name="P19"><text:a xlink:type="simple" xlink:href="#__RefHeading___Toc14950_2852801033" office:name="About This Volume" text:style-name="ppIndexLinkChapter" text:visited-style-name="ppIndexLinkChapter">About This Volume</text:a></text:p>
            </text:list-item>
          </text:list>
          <text:p text:style-name="P20"><text:a xlink:type="simple" xlink:href="#__RefHeading___Toc100416_2271061126" office:name="The Church and Truth" text:style-name="ppIndexLinkSection" text:visited-style-name="ppIndexLinkSection">The Church and Truth</text:a></text:p>
          <text:list text:style-name="ppContentsNumbering">
            <text:list-item>
              <text:p text:style-name="P21"><text:a xlink:type="simple" xlink:href="#__RefHeading___Toc5920_1507175235" office:name="Good Advice for Sabbath-Schools" text:style-name="ppIndexLinkChapter" text:visited-style-name="ppIndexLinkChapter">Good Advice for Sabbath-Schools<text:tab/>1</text:a></text:p>
            </text:list-item>
            <text:list-item>
              <text:p text:style-name="P21"><text:a xlink:type="simple" xlink:href="#__RefHeading___Toc6140_1507175235" office:name="Truth Is the Ground of True Faith" text:style-name="ppIndexLinkChapter" text:visited-style-name="ppIndexLinkChapter">Truth Is the Ground of True Faith<text:tab/>4</text:a></text:p>
            </text:list-item>
            <text:list-item>
              <text:p text:style-name="P21"><text:a xlink:type="simple" xlink:href="#__RefHeading___Toc6150_1507175235" office:name="Form and Reality" text:style-name="ppIndexLinkChapter" text:visited-style-name="ppIndexLinkChapter">Form and Reality<text:tab/>5</text:a></text:p>
            </text:list-item>
            <text:list-item>
              <text:p text:style-name="P21"><text:a xlink:type="simple" xlink:href="#__RefHeading___Toc6176_1507175235" office:name="Seeking the Truth" text:style-name="ppIndexLinkChapter" text:visited-style-name="ppIndexLinkChapter">Seeking the Truth<text:tab/>6</text:a></text:p>
            </text:list-item>
          </text:list>
          <text:p text:style-name="P22"><text:a xlink:type="simple" xlink:href="#__RefHeading___Toc19386_2388560082" office:name="Turn Away,—From Whom?" text:style-name="ppIndexLinkSub" text:visited-style-name="ppIndexLinkSub">Turn Away,—From Whom?<text:tab/>6</text:a></text:p>
          <text:p text:style-name="P22"><text:a xlink:type="simple" xlink:href="#__RefHeading___Toc19388_2388560082" office:name="A Reformer Continually Advances" text:style-name="ppIndexLinkSub" text:visited-style-name="ppIndexLinkSub">A Reformer Continually Advances<text:tab/>7</text:a></text:p>
          <text:p text:style-name="P22"><text:a xlink:type="simple" xlink:href="#__RefHeading___Toc19390_2388560082" office:name="Knowing and Doing" text:style-name="ppIndexLinkSub" text:visited-style-name="ppIndexLinkSub">Knowing and Doing<text:tab/>7</text:a></text:p>
          <text:p text:style-name="P22"><text:a xlink:type="simple" xlink:href="#__RefHeading___Toc19392_2388560082" office:name="Faith and Truth" text:style-name="ppIndexLinkSub" text:visited-style-name="ppIndexLinkSub">Faith and Truth<text:tab/>8</text:a></text:p>
          <text:p text:style-name="P20"><text:a xlink:type="simple" xlink:href="#__RefHeading___Toc100438_2271061126" office:name="Church Fellowship (Membership)" text:style-name="ppIndexLinkSection" text:visited-style-name="ppIndexLinkSection">Church Fellowship (Membership)</text:a></text:p>
          <text:list text:continue-numbering="true" text:style-name="ppContentsNumbering">
            <text:list-item text:start-value="1">
              <text:p text:style-name="P21"><text:a xlink:type="simple" xlink:href="#__RefHeading___Toc5926_1507175235" office:name="One Cause of Unbelief" text:style-name="ppIndexLinkChapter" text:visited-style-name="ppIndexLinkChapter">One Cause of Unbelief<text:tab/>10</text:a></text:p>
            </text:list-item>
            <text:list-item>
              <text:p text:style-name="P21"><text:a xlink:type="simple" xlink:href="#__RefHeading___Toc5944_1507175235" office:name="Words of Faith and Soberness" text:style-name="ppIndexLinkChapter" text:visited-style-name="ppIndexLinkChapter">Words of Faith and Soberness<text:tab/>12</text:a></text:p>
            </text:list-item>
            <text:list-item>
              <text:p text:style-name="P21"><text:a xlink:type="simple" xlink:href="#__RefHeading___Toc5954_1507175235" office:name="Brothers and Sisters" text:style-name="ppIndexLinkChapter" text:visited-style-name="ppIndexLinkChapter">Brothers and Sisters<text:tab/>14</text:a></text:p>
            </text:list-item>
            <text:list-item>
              <text:p text:style-name="P21"><text:a xlink:type="simple" xlink:href="#__RefHeading___Toc6088_1507175235" office:name="Unity and Uniformity" text:style-name="ppIndexLinkChapter" text:visited-style-name="ppIndexLinkChapter">Unity and Uniformity<text:tab/>16</text:a></text:p>
            </text:list-item>
            <text:list-item>
              <text:p text:style-name="P21"><text:a xlink:type="simple" xlink:href="#__RefHeading___Toc5974_1507175235" office:name="Christian Unity" text:style-name="ppIndexLinkChapter" text:visited-style-name="ppIndexLinkChapter">Christian Unity<text:tab/>20</text:a></text:p>
            </text:list-item>
            <text:list-item>
              <text:p text:style-name="P21"><text:a xlink:type="simple" xlink:href="#__RefHeading___Toc5982_1507175235" office:name="Exaltation" text:style-name="ppIndexLinkChapter" text:visited-style-name="ppIndexLinkChapter">Exaltation<text:tab/>22</text:a></text:p>
            </text:list-item>
            <text:list-item>
              <text:p text:style-name="P21"><text:a xlink:type="simple" xlink:href="#__RefHeading___Toc5988_1507175235" office:name="Personal Religion" text:style-name="ppIndexLinkChapter" text:visited-style-name="ppIndexLinkChapter">Personal Religion<text:tab/>26</text:a></text:p>
            </text:list-item>
            <text:list-item>
              <text:p text:style-name="P21"><text:a xlink:type="simple" xlink:href="#__RefHeading___Toc5992_1507175235" office:name="Not Majority, But Unanimity" text:style-name="ppIndexLinkChapter" text:visited-style-name="ppIndexLinkChapter">Not Majority, But Unanimity<text:tab/>30</text:a></text:p>
            </text:list-item>
            <text:list-item>
              <text:p text:style-name="P21"><text:a xlink:type="simple" xlink:href="#__RefHeading___Toc6050_1507175235" office:name="As Others See Us" text:style-name="ppIndexLinkChapter" text:visited-style-name="ppIndexLinkChapter">As Others See Us<text:tab/>32</text:a></text:p>
            </text:list-item>
            <text:list-item>
              <text:p text:style-name="P21"><text:a xlink:type="simple" xlink:href="#__RefHeading___Toc6056_1507175235" office:name="Homes" text:style-name="ppIndexLinkChapter" text:visited-style-name="ppIndexLinkChapter">Homes<text:tab/>34</text:a></text:p>
            </text:list-item>
            <text:list-item>
              <text:p text:style-name="P21"><text:a xlink:type="simple" xlink:href="#__RefHeading___Toc6058_1507175235" office:name="Singing in Church" text:style-name="ppIndexLinkChapter" text:visited-style-name="ppIndexLinkChapter">Singing in Church<text:tab/>34</text:a></text:p>
            </text:list-item>
            <text:list-item>
              <text:p text:style-name="P21"><text:a xlink:type="simple" xlink:href="#__RefHeading___Toc6072_1507175235" office:name="Be of One Mind" text:style-name="ppIndexLinkChapter" text:visited-style-name="ppIndexLinkChapter">Be of One Mind<text:tab/>35</text:a></text:p>
            </text:list-item>
            <text:list-item>
              <text:p text:style-name="P21"><text:a xlink:type="simple" xlink:href="#__RefHeading___Toc6076_1507175235" office:name="There Am I" text:style-name="ppIndexLinkChapter" text:visited-style-name="ppIndexLinkChapter">There Am I<text:tab/>37</text:a></text:p>
            </text:list-item>
            <text:list-item>
              <text:p text:style-name="P21"><text:a xlink:type="simple" xlink:href="#__RefHeading___Toc6104_1507175235" office:name="The Sanctuary of God" text:style-name="ppIndexLinkChapter" text:visited-style-name="ppIndexLinkChapter">The Sanctuary of God<text:tab/>38</text:a></text:p>
            </text:list-item>
          </text:list>
          <text:p text:style-name="P22"><text:a xlink:type="simple" xlink:href="#__RefHeading___Toc36996_4285442925" office:name="God’s Presence Sanctifies" text:style-name="ppIndexLinkSub" text:visited-style-name="ppIndexLinkSub">God’s Presence Sanctifies<text:tab/>38</text:a></text:p>
          <text:p text:style-name="P22"><text:a xlink:type="simple" xlink:href="#__RefHeading___Toc36998_4285442925" office:name="God’s Dwelling-Place" text:style-name="ppIndexLinkSub" text:visited-style-name="ppIndexLinkSub">God’s Dwelling-Place<text:tab/>38</text:a></text:p>
          <text:p text:style-name="P22"><text:a xlink:type="simple" xlink:href="#__RefHeading___Toc37000_4285442925" office:name="Not a Man-Made House" text:style-name="ppIndexLinkSub" text:visited-style-name="ppIndexLinkSub">Not a Man-Made House<text:tab/>39</text:a></text:p>
          <text:p text:style-name="P22"><text:a xlink:type="simple" xlink:href="#__RefHeading___Toc37002_4285442925" office:name="A Living House" text:style-name="ppIndexLinkSub" text:visited-style-name="ppIndexLinkSub">A Living House<text:tab/>40</text:a></text:p>
          <text:p text:style-name="P22"><text:a xlink:type="simple" xlink:href="#__RefHeading___Toc37004_4285442925" office:name="Every Man a Temple" text:style-name="ppIndexLinkSub" text:visited-style-name="ppIndexLinkSub">Every Man a Temple<text:tab/>41</text:a></text:p>
          <text:p text:style-name="P22"><text:a xlink:type="simple" xlink:href="#__RefHeading___Toc37006_4285442925" office:name="View of God’s Throne in Heaven" text:style-name="ppIndexLinkSub" text:visited-style-name="ppIndexLinkSub"><text:soft-page-break/>View of God’s Throne in Heaven<text:tab/>42</text:a></text:p>
          <text:p text:style-name="P22"><text:a xlink:type="simple" xlink:href="#__RefHeading___Toc37008_4285442925" office:name="Moved by the Thought of God" text:style-name="ppIndexLinkSub" text:visited-style-name="ppIndexLinkSub">Moved by the Thought of God<text:tab/>43</text:a></text:p>
          <text:p text:style-name="P22"><text:a xlink:type="simple" xlink:href="#__RefHeading___Toc37010_4285442925" office:name="On Earth as in Heaven" text:style-name="ppIndexLinkSub" text:visited-style-name="ppIndexLinkSub">On Earth as in Heaven<text:tab/>43</text:a></text:p>
          <text:p text:style-name="P22"><text:a xlink:type="simple" xlink:href="#__RefHeading___Toc37012_4285442925" office:name="God Thinking in Man" text:style-name="ppIndexLinkSub" text:visited-style-name="ppIndexLinkSub">God Thinking in Man<text:tab/>44</text:a></text:p>
          <text:p text:style-name="P22"><text:a xlink:type="simple" xlink:href="#__RefHeading___Toc37014_4285442925" office:name="A People Called Out" text:style-name="ppIndexLinkSub" text:visited-style-name="ppIndexLinkSub">A People Called Out<text:tab/>45</text:a></text:p>
          <text:p text:style-name="P22"><text:a xlink:type="simple" xlink:href="#__RefHeading___Toc37016_4285442925" office:name="A Tabernacle Made with Hands" text:style-name="ppIndexLinkSub" text:visited-style-name="ppIndexLinkSub">A Tabernacle Made with Hands<text:tab/>46</text:a></text:p>
          <text:p text:style-name="P22"><text:a xlink:type="simple" xlink:href="#__RefHeading___Toc37018_4285442925" office:name="Tabernacle of Witness" text:style-name="ppIndexLinkSub" text:visited-style-name="ppIndexLinkSub">Tabernacle of Witness<text:tab/>46</text:a></text:p>
          <text:p text:style-name="P22"><text:a xlink:type="simple" xlink:href="#__RefHeading___Toc37020_4285442925" office:name="Lessons to Be Learned" text:style-name="ppIndexLinkSub" text:visited-style-name="ppIndexLinkSub">Lessons to Be Learned<text:tab/>47</text:a></text:p>
          <text:p text:style-name="P22"><text:a xlink:type="simple" xlink:href="#__RefHeading___Toc37022_4285442925" office:name="Cleansing of the Sanctuary" text:style-name="ppIndexLinkSub" text:visited-style-name="ppIndexLinkSub">Cleansing of the Sanctuary<text:tab/>48</text:a></text:p>
          <text:p text:style-name="P22"><text:a xlink:type="simple" xlink:href="#__RefHeading___Toc37024_4285442925" office:name="The Perfect Testimony" text:style-name="ppIndexLinkSub" text:visited-style-name="ppIndexLinkSub">The Perfect Testimony<text:tab/>49</text:a></text:p>
          <text:p text:style-name="P22"><text:a xlink:type="simple" xlink:href="#__RefHeading___Toc37026_4285442925" office:name="The Life of Jesus Manifest in Mortal Flesh" text:style-name="ppIndexLinkSub" text:visited-style-name="ppIndexLinkSub">The Life of Jesus Manifest in Mortal Flesh<text:tab/>50</text:a></text:p>
          <text:list text:continue-numbering="true" text:style-name="ppContentsNumbering">
            <text:list-item>
              <text:p text:style-name="P21"><text:a xlink:type="simple" xlink:href="#__RefHeading___Toc36994_4285442925" office:name="Dwelling in the House of the Lord" text:style-name="ppIndexLinkChapter" text:visited-style-name="ppIndexLinkChapter">Dwelling in the House of the Lord<text:tab/>52</text:a></text:p>
            </text:list-item>
            <text:list-item>
              <text:p text:style-name="P21"><text:a xlink:type="simple" xlink:href="#__RefHeading___Toc6122_1507175235" office:name="Fault-Finding and Fault-Repairing" text:style-name="ppIndexLinkChapter" text:visited-style-name="ppIndexLinkChapter">Fault-Finding and Fault-Repairing<text:tab/>56</text:a></text:p>
            </text:list-item>
            <text:list-item>
              <text:p text:style-name="P21"><text:a xlink:type="simple" xlink:href="#__RefHeading___Toc6134_1507175235" office:name="A People Possessed" text:style-name="ppIndexLinkChapter" text:visited-style-name="ppIndexLinkChapter">A People Possessed<text:tab/>58</text:a></text:p>
            </text:list-item>
          </text:list>
          <text:p text:style-name="P22"><text:a xlink:type="simple" xlink:href="#__RefHeading___Toc37032_4285442925" office:name="Possession Illustrated" text:style-name="ppIndexLinkSub" text:visited-style-name="ppIndexLinkSub">Possession Illustrated<text:tab/>59</text:a></text:p>
          <text:list text:continue-numbering="true" text:style-name="ppContentsNumbering">
            <text:list-item>
              <text:p text:style-name="P21"><text:a xlink:type="simple" xlink:href="#__RefHeading___Toc6138_1507175235" office:name="Pillars in the Church" text:style-name="ppIndexLinkChapter" text:visited-style-name="ppIndexLinkChapter">Pillars in the Church<text:tab/>63</text:a></text:p>
            </text:list-item>
            <text:list-item>
              <text:p text:style-name="P21"><text:a xlink:type="simple" xlink:href="#__RefHeading___Toc14815_1493126038" office:name="What Is the Church?" text:style-name="ppIndexLinkChapter" text:visited-style-name="ppIndexLinkChapter">What Is the Church?<text:tab/>65</text:a></text:p>
            </text:list-item>
            <text:list-item>
              <text:p text:style-name="P21"><text:a xlink:type="simple" xlink:href="#__RefHeading___Toc6162_1507175235" office:name="To Every Man His Work" text:style-name="ppIndexLinkChapter" text:visited-style-name="ppIndexLinkChapter">To Every Man His Work<text:tab/>69</text:a></text:p>
            </text:list-item>
          </text:list>
          <text:p text:style-name="P22"><text:a xlink:type="simple" xlink:href="#__RefHeading___Toc100454_2271061126" office:name="A Specific Work for Each" text:style-name="ppIndexLinkSub" text:visited-style-name="ppIndexLinkSub">A Specific Work for Each<text:tab/>69</text:a></text:p>
          <text:p text:style-name="P22"><text:a xlink:type="simple" xlink:href="#__RefHeading___Toc100456_2271061126" office:name="How May We Know Our Work?" text:style-name="ppIndexLinkSub" text:visited-style-name="ppIndexLinkSub">How May We Know Our Work?<text:tab/>69</text:a></text:p>
          <text:p text:style-name="P20"><text:a xlink:type="simple" xlink:href="#__RefHeading___Toc14962_2852801033" office:name="Church Authority and Discipline" text:style-name="ppIndexLinkSection" text:visited-style-name="ppIndexLinkSection">Church Authority and Discipline</text:a></text:p>
          <text:list text:continue-numbering="true" text:style-name="ppContentsNumbering">
            <text:list-item text:start-value="1">
              <text:p text:style-name="P21"><text:a xlink:type="simple" xlink:href="#__RefHeading___Toc100450_2271061126" office:name="Church Authority" text:style-name="ppIndexLinkChapter" text:visited-style-name="ppIndexLinkChapter">Church Authority<text:tab/>72</text:a></text:p>
            </text:list-item>
          </text:list>
          <text:p text:style-name="P22"><text:a xlink:type="simple" xlink:href="#__RefHeading___Toc36990_4285442925" office:name="Members One of Another" text:style-name="ppIndexLinkSub" text:visited-style-name="ppIndexLinkSub">Members One of Another<text:tab/>75</text:a></text:p>
          <text:list text:continue-numbering="true" text:style-name="ppContentsNumbering">
            <text:list-item>
              <text:p text:style-name="P21"><text:a xlink:type="simple" xlink:href="#__RefHeading___Toc5970_1507175235" office:name="Church Courts" text:style-name="ppIndexLinkChapter" text:visited-style-name="ppIndexLinkChapter">Church Courts<text:tab/>80</text:a></text:p>
            </text:list-item>
          </text:list>
          <text:p text:style-name="P22"><text:a xlink:type="simple" xlink:href="#__RefHeading___Toc36988_4285442925" office:name="A Case in Point" text:style-name="ppIndexLinkSub" text:visited-style-name="ppIndexLinkSub">A Case in Point<text:tab/>84</text:a></text:p>
          <text:list text:continue-numbering="true" text:style-name="ppContentsNumbering">
            <text:list-item>
              <text:p text:style-name="P21"><text:a xlink:type="simple" xlink:href="#__RefHeading___Toc5978_1507175235" office:name="Binding and Loosing (1893)" text:style-name="ppIndexLinkChapter" text:visited-style-name="ppIndexLinkChapter">Binding and Loosing (1893)<text:tab/>87</text:a></text:p>
            </text:list-item>
            <text:list-item>
              <text:p text:style-name="P21"><text:a xlink:type="simple" xlink:href="#__RefHeading___Toc5972_1507175235" office:name="Keeping the Church Pure" text:style-name="ppIndexLinkChapter" text:visited-style-name="ppIndexLinkChapter">Keeping the Church Pure<text:tab/>90</text:a></text:p>
            </text:list-item>
            <text:list-item>
              <text:p text:style-name="P21"><text:a xlink:type="simple" xlink:href="#__RefHeading___Toc5976_1507175235" office:name="Restoring the Erring" text:style-name="ppIndexLinkChapter" text:visited-style-name="ppIndexLinkChapter">Restoring the Erring<text:tab/>93</text:a></text:p>
            </text:list-item>
          </text:list>
          <text:p text:style-name="P22"><text:a xlink:type="simple" xlink:href="#__RefHeading___Toc10401_1164084263" office:name="A Real Revival" text:style-name="ppIndexLinkSub" text:visited-style-name="ppIndexLinkSub">A Real Revival<text:tab/>94</text:a></text:p>
          <text:p text:style-name="P22"><text:a xlink:type="simple" xlink:href="#__RefHeading___Toc10403_1164084263" office:name="The Longsuffering of Christ" text:style-name="ppIndexLinkSub" text:visited-style-name="ppIndexLinkSub">The Longsuffering of Christ<text:tab/>96</text:a></text:p>
          <text:list text:continue-numbering="true" text:style-name="ppContentsNumbering">
            <text:list-item>
              <text:p text:style-name="P21"><text:a xlink:type="simple" xlink:href="#__RefHeading___Toc6018_1507175235" office:name="Man’s Authority" text:style-name="ppIndexLinkChapter" text:visited-style-name="ppIndexLinkChapter">Man’s Authority<text:tab/>100</text:a></text:p>
            </text:list-item>
            <text:list-item>
              <text:p text:style-name="P21"><text:a xlink:type="simple" xlink:href="#__RefHeading___Toc6032_1507175235" office:name="Receiving Reproof" text:style-name="ppIndexLinkChapter" text:visited-style-name="ppIndexLinkChapter">Receiving Reproof<text:tab/>101</text:a></text:p>
            </text:list-item>
            <text:list-item>
              <text:p text:style-name="P21"><text:a xlink:type="simple" xlink:href="#__RefHeading___Toc6038_1507175235" office:name="Christianity for the Individual" text:style-name="ppIndexLinkChapter" text:visited-style-name="ppIndexLinkChapter">Christianity for the Individual<text:tab/>103</text:a></text:p>
            </text:list-item>
            <text:list-item>
              <text:p text:style-name="P21"><text:a xlink:type="simple" xlink:href="#__RefHeading___Toc36992_4285442925" office:name="Binding and Loosing (1895)" text:style-name="ppIndexLinkChapter" text:visited-style-name="ppIndexLinkChapter">Binding and Loosing (1895)<text:tab/>107</text:a></text:p>
            </text:list-item>
          </text:list>
          <text:p text:style-name="P22"><text:a xlink:type="simple" xlink:href="#__RefHeading___Toc16261_1829129825" office:name="What the Church Is" text:style-name="ppIndexLinkSub" text:visited-style-name="ppIndexLinkSub">What the Church Is<text:tab/>107</text:a></text:p>
          <text:p text:style-name="P22"><text:a xlink:type="simple" xlink:href="#__RefHeading___Toc16263_1829129825" office:name="The Authority of the Church" text:style-name="ppIndexLinkSub" text:visited-style-name="ppIndexLinkSub">The Authority of the Church<text:tab/>109</text:a></text:p>
          <text:p text:style-name="P22"><text:a xlink:type="simple" xlink:href="#__RefHeading___Toc16265_1829129825" office:name="In the Name of Jesus" text:style-name="ppIndexLinkSub" text:visited-style-name="ppIndexLinkSub"><text:soft-page-break/>In the Name of Jesus<text:tab/>110</text:a></text:p>
          <text:p text:style-name="P22"><text:a xlink:type="simple" xlink:href="#__RefHeading___Toc16267_1829129825" office:name="Done by God’s Word" text:style-name="ppIndexLinkSub" text:visited-style-name="ppIndexLinkSub">Done by God’s Word<text:tab/>112</text:a></text:p>
          <text:p text:style-name="P22"><text:a xlink:type="simple" xlink:href="#__RefHeading___Toc16269_1829129825" office:name="As the Oracles of God" text:style-name="ppIndexLinkSub" text:visited-style-name="ppIndexLinkSub">As the Oracles of God<text:tab/>114</text:a></text:p>
          <text:list text:continue-numbering="true" text:style-name="ppContentsNumbering">
            <text:list-item>
              <text:p text:style-name="P21"><text:a xlink:type="simple" xlink:href="#__RefHeading___Toc6084_1507175235" office:name="A Lesson in Ruling" text:style-name="ppIndexLinkChapter" text:visited-style-name="ppIndexLinkChapter">A Lesson in Ruling<text:tab/>118</text:a></text:p>
            </text:list-item>
            <text:list-item>
              <text:p text:style-name="P21"><text:a xlink:type="simple" xlink:href="#__RefHeading___Toc19394_2388560082" office:name="Discussion on Organization" text:style-name="ppIndexLinkChapter" text:visited-style-name="ppIndexLinkChapter">Discussion on Organization<text:tab/>120</text:a></text:p>
            </text:list-item>
            <text:list-item>
              <text:p text:style-name="P21"><text:a xlink:type="simple" xlink:href="#__RefHeading___Toc37036_4285442925" office:name="Ruinous Rule" text:style-name="ppIndexLinkChapter" text:visited-style-name="ppIndexLinkChapter">Ruinous Rule<text:tab/>140</text:a></text:p>
            </text:list-item>
            <text:list-item>
              <text:p text:style-name="P21"><text:a xlink:type="simple" xlink:href="#__RefHeading___Toc100464_2271061126" office:name="Church Organization" text:style-name="ppIndexLinkChapter" text:visited-style-name="ppIndexLinkChapter">Church Organization<text:tab/>141</text:a></text:p>
            </text:list-item>
          </text:list>
          <text:p text:style-name="P20"><text:a xlink:type="simple" xlink:href="#__RefHeading___Toc100418_2271061126" office:name="The Ordinances and Tithing" text:style-name="ppIndexLinkSection" text:visited-style-name="ppIndexLinkSection">The Ordinances and Tithing</text:a></text:p>
          <text:list text:continue-numbering="true" text:style-name="ppContentsNumbering">
            <text:list-item text:start-value="1">
              <text:p text:style-name="P21"><text:a xlink:type="simple" xlink:href="#__RefHeading___Toc5918_1507175235" office:name="Our Lord’s Last Passover" text:style-name="ppIndexLinkChapter" text:visited-style-name="ppIndexLinkChapter">Our Lord’s Last Passover<text:tab/>153</text:a></text:p>
            </text:list-item>
          </text:list>
          <text:p text:style-name="P22"><text:a xlink:type="simple" xlink:href="#__RefHeading___Toc100420_2271061126" office:name="The Order of Events" text:style-name="ppIndexLinkSub" text:visited-style-name="ppIndexLinkSub">The Order of Events<text:tab/>153</text:a></text:p>
          <text:p text:style-name="P22"><text:a xlink:type="simple" xlink:href="#__RefHeading___Toc100422_2271061126" office:name="Was Judas a Partaker?" text:style-name="ppIndexLinkSub" text:visited-style-name="ppIndexLinkSub">Was Judas a Partaker?<text:tab/>159</text:a></text:p>
          <text:p text:style-name="P22"><text:a xlink:type="simple" xlink:href="#__RefHeading___Toc100424_2271061126" office:name="Open or Closed Communion" text:style-name="ppIndexLinkSub" text:visited-style-name="ppIndexLinkSub">Open or Closed Communion<text:tab/>162</text:a></text:p>
          <text:p text:style-name="P22"><text:a xlink:type="simple" xlink:href="#__RefHeading___Toc100426_2271061126" office:name="The Need of Unity" text:style-name="ppIndexLinkSub" text:visited-style-name="ppIndexLinkSub">The Need of Unity<text:tab/>166</text:a></text:p>
          <text:p text:style-name="P22"><text:a xlink:type="simple" xlink:href="#__RefHeading___Toc100428_2271061126" office:name="A Lesson in Humility" text:style-name="ppIndexLinkSub" text:visited-style-name="ppIndexLinkSub">A Lesson in Humility<text:tab/>169</text:a></text:p>
          <text:list text:continue-numbering="true" text:style-name="ppContentsNumbering">
            <text:list-item>
              <text:p text:style-name="P21"><text:a xlink:type="simple" xlink:href="#__RefHeading___Toc5922_1507175235" office:name="The Lord’s Supper and the Laying On of Hands" text:style-name="ppIndexLinkChapter" text:visited-style-name="ppIndexLinkChapter">The Lord’s Supper and the Laying On of Hands<text:tab/>170</text:a></text:p>
            </text:list-item>
          </text:list>
          <text:p text:style-name="P22"><text:a xlink:type="simple" xlink:href="#__RefHeading___Toc19396_2388560082" office:name="The Lord’s Supper" text:style-name="ppIndexLinkSub" text:visited-style-name="ppIndexLinkSub">The Lord’s Supper<text:tab/>170</text:a></text:p>
          <text:p text:style-name="P22"><text:a xlink:type="simple" xlink:href="#__RefHeading___Toc19398_2388560082" office:name="Laying On of Hands" text:style-name="ppIndexLinkSub" text:visited-style-name="ppIndexLinkSub">Laying On of Hands<text:tab/>173</text:a></text:p>
          <text:list text:continue-numbering="true" text:style-name="ppContentsNumbering">
            <text:list-item>
              <text:p text:style-name="P21"><text:a xlink:type="simple" xlink:href="#__RefHeading___Toc5930_1507175235" office:name="Unleavened Bread at Communion" text:style-name="ppIndexLinkChapter" text:visited-style-name="ppIndexLinkChapter">Unleavened Bread at Communion<text:tab/>175</text:a></text:p>
            </text:list-item>
          </text:list>
          <text:p text:style-name="P22"><text:a xlink:type="simple" xlink:href="#__RefHeading___Toc100430_2271061126" office:name="The Example of Christ" text:style-name="ppIndexLinkSub" text:visited-style-name="ppIndexLinkSub">The Example of Christ<text:tab/>175</text:a></text:p>
          <text:p text:style-name="P22"><text:a xlink:type="simple" xlink:href="#__RefHeading___Toc100432_2271061126" office:name="Representing Christ’s Body" text:style-name="ppIndexLinkSub" text:visited-style-name="ppIndexLinkSub">Representing Christ’s Body<text:tab/>175</text:a></text:p>
          <text:p text:style-name="P22"><text:a xlink:type="simple" xlink:href="#__RefHeading___Toc100434_2271061126" office:name="A Plain Command" text:style-name="ppIndexLinkSub" text:visited-style-name="ppIndexLinkSub">A Plain Command<text:tab/>176</text:a></text:p>
          <text:list text:continue-numbering="true" text:style-name="ppContentsNumbering">
            <text:list-item>
              <text:p text:style-name="P21"><text:a xlink:type="simple" xlink:href="#__RefHeading___Toc5934_1507175235" office:name="Something to Be Followed" text:style-name="ppIndexLinkChapter" text:visited-style-name="ppIndexLinkChapter">Something to Be Followed<text:tab/>178</text:a></text:p>
            </text:list-item>
            <text:list-item>
              <text:p text:style-name="P21"><text:a xlink:type="simple" xlink:href="#__RefHeading___Toc5936_1507175235" office:name="Feeding upon Christ" text:style-name="ppIndexLinkChapter" text:visited-style-name="ppIndexLinkChapter">Feeding upon Christ<text:tab/>180</text:a></text:p>
            </text:list-item>
            <text:list-item>
              <text:p text:style-name="P21"><text:a xlink:type="simple" xlink:href="#__RefHeading___Toc5950_1507175235" office:name="Custom Against Truth" text:style-name="ppIndexLinkChapter" text:visited-style-name="ppIndexLinkChapter">Custom Against Truth<text:tab/>183</text:a></text:p>
            </text:list-item>
            <text:list-item>
              <text:p text:style-name="P21"><text:a xlink:type="simple" xlink:href="#__RefHeading___Toc5952_1507175235" office:name="Baptized for the Dead" text:style-name="ppIndexLinkChapter" text:visited-style-name="ppIndexLinkChapter">Baptized for the Dead<text:tab/>188</text:a></text:p>
            </text:list-item>
            <text:list-item>
              <text:p text:style-name="P21"><text:a xlink:type="simple" xlink:href="#__RefHeading___Toc5990_1507175235" office:name="The Church vs. Christ" text:style-name="ppIndexLinkChapter" text:visited-style-name="ppIndexLinkChapter">The Church vs. Christ<text:tab/>190</text:a></text:p>
            </text:list-item>
            <text:list-item>
              <text:p text:style-name="P21"><text:a xlink:type="simple" xlink:href="#__RefHeading___Toc6048_1507175235" office:name="Robbing the Church" text:style-name="ppIndexLinkChapter" text:visited-style-name="ppIndexLinkChapter">Robbing the Church<text:tab/>193</text:a></text:p>
            </text:list-item>
            <text:list-item>
              <text:p text:style-name="P21"><text:a xlink:type="simple" xlink:href="#__RefHeading___Toc6142_1507175235" office:name="The Fruit of the Vine" text:style-name="ppIndexLinkChapter" text:visited-style-name="ppIndexLinkChapter">The Fruit of the Vine<text:tab/>196</text:a></text:p>
            </text:list-item>
            <text:list-item>
              <text:p text:style-name="P21"><text:a xlink:type="simple" xlink:href="#__RefHeading___Toc6194_1507175235" office:name="Bread and Wine" text:style-name="ppIndexLinkChapter" text:visited-style-name="ppIndexLinkChapter">Bread and Wine<text:tab/>199</text:a></text:p>
            </text:list-item>
          </text:list>
          <text:p text:style-name="P20"><text:a xlink:type="simple" xlink:href="#__RefHeading___Toc100436_2271061126" office:name="The Ministry (Gifts)" text:style-name="ppIndexLinkSection" text:visited-style-name="ppIndexLinkSection">The Ministry (Gifts)</text:a></text:p>
          <text:list text:continue-numbering="true" text:style-name="ppContentsNumbering">
            <text:list-item text:start-value="1">
              <text:p text:style-name="P21"><text:a xlink:type="simple" xlink:href="#__RefHeading___Toc3499_1716464460" office:name="Shunning Responsibility" text:style-name="ppIndexLinkChapter" text:visited-style-name="ppIndexLinkChapter">Shunning Responsibility<text:tab/>202</text:a></text:p>
            </text:list-item>
            <text:list-item>
              <text:p text:style-name="P21"><text:a xlink:type="simple" xlink:href="#__RefHeading___Toc5924_1507175235" office:name="Vice As an Aid to Virtue" text:style-name="ppIndexLinkChapter" text:visited-style-name="ppIndexLinkChapter">Vice As an Aid to Virtue<text:tab/>204</text:a></text:p>
            </text:list-item>
            <text:list-item>
              <text:p text:style-name="P21"><text:a xlink:type="simple" xlink:href="#__RefHeading___Toc5932_1507175235" office:name="Little Religion" text:style-name="ppIndexLinkChapter" text:visited-style-name="ppIndexLinkChapter">Little Religion<text:tab/>208</text:a></text:p>
            </text:list-item>
            <text:list-item>
              <text:p text:style-name="P21"><text:a xlink:type="simple" xlink:href="#__RefHeading___Toc5942_1507175235" office:name="Women in the Church" text:style-name="ppIndexLinkChapter" text:visited-style-name="ppIndexLinkChapter">Women in the Church<text:tab/>209</text:a></text:p>
            </text:list-item>
            <text:list-item>
              <text:p text:style-name="P21"><text:a xlink:type="simple" xlink:href="#__RefHeading___Toc5958_1507175235" office:name="Preaching Christ" text:style-name="ppIndexLinkChapter" text:visited-style-name="ppIndexLinkChapter"><text:soft-page-break/>Preaching Christ<text:tab/>214</text:a></text:p>
            </text:list-item>
            <text:list-item>
              <text:p text:style-name="P21"><text:a xlink:type="simple" xlink:href="#__RefHeading___Toc5960_1507175235" office:name="As Occasion Serves" text:style-name="ppIndexLinkChapter" text:visited-style-name="ppIndexLinkChapter">As Occasion Serves<text:tab/>215</text:a></text:p>
            </text:list-item>
            <text:list-item>
              <text:p text:style-name="P21"><text:a xlink:type="simple" xlink:href="#__RefHeading___Toc5962_1507175235" office:name="Ministers of Grace" text:style-name="ppIndexLinkChapter" text:visited-style-name="ppIndexLinkChapter">Ministers of Grace<text:tab/>216</text:a></text:p>
            </text:list-item>
            <text:list-item>
              <text:p text:style-name="P21"><text:a xlink:type="simple" xlink:href="#__RefHeading___Toc5964_1507175235" office:name="All Are Priests" text:style-name="ppIndexLinkChapter" text:visited-style-name="ppIndexLinkChapter">All Are Priests<text:tab/>217</text:a></text:p>
            </text:list-item>
            <text:list-item>
              <text:p text:style-name="P21"><text:a xlink:type="simple" xlink:href="#__RefHeading___Toc5968_1507175235" office:name="The True Church" text:style-name="ppIndexLinkChapter" text:visited-style-name="ppIndexLinkChapter">The True Church<text:tab/>219</text:a></text:p>
            </text:list-item>
          </text:list>
          <text:p text:style-name="P22"><text:a xlink:type="simple" xlink:href="#__RefHeading___Toc36986_4285442925" office:name="Offices in the Church" text:style-name="ppIndexLinkSub" text:visited-style-name="ppIndexLinkSub">Offices in the Church<text:tab/>220</text:a></text:p>
          <text:list text:continue-numbering="true" text:style-name="ppContentsNumbering">
            <text:list-item>
              <text:p text:style-name="P21"><text:a xlink:type="simple" xlink:href="#__RefHeading___Toc5996_1507175235" office:name="Speaking for God" text:style-name="ppIndexLinkChapter" text:visited-style-name="ppIndexLinkChapter">Speaking for God<text:tab/>224</text:a></text:p>
            </text:list-item>
            <text:list-item>
              <text:p text:style-name="P21"><text:a xlink:type="simple" xlink:href="#__RefHeading___Toc6002_1507175235" office:name="Trusting in Man" text:style-name="ppIndexLinkChapter" text:visited-style-name="ppIndexLinkChapter">Trusting in Man<text:tab/>225</text:a></text:p>
            </text:list-item>
            <text:list-item>
              <text:p text:style-name="P21"><text:a xlink:type="simple" xlink:href="#__RefHeading___Toc6004_1507175235" office:name="Messengers of God" text:style-name="ppIndexLinkChapter" text:visited-style-name="ppIndexLinkChapter">Messengers of God<text:tab/>226</text:a></text:p>
            </text:list-item>
            <text:list-item>
              <text:p text:style-name="P21"><text:a xlink:type="simple" xlink:href="#__RefHeading___Toc6024_1507175235" office:name="Fellowservants" text:style-name="ppIndexLinkChapter" text:visited-style-name="ppIndexLinkChapter">Fellowservants<text:tab/>229</text:a></text:p>
            </text:list-item>
            <text:list-item>
              <text:p text:style-name="P21"><text:a xlink:type="simple" xlink:href="#__RefHeading___Toc6026_1507175235" office:name="The Greatness of Service" text:style-name="ppIndexLinkChapter" text:visited-style-name="ppIndexLinkChapter">The Greatness of Service<text:tab/>231</text:a></text:p>
            </text:list-item>
            <text:list-item>
              <text:p text:style-name="P21"><text:a xlink:type="simple" xlink:href="#__RefHeading___Toc6068_1507175235" office:name="Plain Bread for Hungry Men" text:style-name="ppIndexLinkChapter" text:visited-style-name="ppIndexLinkChapter">Plain Bread for Hungry Men<text:tab/>233</text:a></text:p>
            </text:list-item>
            <text:list-item>
              <text:p text:style-name="P21"><text:a xlink:type="simple" xlink:href="#__RefHeading___Toc6090_1507175235" office:name="Not a Creed" text:style-name="ppIndexLinkChapter" text:visited-style-name="ppIndexLinkChapter">Not a Creed<text:tab/>234</text:a></text:p>
            </text:list-item>
            <text:list-item>
              <text:p text:style-name="P21"><text:a xlink:type="simple" xlink:href="#__RefHeading___Toc6080_1507175235" office:name="Positive Preaching" text:style-name="ppIndexLinkChapter" text:visited-style-name="ppIndexLinkChapter">Positive Preaching<text:tab/>235</text:a></text:p>
            </text:list-item>
            <text:list-item>
              <text:p text:style-name="P21"><text:a xlink:type="simple" xlink:href="#__RefHeading___Toc6106_1507175235" office:name="Lift Up Your Voice with Strength" text:style-name="ppIndexLinkChapter" text:visited-style-name="ppIndexLinkChapter">Lift Up Your Voice with Strength<text:tab/>236</text:a></text:p>
            </text:list-item>
            <text:list-item>
              <text:p text:style-name="P21"><text:a xlink:type="simple" xlink:href="#__RefHeading___Toc6108_1507175235" office:name="One Thing I Do" text:style-name="ppIndexLinkChapter" text:visited-style-name="ppIndexLinkChapter">One Thing I Do<text:tab/>239</text:a></text:p>
            </text:list-item>
            <text:list-item>
              <text:p text:style-name="P21"><text:a xlink:type="simple" xlink:href="#__RefHeading___Toc6118_1507175235" office:name="The Love of the Truth" text:style-name="ppIndexLinkChapter" text:visited-style-name="ppIndexLinkChapter">The Love of the Truth<text:tab/>241</text:a></text:p>
            </text:list-item>
            <text:list-item>
              <text:p text:style-name="P21"><text:a xlink:type="simple" xlink:href="#__RefHeading___Toc6124_1507175235" office:name="The Foolishness of Preaching" text:style-name="ppIndexLinkChapter" text:visited-style-name="ppIndexLinkChapter">The Foolishness of Preaching<text:tab/>242</text:a></text:p>
            </text:list-item>
            <text:list-item>
              <text:p text:style-name="P21"><text:a xlink:type="simple" xlink:href="#__RefHeading___Toc37028_4285442925" office:name="Speaking and Hearing" text:style-name="ppIndexLinkChapter" text:visited-style-name="ppIndexLinkChapter">Speaking and Hearing<text:tab/>243</text:a></text:p>
            </text:list-item>
            <text:list-item>
              <text:p text:style-name="P21"><text:a xlink:type="simple" xlink:href="#__RefHeading___Toc6132_1507175235" office:name="Able, or Feeble?" text:style-name="ppIndexLinkChapter" text:visited-style-name="ppIndexLinkChapter">Able, or Feeble?<text:tab/>244</text:a></text:p>
            </text:list-item>
            <text:list-item>
              <text:p text:style-name="P21"><text:a xlink:type="simple" xlink:href="#__RefHeading___Toc37030_4285442925" office:name="Rivers of Living Water" text:style-name="ppIndexLinkChapter" text:visited-style-name="ppIndexLinkChapter">Rivers of Living Water<text:tab/>245</text:a></text:p>
            </text:list-item>
            <text:list-item>
              <text:p text:style-name="P21"><text:a xlink:type="simple" xlink:href="#__RefHeading___Toc6136_1507175235" office:name="Manliness in the Pulpit, and Out" text:style-name="ppIndexLinkChapter" text:visited-style-name="ppIndexLinkChapter">Manliness in the Pulpit, and Out<text:tab/>246</text:a></text:p>
            </text:list-item>
            <text:list-item>
              <text:p text:style-name="P21"><text:a xlink:type="simple" xlink:href="#__RefHeading___Toc6144_1507175235" office:name="Pleasing God, Not Men" text:style-name="ppIndexLinkChapter" text:visited-style-name="ppIndexLinkChapter">Pleasing God, Not Men<text:tab/>248</text:a></text:p>
            </text:list-item>
            <text:list-item>
              <text:p text:style-name="P21"><text:a xlink:type="simple" xlink:href="#__RefHeading___Toc6146_1507175235" office:name="Preaching by Example" text:style-name="ppIndexLinkChapter" text:visited-style-name="ppIndexLinkChapter">Preaching by Example<text:tab/>250</text:a></text:p>
            </text:list-item>
            <text:list-item>
              <text:p text:style-name="P21"><text:a xlink:type="simple" xlink:href="#__RefHeading___Toc6154_1507175235" office:name="Christian Work" text:style-name="ppIndexLinkChapter" text:visited-style-name="ppIndexLinkChapter">Christian Work<text:tab/>251</text:a></text:p>
            </text:list-item>
            <text:list-item>
              <text:p text:style-name="P21"><text:a xlink:type="simple" xlink:href="#__RefHeading___Toc6156_1507175235" office:name="Fresh Life" text:style-name="ppIndexLinkChapter" text:visited-style-name="ppIndexLinkChapter">Fresh Life<text:tab/>252</text:a></text:p>
            </text:list-item>
            <text:list-item>
              <text:p text:style-name="P21"><text:a xlink:type="simple" xlink:href="#__RefHeading___Toc6158_1507175235" office:name="Recognizing His Gifts" text:style-name="ppIndexLinkChapter" text:visited-style-name="ppIndexLinkChapter">Recognizing His Gifts<text:tab/>253</text:a></text:p>
            </text:list-item>
            <text:list-item>
              <text:p text:style-name="P21"><text:a xlink:type="simple" xlink:href="#__RefHeading___Toc6168_1507175235" office:name="Ambassadors for Christ" text:style-name="ppIndexLinkChapter" text:visited-style-name="ppIndexLinkChapter">Ambassadors for Christ<text:tab/>254</text:a></text:p>
            </text:list-item>
            <text:list-item>
              <text:p text:style-name="P21"><text:a xlink:type="simple" xlink:href="#__RefHeading___Toc6170_1507175235" office:name="Keep Going Forward" text:style-name="ppIndexLinkChapter" text:visited-style-name="ppIndexLinkChapter">Keep Going Forward<text:tab/>255</text:a></text:p>
            </text:list-item>
            <text:list-item>
              <text:p text:style-name="P21"><text:a xlink:type="simple" xlink:href="#__RefHeading___Toc6180_1507175235" office:name="Our Obligation to the World" text:style-name="ppIndexLinkChapter" text:visited-style-name="ppIndexLinkChapter">Our Obligation to the World<text:tab/>257</text:a></text:p>
            </text:list-item>
          </text:list>
          <text:p text:style-name="P22"><text:a xlink:type="simple" xlink:href="#__RefHeading___Toc37038_4285442925" office:name="Every Man a Debtor" text:style-name="ppIndexLinkSub" text:visited-style-name="ppIndexLinkSub">Every Man a Debtor<text:tab/>258</text:a></text:p>
          <text:p text:style-name="P22"><text:a xlink:type="simple" xlink:href="#__RefHeading___Toc37040_4285442925" office:name="Sanctification for the Sake of Others" text:style-name="ppIndexLinkSub" text:visited-style-name="ppIndexLinkSub">Sanctification for the Sake of Others<text:tab/>259</text:a></text:p>
          <text:p text:style-name="P22"><text:a xlink:type="simple" xlink:href="#__RefHeading___Toc37042_4285442925" office:name="Extent of Individual Influence" text:style-name="ppIndexLinkSub" text:visited-style-name="ppIndexLinkSub">Extent of Individual Influence<text:tab/>261</text:a></text:p>
          <text:p text:style-name="P22"><text:a xlink:type="simple" xlink:href="#__RefHeading___Toc37044_4285442925" office:name="Our Time of Apprenticeship" text:style-name="ppIndexLinkSub" text:visited-style-name="ppIndexLinkSub">Our Time of Apprenticeship<text:tab/>263</text:a></text:p>
          <text:list text:continue-numbering="true" text:style-name="ppContentsNumbering">
            <text:list-item>
              <text:p text:style-name="P21"><text:a xlink:type="simple" xlink:href="#__RefHeading___Toc6182_1507175235" office:name="The Ministry of Reconciliation" text:style-name="ppIndexLinkChapter" text:visited-style-name="ppIndexLinkChapter"><text:soft-page-break/>The Ministry of Reconciliation<text:tab/>266</text:a></text:p>
            </text:list-item>
            <text:list-item>
              <text:p text:style-name="P21"><text:a xlink:type="simple" xlink:href="#__RefHeading___Toc6196_1507175235" office:name="Blind Watchmen" text:style-name="ppIndexLinkChapter" text:visited-style-name="ppIndexLinkChapter">Blind Watchmen<text:tab/>267</text:a></text:p>
            </text:list-item>
          </text:list>
          <text:p text:style-name="P22"><text:a xlink:type="simple" xlink:href="#__RefHeading___Toc14952_2852801033" office:name="The Eye-salve" text:style-name="ppIndexLinkSub" text:visited-style-name="ppIndexLinkSub">The Eye-salve<text:tab/>267</text:a></text:p>
          <text:p text:style-name="P22"><text:a xlink:type="simple" xlink:href="#__RefHeading___Toc14954_2852801033" office:name="God-Appointed Watchmen" text:style-name="ppIndexLinkSub" text:visited-style-name="ppIndexLinkSub">God-Appointed Watchmen<text:tab/>268</text:a></text:p>
          <text:p text:style-name="P22"><text:a xlink:type="simple" xlink:href="#__RefHeading___Toc14956_2852801033" office:name="Full of Eyes" text:style-name="ppIndexLinkSub" text:visited-style-name="ppIndexLinkSub">Full of Eyes<text:tab/>269</text:a></text:p>
          <text:p text:style-name="P22"><text:a xlink:type="simple" xlink:href="#__RefHeading___Toc14958_2852801033" office:name="The Hidden Wisdom" text:style-name="ppIndexLinkSub" text:visited-style-name="ppIndexLinkSub">The Hidden Wisdom<text:tab/>269</text:a></text:p>
          <text:p text:style-name="P22"><text:a xlink:type="simple" xlink:href="#__RefHeading___Toc14960_2852801033" office:name="Perfect Vision and Harmonious Testimony" text:style-name="ppIndexLinkSub" text:visited-style-name="ppIndexLinkSub">Perfect Vision and Harmonious Testimony<text:tab/>270</text:a></text:p>
          <text:list text:continue-numbering="true" text:style-name="ppContentsNumbering">
            <text:list-item>
              <text:p text:style-name="P21"><text:a xlink:type="simple" xlink:href="#__RefHeading___Toc6198_1507175235" office:name="Triumphing Over Church Difficulties" text:style-name="ppIndexLinkChapter" text:visited-style-name="ppIndexLinkChapter">Triumphing Over Church Difficulties<text:tab/>271</text:a></text:p>
            </text:list-item>
            <text:list-item>
              <text:p text:style-name="P21"><text:a xlink:type="simple" xlink:href="#__RefHeading___Toc6202_1507175235" office:name="Undeveloped Teachers" text:style-name="ppIndexLinkChapter" text:visited-style-name="ppIndexLinkChapter">Undeveloped Teachers<text:tab/>273</text:a></text:p>
            </text:list-item>
            <text:list-item>
              <text:p text:style-name="P21"><text:a xlink:type="simple" xlink:href="#__RefHeading___Toc6204_1507175235" office:name="Only a Voice" text:style-name="ppIndexLinkChapter" text:visited-style-name="ppIndexLinkChapter">Only a Voice<text:tab/>274</text:a></text:p>
            </text:list-item>
          </text:list>
          <text:p text:style-name="P20"><text:a xlink:type="simple" xlink:href="#__RefHeading___Toc100440_2271061126" office:name="Missionary Work" text:style-name="ppIndexLinkSection" text:visited-style-name="ppIndexLinkSection">Missionary Work</text:a></text:p>
          <text:list text:continue-numbering="true" text:style-name="ppContentsNumbering">
            <text:list-item text:start-value="1">
              <text:p text:style-name="P21"><text:a xlink:type="simple" xlink:href="#__RefHeading___Toc5928_1507175235" office:name="Shifting Responsibility" text:style-name="ppIndexLinkChapter" text:visited-style-name="ppIndexLinkChapter">Shifting Responsibility<text:tab/>278</text:a></text:p>
            </text:list-item>
            <text:list-item>
              <text:p text:style-name="P21"><text:a xlink:type="simple" xlink:href="#__RefHeading___Toc5938_1507175235" office:name="What About the Heathen?" text:style-name="ppIndexLinkChapter" text:visited-style-name="ppIndexLinkChapter">What About the Heathen?<text:tab/>281</text:a></text:p>
            </text:list-item>
          </text:list>
          <text:p text:style-name="P22"><text:a xlink:type="simple" xlink:href="#__RefHeading___Toc100442_2271061126" office:name="1. The Heavens Declare" text:style-name="ppIndexLinkSub" text:visited-style-name="ppIndexLinkSub">1. The Heavens Declare<text:tab/>282</text:a></text:p>
          <text:p text:style-name="P22"><text:a xlink:type="simple" xlink:href="#__RefHeading___Toc100444_2271061126" office:name="2. The Conscience Speaks" text:style-name="ppIndexLinkSub" text:visited-style-name="ppIndexLinkSub">2. The Conscience Speaks<text:tab/>283</text:a></text:p>
          <text:p text:style-name="P22"><text:a xlink:type="simple" xlink:href="#__RefHeading___Toc100446_2271061126" office:name="3. The Law of Growth" text:style-name="ppIndexLinkSub" text:visited-style-name="ppIndexLinkSub">3. The Law of Growth<text:tab/>283</text:a></text:p>
          <text:p text:style-name="P22"><text:a xlink:type="simple" xlink:href="#__RefHeading___Toc100448_2271061126" office:name="4. Preaching of the Gospel" text:style-name="ppIndexLinkSub" text:visited-style-name="ppIndexLinkSub">4. Preaching of the Gospel<text:tab/>285</text:a></text:p>
          <text:list text:continue-numbering="true" text:style-name="ppContentsNumbering">
            <text:list-item>
              <text:p text:style-name="P21"><text:a xlink:type="simple" xlink:href="#__RefHeading___Toc5940_1507175235" office:name="Who Is My Neighbor?" text:style-name="ppIndexLinkChapter" text:visited-style-name="ppIndexLinkChapter">Who Is My Neighbor?<text:tab/>288</text:a></text:p>
            </text:list-item>
            <text:list-item>
              <text:p text:style-name="P21"><text:a xlink:type="simple" xlink:href="#__RefHeading___Toc5946_1507175235" office:name="The Work of the Church" text:style-name="ppIndexLinkChapter" text:visited-style-name="ppIndexLinkChapter">The Work of the Church<text:tab/>291</text:a></text:p>
            </text:list-item>
            <text:list-item>
              <text:p text:style-name="P21"><text:a xlink:type="simple" xlink:href="#__RefHeading___Toc5948_1507175235" office:name="The World for Christ" text:style-name="ppIndexLinkChapter" text:visited-style-name="ppIndexLinkChapter">The World for Christ<text:tab/>296</text:a></text:p>
            </text:list-item>
            <text:list-item>
              <text:p text:style-name="P21"><text:a xlink:type="simple" xlink:href="#__RefHeading___Toc5956_1507175235" office:name="Reaching the Masses" text:style-name="ppIndexLinkChapter" text:visited-style-name="ppIndexLinkChapter">Reaching the Masses<text:tab/>301</text:a></text:p>
            </text:list-item>
            <text:list-item>
              <text:p text:style-name="P21"><text:a xlink:type="simple" xlink:href="#__RefHeading___Toc5966_1507175235" office:name="Helping God" text:style-name="ppIndexLinkChapter" text:visited-style-name="ppIndexLinkChapter">Helping God<text:tab/>302</text:a></text:p>
            </text:list-item>
            <text:list-item>
              <text:p text:style-name="P21"><text:a xlink:type="simple" xlink:href="#__RefHeading___Toc5984_1507175235" office:name="The Church and the World" text:style-name="ppIndexLinkChapter" text:visited-style-name="ppIndexLinkChapter">The Church and the World<text:tab/>305</text:a></text:p>
            </text:list-item>
            <text:list-item>
              <text:p text:style-name="P21"><text:a xlink:type="simple" xlink:href="#__RefHeading___Toc5986_1507175235" office:name="Denominationalism and Foreign Missions" text:style-name="ppIndexLinkChapter" text:visited-style-name="ppIndexLinkChapter">Denominationalism and Foreign Missions<text:tab/>307</text:a></text:p>
            </text:list-item>
            <text:list-item>
              <text:p text:style-name="P21"><text:a xlink:type="simple" xlink:href="#__RefHeading___Toc5998_1507175235" office:name="The Grace of Giving" text:style-name="ppIndexLinkChapter" text:visited-style-name="ppIndexLinkChapter">The Grace of Giving<text:tab/>308</text:a></text:p>
            </text:list-item>
            <text:list-item>
              <text:p text:style-name="P21"><text:a xlink:type="simple" xlink:href="#__RefHeading___Toc6006_1507175235" office:name="A Pitiful Story" text:style-name="ppIndexLinkChapter" text:visited-style-name="ppIndexLinkChapter">A Pitiful Story<text:tab/>314</text:a></text:p>
            </text:list-item>
            <text:list-item>
              <text:p text:style-name="P21"><text:a xlink:type="simple" xlink:href="#__RefHeading___Toc6014_1507175235" office:name="The Church’s Duty Is to Provide for the Church" text:style-name="ppIndexLinkChapter" text:visited-style-name="ppIndexLinkChapter">The Church’s Duty Is to Provide for the Church<text:tab/>316</text:a></text:p>
            </text:list-item>
            <text:list-item>
              <text:p text:style-name="P21"><text:a xlink:type="simple" xlink:href="#__RefHeading___Toc6034_1507175235" office:name="The Best Study of Modern Missions" text:style-name="ppIndexLinkChapter" text:visited-style-name="ppIndexLinkChapter">The Best Study of Modern Missions<text:tab/>317</text:a></text:p>
            </text:list-item>
            <text:list-item>
              <text:p text:style-name="P21"><text:a xlink:type="simple" xlink:href="#__RefHeading___Toc6060_1507175235" office:name="The Life" text:style-name="ppIndexLinkChapter" text:visited-style-name="ppIndexLinkChapter">The Life<text:tab/>320</text:a></text:p>
            </text:list-item>
            <text:list-item>
              <text:p text:style-name="P21"><text:a xlink:type="simple" xlink:href="#__RefHeading___Toc6062_1507175235" office:name="Only a Voice" text:style-name="ppIndexLinkChapter" text:visited-style-name="ppIndexLinkChapter">Only a Voice<text:tab/>321</text:a></text:p>
            </text:list-item>
            <text:list-item>
              <text:p text:style-name="P21"><text:a xlink:type="simple" xlink:href="#__RefHeading___Toc6064_1507175235" office:name="Church Growth" text:style-name="ppIndexLinkChapter" text:visited-style-name="ppIndexLinkChapter">Church Growth<text:tab/>324</text:a></text:p>
            </text:list-item>
            <text:list-item>
              <text:p text:style-name="P21"><text:a xlink:type="simple" xlink:href="#__RefHeading___Toc6070_1507175235" office:name="Crumbs from the Bread of Life" text:style-name="ppIndexLinkChapter" text:visited-style-name="ppIndexLinkChapter">Crumbs from the Bread of Life<text:tab/>325</text:a></text:p>
            </text:list-item>
            <text:list-item>
              <text:p text:style-name="P21"><text:a xlink:type="simple" xlink:href="#__RefHeading___Toc6074_1507175235" office:name="God’s Choice" text:style-name="ppIndexLinkChapter" text:visited-style-name="ppIndexLinkChapter">God’s Choice<text:tab/>326</text:a></text:p>
            </text:list-item>
            <text:list-item>
              <text:p text:style-name="P21"><text:a xlink:type="simple" xlink:href="#__RefHeading___Toc6098_1507175235" office:name="He Leads me" text:style-name="ppIndexLinkChapter" text:visited-style-name="ppIndexLinkChapter">He Leads me<text:tab/>327</text:a></text:p>
            </text:list-item>
            <text:list-item>
              <text:p text:style-name="P21"><text:a xlink:type="simple" xlink:href="#__RefHeading___Toc6110_1507175235" office:name="Witnessing for Christ" text:style-name="ppIndexLinkChapter" text:visited-style-name="ppIndexLinkChapter"><text:soft-page-break/>Witnessing for Christ<text:tab/>330</text:a></text:p>
            </text:list-item>
            <text:list-item>
              <text:p text:style-name="P21"><text:a xlink:type="simple" xlink:href="#__RefHeading___Toc6112_1507175235" office:name="The Privilege of Being Light Bearers" text:style-name="ppIndexLinkChapter" text:visited-style-name="ppIndexLinkChapter">The Privilege of Being Light Bearers<text:tab/>333</text:a></text:p>
            </text:list-item>
            <text:list-item>
              <text:p text:style-name="P21"><text:a xlink:type="simple" xlink:href="#__RefHeading___Toc6120_1507175235" office:name="Easy to Give" text:style-name="ppIndexLinkChapter" text:visited-style-name="ppIndexLinkChapter">Easy to Give<text:tab/>334</text:a></text:p>
            </text:list-item>
            <text:list-item>
              <text:p text:style-name="P21"><text:a xlink:type="simple" xlink:href="#__RefHeading___Toc6130_1507175235" office:name="Preparation for Service" text:style-name="ppIndexLinkChapter" text:visited-style-name="ppIndexLinkChapter">Preparation for Service<text:tab/>335</text:a></text:p>
            </text:list-item>
            <text:list-item>
              <text:p text:style-name="P21"><text:a xlink:type="simple" xlink:href="#__RefHeading___Toc100452_2271061126" office:name="How to Be a Witness" text:style-name="ppIndexLinkChapter" text:visited-style-name="ppIndexLinkChapter">How to Be a Witness<text:tab/>336</text:a></text:p>
            </text:list-item>
          </text:list>
          <text:p text:style-name="P22"><text:a xlink:type="simple" xlink:href="#__RefHeading___Toc161_515971994" office:name="The First and Greatest Requisite" text:style-name="ppIndexLinkSub" text:visited-style-name="ppIndexLinkSub">The First and Greatest Requisite<text:tab/>336</text:a></text:p>
          <text:p text:style-name="P22"><text:a xlink:type="simple" xlink:href="#__RefHeading___Toc163_515971994" office:name="Jesus Christ the Leading Witness" text:style-name="ppIndexLinkSub" text:visited-style-name="ppIndexLinkSub">Jesus Christ the Leading Witness<text:tab/>338</text:a></text:p>
          <text:p text:style-name="P22"><text:a xlink:type="simple" xlink:href="#__RefHeading___Toc165_515971994" office:name="Taught of God" text:style-name="ppIndexLinkSub" text:visited-style-name="ppIndexLinkSub">Taught of God<text:tab/>338</text:a></text:p>
          <text:p text:style-name="P22"><text:a xlink:type="simple" xlink:href="#__RefHeading___Toc167_515971994" office:name="Ambassadors in Christ’s Stead" text:style-name="ppIndexLinkSub" text:visited-style-name="ppIndexLinkSub">Ambassadors in Christ’s Stead<text:tab/>339</text:a></text:p>
          <text:p text:style-name="P22"><text:a xlink:type="simple" xlink:href="#__RefHeading___Toc9882_745911341" office:name="The Eternal Word Put Into the Mouth" text:style-name="ppIndexLinkSub" text:visited-style-name="ppIndexLinkSub">The Eternal Word Put Into the Mouth<text:tab/>339</text:a></text:p>
          <text:p text:style-name="P22"><text:a xlink:type="simple" xlink:href="#__RefHeading___Toc9884_745911341" office:name="It Is the Spirit That Bears Witness" text:style-name="ppIndexLinkSub" text:visited-style-name="ppIndexLinkSub">It Is the Spirit That Bears Witness<text:tab/>340</text:a></text:p>
          <text:p text:style-name="P22"><text:a xlink:type="simple" xlink:href="#__RefHeading___Toc9886_745911341" office:name="The Experience of Isaiah" text:style-name="ppIndexLinkSub" text:visited-style-name="ppIndexLinkSub">The Experience of Isaiah<text:tab/>341</text:a></text:p>
          <text:p text:style-name="P22"><text:a xlink:type="simple" xlink:href="#__RefHeading___Toc9888_745911341" office:name="The Great Secret of Witnessing" text:style-name="ppIndexLinkSub" text:visited-style-name="ppIndexLinkSub">The Great Secret of Witnessing<text:tab/>341</text:a></text:p>
          <text:p text:style-name="P22"><text:a xlink:type="simple" xlink:href="#__RefHeading___Toc9890_745911341" office:name="Building Up an Address" text:style-name="ppIndexLinkSub" text:visited-style-name="ppIndexLinkSub">Building Up an Address<text:tab/>343</text:a></text:p>
          <text:p text:style-name="P22"><text:a xlink:type="simple" xlink:href="#__RefHeading___Toc9892_745911341" office:name="Avoid Religious Quackery" text:style-name="ppIndexLinkSub" text:visited-style-name="ppIndexLinkSub">Avoid Religious Quackery<text:tab/>343</text:a></text:p>
          <text:p text:style-name="P22"><text:a xlink:type="simple" xlink:href="#__RefHeading___Toc9894_745911341" office:name="The Books That Are Needed" text:style-name="ppIndexLinkSub" text:visited-style-name="ppIndexLinkSub">The Books That Are Needed<text:tab/>344</text:a></text:p>
          <text:p text:style-name="P22"><text:a xlink:type="simple" xlink:href="#__RefHeading___Toc9896_745911341" office:name="A Royal Road" text:style-name="ppIndexLinkSub" text:visited-style-name="ppIndexLinkSub">A Royal Road<text:tab/>345</text:a></text:p>
          <text:p text:style-name="P22"><text:a xlink:type="simple" xlink:href="#__RefHeading___Toc9898_745911341" office:name="Some Personal Experience" text:style-name="ppIndexLinkSub" text:visited-style-name="ppIndexLinkSub">Some Personal Experience<text:tab/>346</text:a></text:p>
          <text:list text:continue-numbering="true" text:style-name="ppContentsNumbering">
            <text:list-item>
              <text:p text:style-name="P21"><text:a xlink:type="simple" xlink:href="#__RefHeading___Toc6148_1507175235" office:name="Conviction, Not Condemnation" text:style-name="ppIndexLinkChapter" text:visited-style-name="ppIndexLinkChapter">Conviction, Not Condemnation<text:tab/>349</text:a></text:p>
            </text:list-item>
            <text:list-item>
              <text:p text:style-name="P21"><text:a xlink:type="simple" xlink:href="#__RefHeading___Toc6172_1507175235" office:name="Supplied Through Giving" text:style-name="ppIndexLinkChapter" text:visited-style-name="ppIndexLinkChapter">Supplied Through Giving<text:tab/>351</text:a></text:p>
            </text:list-item>
            <text:list-item>
              <text:p text:style-name="P21"><text:a xlink:type="simple" xlink:href="#__RefHeading___Toc6174_1507175235" office:name="Hasten the Coming" text:style-name="ppIndexLinkChapter" text:visited-style-name="ppIndexLinkChapter">Hasten the Coming<text:tab/>352</text:a></text:p>
            </text:list-item>
            <text:list-item>
              <text:p text:style-name="P21"><text:a xlink:type="simple" xlink:href="#__RefHeading___Toc6178_1507175235" office:name="The Scriptural Method of Evangelization" text:style-name="ppIndexLinkChapter" text:visited-style-name="ppIndexLinkChapter">The Scriptural Method of Evangelization<text:tab/>354</text:a></text:p>
            </text:list-item>
            <text:list-item>
              <text:p text:style-name="P21"><text:a xlink:type="simple" xlink:href="#__RefHeading___Toc6210_1507175235" office:name="The Object of the Church" text:style-name="ppIndexLinkChapter" text:visited-style-name="ppIndexLinkChapter">The Object of the Church<text:tab/>357</text:a></text:p>
            </text:list-item>
            <text:list-item>
              <text:p text:style-name="P21"><text:a xlink:type="simple" xlink:href="#__RefHeading___Toc6212_1507175235" office:name="Distracted by Heathen Writings" text:style-name="ppIndexLinkChapter" text:visited-style-name="ppIndexLinkChapter">Distracted by Heathen Writings<text:tab/>358</text:a></text:p>
            </text:list-item>
            <text:list-item>
              <text:p text:style-name="P21"><text:a xlink:type="simple" xlink:href="#__RefHeading___Toc6216_1507175235" office:name="Yokes and Bands" text:style-name="ppIndexLinkChapter" text:visited-style-name="ppIndexLinkChapter">Yokes and Bands<text:tab/>359</text:a></text:p>
            </text:list-item>
          </text:list>
          <text:p text:style-name="P20"><text:a xlink:type="simple" xlink:href="#__RefHeading___Toc14964_2852801033" office:name="Church Warfare" text:style-name="ppIndexLinkSection" text:visited-style-name="ppIndexLinkSection">Church Warfare</text:a></text:p>
          <text:list text:continue-numbering="true" text:style-name="ppContentsNumbering">
            <text:list-item text:start-value="1">
              <text:p text:style-name="P21"><text:a xlink:type="simple" xlink:href="#__RefHeading___Toc6000_1507175235" office:name="The Right Defense" text:style-name="ppIndexLinkChapter" text:visited-style-name="ppIndexLinkChapter">The Right Defense<text:tab/>361</text:a></text:p>
            </text:list-item>
            <text:list-item>
              <text:p text:style-name="P21"><text:a xlink:type="simple" xlink:href="#__RefHeading___Toc6010_1507175235" office:name="Religious Pugilism" text:style-name="ppIndexLinkChapter" text:visited-style-name="ppIndexLinkChapter">Religious Pugilism<text:tab/>363</text:a></text:p>
            </text:list-item>
            <text:list-item>
              <text:p text:style-name="P21"><text:a xlink:type="simple" xlink:href="#__RefHeading___Toc6012_1507175235" office:name="The Church and the Word" text:style-name="ppIndexLinkChapter" text:visited-style-name="ppIndexLinkChapter">The Church and the Word<text:tab/>366</text:a></text:p>
            </text:list-item>
            <text:list-item>
              <text:p text:style-name="P21"><text:a xlink:type="simple" xlink:href="#__RefHeading___Toc6016_1507175235" office:name="Resisting unto Blood" text:style-name="ppIndexLinkChapter" text:visited-style-name="ppIndexLinkChapter">Resisting unto Blood<text:tab/>370</text:a></text:p>
            </text:list-item>
          </text:list>
          <text:p text:style-name="P20"><text:a xlink:type="simple" xlink:href="#__RefHeading___Toc14966_2852801033" office:name="Church Apostasy" text:style-name="ppIndexLinkSection" text:visited-style-name="ppIndexLinkSection">Church Apostasy</text:a></text:p>
          <text:list text:continue-numbering="true" text:style-name="ppContentsNumbering">
            <text:list-item text:start-value="1">
              <text:p text:style-name="P21"><text:a xlink:type="simple" xlink:href="#__RefHeading___Toc5994_1507175235" office:name="The Church: True and False" text:style-name="ppIndexLinkChapter" text:visited-style-name="ppIndexLinkChapter">The Church: True and False<text:tab/>373</text:a></text:p>
            </text:list-item>
          </text:list>
          <text:p text:style-name="P22"><text:a xlink:type="simple" xlink:href="#__RefHeading___Toc10154_1164084263" office:name="Unselfishness and Humility" text:style-name="ppIndexLinkSub" text:visited-style-name="ppIndexLinkSub">Unselfishness and Humility<text:tab/>374</text:a></text:p>
          <text:p text:style-name="P22"><text:a xlink:type="simple" xlink:href="#__RefHeading___Toc10156_1164084263" office:name="The Beginning of Apostasy" text:style-name="ppIndexLinkSub" text:visited-style-name="ppIndexLinkSub">The Beginning of Apostasy<text:tab/>376</text:a></text:p>
          <text:p text:style-name="P22"><text:a xlink:type="simple" xlink:href="#__RefHeading___Toc10158_1164084263" office:name="The Cause of Apostasy" text:style-name="ppIndexLinkSub" text:visited-style-name="ppIndexLinkSub"><text:soft-page-break/>The Cause of Apostasy<text:tab/>378</text:a></text:p>
          <text:p text:style-name="P22"><text:a xlink:type="simple" xlink:href="#__RefHeading___Toc10160_1164084263" office:name="Throwing the Bible Away" text:style-name="ppIndexLinkSub" text:visited-style-name="ppIndexLinkSub">Throwing the Bible Away<text:tab/>380</text:a></text:p>
          <text:p text:style-name="P22"><text:a xlink:type="simple" xlink:href="#__RefHeading___Toc10162_1164084263" office:name="True Pastors, or Bishops" text:style-name="ppIndexLinkSub" text:visited-style-name="ppIndexLinkSub">True Pastors, or Bishops<text:tab/>383</text:a></text:p>
          <text:p text:style-name="P22"><text:a xlink:type="simple" xlink:href="#__RefHeading___Toc10164_1164084263" office:name="Exaltation of the Bishops" text:style-name="ppIndexLinkSub" text:visited-style-name="ppIndexLinkSub">Exaltation of the Bishops<text:tab/>385</text:a></text:p>
          <text:p text:style-name="P22"><text:a xlink:type="simple" xlink:href="#__RefHeading___Toc10166_1164084263" office:name="Councils" text:style-name="ppIndexLinkSub" text:visited-style-name="ppIndexLinkSub">Councils<text:tab/>386</text:a></text:p>
          <text:p text:style-name="P22"><text:a xlink:type="simple" xlink:href="#__RefHeading___Toc10168_1164084263" office:name="The Church Paganized" text:style-name="ppIndexLinkSub" text:visited-style-name="ppIndexLinkSub">The Church Paganized<text:tab/>387</text:a></text:p>
          <text:p text:style-name="P22"><text:a xlink:type="simple" xlink:href="#__RefHeading___Toc10170_1164084263" office:name="Taking the Place of God" text:style-name="ppIndexLinkSub" text:visited-style-name="ppIndexLinkSub">Taking the Place of God<text:tab/>389</text:a></text:p>
          <text:p text:style-name="P22"><text:a xlink:type="simple" xlink:href="#__RefHeading___Toc10172_1164084263" office:name="Making Popes" text:style-name="ppIndexLinkSub" text:visited-style-name="ppIndexLinkSub">Making Popes<text:tab/>390</text:a></text:p>
          <text:list text:continue-numbering="true" text:style-name="ppContentsNumbering">
            <text:list-item>
              <text:p text:style-name="P21"><text:a xlink:type="simple" xlink:href="#__RefHeading___Toc6008_1507175235" office:name="Similarity in Externals" text:style-name="ppIndexLinkChapter" text:visited-style-name="ppIndexLinkChapter">Similarity in Externals<text:tab/>393</text:a></text:p>
            </text:list-item>
            <text:list-item>
              <text:p text:style-name="P21"><text:a xlink:type="simple" xlink:href="#__RefHeading___Toc6020_1507175235" office:name="Notions About the Church" text:style-name="ppIndexLinkChapter" text:visited-style-name="ppIndexLinkChapter">Notions About the Church<text:tab/>394</text:a></text:p>
            </text:list-item>
            <text:list-item>
              <text:p text:style-name="P21"><text:a xlink:type="simple" xlink:href="#__RefHeading___Toc6022_1507175235" office:name="An Old-Time Bazaar" text:style-name="ppIndexLinkChapter" text:visited-style-name="ppIndexLinkChapter">An Old-Time Bazaar<text:tab/>396</text:a></text:p>
            </text:list-item>
            <text:list-item>
              <text:p text:style-name="P21"><text:a xlink:type="simple" xlink:href="#__RefHeading___Toc6028_1507175235" office:name="Heresy and Heretics" text:style-name="ppIndexLinkChapter" text:visited-style-name="ppIndexLinkChapter">Heresy and Heretics<text:tab/>397</text:a></text:p>
            </text:list-item>
            <text:list-item>
              <text:p text:style-name="P21"><text:a xlink:type="simple" xlink:href="#__RefHeading___Toc6036_1507175235" office:name="Church Reunion" text:style-name="ppIndexLinkChapter" text:visited-style-name="ppIndexLinkChapter">Church Reunion<text:tab/>399</text:a></text:p>
            </text:list-item>
            <text:list-item>
              <text:p text:style-name="P21"><text:a xlink:type="simple" xlink:href="#__RefHeading___Toc6040_1507175235" office:name="It Cannot Be Shaken" text:style-name="ppIndexLinkChapter" text:visited-style-name="ppIndexLinkChapter">It Cannot Be Shaken<text:tab/>400</text:a></text:p>
            </text:list-item>
            <text:list-item>
              <text:p text:style-name="P21"><text:a xlink:type="simple" xlink:href="#__RefHeading___Toc6042_1507175235" office:name="Christ and His Church" text:style-name="ppIndexLinkChapter" text:visited-style-name="ppIndexLinkChapter">Christ and His Church<text:tab/>401</text:a></text:p>
            </text:list-item>
            <text:list-item>
              <text:p text:style-name="P21"><text:a xlink:type="simple" xlink:href="#__RefHeading___Toc6044_1507175235" office:name="False Charity" text:style-name="ppIndexLinkChapter" text:visited-style-name="ppIndexLinkChapter">False Charity<text:tab/>403</text:a></text:p>
            </text:list-item>
            <text:list-item>
              <text:p text:style-name="P21"><text:a xlink:type="simple" xlink:href="#__RefHeading___Toc6052_1507175235" office:name="Losing Influence" text:style-name="ppIndexLinkChapter" text:visited-style-name="ppIndexLinkChapter">Losing Influence<text:tab/>405</text:a></text:p>
            </text:list-item>
            <text:list-item>
              <text:p text:style-name="P21"><text:a xlink:type="simple" xlink:href="#__RefHeading___Toc6094_1507175235" office:name="Shutting In the Light" text:style-name="ppIndexLinkChapter" text:visited-style-name="ppIndexLinkChapter">Shutting In the Light<text:tab/>406</text:a></text:p>
            </text:list-item>
            <text:list-item>
              <text:p text:style-name="P21"><text:a xlink:type="simple" xlink:href="#__RefHeading___Toc6096_1507175235" office:name="How to Defeat Heresy" text:style-name="ppIndexLinkChapter" text:visited-style-name="ppIndexLinkChapter">How to Defeat Heresy<text:tab/>406</text:a></text:p>
            </text:list-item>
            <text:list-item>
              <text:p text:style-name="P21"><text:a xlink:type="simple" xlink:href="#__RefHeading___Toc6100_1507175235" office:name="Accept Only the Mind of Christ" text:style-name="ppIndexLinkChapter" text:visited-style-name="ppIndexLinkChapter">Accept Only the Mind of Christ<text:tab/>407</text:a></text:p>
            </text:list-item>
            <text:list-item>
              <text:p text:style-name="P21"><text:a xlink:type="simple" xlink:href="#__RefHeading___Toc6114_1507175235" office:name="The Mark of Christianity" text:style-name="ppIndexLinkChapter" text:visited-style-name="ppIndexLinkChapter">The Mark of Christianity<text:tab/>408</text:a></text:p>
            </text:list-item>
            <text:list-item>
              <text:p text:style-name="P21"><text:a xlink:type="simple" xlink:href="#__RefHeading___Toc6126_1507175235" office:name="Believing Heretics" text:style-name="ppIndexLinkChapter" text:visited-style-name="ppIndexLinkChapter">Believing Heretics<text:tab/>409</text:a></text:p>
            </text:list-item>
            <text:list-item>
              <text:p text:style-name="P21"><text:a xlink:type="simple" xlink:href="#__RefHeading___Toc6160_1507175235" office:name="The Genesis of Persecution" text:style-name="ppIndexLinkChapter" text:visited-style-name="ppIndexLinkChapter">The Genesis of Persecution<text:tab/>410</text:a></text:p>
            </text:list-item>
            <text:list-item>
              <text:p text:style-name="P21"><text:a xlink:type="simple" xlink:href="#__RefHeading___Toc6166_1507175235" office:name="When Shall We Follow Jesus?" text:style-name="ppIndexLinkChapter" text:visited-style-name="ppIndexLinkChapter">When Shall We Follow Jesus?<text:tab/>411</text:a></text:p>
            </text:list-item>
            <text:list-item>
              <text:p text:style-name="P21"><text:a xlink:type="simple" xlink:href="#__RefHeading___Toc6192_1507175235" office:name="Trying" text:style-name="ppIndexLinkChapter" text:visited-style-name="ppIndexLinkChapter">Trying<text:tab/>412</text:a></text:p>
            </text:list-item>
            <text:list-item>
              <text:p text:style-name="P21"><text:a xlink:type="simple" xlink:href="#__RefHeading___Toc6206_1507175235" office:name="Gospel Finance" text:style-name="ppIndexLinkChapter" text:visited-style-name="ppIndexLinkChapter">Gospel Finance<text:tab/>413</text:a></text:p>
            </text:list-item>
          </text:list>
          <text:p text:style-name="P20"><text:a xlink:type="simple" xlink:href="#__RefHeading___Toc14968_2852801033" office:name="Church Beauty" text:style-name="ppIndexLinkSection" text:visited-style-name="ppIndexLinkSection">Church Beauty</text:a></text:p>
          <text:list text:continue-numbering="true" text:style-name="ppContentsNumbering">
            <text:list-item text:start-value="1">
              <text:p text:style-name="P21"><text:a xlink:type="simple" xlink:href="#__RefHeading___Toc6046_1507175235" office:name="The Sufferings of Christ" text:style-name="ppIndexLinkChapter" text:visited-style-name="ppIndexLinkChapter">The Sufferings of Christ<text:tab/>415</text:a></text:p>
            </text:list-item>
            <text:list-item>
              <text:p text:style-name="P21"><text:a xlink:type="simple" xlink:href="#__RefHeading___Toc6066_1507175235" office:name="The Final Cleansing" text:style-name="ppIndexLinkChapter" text:visited-style-name="ppIndexLinkChapter">The Final Cleansing<text:tab/>419</text:a></text:p>
            </text:list-item>
            <text:list-item>
              <text:p text:style-name="P21"><text:a xlink:type="simple" xlink:href="#__RefHeading___Toc6116_1507175235" office:name="The Covering of the Lord" text:style-name="ppIndexLinkChapter" text:visited-style-name="ppIndexLinkChapter">The Covering of the Lord<text:tab/>421</text:a></text:p>
            </text:list-item>
            <text:list-item>
              <text:p text:style-name="P21"><text:a xlink:type="simple" xlink:href="#__RefHeading___Toc6128_1507175235" office:name="The Beauty of the Olive Tree" text:style-name="ppIndexLinkChapter" text:visited-style-name="ppIndexLinkChapter">The Beauty of the Olive Tree<text:tab/>422</text:a></text:p>
            </text:list-item>
            <text:list-item>
              <text:p text:style-name="P21"><text:a xlink:type="simple" xlink:href="#__RefHeading___Toc37034_4285442925" office:name="Every Man a King" text:style-name="ppIndexLinkChapter" text:visited-style-name="ppIndexLinkChapter">Every Man a King<text:tab/>425</text:a></text:p>
            </text:list-item>
            <text:list-item>
              <text:p text:style-name="P21"><text:a xlink:type="simple" xlink:href="#__RefHeading___Toc6152_1507175235" office:name="The Invisible Source of Strength" text:style-name="ppIndexLinkChapter" text:visited-style-name="ppIndexLinkChapter">The Invisible Source of Strength<text:tab/>426</text:a></text:p>
            </text:list-item>
            <text:list-item>
              <text:p text:style-name="P21"><text:a xlink:type="simple" xlink:href="#__RefHeading___Toc6164_1507175235" office:name="The Most Beautiful Sanctuary" text:style-name="ppIndexLinkChapter" text:visited-style-name="ppIndexLinkChapter"><text:soft-page-break/>The Most Beautiful Sanctuary<text:tab/>429</text:a></text:p>
            </text:list-item>
            <text:list-item>
              <text:p text:style-name="P21"><text:a xlink:type="simple" xlink:href="#__RefHeading___Toc6184_1507175235" office:name="God’s Inheritance" text:style-name="ppIndexLinkChapter" text:visited-style-name="ppIndexLinkChapter">God’s Inheritance<text:tab/>430</text:a></text:p>
            </text:list-item>
            <text:list-item>
              <text:p text:style-name="P21"><text:a xlink:type="simple" xlink:href="#__RefHeading___Toc6186_1507175235" office:name="God Glorified in Giving" text:style-name="ppIndexLinkChapter" text:visited-style-name="ppIndexLinkChapter">God Glorified in Giving<text:tab/>431</text:a></text:p>
            </text:list-item>
          </text:list>
          <text:p text:style-name="P22"><text:a xlink:type="simple" xlink:href="#__RefHeading___Toc100458_2271061126" office:name="The Altar of Incense" text:style-name="ppIndexLinkSub" text:visited-style-name="ppIndexLinkSub">The Altar of Incense<text:tab/>431</text:a></text:p>
          <text:p text:style-name="P22"><text:a xlink:type="simple" xlink:href="#__RefHeading___Toc100460_2271061126" office:name="Receiving to Give" text:style-name="ppIndexLinkSub" text:visited-style-name="ppIndexLinkSub">Receiving to Give<text:tab/>432</text:a></text:p>
          <text:p text:style-name="P22"><text:a xlink:type="simple" xlink:href="#__RefHeading___Toc100462_2271061126" office:name="The Fragrance of God’s Knowledge" text:style-name="ppIndexLinkSub" text:visited-style-name="ppIndexLinkSub">The Fragrance of God’s Knowledge<text:tab/>432</text:a></text:p>
          <text:list text:continue-numbering="true" text:style-name="ppContentsNumbering">
            <text:list-item>
              <text:p text:style-name="P21"><text:a xlink:type="simple" xlink:href="#__RefHeading___Toc6200_1507175235" office:name="The Sacredness of Service" text:style-name="ppIndexLinkChapter" text:visited-style-name="ppIndexLinkChapter">The Sacredness of Service<text:tab/>434</text:a></text:p>
            </text:list-item>
            <text:list-item>
              <text:p text:style-name="P21"><text:a xlink:type="simple" xlink:href="#__RefHeading___Toc6208_1507175235" office:name="Kings and Priests of Righteousness" text:style-name="ppIndexLinkChapter" text:visited-style-name="ppIndexLinkChapter">Kings and Priests of Righteousness<text:tab/>438</text:a></text:p>
            </text:list-item>
            <text:list-item>
              <text:p text:style-name="P21"><text:a xlink:type="simple" xlink:href="#__RefHeading___Toc6214_1507175235" office:name="The Little Child" text:style-name="ppIndexLinkChapter" text:visited-style-name="ppIndexLinkChapter">The Little Child<text:tab/>440</text:a></text:p>
            </text:list-item>
          </text:list>
          <text:p text:style-name="P20"><text:a xlink:type="simple" xlink:href="#__RefHeading___Toc19400_2388560082" office:name="Appendix" text:style-name="ppIndexLinkSection" text:visited-style-name="ppIndexLinkSection">Appendix</text:a></text:p>
          <text:list text:continue-numbering="true" text:style-name="ppContentsNumbering">
            <text:list-item text:start-value="1">
              <text:p text:style-name="P21"><text:a xlink:type="simple" xlink:href="#__RefHeading___Toc19402_2388560082" office:name="God’s Purpose For His People" text:style-name="ppIndexLinkChapter" text:visited-style-name="ppIndexLinkChapter">God’s Purpose For His People<text:tab/>444</text:a></text:p>
            </text:list-item>
          </text:list>
        </text:index-body>
      </text:table-of-content>
      <text:p text:style-name="ppMain"/>
      <text:h text:style-name="P23" text:outline-level="2"><text:bookmark-start text:name="__RefHeading___Toc14948_2852801033"/>About the “Fragments” Series<text:bookmark-end text:name="__RefHeading___Toc14948_2852801033"/></text:h>
      <text:p text:style-name="P24">THE <text:span text:style-name="T17">Fragments</text:span> series is composed of 12 books of articles, gathered from the various Periodicals which E. J. Waggoner contributed to during his lifetime. There is a separate and parallel series devoted to the writings of Waggoner’s companion in the gospel, A. T. Jones.</text:p>
      <text:p text:style-name="P25">In order to bring some cohesion to these articles, the books are topical: that is, articles are organized according to their topic, and there is a separate book for each topic, as follows:</text:p>
      <text:list text:style-name="WWNum2">
        <text:list-item>
          <text:p text:style-name="P26">Grace Greater Than Sin [The Gospel]</text:p>
        </text:list-item>
        <text:list-item>
          <text:p text:style-name="P27">Healing and Temperance</text:p>
        </text:list-item>
        <text:list-item>
          <text:p text:style-name="P27">Life, Death, and Spiritualism [Non-Immortality]</text:p>
        </text:list-item>
        <text:list-item>
          <text:p text:style-name="P27">Money and Work</text:p>
        </text:list-item>
        <text:list-item>
          <text:p text:style-name="P27">Religious Liberty</text:p>
        </text:list-item>
        <text:list-item>
          <text:p text:style-name="P27">The Bible</text:p>
        </text:list-item>
        <text:list-item>
          <text:p text:style-name="P27">The Church</text:p>
        </text:list-item>
        <text:list-item>
          <text:p text:style-name="P27">The Holy Spirit</text:p>
        </text:list-item>
        <text:list-item>
          <text:p text:style-name="P27">The Law and the Sabbath</text:p>
        </text:list-item>
        <text:list-item>
          <text:p text:style-name="P27">The Name [Character] of God</text:p>
        </text:list-item>
        <text:list-item>
          <text:p text:style-name="P27">The Prophetic Word</text:p>
        </text:list-item>
        <text:list-item>
          <text:p text:style-name="P28">Thoughts on Education</text:p>
        </text:list-item>
      </text:list>
      <text:p text:style-name="P25">Most often, the articles within each volume are grouped by the year of publication, or if one year had few articles, sometimes the group includes a range of years. In other cases, the articles are grouped by topic. In still other cases, there was sometimes a mini-series that continued through a few periodical issues, and those were grouped accordingly.</text:p>
      <text:p text:style-name="P25">While trying to make this as complete a collection as possible, at times I have not included some smaller articles that carried only local news or material that would not be relevant to our time. Even at that, the amount of included material is quite vast.</text:p>
      <text:p text:style-name="P29"><text:soft-page-break/>In most cases, I have left out articles that already appear in other books. For example, <text:span text:style-name="T18">often Waggoner would write articles, and then later publish them as a book</text:span>. <text:span text:style-name="T18">Since these books are available</text:span> <text:span text:style-name="T19">separately on our website</text:span>, <text:span text:style-name="T18">I did not see the need to duplicate this material</text:span>.</text:p>
      <text:p text:style-name="P29">Also, some articles crossed over many topics. For example, an article on the Sabbath could fit into the “Law and Sabbath” book, but it might also cover “Religious Liberty,” “<text:span text:style-name="T20">The Gospel,” </text:span>and even “The Prophetic Word.” I tried to fit these kinds of articles into the book that most matched its topic, or where there were a series of articles <text:span text:style-name="T21">to which</text:span><text:span text:style-name="T20"> it belonged. </text:span><text:span text:style-name="T19">Occasionally an article is included in more than one volume.</text:span></text:p>
      <text:p text:style-name="P30">Due to the great amount of material that came from the pen of Waggoner, I’ve also added a few more volumes for his writings:</text:p>
      <text:list text:style-name="ppBullets">
        <text:list-item>
          <text:p text:style-name="P31">All About Jesus, volume 1 &amp; 2</text:p>
        </text:list-item>
        <text:list-item>
          <text:p text:style-name="P32">Paul and the Early Church</text:p>
        </text:list-item>
        <text:list-item>
          <text:p text:style-name="P32">Christ Our Life</text:p>
        </text:list-item>
        <text:list-item>
          <text:p text:style-name="P32">Gleanings from the Psalms</text:p>
        </text:list-item>
        <text:list-item>
          <text:p text:style-name="P32">Leaves from the Tree of Life</text:p>
        </text:list-item>
        <text:list-item>
          <text:p text:style-name="P32">Reflections on Proverbs</text:p>
        </text:list-item>
        <text:list-item>
          <text:p text:style-name="P32">The Call of Abraham</text:p>
        </text:list-item>
        <text:list-item>
          <text:p text:style-name="P32">The Law and the Gospel</text:p>
        </text:list-item>
        <text:list-item>
          <text:p text:style-name="P32">The Lord’s Prayer</text:p>
        </text:list-item>
        <text:list-item>
          <text:p text:style-name="P32">The Miracles of Jesus</text:p>
        </text:list-item>
        <text:list-item>
          <text:p text:style-name="P32">Questions and Answers on the Bible</text:p>
        </text:list-item>
        <text:list-item>
          <text:p text:style-name="P33">Gospel Lessons in the Old Testament (Waggoner &amp; Jones)</text:p>
        </text:list-item>
      </text:list>
      <text:p text:style-name="P30">There are also two companion volumes, one each from Jones and Waggoner, on the topic of the Papacy:</text:p>
      <text:list text:continue-numbering="true" text:style-name="ppBullets">
        <text:list-item>
          <text:p text:style-name="P31">The Light Shines in Darkness (Jones)</text:p>
        </text:list-item>
        <text:list-item>
          <text:p text:style-name="P33">The Great Falling Away (Waggoner)</text:p>
        </text:list-item>
      </text:list>
      <text:p text:style-name="P29">What these books demonstrate is that <text:span text:style-name="T22">E. J. Waggoner</text:span> produced a lot of precious material, much of which was never <text:span text:style-name="T20">organized or reprinted</text:span> after <text:span text:style-name="T20">his</text:span> death. <text:span text:style-name="T20">Jesus taught us to…</text:span></text:p>
      <text:p text:style-name="ppBibleBookName"><text:soft-page-break/>John 6</text:p>
      <text:p text:style-name="ppBibleQuote"><text:span text:style-name="ppVerseNum">12</text:span> Gather the fragments that remain, that nothing be lost.</text:p>
      <text:p text:style-name="ppBibleQuote"><text:span text:style-name="ppVerseNum">13</text:span> Therefore they gathered them together, and filled <text:span text:style-name="T17">twelve baskets with the fragments.</text:span></text:p>
      <text:p text:style-name="P25"><draw:frame draw:style-name="fr3" draw:name="00 Twelve Baskets" text:anchor-type="paragraph" svg:width="4.5in" svg:height="2.5799in" draw:z-index="7"><draw:image xlink:href="Pictures/10000000000005460000030704CB6A1A.jpg" xlink:type="simple" xlink:show="embed" xlink:actuate="onLoad" draw:mime-type="image/jpeg"/></draw:frame>Since much depends on how we receive and appreciate the light that God gives through His chosen messengers, I felt a burden to put these forgotten treasures into an orderly and easily accessible format. May the Spirit that gave them, bless you as you read His words!</text:p>
      <text:p text:style-name="P34">Frank Zimmerman</text:p>
      <text:p text:style-name="P34">practicaprophetica.com</text:p>
      <text:p text:style-name="P25"/>
      <text:p text:style-name="P25"/>
      <text:p text:style-name="P35">“If human beings would open the windows of the soul heavenward,</text:p>
      <text:p text:style-name="P35">in appreciation of the divine gifts,</text:p>
      <text:p text:style-name="P35">a flood of healing virtue would pour in.”</text:p>
      <text:p text:style-name="P36">Ellen White, Ministry of Healing, p. 116</text:p>
      <text:p text:style-name="ppMain"/>
      <text:h text:style-name="P37" text:outline-level="2"><text:bookmark-start text:name="__RefHeading___Toc14950_2852801033"/>About This Volume<text:bookmark-end text:name="__RefHeading___Toc14950_2852801033"/></text:h>
      <text:p text:style-name="ppMainFirst">THE full and final display of the love and power of God to heal mankind from sin, is to take place through a united and purified church, the “body of Christ,” upon this earth.</text:p>
      <text:p text:style-name="ppBibleBookName">Ephesians 5</text:p>
      <text:p text:style-name="ppBibleQuote"><text:span text:style-name="T23">25</text:span> Christ also loved the church, and gave <text:span text:style-name="T24">h</text:span>imself for it;</text:p>
      <text:p text:style-name="ppBibleQuote"><text:span text:style-name="T23">26</text:span> That <text:span text:style-name="T24">H</text:span>e might sanctify and cleanse it with the washing of water by the word,</text:p>
      <text:p text:style-name="ppBibleQuote"><text:span text:style-name="T23">27</text:span> That <text:span text:style-name="T24">H</text:span>e might present it to <text:span text:style-name="T24">h</text:span>imself a glorious church, not having spot, or wrinkle, or any such thing; but that it should be holy and without blemish.</text:p>
      <text:p text:style-name="ppBibleBookName">Revelation 19</text:p>
      <text:p text:style-name="ppBibleQuote"><text:span text:style-name="T23">7</text:span> Let us be glad and rejoice, and give honor to Him: for the marriage of the Lamb is come, and His wife has made herself ready.</text:p>
      <text:p text:style-name="ppBibleQuote"><text:span text:style-name="T23">8</text:span> And to her was granted that she should be arrayed in fine linen, clean and white: for the fine linen is the righteousness of saints.</text:p>
      <text:p text:style-name="ppMain">The early church was united by the truth of the sacrifice of Christ, in which type and prophecy from the Old Testament had been fulfilled. Once this truth had united them, the power of the “early rain” (Holy Spirit) was given them to bring this message to the world.</text:p>
      <text:p text:style-name="ppMain">Likewise, there is to be a “latter rain” power, preceded by a message of truth, which will unite and equip the church for the final battle against sin and unrighteousness.</text:p>
      <text:p text:style-name="ppBibleBookName">Joel 2</text:p>
      <text:p text:style-name="ppBibleQuote"><text:span text:style-name="T23">23</text:span> Be glad then, y<text:span text:style-name="T24">ou</text:span> children of Zion, and rejoice in the Lord your God: for <text:span text:style-name="T24">H</text:span>e ha<text:span text:style-name="T24">s</text:span> given you the former rain <text:span text:style-name="T24">[margin: “a teacher of righteousness”]</text:span> moderately <text:span text:style-name="T24">[margin: “according to righteousness”]</text:span>, and <text:span text:style-name="T24">H</text:span>e will cause to come down for you the rain, the former rain, and the latter rain in the first month.</text:p>
      <text:p text:style-name="ppMain">This message, <text:span text:style-name="T25">or “teaching of</text:span> righteousness <text:span text:style-name="T25">according to righteousness</text:span>” found the beginning of its fulfillment in the special truths presented by A. T. Jones and E. J. Waggoner. <text:span text:style-name="T26">Ellen White testified that it was the “beginning of the light of the angel whose </text:span><text:soft-page-break/><text:span text:style-name="T26">glory shall fill the whole earth,”</text:span><text:span text:style-name="T26"><text:note text:id="ftn1" text:note-class="footnote"><text:note-citation>1</text:note-citation><text:note-body><text:p text:style-name="P38"><text:span text:style-name="T17">The Review and Herald</text:span><text:span text:style-name="T26">, November 22, 1892, referring to </text:span><text:span text:style-name="T27">Revelation</text:span><text:span text:style-name="T26"> 18:1-4.</text:span></text:p></text:note-body></text:note></text:span><text:span text:style-name="T26"> that it was to be attended with “the special power of the Holy Spirit,” like “the day of Pentecost.”</text:span><text:span text:style-name="T26"><text:note text:id="ftn2" text:note-class="footnote"><text:note-citation>2</text:note-citation><text:note-body><text:p text:style-name="P38"><text:span text:style-name="T27">Selected Messages</text:span><text:span text:style-name="T26">, vol. 1, p. 234-235.</text:span></text:p></text:note-body></text:note></text:span><text:span text:style-name="T26"> </text:span>Naturally then, part of their message would be concerned with church organization, unity, building, and inter-dependence.</text:p>
      <text:p text:style-name="ppMain">This collection gathers those articles that particularly apply to the spiritual inner working and building up of the church body; how the Holy Spirit is to be given the reins in forming a church after the divine similitude.</text:p>
      <text:p text:style-name="P39">Frank Zimmerman</text:p>
      <text:p text:style-name="P39">practicaprophetica.com</text:p>
      <text:p text:style-name="ppMain"><draw:frame draw:style-name="fr4" draw:name="PT Header 1897-1899" text:anchor-type="paragraph" svg:x="0in" svg:y="0.1283in" svg:width="4.5in" svg:height="1.4in" draw:z-index="4"><draw:image xlink:href="Pictures/1000000000000546000001A4A3DB517B.jpg" xlink:type="simple" xlink:show="embed" xlink:actuate="onLoad" draw:mime-type="image/jpeg"/></draw:frame><draw:frame draw:style-name="fr4" draw:name="PT Header 1900" text:anchor-type="paragraph" svg:x="0in" svg:y="1.7547in" svg:width="4.5in" svg:height="1.3299in" draw:z-index="5"><draw:image xlink:href="Pictures/10000000000005460000018EC4491EA4.jpg" xlink:type="simple" xlink:show="embed" xlink:actuate="onLoad" draw:mime-type="image/jpeg"/></draw:frame><draw:frame draw:style-name="fr4" draw:name="PT Header 1902" text:anchor-type="paragraph" svg:x="0in" svg:y="3.3402in" svg:width="4.5in" svg:height="1.2598in" draw:z-index="6"><draw:image xlink:href="Pictures/10000000000005460000017BC2DEFD72.jpg" xlink:type="simple" xlink:show="embed" xlink:actuate="onLoad" draw:mime-type="image/jpeg"/></draw:frame></text:p>
      <text:h text:style-name="P40" text:outline-level="1"><text:bookmark-start text:name="__RefHeading___Toc100416_2271061126"/>The <text:span text:style-name="T28">Church<text:line-break/>and Truth</text:span><text:bookmark-end text:name="__RefHeading___Toc100416_2271061126"/></text:h>
      <text:p text:style-name="ppMain"/>
      <text:p text:style-name="ppMain"/>
      <text:list text:style-name="ppChapterNumbering">
        <text:list-item>
          <text:h text:style-name="P41" text:outline-level="2"><text:bookmark-start text:name="__RefHeading___Toc5920_1507175235"/>Good Advice for Sabbath-Schools<text:bookmark-end text:name="__RefHeading___Toc5920_1507175235"/></text:h>
        </text:list-item>
      </text:list>
      <text:p text:style-name="ppSmall">Signs of the Times, November 27, 1884</text:p>
      <text:p text:style-name="P42">THE advice which we have to give is not our own, but is a bit that we found in a book written more than eighteen hundred years ago. It is contained in the following words of Paul to Timothy:</text:p>
      <text:p text:style-name="ppBibleBookName">2 Timothy 2</text:p>
      <text:p text:style-name="ppBibleQuote"><text:span text:style-name="T29">23</text:span><text:span text:style-name="T30"> </text:span>But foolish and unlearned questions avoid, knowing that they do gender strifes.</text:p>
      <text:p text:style-name="P43">If every school would have this verse engrossed in large letters, suitably framed, and hung in a conspicuous place in the classroom, we believe that it would be to its benefit. There is no school in which <text:span text:style-name="T30">this </text:span>is not needed as a warning, if not as a reproof.</text:p>
      <text:p text:style-name="P44">We would by no means be understood as deprecating a spirit of investigation, or as advocating the shutting off of questions, except such as are indicated in the verse quoted. They are certain death to spirituality either in the school, the teachers’ meeting, or anywhere else. It is a lamentable fact that among any body of persons there will be some whose minds always grasp the fact that is not under consideration. A text of Scripture always conveys to them a hidden meaning, and they feel called upon to make known their doubts, or their new ideas. Others are always reaching out after the unattainable. They want to know more than is revealed. The question as to where Cain got his wife is still current. “Who was Melchizedek?” is asked with as much anxiety as though eternal happiness depended on the correct answer. The question,</text:p>
      <text:p text:style-name="ppBibleBookName">1 Corinthians 15</text:p>
      <text:p text:style-name="ppBibleQuote"><text:span text:style-name="T31">35</text:span><text:span text:style-name="T32"> </text:span>How are the dead raised up? and with what body do they come?</text:p>
      <text:p text:style-name="P44">–is still put in spite of the fact that the inspired apostle has marked the mental ability of the questioner down to zero.</text:p>
      <text:p text:style-name="P44"><text:soft-page-break/>There is no end to these foolish and unlearned questions. We mention (though not without a blush) a case that occurred in a Sabbath-school which we recently visited. In the course of the lesson, <text:span text:style-name="T17">Gen</text:span><text:span text:style-name="T33">esis</text:span> 7:14-15 was quoted as a proof text. At the close of the hour, when the leader inquired if anyone had a question to ask concerning the lesson, one pupil rose and with much seriousness asked to know the difference between a bird and a fowl (!), since both words occur in <text:span text:style-name="T17">Gen</text:span><text:span text:style-name="T33">esis</text:span> 7:14. It will be said that this is an extreme case, and that so foolish a question is seldom asked. No doubt it is an extreme case, and if the question had been only <text:span text:style-name="T17">asked</text:span> we would not mention it; but there were no less than half a dozen persons who were unguarded enough to offer <text:span text:style-name="T17">answers</text:span>. It was this fact that convinced us that the bit of advice which we have quoted is greatly needed.</text:p>
      <text:p text:style-name="P45">In the current lessons in the <text:span text:style-name="T33">Signs</text:span>, on immortality, there is room for an abundance of unlearned questions. Some will want to know <text:span text:style-name="T17">how</text:span> the Spirit can return to God. Others will demand, or offer to give, an exact definition of the terms “soul” and “spirit.”</text:p>
      <text:p text:style-name="ppQuote">“How is it that the dead can hear the voice of God?”</text:p>
      <text:p text:style-name="P45">–is a question that worries not a few.</text:p>
      <text:p text:style-name="ppQuote">“What is life?”</text:p>
      <text:p text:style-name="P45">–will probably be asked until mortals reach the state where they will not dissipate their intellectual powers by employing them on unprofitable questions.</text:p>
      <text:p text:style-name="ppBibleBookName">2 Timothy 2</text:p>
      <text:p text:style-name="ppBibleQuote"><text:span text:style-name="T31">23</text:span><text:span text:style-name="T32"> </text:span><text:span text:style-name="T34">T</text:span>hey do gender strifes.</text:p>
      <text:p text:style-name="P44">The strifes do not always appear; in fact, we seldom hear of them in Sabbath-school, nevertheless strifes is the legitimate result of such questions. The reason is that there is nothing to decide the question at issue. There is nothing to which either party to the discussion can appeal as a final authority. The opinion of one is of as much value as that of another, and none are worth <text:soft-page-break/>anything. If the discussion of such questions does not lead to strife, it is solely because the parties have enough grace in their hearts to yield a point, or let the matter drop.</text:p>
      <text:p text:style-name="P46">As a general thing, the subject matter of the lesson will suffice to fill all the time allowed. If something in the lesson brings to one’s mind a text outside of the lesson, which throws additional light upon it, by all means let him speak of it for the benefit of others. The object of every lesson is to stimulate, not to repress, thought. If the leader sees that the text has no bearing, he can state that fact in a few words, and in a manner not to wound feelings of any. It may chance that the leader’s judgment is at fault, and that the text is to the point, but so long as he is leader he must be allowed to direct the course of the lesson. In a company of earnest students there will be no dearth of good thoughts, and it would be better to let one or two be lost, than to have a discussion to no profit. If a theory can be supported by Scripture, it must be good, but <text:span text:style-name="T17">guesses</text:span> concerning the Bible do not amount to much.</text:p>
      <text:p text:style-name="P43">As we before said, these questions are usually dropped before they develop into strife; but of what profit are they? Are there not enough <text:span text:style-name="T34">glorious </text:span><text:span text:style-name="T17">revealed truths</text:span> in God’s word to occupy all our powers of mind, without frittering them away on foolish questions, or those to which no answer can be given, and which, even if answered, are of no practical importance? Time is too precious to spend on trifles, and therefore let us always and everywhere heed the apostle’s admonition:</text:p>
      <text:p text:style-name="P47">2 Timothy 2</text:p>
      <text:p text:style-name="P48"><text:span text:style-name="T29">23</text:span><text:span text:style-name="T30"> F</text:span>oolish and unlearned questions avoid.</text:p>
      <text:p text:style-name="ppMain"/>
      <text:list text:continue-numbering="true" text:style-name="ppChapterNumbering">
        <text:list-item>
          <text:h text:style-name="P49" text:outline-level="2"><text:bookmark-start text:name="__RefHeading___Toc6140_1507175235"/>Truth <text:span text:style-name="T35">I</text:span>s the Ground of True Faith<text:bookmark-end text:name="__RefHeading___Toc6140_1507175235"/></text:h>
        </text:list-item>
      </text:list>
      <text:p text:style-name="P50">Present Truth, <text:span text:style-name="T36">February 21, 1901</text:span></text:p>
      <text:p text:style-name="P51">ONE of the most common fallacies with which sensible people deceive themselves is the idea that if a sufficient number of people believe a thing, that makes it true.</text:p>
      <text:p text:style-name="ppQuote">“Our Church believes so and so,”</text:p>
      <text:p text:style-name="P52">–we are gravely told, and the speaker seems to think that we ought to regard that as abundantly sufficient reason why he should believe it, too. In fact, the statement that “the Church” holds, or, to make the case overwhelmingly strong, has always held, certain theories, is thought to be proof enough to convince the most s<text:span text:style-name="T36">k</text:span>eptical. But it is no proof at all. We cannot make a thing true by believing it, nor untrue by disbelieving it; but we are to believe a thing solely because it is true. We are saved…</text:p>
      <text:p text:style-name="ppBibleBookName">2 Thessalonians 2</text:p>
      <text:p text:style-name="ppBibleQuote"><text:span text:style-name="ppVerseNum"><text:span text:style-name="T37">13</text:span></text:span><text:span text:style-name="T37"> </text:span>...through sanctification of the Spirit, and belief of the truth,</text:p>
      <text:p text:style-name="P52">–which means that truth is first and belief second.</text:p>
      <text:p text:style-name="ppBibleBookName">Romans 10</text:p>
      <text:p text:style-name="ppBibleQuote"><text:span text:style-name="ppVerseNum"><text:span text:style-name="T37">17</text:span></text:span><text:span text:style-name="T37"> </text:span>Faith comes by bearing, and hearing by the Word of God.</text:p>
      <text:p text:style-name="P52">And this means that everything is to be subjected to investigation.</text:p>
      <text:p text:style-name="ppBibleBookName">1 Thessalonians 5</text:p>
      <text:p text:style-name="ppBibleQuote"><text:span text:style-name="ppVerseNum"><text:span text:style-name="T37">21</text:span></text:span><text:span text:style-name="T37"> </text:span>Prove all things; hold fast that which is good.</text:p>
      <text:p text:style-name="P52">To challenge every statement, everything that presents itself for our acceptance, is not in the least inconsistent with the fullest and freest faith. Truth is never injured by being put to the test, and never resents it. A faithful sentinel is he who makes every new-comer stand and give an account of himself; and in time of war, when spies are lurking about, such action is most necessary. Even the commander-in-chief would not think that he should be exempt, but would regard the challenge as evidence that the soldier <text:soft-page-break/>was awake to his responsibilities. Christ did not reprove Joshua for his bold challenge,</text:p>
      <text:p text:style-name="ppBibleBookName">Joshua 5</text:p>
      <text:p text:style-name="ppBibleQuote"><text:span text:style-name="ppVerseNum"><text:span text:style-name="T37">13</text:span></text:span><text:span text:style-name="T37"> </text:span>Ar<text:span text:style-name="T38">e</text:span> you for us, or for our adversaries?</text:p>
      <text:p text:style-name="P52">–<text:span text:style-name="T38">b</text:span>ut promptly replied.</text:p>
      <text:p text:style-name="P52">In matters so important as those that affect the soul’s welfare, nothing ought to be taken for granted. The fact that a company of Bishops or Doctors of Divinity have set forth a certain dogma, furnishes no presumptive evidence that it is the truth. They must be required to give the reason for their belief just as much as the most obscure personage, and if they are sure of their ground, they will be glad to do so. Let each one know for himself why and what he believes.</text:p>
      <text:p text:style-name="P52"/>
      <text:p text:style-name="P52"/>
      <text:list text:continue-numbering="true" text:style-name="ppChapterNumbering">
        <text:list-item>
          <text:h text:style-name="P53" text:outline-level="2"><text:bookmark-start text:name="__RefHeading___Toc6150_1507175235"/>Form and Reality<text:bookmark-end text:name="__RefHeading___Toc6150_1507175235"/></text:h>
        </text:list-item>
      </text:list>
      <text:p text:style-name="P54">Present Truth, <text:span text:style-name="T36">May 9, 1901</text:span></text:p>
      <text:p text:style-name="P55">SOMEONE, having learned that Christ is our life, and that day by day we are to eat His flesh and drink His blood, asks concerning the Lord’s Supper:</text:p>
      <text:p text:style-name="P56">“What is the use of keeping the form when we have the reality?”</text:p>
      <text:p text:style-name="P57">Just this much, that if you do not have the reality, the form is but a mockery, most repugnant to God. It was because of form without reality, that God called for somebody to shut the doors of the sanctuary, so as to put a stop to kindling fires on His altar for nothing, and offering vain oblations.<text:note text:id="ftn3" text:note-class="footnote"><text:note-citation>3</text:note-citation><text:note-body><text:p text:style-name="P58"><text:span text:style-name="T17">Mal</text:span><text:span text:style-name="T39">achi</text:span> 1:10; <text:span text:style-name="T17">Isa</text:span><text:span text:style-name="T39">iah</text:span> 1:11-14.</text:p></text:note-body></text:note> God is pleased with the sacrifices of righteousness, and with none other.</text:p>
      <text:p text:style-name="P57"/>
      <text:list text:continue-numbering="true" text:style-name="ppChapterNumbering">
        <text:list-item>
          <text:h text:style-name="P59" text:outline-level="2"><text:bookmark-start text:name="__RefHeading___Toc6176_1507175235"/>Seeking the Truth<text:bookmark-end text:name="__RefHeading___Toc6176_1507175235"/></text:h>
        </text:list-item>
      </text:list>
      <text:p text:style-name="P54">Present Truth, July 24, 1902</text:p>
      <text:p text:style-name="P60">Original title: Turn Away,—From Whom?</text:p>
      <text:h text:style-name="ppSubTitle" text:outline-level="3"><text:bookmark-start text:name="__RefHeading___Toc19386_2388560082"/>Turn Away,—From Whom?<text:bookmark-end text:name="__RefHeading___Toc19386_2388560082"/></text:h>
      <text:p text:style-name="P61">W<text:span text:style-name="T40">E</text:span> <text:span text:style-name="T40">ARE</text:span> told that “in the last days” men shall be…</text:p>
      <text:p text:style-name="ppBibleBookName">2 Timothy 3</text:p>
      <text:p text:style-name="ppBibleQuote"><text:span text:style-name="ppVerseNum"><text:span text:style-name="T37">2</text:span></text:span><text:span text:style-name="T37"> </text:span>...lovers of their own selves, covetous, boasters, proud, blasphemers, disobedient to parents, unthankful, unholy,</text:p>
      <text:p text:style-name="ppBibleQuote"><text:span text:style-name="ppVerseNum"><text:span text:style-name="T37">3</text:span></text:span> <text:span text:style-name="T37">W</text:span>ithout natural affection, truce-breakers, false accusers, incontinent, fierce, despisers of those that are good,</text:p>
      <text:p text:style-name="ppBibleQuote"><text:span text:style-name="ppVerseNum"><text:span text:style-name="T37">4</text:span></text:span> <text:span text:style-name="T37">T</text:span>raitors, heady, highminded, lovers of pleasures more than lovers of God,</text:p>
      <text:p text:style-name="P57">–and the command is,</text:p>
      <text:p text:style-name="ppBibleQuoteNoHead"><text:span text:style-name="ppVerseNum"><text:span text:style-name="T37">5</text:span></text:span><text:span text:style-name="T37"> </text:span>...from such turn away.</text:p>
      <text:p text:style-name="P57">Instinctively we look around us, to see who these are from whom we must turn away; and as we see this one and that one, or this church and that church, we say,</text:p>
      <text:p text:style-name="ppQuote">“There they are; I will keep away from them.”</text:p>
      <text:p text:style-name="P57">Some have even gone so far as to bury themselves in retired places, “away from the world,” in order to fulfi<text:span text:style-name="T36">l</text:span>l the exhortation. But suddenly, as we pray for light, we hear a voice saying,</text:p>
      <text:p text:style-name="ppQuote">“You are the man!”<text:note text:id="ftn4" text:note-class="footnote"><text:note-citation>4</text:note-citation><text:note-body><text:p text:style-name="P62"><text:span text:style-name="T17">2 Samuel</text:span> 12:7.</text:p></text:note-body></text:note></text:p>
      <text:p text:style-name="P57">–and on examining the list of sins of which men are guilty, we find ourselves described. Thus we note that what had escaped us at first, that the text says, “men,” and not “some men,” and we recall the words of Christ,<text:note text:id="ftn5" text:note-class="footnote"><text:note-citation>5</text:note-citation><text:note-body><text:p text:style-name="P58"><text:span text:style-name="T17">Mark</text:span> 7:21-22.</text:p></text:note-body></text:note> that all these things come…</text:p>
      <text:p text:style-name="ppBibleBookName">Mark 7</text:p>
      <text:p text:style-name="ppBibleQuote"><text:span text:style-name="ppVerseNum"><text:span text:style-name="T37">21</text:span></text:span><text:span text:style-name="T37"> </text:span>...from within, out of the heart of men.</text:p>
      <text:p text:style-name="P57"><text:soft-page-break/>What then shall I do? I will even turn away from myself and turn to the Lord, my Saviour, who says:</text:p>
      <text:p text:style-name="ppBibleBookName">Isaiah 55</text:p>
      <text:p text:style-name="ppBibleQuote"><text:span text:style-name="ppVerseNum"><text:span text:style-name="T37">6</text:span></text:span><text:span text:style-name="T37"> </text:span>Seek the Lord while He may be found, call upon Him while He is near:</text:p>
      <text:p text:style-name="ppBibleQuote"><text:span text:style-name="ppVerseNum"><text:span text:style-name="T37">7</text:span></text:span> <text:span text:style-name="T37">L</text:span>et the wicked forsake his way, and the unrighteous man his thoughts; and let him return unto the Lord, and He will have mercy upon him; and to our God, for He will abundantly pardon.</text:p>
      <text:h text:style-name="ppSubTitle" text:outline-level="3"><text:bookmark-start text:name="__RefHeading___Toc19388_2388560082"/>A Reformer Continually Advances<text:bookmark-end text:name="__RefHeading___Toc19388_2388560082"/></text:h>
      <text:p text:style-name="ppMainAfterSub">It is a strange, sad thing, that the Lord does not seem ever to have found a people that would go forward as reformers after the first, or at most a second, generation. As soon as the first generation in any reform movement has passed away, they become “the fathers;” and subsequent generations make tha<text:span text:style-name="T40">t</text:span> the standard, instead of adopting the standard that they took for themselves—the truth of God. Indeed, for the most part, reforms have really ceased with the first generation; for there are few reformers who have continued <text:span text:style-name="T40">to</text:span> advance as long as they lived. They have usually rested content with their progress some time before they died. But the Lord is not discouraged; He is still looking for men—for a people—who will be like a tree,—always growing. Who will make one of the number?</text:p>
      <text:h text:style-name="ppSubTitle" text:outline-level="3"><text:bookmark-start text:name="__RefHeading___Toc19390_2388560082"/>Knowing and Doing<text:bookmark-end text:name="__RefHeading___Toc19390_2388560082"/></text:h>
      <text:p text:style-name="ppBibleBookName">John 7<text:span text:style-name="T41"> </text:span><text:span text:style-name="T42">[RV]</text:span></text:p>
      <text:p text:style-name="ppBibleQuote"><text:span text:style-name="ppVerseNum"><text:span text:style-name="T37">17</text:span></text:span><text:span text:style-name="T37"> </text:span>If any man wills to do His will, he shall know the teaching,</text:p>
      <text:p text:style-name="P57">–is the assurance that Christ gives. Upon this assurance we may depend. It is an absolute necessity that we know the teaching; for God’s will must be done, and however willing we may be to do it, we cannot do it intelligently unless we know what it is; therefore He who…</text:p>
      <text:p text:style-name="ppBibleBookName">Ephesians 1</text:p>
      <text:p text:style-name="ppBibleQuote"><text:span text:style-name="ppVerseNum"><text:span text:style-name="T37">11</text:span></text:span><text:span text:style-name="T37"> </text:span>...works all things after the counsel of His own will,</text:p>
      <text:p text:style-name="P57"><text:soft-page-break/>–is therefore pledged to make His will known to us. God is more anxious that His will shall be done then we can possibly be, and so, however earnestly we long to know it, we may be sure that He is more anxious that we should. And He is able to make it known to us, for there is no teacher like Him.</text:p>
      <text:h text:style-name="ppSubTitle" text:outline-level="3"><text:bookmark-start text:name="__RefHeading___Toc19392_2388560082"/>Faith and Truth<text:bookmark-end text:name="__RefHeading___Toc19392_2388560082"/></text:h>
      <text:p text:style-name="ppMainAfterSub">God is. His Name is I AM,<text:note text:id="ftn6" text:note-class="footnote"><text:note-citation>6</text:note-citation><text:note-body><text:p text:style-name="P63"><text:span text:style-name="T17">Exodus</text:span> 3:13-15.</text:p></text:note-body></text:note> and standing alone it expresses more to the thoughtful mind than it could with any amount of modification or explanation.</text:p>
      <text:p text:style-name="ppBibleBookName">Hebrews 11</text:p>
      <text:p text:style-name="ppBibleQuote"><text:span text:style-name="ppVerseNum"><text:span text:style-name="T43">6</text:span></text:span><text:span text:style-name="T43"> ...h</text:span>e that comes to God must believe that He is.</text:p>
      <text:p text:style-name="P57">Faith is simply the ability to recognize things that are, and that ought certainly to be easy for anybody. We are to believe a thing only because it is so, and we are never to believe anything that is not so. God has from the beginning chosen us to salvation through sanctification of the Spirit and belief of the truth.<text:note text:id="ftn7" text:note-class="footnote"><text:note-citation>7</text:note-citation><text:note-body><text:p text:style-name="P58"><text:span text:style-name="T17">2 Thess</text:span><text:span text:style-name="T44">alonians</text:span> 2:13.</text:p></text:note-body></text:note></text:p>
      <text:p text:style-name="P57">This being the case, it is evident that we are to occupy our minds with nothing but the truth. Someone will doubtless say that we must necessarily handle a great deal of error in our study to find out what is the truth. No; not by any means; far from it. We are to study the truth, and to make that our sole study. Note well, we are to <text:span text:style-name="T17">study the truth</text:span>, and not study to find out what is truth. Truth is not found out by studying it, but is revealed by God; and all we have to do to know it, is to open our eyes. Then, having seen the truth, we are to study it, and its infinite depth and breadth will keep us well-occupied throughout eternity. So from first to last we need have nothing at all to do with any phase of error.</text:p>
      <text:p text:style-name="P57"/>
      <text:h text:style-name="P40" text:outline-level="1"><text:bookmark-start text:name="__RefHeading___Toc100438_2271061126"/>Church Fellowship <text:span text:style-name="T45">(Membership)</text:span><text:bookmark-end text:name="__RefHeading___Toc100438_2271061126"/></text:h>
      <text:p text:style-name="ppMain"/>
      <text:list text:continue-numbering="true" text:style-name="ppChapterNumbering">
        <text:list-item text:start-value="1">
          <text:h text:style-name="P64" text:outline-level="2" text:restart-numbering="true" text:start-value="-1"><text:bookmark-start text:name="__RefHeading___Toc5926_1507175235"/>One Cause of Unbelief<text:bookmark-end text:name="__RefHeading___Toc5926_1507175235"/></text:h>
        </text:list-item>
      </text:list>
      <text:p text:style-name="ppSmall">Signs of the Times, October 15, 1885</text:p>
      <text:p text:style-name="P65">A LONG LETTER has just been received at this office, from a man in the State of New York. We have not read the letter, and do not know that we shall find time to read it before the holiday vacation, but we have read a part of the first page. We gather from what we have read, that the writer has some views on the Bible which differ from those of his brethren. Now we do not wish to discourage investigation, or to shut out new light, yet we consider ourselves justified in condemning this writer’s views without reading them. Perhaps if we quote a part only of what we have read, the reader will not charge us with making a hasty decision. Here it is:</text:p>
      <text:p text:style-name="ppQuestion">I will first try and tell you the reason why I have not exactly agreed with the church; I shall by the Lord’s help try to tell the truth. 1. Because most of them, and especially the rulers, have, as I have thought, slighted me, etc.</text:p>
      <text:p text:style-name="P66">We have no need to read further. We have heard his story dozens of times.</text:p>
      <text:p text:style-name="ppQuote">“My brethren have slighted me, therefore I cannot agree with them in points of faith.”</text:p>
      <text:p text:style-name="P66">We meet a man whom we used to know as a brother, and learn that he has left the church, and renounced his profession. What is the reason?</text:p>
      <text:p text:style-name="ppQuote1Start">“Well, brother ___ did not use me well, and the rest of them got to thinking that they were better than I; so I left.”</text:p>
      <text:p text:style-name="ppQuote2Mid">“Brother A or Elder B has slighted me, therefore I do not believe that ‘the seventh day is the Sabbath.’”</text:p>
      <text:p text:style-name="ppQuote3End">“I think my brethren feel above me, therefore it is evident to my mind that the Bible is not true.”</text:p>
      <text:p text:style-name="P66"><text:soft-page-break/>Is not that profound logic? Yet it is the only basis there is for a large portion of the turning away from the faith.</text:p>
      <text:p text:style-name="ppMain">The first case of an apostasy for such a cause was that of Satan. He felt slighted, and therefore he would not accept the fundamental truth that God is Supreme Governor. And whenever we hear people preface their objections with the statement, “I have been slighted,” we naturally think that they are actuated by some of the same spirit which caused the great rebellion in heaven. Such persons have cause to tremble lest their case becomes as hopeless as that of the first grumbler.</text:p>
      <text:p text:style-name="P66">When people begin to imagine that they are slighted, and are not rated according to their abilities, they may be sure that they are thinking of themselves more highly than they ought to think. Their brethren, no doubt, have not changed their behavior toward them, and rate them at their true worth. It is very seldom that a man’s opinion of himself is more correct than that of all his brethren. But whether the slight be real or fancied, it is certainly the lamest excuse for unbelief that was ever invented; and when any man wants us to give a hearing to his new ideas, he must not make, as a cause for holding them, the statement that he has been slighted by the church.</text:p>
      <text:p text:style-name="ppMain"/>
      <text:list text:continue-numbering="true" text:style-name="ppChapterNumbering">
        <text:list-item>
          <text:h text:style-name="P64" text:outline-level="2"><text:bookmark-start text:name="__RefHeading___Toc5944_1507175235"/>Words of Faith and Soberness<text:bookmark-end text:name="__RefHeading___Toc5944_1507175235"/></text:h>
        </text:list-item>
      </text:list>
      <text:p text:style-name="ppSmall">Signs of the Times, <text:span text:style-name="T46">November 17, 1887</text:span></text:p>
      <text:p text:style-name="ppMainFirst">AT THE last regular monthly meeting of the Clerical Association (Episcopal) of Alameda and Contra Costa Counties, which was held in Oakland last week, the Rev. Mr. Lee read an exhaustive paper on “Church Entertainments,” which concluded as follows:</text:p>
      <text:p text:style-name="ppQuote1Start">Doubtless the world and the church would be better off it many an edifice, which has God’s name upon it, had never been built, and if many a man who, though speaking in Christ’s name, but at the same time living on spurious charity, were forced to work and earn, by the sweat of his brow, what it is a scandal and a shame for him to make use of.</text:p>
      <text:p text:style-name="ppQuote2Mid">What is required, it certainly seems to me, is not more comfort or more money, to make religion powerful, but a better use of the means we already have-a more earnest and uncompromising opposition to any union of the followers of Jesus Christ with the servants of sin, and the thoughtless pleasure-seeker. Of course the church must in one way come into contact with the world, for it otherwise could not carry out its mission; but let it beware how it accepts or employs worldly methods to extend its influence, or to strengthen its existing institutions. Every dollar which it obtains by any enterprise which is unquestionable, must, in the nature of things, tend to its weakness and humiliation. Every surrender to the demands of a mercantile age, and of a careless, pleasure-loving people, will add intensity to the rebuke. “I know your works, that you are neither cold no hot; I would you wer<text:span text:style-name="T47">e</text:span> cold or hot. So then because you are lukewarm, and neither cold nor hot, I will spew you out of my mouth.” <text:span text:style-name="T17">Rev</text:span><text:span text:style-name="T48">elation</text:span> 3:15-16.</text:p>
      <text:p text:style-name="ppQuote3End">In view of the prevalence of the practice here in question, and of the frequent occurrence of “church entertainments” in this diocese, and especially in view of the fact that several have been recently held, and that others are in prospect, it may seem foolish and Quixotic to oppose what has evidently the voice of the majority in its favor; but let us not hesitate, or fear, to look such questions fairly in the face. We should not ask, What is fashion<text:soft-page-break/>able or common? but, What is right and best for Christian people to do? We should not ask, How can money be more easily collected? but, How would God have us to about the work which he has given us to do? Let us endeavor to view it in this way, and may the merciful Saviour give us grace, so to act as to avoid the open scandal of making his house a “place of merchandise,” or, worse than that, “a den of thieves.”</text:p>
      <text:p text:style-name="ppMain">We commend this to the careful perusal of all who try to carry on church work by any other means than by pure Christian benevolence. In view of the “paper carnival” that has just been held by the members of a church of his own denomination, we think Mr. Lee’s paper is very timely. Let no one hereafter accuse us of a lack of charity, when we denounce church fairs, lotteries, carnivals, etc., for by the testimony of one who ought to know, they make the church a “den of thieves.” No more severe arraignment could be brought against them.</text:p>
      <text:p text:style-name="ppMain"/>
      <text:list text:continue-numbering="true" text:style-name="ppChapterNumbering">
        <text:list-item>
          <text:h text:style-name="P64" text:outline-level="2"><text:bookmark-start text:name="__RefHeading___Toc5954_1507175235"/>Brothers and Sisters<text:bookmark-end text:name="__RefHeading___Toc5954_1507175235"/></text:h>
        </text:list-item>
      </text:list>
      <text:p text:style-name="ppSmall">Present Truth, <text:span text:style-name="T46">December 1, 1892</text:span></text:p>
      <text:p text:style-name="ppMainFirst">HAS God given you brothers and sisters? If so, thank Him for so precious a gift. What a help you and they may be in your home! No matter how young, you may bring in sunlight and joy.</text:p>
      <text:p text:style-name="P67">The reason that many homes are so dark and unhappy is because the brothers and sisters do not shed the sunshine of love around them. They act beautifully when in the home of a schoolmate or when with some other one’s brothers or sisters. They are polite, thoughtful of others’ comfort, and count nothing too hard to do, if they can but make friends of this other person’s brothers and sisters. They remember that…</text:p>
      <text:p text:style-name="ppBibleBookName">Proverbs 18</text:p>
      <text:p text:style-name="ppBibleQuote"><text:span text:style-name="ppVerseNum"><text:span text:style-name="T49">24</text:span></text:span><text:span text:style-name="T49"> H</text:span>e that has friends must show himself friendly.</text:p>
      <text:p text:style-name="P67">But look at them as they rush up the steps at <text:span text:style-name="T17">home</text:span>, with dirty feet, and shut the door with a bang that wakes the baby and startles everyone in the house. Watch them as they toss their things on a chair or in the corner, snatch a look from the hands of brother or sister, and with cross words and perhaps a slap say,</text:p>
      <text:p text:style-name="ppQuote">“I do wish you ever could learn to leave my things alone.”</text:p>
      <text:p text:style-name="P67">Ah, they do not stop to think what gloom and heartache they have brought into their house, or they could not do it so easily. If one would have friends he must show himself friendly, was all forgotten on the road home. In fact, the thought had never entered their heads that they needed to have friends, or could have friends, at home. They always have been in the habit of seeking for them somewhere else. What a sad mistake!</text:p>
      <text:p text:style-name="ppMain">If they would only stop a moment and think, perhaps they would see that their very best friends on earth might be found right there in their own house, if they would but take the same pains to win them that they do to win other friends. But the bright, tender plants of friendship and love will not grow and <text:soft-page-break/>blossom in their home unless they care for them there as faithfully as when in their neighbor’s home. They are plants that must be watered and tended every day. If they would be but as unselfish, self-forgetful, thoughtful, kind, tender, patient, helpful, if they would be but as friendly and loving to their own brothers and sisters as they are to some other person’s brothers and sisters, they would soon find that the friendliest, happiest, and best place in the whole world for them would be among their own dear ones at home. No longer would the rooms look bare and gloomy and lonely. Love would fill them with brightest sunshine and people them with the dearest friends.</text:p>
      <text:p text:style-name="ppMain">Try it. Let the love of Jesus into your own heart, and then let it shine upon your father and mother and brothers and sisters. Watch for opportunities to do kindnesses. Guard against whatever would wound or cause pain. Forget self and live for others, and see if you do not taste of purer joys and more perfect happiness than ever before in all your lives.</text:p>
      <text:p text:style-name="ppMain"/>
      <text:list text:continue-numbering="true" text:style-name="ppChapterNumbering">
        <text:list-item>
          <text:h text:style-name="P68" text:outline-level="2"><text:bookmark-start text:name="__RefHeading___Toc6088_1507175235"/>Unity and Uniformity<text:bookmark-end text:name="__RefHeading___Toc6088_1507175235"/></text:h>
        </text:list-item>
      </text:list>
      <text:p text:style-name="P69">Present Truth, <text:span text:style-name="T50">April 20,</text:span> 189<text:span text:style-name="T50">3</text:span></text:p>
      <text:p text:style-name="P70"><text:span text:style-name="T51">Note</text:span>: <text:span text:style-name="T50">The second last paragraph, starting with “The unity of belief...” was taken from a reprint of this </text:span>article <text:span text:style-name="T50">in</text:span> <text:span text:style-name="T52">Present Truth</text:span><text:span text:style-name="T53">,</text:span> <text:span text:style-name="T50">July 29, 1897.</text:span> <text:span text:style-name="T53">Th</text:span><text:span text:style-name="T50">e same</text:span><text:span text:style-name="T53"> article was again reprinted in </text:span><text:span text:style-name="T52">Advent Review</text:span><text:span text:style-name="T53">, October 21, 1902, under the title, “The Unity of the Church,” </text:span><text:span text:style-name="T54">but without the first two paragraphs, </text:span><text:span text:style-name="T50">or the last paragraph. So this version combines everything from the 1893 article, plus the added paragraph in 1897.</text:span></text:p>
      <text:p text:style-name="P71">THERE may be the most perfect uniformity without the slightest approach to unity. A box full of marbles may be exactly uniform as regards size and shape and color and the material from which they are made; but there is no unity among them, and it is impossible that there should be. There may be the same uniformity in a gross of buttons, but there can be no unity. There may be a <text:span text:style-name="T17">connection</text:span> between the buttons, by means of a string, but that is not union of the buttons.</text:p>
      <text:p text:style-name="P72">In like manner there may be uniformity among people, without unity. Since the days of Constantine strenuous efforts have been put forth by the ecclesiastical politicians to produce uniformity, and these efforts have been thought to be in the interests of Christian unity. In some cases uniformity has been attained, but there has been no more unity than there is in a gross of buttons fastened together by a string.</text:p>
      <text:p text:style-name="P73">The Bible is full of the idea of unity in the church of Christ, but we do not read so much about uniformity. This unity is to be the unity of life and growth, and not a mere outward connection. In Christ’s prayer to the Father, for His disciples, He said,</text:p>
      <text:p text:style-name="ppBibleBookName">John 17</text:p>
      <text:p text:style-name="ppBibleQuote"><text:span text:style-name="ppVerseNum"><text:span text:style-name="T47">22</text:span></text:span><text:span text:style-name="T47"> </text:span>And the glory that <text:span text:style-name="T47">Y</text:span>ou gave me, I have given them; that they may be one, even as we are one:</text:p>
      <text:p text:style-name="ppBibleQuote"><text:span text:style-name="ppVerseNum"><text:span text:style-name="T47">23</text:span></text:span> I in them, and <text:span text:style-name="T47">Y</text:span>ou in me, that they may be made perfect in one.</text:p>
      <text:p text:style-name="P73">Here we see that the glory of the Lord is to effect the union of believers, and the union is to be that of the Father and the Son.</text:p>
      <text:p text:style-name="P72"><text:soft-page-break/>The union of the Father and the Son is union of Spirit. We cannot comprehend this union, but we may know that it is not a forced union, but that it results from their very nature. They have <text:span text:style-name="T17">one life</text:span>. Their thoughts and purposes are the same, not because they come together and compare notes and agree to be alike, but because one life is in them both. So the union of believers is to be a vital union, or it is not any union at all. It is not accomplished by strife and debate and decisions of majorities, but by yielding the mind to Christ and hearing His voice. They are to be united by the mind and Spirit of Christ. The life of the Father and the Son in each member of the church wil<text:span text:style-name="T47">l</text:span> produce the most perfect union in the whole body.</text:p>
      <text:p text:style-name="P74">For the human body is the most perfect example of unity, and it is the example that the Bible gives us. Christ is the Head of the body, the church.<text:note text:id="ftn8" text:note-class="footnote"><text:note-citation>8</text:note-citation><text:note-body><text:p text:style-name="Footnote"><text:span text:style-name="T17">Eph</text:span><text:span text:style-name="T55">esians</text:span> <text:span text:style-name="T56">1:</text:span>22-23; <text:span text:style-name="T17">Col</text:span><text:span text:style-name="T55">ossians</text:span> <text:span text:style-name="T56">1:</text:span>13.</text:p></text:note-body></text:note></text:p>
      <text:p text:style-name="ppBibleBookName">1 Corinthians 12</text:p>
      <text:p text:style-name="ppBibleQuote"><text:span text:style-name="ppVerseNum"><text:span text:style-name="T56">12</text:span></text:span><text:span text:style-name="T56"> </text:span>For as the body is one, and has many members, and all members of that one body, being many, are one body; so also is Christ.</text:p>
      <text:p text:style-name="P75"><text:span text:style-name="ppVerseNum"><text:span text:style-name="T56">13</text:span></text:span> For by one Spirit are we all baptized into one body, whether we be Jews or Gentiles, whether we be bond or free; and have been all made to drink into one Spirit.</text:p>
      <text:p text:style-name="P75"><text:span text:style-name="ppVerseNum"><text:span text:style-name="T56">14</text:span></text:span> For the body is not one member, but many.</text:p>
      <text:p text:style-name="P74">In the human body there are many members, and each member has a different office from the rest; there is not uniformity of action among the members, but there is the most perfect unity. All work together in perfect harmony for one object. So it is in the body of Christ.</text:p>
      <text:p text:style-name="ppBibleQuoteNoHead"><text:span text:style-name="ppVerseNum"><text:span text:style-name="T56">6</text:span></text:span><text:span text:style-name="T56"> </text:span>There are diversities of operations, but it is the same God which work<text:span text:style-name="T47">s </text:span>all in all.</text:p>
      <text:p text:style-name="P72">This gives no ground for the idea that there may be divisions in the church of Christ, one division believing one thing, and another division believing and practi<text:span text:style-name="T57">c</text:span>ing another thing.</text:p>
      <text:p text:style-name="P76"><text:soft-page-break/>1 Corinthians 12</text:p>
      <text:p text:style-name="P77"><text:span text:style-name="T23">24</text:span> God has tempered the body together...</text:p>
      <text:p text:style-name="P77"><text:span text:style-name="T58">25</text:span><text:span text:style-name="T57"> T</text:span>hat there should be no schism in the body.</text:p>
      <text:p text:style-name="P76">Ephesians 4</text:p>
      <text:p text:style-name="P77"><text:span text:style-name="T58">4</text:span><text:span text:style-name="T57"> </text:span>There is one body, and one Spirit, even as you are called in one hope of your calling;</text:p>
      <text:p text:style-name="P77"><text:span text:style-name="T58">5</text:span> <text:span text:style-name="T57">O</text:span>ne Lord, one faith, one baptism,</text:p>
      <text:p text:style-name="P77"><text:span text:style-name="T58">6</text:span> <text:span text:style-name="T57">O</text:span>ne God and Father of all, who is above all, and through all, and in you all.</text:p>
      <text:p text:style-name="P72">The apostle’s exhortation is,</text:p>
      <text:p text:style-name="P76">1 Corinthians 1</text:p>
      <text:p text:style-name="P77"><text:span text:style-name="T58">10</text:span><text:span text:style-name="T57"> T</text:span>hat you all speak the same thing, and that there be no divisions among you; but that you be perfectly joined together in the same mind and in the same judgment.</text:p>
      <text:p text:style-name="P72">But let it be borne in mind that this union is not artificial, but natural; not the human nature, however, but the Divine nature.</text:p>
      <text:p text:style-name="P72">The unity of belief in the church is not forced by the church coming together and the majority defining the creed to be believed. The church cannot define doctrine, nor make laws for itself or anybody else. The church of Christ is made up of all who obey the Lord’s commands, not a body to issue commands. The Head directs, the body obeys. God speaks; each one must listen to His voice, for faith comes by hearing the Word of God, and no one can give faith to another.</text:p>
      <text:p text:style-name="ppBibleBookName">Ephesians 2</text:p>
      <text:p text:style-name="ppBibleQuote"><text:span text:style-name="ppVerseNum"><text:span text:style-name="T53">8</text:span></text:span><text:span text:style-name="T53"> </text:span>It is the gift of God.</text:p>
      <text:p text:style-name="P78">All political efforts for uniformity are antagonistic to the Gospel. A prominent man has recently stated that unity of religion is essential to the existence of a nation. That is what the Czar of Russia thinks, and the result is the most cruel and oppressive tyranny. That idea, which is seizing the most enlightened nations at the present day, is the foundation of the Inquisition. Christ desires unity, but He does not try to force it, because the unity <text:soft-page-break/>which is essential is the unity of growth into Christ, and growth cannot be forced. The religion of Jesus is love, and force kills love. Where there is no love there is no righteousness; and therefore since…</text:p>
      <text:p text:style-name="ppBibleBookName">Proverbs 14</text:p>
      <text:p text:style-name="ppBibleQuote"><text:span text:style-name="ppVerseNum"><text:span text:style-name="T53">34</text:span></text:span> <text:span text:style-name="T53">R</text:span>ighteousness exalt<text:span text:style-name="T59">s</text:span> a nation,</text:p>
      <text:p text:style-name="P78">–it is evident that the surest way to debase a nation is to attempt to produce perfect uniformity in matters of religion by means of law.</text:p>
      <text:p text:style-name="P72"/>
      <text:list text:continue-numbering="true" text:style-name="ppChapterNumbering">
        <text:list-item>
          <text:h text:style-name="P64" text:outline-level="2"><text:bookmark-start text:name="__RefHeading___Toc5974_1507175235"/>Christian Unity<text:bookmark-end text:name="__RefHeading___Toc5974_1507175235"/></text:h>
        </text:list-item>
      </text:list>
      <text:p text:style-name="ppSmall">Present Truth, <text:span text:style-name="T60">August 31, 1893</text:span></text:p>
      <text:p text:style-name="P79">THE <text:span text:style-name="T17">Christian Commonwealth</text:span> in a recent issue discourses at some length on the above-named subject, and says,</text:p>
      <text:p text:style-name="ppQuote">“The melancholy impression prevails in most minds that Christian unity is practically impossible.”</text:p>
      <text:p text:style-name="P80">Looking at the vast array of sects into which Christendom is at present divided, and at the process of division still going on, this “melancholy impression” seems to be well-founded; but in reality it is not so. <text:span text:style-name="T17">Christian</text:span> unity is a natural condition. Outside of Christianity there is no unity; for unity, like all other things desirable, is of God; but this union in the church of Christ is something painfully unnatural. There is…</text:p>
      <text:p text:style-name="ppBibleBookName">Ephesians 4</text:p>
      <text:p text:style-name="ppBibleQuote"><text:span text:style-name="ppVerseNum"><text:span text:style-name="T61">5</text:span></text:span><text:span text:style-name="T61"> ...</text:span>one Lord, one faith, one baptism,</text:p>
      <text:p text:style-name="P80">–and…</text:p>
      <text:p text:style-name="ppBibleBookName">1 Corinthians 12</text:p>
      <text:p text:style-name="ppBibleQuote"><text:span text:style-name="ppVerseNum"><text:span text:style-name="T61">13</text:span></text:span><text:span text:style-name="T61"> B</text:span>y one Spirit are we all baptized into one body, whether we be Jews or Gentiles, whether we be bond or free.</text:p>
      <text:p text:style-name="ppMain">No allowance has to be made for differences of race or position, or any other distinction by which the people of earth are divided in worldly things. In the church of Christ all distinctions are obliterated, and the members are all one.</text:p>
      <text:p text:style-name="ppBibleBookName">Galatians 3</text:p>
      <text:p text:style-name="ppBibleQuote"><text:span text:style-name="ppVerseNum"><text:span text:style-name="T61">28</text:span></text:span><text:span text:style-name="T61"> </text:span>There is neither Jew nor Greek, there is neither bond nor free, there is neither male nor female: for you are all one in Christ Jesus.</text:p>
      <text:p text:style-name="ppMain">The trouble is not with God’s plan, nor with the provisions He has made for unity among His followers, but with those who are counted as composing His church. They are divided because they are not in a state of spirituality.</text:p>
      <text:p text:style-name="ppBibleBookName"><text:soft-page-break/>James 4</text:p>
      <text:p text:style-name="ppBibleQuote"><text:span text:style-name="ppVerseNum"><text:span text:style-name="T61">1</text:span></text:span><text:span text:style-name="T61"> </text:span>From whence come wars and fighting among you? Come they not hence, even of your lusts that war in your members?</text:p>
      <text:p text:style-name="ppMain">This is the source of strife and divisions in the church.</text:p>
      <text:p text:style-name="ppBibleBookName">1 Corinthians 14</text:p>
      <text:p text:style-name="ppBibleQuote"><text:span text:style-name="ppVerseNum"><text:span text:style-name="T61">33</text:span></text:span><text:span text:style-name="T61"> </text:span>God is not the author of confusion.</text:p>
      <text:p text:style-name="ppMain">It is <text:span text:style-name="T61">all </text:span>useless to attempt to unite the discordant fragments of Christendom into one harmonious body, through the methods that are commonly tried. No amount of argument or debating or summoning of councils or revising of creeds will ever secure the result. How then can it be <text:span text:style-name="T61">at</text:span>tained? The answer to this question has been given by Jesus Christ.</text:p>
      <text:p text:style-name="ppBibleBookName">John 17</text:p>
      <text:p text:style-name="ppBibleQuote"><text:span text:style-name="ppVerseNum"><text:span text:style-name="T61">21</text:span></text:span><text:span text:style-name="T61"> </text:span>That they all may be one; as <text:span text:style-name="T61">You</text:span>, <text:span text:style-name="T61">Father, </text:span>ar<text:span text:style-name="T61">e</text:span> in me, and I in <text:span text:style-name="T61">You</text:span>, that they also may be one in us…</text:p>
      <text:p text:style-name="ppBibleQuote"><text:span text:style-name="ppVerseNum"><text:span text:style-name="T61">23</text:span></text:span><text:span text:style-name="T61"> </text:span>I in them, and <text:span text:style-name="T61">Y</text:span>ou in me, that they may be made perfect in one.</text:p>
      <text:p text:style-name="ppMain">It is by the possession of the Spirit. There is but one Spirit; and when all are controlled and actuated by it, laying aside self, no other condition but that of Christian unity will be possible.</text:p>
      <text:p text:style-name="ppMain"/>
      <text:list text:continue-numbering="true" text:style-name="ppChapterNumbering">
        <text:list-item>
          <text:h text:style-name="P64" text:outline-level="2"><text:bookmark-start text:name="__RefHeading___Toc5982_1507175235"/>Exaltation<text:bookmark-end text:name="__RefHeading___Toc5982_1507175235"/></text:h>
        </text:list-item>
      </text:list>
      <text:p text:style-name="ppSmall">Present Truth, <text:span text:style-name="T62">October 5, 1893</text:span></text:p>
      <text:p text:style-name="P81">THERE is no more natural tendency of the human heart than to think highly of self. Yet this, like all other tendencies of the natural heart, stands in the way of all efforts to live the Christian life. The Apostle Paul wrote,</text:p>
      <text:p text:style-name="ppBibleBookName">Romans 12</text:p>
      <text:p text:style-name="ppBibleQuote"><text:span text:style-name="ppVerseNum"><text:span text:style-name="T63">3</text:span></text:span><text:span text:style-name="T63"> </text:span>For I say, through the grace given unto me, to every man that is among you, not to think of himself more highly than he ought to think; but to think soberly, according as God has dealt to every man the measure of faith.</text:p>
      <text:p text:style-name="ppMain">How highly, then, ought a man to think of himself? The same apostle has answered this question in his epistle to the Galatians:</text:p>
      <text:p text:style-name="ppBibleBookName">Galatians 6</text:p>
      <text:p text:style-name="ppBibleQuote"><text:span text:style-name="ppVerseNum"><text:span text:style-name="T63">2</text:span></text:span><text:span text:style-name="T63"> </text:span>Bear you one another’s burdens, and so fulfil<text:span text:style-name="T47">l</text:span> the law of Christ.</text:p>
      <text:p text:style-name="ppBibleQuote"><text:span text:style-name="ppVerseNum"><text:span text:style-name="T63">3</text:span></text:span> For if a man think himself to be something, when he is nothing, he deceive<text:span text:style-name="T47">s</text:span> himself.</text:p>
      <text:p text:style-name="P82">A man who thinks truthfully of himself will know that he is nothing. And this places him upon a level with all his fellow-men, so that he may not disdain to bear their burdens, and to esteem others better than himself.<text:note text:id="ftn9" text:note-class="footnote"><text:note-citation>9</text:note-citation><text:note-body><text:p text:style-name="Footnote"><text:span text:style-name="T17">Phil</text:span><text:span text:style-name="T64">ippians</text:span> 2:3.</text:p></text:note-body></text:note></text:p>
      <text:p text:style-name="P82">The way of the world is to seek to exalt self. The way of God is to abase self, and become the servant of others. But exaltation is attained by the latter way, and not by the way of the world. The wisdom of God is foolishness with men; but…</text:p>
      <text:p text:style-name="ppBibleBookName">1 Corinthians 1</text:p>
      <text:p text:style-name="ppBibleQuote"><text:span text:style-name="ppVerseNum"><text:span text:style-name="T63">25</text:span></text:span><text:span text:style-name="T63"> ...</text:span>the foolishness of God is wiser than men.</text:p>
      <text:p text:style-name="P82">There is no real wisdom in seeking exaltation by one’s own efforts. It is far better to let others lift you up who have more power than you have yourself. The principle of service to others is therefore the true principle of exaltation, for it is service to others that <text:soft-page-break/>secures their esteem and wins their efforts, and clears the pathway of the opposition and ill-will which pursues and drags down the individual who seeks his own aggrandi<text:span text:style-name="T47">z</text:span>ement at the expense of others.</text:p>
      <text:p text:style-name="P82">But in reality no man has any power to exalt himself. It is righteousness that exalts, and no man has any power to accomplish anything toward making himself righteous. Sin, on the other hand, brings degradation.</text:p>
      <text:p text:style-name="ppBibleBookName">Isaiah 14</text:p>
      <text:p text:style-name="ppBibleQuote"><text:span text:style-name="ppVerseNum"><text:span text:style-name="T63">12</text:span></text:span><text:span text:style-name="T63"> </text:span>How are you fallen from heaven, O Lucifer, son of the morning! how are you cut down to the ground, which did weaken the nations!</text:p>
      <text:p text:style-name="ppBibleQuote"><text:span text:style-name="ppVerseNum"><text:span text:style-name="T63">13</text:span></text:span> For you have said in your heart, I will ascend into heaven, I will exalt my throne above the stars of God; I will sit also upon the mount of the congregation, in the sides of the north:</text:p>
      <text:p text:style-name="ppBibleQuote"><text:span text:style-name="ppVerseNum"><text:span text:style-name="T63">14</text:span></text:span> I will ascend above the heights of the clouds; I will be like the most High.</text:p>
      <text:p text:style-name="ppBibleQuote"><text:span text:style-name="ppVerseNum"><text:span text:style-name="T63">15</text:span></text:span> Yet you shall be brought down to hell, to the sides of the pit.</text:p>
      <text:p text:style-name="P82">Thus did the sin of pride degrade the being who is addressed in these words, who was once the “son of the morning.”</text:p>
      <text:p text:style-name="P82">Sin promises exaltation, but has nothing but degradation to give. To Eve it promised elevation to the position of gods, but it brought only shame and the loss of Paradise, and thus it has been with every one who has yielded to it. It has brought them all into bondage; for…</text:p>
      <text:p text:style-name="ppBibleBookName">John 8</text:p>
      <text:p text:style-name="ppBibleQuote"><text:span text:style-name="ppVerseNum"><text:span text:style-name="T63">34</text:span></text:span><text:span text:style-name="T63"> W</text:span>hosoever commits sin is the bond-servant of sin.</text:p>
      <text:p text:style-name="P82">In this bondage all men are today who have not secured freedom by faith in Christ; and they can do nothing to free themselves from it. While they seek for exaltation among men, they are still in the position of slaves. They may gain world riches and honor, but this only fastens them the more securely to that which is fallen and is sinking ever lower into degradation; for the course <text:soft-page-break/>of the world is downward, and will continue to be thus until it falls into the gulf of perdition, and disappears in consuming fire.</text:p>
      <text:p text:style-name="ppMain">Sin, degradation, and slavery are inseparably connected. The highest position in slavery is lower than the lowest in freedom. The mightiest sinner on earth is less exalted than the humblest one whom Christ has made free.</text:p>
      <text:p text:style-name="P82">Since exaltation comes only from righteousness, it must come from God; for God is the source of all righteousness. And as we have no righteousness in ourselves, but only sin, we can only obtain righteousness through the renunciation of self. We can only become exalted by self-abasement. When self is renounced we esteem others better than ourselves and count ourselves their servants; and then we are following the example of Christ himself, for...</text:p>
      <text:p text:style-name="ppBibleBookName">Philippians 2</text:p>
      <text:p text:style-name="ppBibleQuote"><text:span text:style-name="ppVerseNum"><text:span text:style-name="T63">7</text:span></text:span><text:span text:style-name="T63"> [</text:span>He<text:span text:style-name="T63">]</text:span> took upon Him the form of a servant, and was made in the likeness of men.</text:p>
      <text:p text:style-name="P82">The humblest position only is consistent with renunciation of self. And this explains the words of Christ to His disciples, </text:p>
      <text:p text:style-name="ppBibleBookName">Mark 10</text:p>
      <text:p text:style-name="ppBibleQuote"><text:span text:style-name="ppVerseNum"><text:span text:style-name="T63">44</text:span></text:span><text:span text:style-name="T63"> </text:span>Whosoever of you will be the chiefest, shall be servant of all.</text:p>
      <text:p text:style-name="P83">It was no arbitrary rule that Christ here stated, but the true and only way of becoming great,—of attaining to the honor that real and the exaltation that is enduring.</text:p>
      <text:p text:style-name="P83">Therefore the exhortation is given,</text:p>
      <text:p text:style-name="ppBibleBookName">James 4</text:p>
      <text:p text:style-name="ppBibleQuote"><text:span text:style-name="ppVerseNum"><text:span text:style-name="T63">10</text:span></text:span><text:span text:style-name="T63"> </text:span>Humble yourselves in the sight of the Lord, and He shall lift you up.</text:p>
      <text:p text:style-name="P84">God will exalt the humble…</text:p>
      <text:p text:style-name="ppBibleBookName">1 Peter 5</text:p>
      <text:p text:style-name="ppBibleQuote"><text:span text:style-name="ppVerseNum"><text:span text:style-name="T63">6</text:span></text:span><text:span text:style-name="T63"> ...</text:span>in due time.</text:p>
      <text:p text:style-name="ppBibleQuote"><text:soft-page-break/><text:span text:style-name="ppVerseNum"><text:span text:style-name="T63">5</text:span></text:span><text:span text:style-name="T63"> </text:span>Yea, all of you be subject one to another, and be clothed with humility; for God resists the proud and gives grace to the humble.</text:p>
      <text:p text:style-name="ppBibleBookName">Revelation 3</text:p>
      <text:p text:style-name="ppBibleQuote"><text:span text:style-name="ppVerseNum"><text:span text:style-name="T63">21</text:span></text:span><text:span text:style-name="T63"> </text:span>To him that overcomes, will I grant to sit with me in my throne; even as I also overcame, and am set down with my Father in His throne.</text:p>
      <text:p text:style-name="ppMain"/>
      <text:list text:continue-numbering="true" text:style-name="ppChapterNumbering">
        <text:list-item>
          <text:h text:style-name="P64" text:outline-level="2"><text:bookmark-start text:name="__RefHeading___Toc5988_1507175235"/>Personal Religion<text:bookmark-end text:name="__RefHeading___Toc5988_1507175235"/></text:h>
        </text:list-item>
      </text:list>
      <text:p text:style-name="ppSmall">Present Truth, <text:span text:style-name="T65">November 23, 1893</text:span></text:p>
      <text:p text:style-name="P85">THE Christian religion is a personal religion. It is a religion which deals with individuals. Though men are associated together in the church, this association does not change the nature of Christianity, or of their relation to God. The voice of God speaks not less personally to each component member of the church, and the…</text:p>
      <text:p text:style-name="ppBibleBookName">Romans 1</text:p>
      <text:p text:style-name="ppBibleQuote"><text:span text:style-name="ppVerseNum"><text:span text:style-name="T66">16</text:span></text:span><text:span text:style-name="T66"> ...</text:span>power of God unto salvation...</text:p>
      <text:p text:style-name="P82">–is no less truly sent…</text:p>
      <text:p text:style-name="ppBibleQuoteNoHead"><text:span text:style-name="ppVerseNum"><text:span text:style-name="T66">16</text:span></text:span><text:span text:style-name="T66"> </text:span>...to every <text:span text:style-name="T17">one</text:span> that believes.</text:p>
      <text:p text:style-name="P82">The idea that God deals with corporations, or with a church, or a denomination, as such, and not directly with the individuals who compose them, is a most mischievous one, and has been productive of very great harm. It has caused individuals to look to their church, or their denomination, rather than to the one true Source of spiritual life. Men have been led to think of Christianity as a matter of church relationship, rather than of connection with the living Vine; to look at God through an opaque theological body which eclipses the light of heaven, rather than…</text:p>
      <text:p text:style-name="ppBibleBookName">2 Corinthians 3</text:p>
      <text:p text:style-name="ppBibleQuote"><text:span text:style-name="ppVerseNum"><text:span text:style-name="T66">18</text:span></text:span><text:span text:style-name="T66"> ...</text:span>with open face, beholding as in a glass the glory of the Lord, <text:span text:style-name="T66">[</text:span>to become thereby<text:span text:style-name="T66">] </text:span>changed into the same image from glory to glory.</text:p>
      <text:p text:style-name="P82">They have come to think of the power and glory of God as coming to them diffused through the atmosphere of the church, rather than as coming into their souls direct from the eternal throne.</text:p>
      <text:p text:style-name="P82">This is not the object of the church; this is not the purpose for which God has established it on the earth. The church exists for the purpose of spreading abroad the knowledge of the power of God and salvation, of manifesting to the world the body of Christ, <text:soft-page-break/>through whom He works as its spiritual Head; not of manifesting to the world its own power, and regulating the supply of the grace of God. Although connection with the church is proper and a source of great benefit to the individual when the church is not in a fallen state, his relation to God and to the Gospel is the same as though he were living alone upon an island in the midst of the sea. He has no freer access to the grace of God in the one case than in the other; the “power of God unto salvation”<text:note text:id="ftn10" text:note-class="footnote"><text:note-citation>10</text:note-citation><text:note-body><text:p text:style-name="P86"><text:span text:style-name="T17">Romans</text:span> 1:16.</text:p></text:note-body></text:note> would have to be sought by the same means in the one case as in the other.</text:p>
      <text:p text:style-name="P82">It is very natural for an individual to associate and compare himself with others, and to look for some advantage to himself through the mere fact of his connection with the world around him; but that which holds true in temporal things must not be carelessly accepted as true in things spiritual. Spiritual blessings are not gained in that way. There is no spiritual advantage to be gained in looking to others. Perhaps you are as good as they are, and satisfy your conscience with the reflection that you will fare as well as they in the day of final reckoning; but that will never save you from perdition. It matters not how others stand, your own standing is independent of all others. If another stands he cannot hold you up; and if he falls, his fall does not affect the footing on which you stand.</text:p>
      <text:p text:style-name="ppBibleBookName">Romans 14</text:p>
      <text:p text:style-name="ppBibleQuote"><text:span text:style-name="ppVerseNum"><text:span text:style-name="T66">4</text:span></text:span><text:span text:style-name="T66"> </text:span>To his own master he stand<text:span text:style-name="T47">s</text:span> or fall<text:span text:style-name="T47">s</text:span>.</text:p>
      <text:p text:style-name="P82">We follow Christ as individuals, not as companies; and when we began to say, like Peter,</text:p>
      <text:p text:style-name="ppBibleBookName">John 21</text:p>
      <text:p text:style-name="ppBibleQuote"><text:span text:style-name="ppVerseNum"><text:span text:style-name="T66">21</text:span></text:span><text:span text:style-name="T66"> </text:span>Lord, and what shall this man do?</text:p>
      <text:p text:style-name="P82">His answer is,</text:p>
      <text:p text:style-name="ppBibleQuoteNoHead"><text:span text:style-name="ppVerseNum"><text:span text:style-name="T66">22</text:span></text:span> What is that to you? follow <text:span text:style-name="T17">me</text:span>.</text:p>
      <text:p text:style-name="ppMain"><text:soft-page-break/>Christ did not die to save a world. He did not die to save a church, or a denomination. But He did die to save <text:span text:style-name="T17">you</text:span>. And your relation to Him through His work of salvation is the same as if there were no other person in the world besides yourself, or as if you alone of all earth’s inhabitants were destined to obtain salvation. And therefore His pardon and love are for <text:span text:style-name="T17">you;</text:span> His power is for <text:span text:style-name="T17">you;</text:span> His wisdom is for <text:span text:style-name="T17">you;</text:span> His deliverance from sin is for <text:span text:style-name="T17">you;</text:span> the Christian experience, with all that it contains, as revealed in the word of God, is for <text:span text:style-name="T17">you</text:span>, irrespective of every other person, church, or organization in the world. And you will get them by your own individual seeking.</text:p>
      <text:p text:style-name="ppMain">Notice how this idea of the personality of the Christian life is set forth in the <text:span text:style-name="T67">116</text:span><text:span text:style-name="T23">th</text:span> <text:span text:style-name="T68">P</text:span><text:span text:style-name="T17">salm</text:span>. By giving emphasis to the personal pronouns as they occur, the force of the psalmist’s testimony will be more clearly seen:</text:p>
      <text:p text:style-name="ppBibleBookName">Psalm 116</text:p>
      <text:p text:style-name="P87"><text:span text:style-name="ppVerseNum"><text:span text:style-name="T67">1</text:span></text:span><text:span text:style-name="T67"> </text:span>I love the Lord, because He has heard my voice and my supplications.</text:p>
      <text:p text:style-name="P87"><text:span text:style-name="ppVerseNum"><text:span text:style-name="T67">2</text:span></text:span> Because He has inclined His ear unto me, therefore will I call upon Him as long as I live.</text:p>
      <text:p text:style-name="P87"><text:span text:style-name="ppVerseNum"><text:span text:style-name="T67">3</text:span></text:span> The sorrows of death compassed me, and the pains of hell g<text:span text:style-name="T47">o</text:span>t hold upon me: I found trouble and sorrow.</text:p>
      <text:p text:style-name="P87"><text:span text:style-name="ppVerseNum"><text:span text:style-name="T67">4</text:span></text:span> Then <text:span text:style-name="T67">I </text:span>called upon the name of the Lord; O Lord, I beseech <text:span text:style-name="T67">You</text:span>, deliver my soul.</text:p>
      <text:p text:style-name="P87"><text:span text:style-name="ppVerseNum"><text:span text:style-name="T67">5</text:span></text:span> Gracious is the Lord, and righteous; yea, our God is merciful.</text:p>
      <text:p text:style-name="P87"><text:span text:style-name="ppVerseNum"><text:span text:style-name="T67">6</text:span></text:span> The Lord preserve<text:span text:style-name="T47">s</text:span> the simple: I was brought low, and He helped me.</text:p>
      <text:p text:style-name="P87"><text:span text:style-name="ppVerseNum"><text:span text:style-name="T67">7</text:span></text:span> Return unto your rest, O my soul; for the Lord has dealt bountifully with you.</text:p>
      <text:p text:style-name="P87"><text:span text:style-name="ppVerseNum"><text:span text:style-name="T67">8</text:span></text:span> For <text:span text:style-name="T67">Y</text:span>ou have delivered my soul from death, m<text:span text:style-name="T67">y</text:span> eyes from tears, and my feet from falling.</text:p>
      <text:p text:style-name="P87"><text:span text:style-name="ppVerseNum"><text:span text:style-name="T67">12</text:span></text:span> What shall I render unto the Lord for all His benefits toward me?</text:p>
      <text:p text:style-name="P87"><text:span text:style-name="ppVerseNum"><text:span text:style-name="T67">13</text:span></text:span> I will take the cup of salvation, and call upon the name of the Lord.</text:p>
      <text:p text:style-name="P87"><text:span text:style-name="ppVerseNum"><text:span text:style-name="T67">14</text:span></text:span> I will pay my vows unto the Lord now in the presence of all His people.</text:p>
      <text:p text:style-name="P87"><text:soft-page-break/><text:span text:style-name="ppVerseNum"><text:span text:style-name="T67">16</text:span></text:span> O Lord, truly I am <text:span text:style-name="T67">your</text:span> servant; I am <text:span text:style-name="T67">your</text:span> servant, and the son of <text:span text:style-name="T67">your</text:span> handmaid: <text:span text:style-name="T67">Y</text:span>ou have loosed my bonds.</text:p>
      <text:p text:style-name="P87"><text:span text:style-name="ppVerseNum"><text:span text:style-name="T67">17</text:span></text:span> I will offer to <text:span text:style-name="T67">You</text:span> the sacrifice of thanksgiving, and will call upon the name of the Lord.</text:p>
      <text:p text:style-name="P87"><text:span text:style-name="ppVerseNum"><text:span text:style-name="T67">18</text:span></text:span> I will pay my vows unto the Lord now in the presence of all His people,</text:p>
      <text:p text:style-name="P87"><text:span text:style-name="ppVerseNum"><text:span text:style-name="T67">19</text:span></text:span> <text:span text:style-name="T67">I</text:span>n the courts of the Lord’s house, in the midst of you, O Jerusalem. Praise you the Lord.</text:p>
      <text:p text:style-name="P88">This is a true Christian experience. It mattered not to the psalmist at such a time what the church in general was doing or receiving, or how the Lord was dealing with this one or that one around him; he rejoiced because God had heard <text:span text:style-name="T69">his</text:span> voice and <text:span text:style-name="T17">his</text:span> supplications. The pains of hell had gotten hold upon <text:span text:style-name="T17">him</text:span>, and he needed a personal deliverance, and this was what he found. He had been in bondage, but now could say,</text:p>
      <text:p text:style-name="ppBibleBookName">Psalm 116</text:p>
      <text:p text:style-name="ppBibleQuote"><text:span text:style-name="ppVerseNum"><text:span text:style-name="T67">16</text:span></text:span><text:span text:style-name="T67"> ...Y</text:span>ou have loosed <text:span text:style-name="T17">my</text:span> bonds.</text:p>
      <text:p text:style-name="P88">It is not enough for the soul bound with the chains of sin and Satan to sit in contemplation of the goodness and mercy of God, and reali<text:span text:style-name="T47">z</text:span>e that He has loosed the bonds of others. That would only make his own bondage the more grievous. Nothing but a personal experience in…</text:p>
      <text:p text:style-name="ppBibleBookName">Galatians 5</text:p>
      <text:p text:style-name="ppBibleQuote"><text:span text:style-name="ppVerseNum"><text:span text:style-name="T67">1</text:span></text:span><text:span text:style-name="T67"> </text:span>...the liberty wherewith Christ has made us free...</text:p>
      <text:p text:style-name="P88">–can bring heavenly joy and comfort to any of the fallen children of men.</text:p>
      <text:p text:style-name="ppMain">Can you join with the psalmist in these utterances of gladness and praise to God? Has God heard <text:span text:style-name="T17">your</text:span> voice and <text:span text:style-name="T17">your</text:span> supplications? Has He loosed <text:span text:style-name="T17">your</text:span> bonds? If not, then no matter what He may be doing for the church with which you are connected, you are living altogether outside of the blessed privileges that God offers to you through the Gospel. Seek Him for yourself; believe Him for yourself; and He will clothe you with His salvation.</text:p>
      <text:list text:continue-numbering="true" text:style-name="ppChapterNumbering">
        <text:list-item>
          <text:h text:style-name="P64" text:outline-level="2"><text:bookmark-start text:name="__RefHeading___Toc5992_1507175235"/>Not Majority, But Unanimity<text:bookmark-end text:name="__RefHeading___Toc5992_1507175235"/></text:h>
        </text:list-item>
      </text:list>
      <text:p text:style-name="ppSmall">Present Truth, <text:span text:style-name="T70">December 14, 1893</text:span></text:p>
      <text:p text:style-name="ppMainFirst">MUCH is said about majority rule, and most people seem to think that for the majority to rule, even in religious matters is a most just and equitable arrangement. But whatever may be said for it in worldly affairs, it is a fact that the Gospel knows nothing of any such rule. Unanimous action is the only thing recognized in the Bible. Note the following texts:</text:p>
      <text:p text:style-name="ppBibleBookName">Acts 2</text:p>
      <text:p text:style-name="ppBibleQuote"><text:span text:style-name="T71">1 </text:span>And when the day of Pentecost was fully come, they were all with one accord in one place.</text:p>
      <text:p text:style-name="ppBibleBookName">Acts 4</text:p>
      <text:p text:style-name="ppBibleQuote"><text:span text:style-name="ppVerseNum"><text:span text:style-name="T71">32</text:span></text:span><text:span text:style-name="T71"> </text:span>And the multitude of them that believed were of one heart and of one soul.</text:p>
      <text:p text:style-name="P82">When there was a question under consideration in the church at Jerusalem,</text:p>
      <text:p text:style-name="ppBibleBookName">Acts 15</text:p>
      <text:p text:style-name="ppBibleQuote"><text:span text:style-name="ppVerseNum"><text:span text:style-name="T71">22</text:span></text:span><text:span text:style-name="T71"> ...</text:span>the apostles and elders, with the whole church...</text:p>
      <text:p text:style-name="P83">–were of one mind in regard to it.</text:p>
      <text:p text:style-name="P83">The Apostle Paul wrote:</text:p>
      <text:p text:style-name="ppBibleBookName">1 Corinthians 1</text:p>
      <text:p text:style-name="ppBibleQuote"><text:span text:style-name="ppVerseNum"><text:span text:style-name="T71">10</text:span></text:span><text:span text:style-name="T71"> </text:span>Now I beseech you, brethren, by the name of our Lord Jesus Christ, that you all speak the same thing, and that there be no divisions among you; but that you be perfectly joined together in the same mind and in the same judgment.</text:p>
      <text:p text:style-name="P82">Again:</text:p>
      <text:p text:style-name="ppBibleBookName">Romans 15</text:p>
      <text:p text:style-name="ppBibleQuote"><text:span text:style-name="ppVerseNum"><text:span text:style-name="T71">5</text:span></text:span><text:span text:style-name="T71"> </text:span>Now the God of patience and consolation grant you to be likeminded one toward another according to Christ Jesus:</text:p>
      <text:p text:style-name="ppBibleQuote"><text:span text:style-name="ppVerseNum"><text:span text:style-name="T71">6</text:span></text:span> <text:span text:style-name="T71">T</text:span>hat you may with one mind and one mouth glorify God, even the Father of our Lord Jesus Christ.</text:p>
      <text:p text:style-name="P82"><text:soft-page-break/>This last text gives the secret of unanimity. It must come from God.</text:p>
      <text:p text:style-name="ppBibleBookName">Philippians 2</text:p>
      <text:p text:style-name="ppBibleQuote"><text:span text:style-name="ppVerseNum"><text:span text:style-name="T71">5</text:span></text:span><text:span text:style-name="T71"> </text:span>Let this mind be in you, which was also in Christ Jesus.</text:p>
      <text:p text:style-name="P82">This comes not by discussion and argument, but by prayer for the Spirit of submission one to another. Therefore prayer and the study of the word of God, in which the mind of Christ is revealed, and not discussion and legislation, is the proper way to settle all the affairs that concern the church of Christ. If there is not perfect unanimity in the church, there is wrong there. The wrong may lie with the majority, or with the minority, or with both; but it is certain that when there is not unanimity in regard to any question, the proper thing to do is to drop that question for the time, and seek the Lord. The “peace of God” is the only thing that should rule in the church of Christ.<text:note text:id="ftn11" text:note-class="footnote"><text:note-citation>11</text:note-citation><text:note-body><text:p text:style-name="P89"><text:span text:style-name="T17">Colossians</text:span> 3:15.</text:p></text:note-body></text:note></text:p>
      <text:p text:style-name="ppMain"/>
      <text:list text:continue-numbering="true" text:style-name="ppChapterNumbering">
        <text:list-item>
          <text:h text:style-name="P64" text:outline-level="2"><text:bookmark-start text:name="__RefHeading___Toc6050_1507175235"/><text:span text:style-name="T60">A</text:span>s Others See Us<text:bookmark-end text:name="__RefHeading___Toc6050_1507175235"/></text:h>
        </text:list-item>
      </text:list>
      <text:p text:style-name="ppSmall">Present Truth, <text:span text:style-name="T60">June 6, 1895</text:span></text:p>
      <text:p text:style-name="ppMainFirstSingleLine">THE poet Burns wrote:</text:p>
      <text:p text:style-name="ppPoem">O wad some <text:span text:style-name="T47">P</text:span>ower the <text:span text:style-name="T47">g</text:span>iftie gie us</text:p>
      <text:p text:style-name="ppPoem">To see oursels as ithers see us!<text:note text:id="ftn12" text:note-class="footnote"><text:note-citation>12</text:note-citation><text:note-body><text:p text:style-name="P90">“Oh, would some Power give us the gift, To see ourselves as others see us!”</text:p></text:note-body></text:note></text:p>
      <text:p text:style-name="ppMain">I <text:span text:style-name="T47">have</text:span> never had this opportunity, but last summer I came near enough to it to be able to form a very good idea.</text:p>
      <text:p text:style-name="ppMain">A small party of us were visiting the extreme northern point of Denmark. It is perfectly correct to say “point,” because the land, which is there nothing but sand, tapers gradually down until only the merest speck can be seen above water. The coast is exceedingly dangerous, because the sand reefs, which are very numerous, are continually shifting their position, and vessels that ground on them are helpless. Accordingly the Government has erected a lighthouse close by the coast, as a guide to the mariners. This lighthouse is one hundred and fifty feet high, and is provided with a most powerful light.</text:p>
      <text:p text:style-name="ppMain">To ascend this lighthouse and enjoy the grand sea-view that is afforded from the top, was one of the important incidents of our visit. Having feasted our eyes with the glorious sight, we went inside to inspect the light-giving apparatus. The brass lamp which affords the light is in the cent<text:span text:style-name="T47">e</text:span>r of a reflector about eight or ten feet high, and perhaps as great in diameter. The glass of which it is composed is very thick, and so arranged as to magnify the flame.</text:p>
      <text:p text:style-name="ppMain">As we were examining this fine piece of work, and peering at the lamp inside, our attention was attracted to some of our friends on the opposite side. What strange figures they presented! Their faces seemed greatly distorted, and as they opened their mouths in talking, their teeth seemed like tusks six or eight inches long. They looked so very funny that we involuntarily <text:soft-page-break/>burst into laughter. At the same time they saw us, and also began laughing. This made them look still more ridiculous, and we laughed the more, and they did likewise. No one could see himself, but we knew that we must present the same spectacle to them that they did to us, so that they were laughing at us for the same reason that we were laughing at them. And the more we laughed at them, the more reason we gave them for laughing at us.</text:p>
      <text:p text:style-name="ppMain">I could not help thinking that there we had an excellent representation of the world in general. We laugh at others, or critici<text:span text:style-name="T60">z</text:span>e them for the ridiculous things we see in them, forgetting that they from their point of view can see just as ridiculous things in us. We often condemn them for the very things of which we are guilty.</text:p>
      <text:p text:style-name="ppMain">As for ourselves, we know that we are often misjudged; that we are not as our critics think we are. This should be sufficient to teach us that it is quite sure to be the same way with those whom we judge. When we were in the lighthouse, we knew that our features were as regular as usual; but when we went round to where our friends were, and saw them as they were, we found that they were very good-looking people, with none of the deformities that they appeared to have when we saw them through the glass.</text:p>
      <text:p text:style-name="P91">Even so we shall find it to be in the end.</text:p>
      <text:p text:style-name="ppBibleBookName">1 Corinthians 13</text:p>
      <text:p text:style-name="ppBibleQuote"><text:span text:style-name="ppVerseNum"><text:span text:style-name="T72">12</text:span></text:span><text:span text:style-name="T72"> </text:span>For now we see through a glass, darkly;</text:p>
      <text:p text:style-name="P91">–but the time is coming when we shall see…</text:p>
      <text:p text:style-name="ppBibleQuoteNoHead"><text:span text:style-name="ppVerseNum"><text:span text:style-name="T72">12</text:span></text:span><text:span text:style-name="T72"> </text:span>...face to face.</text:p>
      <text:p text:style-name="P91">Now we know only in part; but then we shall know even as we are known. Our knowledge is now very limited and imperfect, and we do not see things as they really are; but then our knowledge will be perfect, and we shall see everything just as it is. And this is why we are exhorted to…</text:p>
      <text:p text:style-name="ppBibleBookName"><text:soft-page-break/>1 Corinthians 4</text:p>
      <text:p text:style-name="ppBibleQuote"><text:span text:style-name="ppVerseNum"><text:span text:style-name="T73">5</text:span></text:span><text:span text:style-name="T73"> J</text:span>udge nothing before the time, until the Lord come, who both will bring to light the hidden things of darkness, and will make manifest the counsels of the hearts.</text:p>
      <text:p text:style-name="ppMain"/>
      <text:p text:style-name="ppMain"/>
      <text:p text:style-name="ppMain"/>
      <text:p text:style-name="ppMain"/>
      <text:p text:style-name="ppMain"/>
      <text:list text:continue-numbering="true" text:style-name="ppChapterNumbering">
        <text:list-item>
          <text:h text:style-name="ppChapterTitle" text:outline-level="2"><text:bookmark-start text:name="__RefHeading___Toc6056_1507175235"/>Homes<text:bookmark-end text:name="__RefHeading___Toc6056_1507175235"/></text:h>
        </text:list-item>
      </text:list>
      <text:p text:style-name="ppSmall">Present Truth, <text:span text:style-name="T60">July 4, 1895</text:span></text:p>
      <text:p text:style-name="ppMainFirst">HOMES are like harps, of which one is finely carved and bright with gilding, but ill-tuned, and jarring the air with its discords; while another is old and plain and worn, but from its chords float strains that are a feast of music.</text:p>
      <text:p text:style-name="ppMain"/>
      <text:p text:style-name="ppMain"/>
      <text:p text:style-name="ppMain"/>
      <text:p text:style-name="ppMain"/>
      <text:p text:style-name="ppMain"/>
      <text:list text:continue-numbering="true" text:style-name="ppChapterNumbering">
        <text:list-item>
          <text:h text:style-name="ppChapterTitle" text:outline-level="2"><text:bookmark-start text:name="__RefHeading___Toc6058_1507175235"/>Singing in Church<text:bookmark-end text:name="__RefHeading___Toc6058_1507175235"/></text:h>
        </text:list-item>
      </text:list>
      <text:p text:style-name="ppSmall">Present Truth, <text:span text:style-name="T60">July 4, 1895</text:span></text:p>
      <text:p text:style-name="P79">THE man in church who sings heartily knows less of the discords and disagreeable tunes than the other one who sits as a listener. It is so in anything—he who is actively engaged in work, helping with might and main, sees infinitely less to complain of than his lazy brother who is a critic.</text:p>
      <text:p text:style-name="P92"/>
      <text:list text:continue-numbering="true" text:style-name="ppChapterNumbering">
        <text:list-item>
          <text:h text:style-name="P64" text:outline-level="2"><text:bookmark-start text:name="__RefHeading___Toc6072_1507175235"/>Be of One Mind<text:bookmark-end text:name="__RefHeading___Toc6072_1507175235"/></text:h>
        </text:list-item>
      </text:list>
      <text:p text:style-name="ppSmall">Present Truth, <text:span text:style-name="T74">June 18, 1896</text:span></text:p>
      <text:p text:style-name="P93">THE apostle, in his <text:span text:style-name="T75">S</text:span><text:span text:style-name="T17">econd Epistle to the Corinthians</text:span>, as his last earnest injunction to them, says:</text:p>
      <text:p text:style-name="ppBibleBookName">2 Corinthians 13</text:p>
      <text:p text:style-name="ppBibleQuote"><text:span text:style-name="ppVerseNum"><text:span text:style-name="T72">11</text:span></text:span><text:span text:style-name="T72"> </text:span>Finally, brethren, farewell. Be perfect, be of good comfort, be of one mind, live in peace; and the God of love and peace shall be with you.</text:p>
      <text:p text:style-name="P94">These are the final words of encouragement, warning, exhortation, with which he closes this epistle.</text:p>
      <text:p text:style-name="ppMain">He urges the church, while joyously striving for perfection, to be of the same mind one toward another, that they may live in peace, and thus the God of love and peace may be with them. If they are not of the same mind they cannot live in peace. There will be contention.</text:p>
      <text:p text:style-name="ppMain">Where there is contention there can be no joyousness or comfort, and certainly the striving of those who are divided in thought, and purpose, and mind, is far from a struggle after perfection. And, moreover, it is certain that the God of love, and peace, and perfection, will never be with those who do not strive to be perfect. The heart of the apostle was deeply stirred for the brethren of the church at Corinth when he so urgently desired them to “be of one mind.”</text:p>
      <text:p text:style-name="P95">Again in another place, in the <text:span text:style-name="T17">Epistle to the Romans</text:span>, the apostle dwells upon the same subject, with similar earnestness, but more fully.</text:p>
      <text:p text:style-name="ppBibleBookName">Romans 12</text:p>
      <text:p text:style-name="P96"><text:span text:style-name="ppVerseNum"><text:span text:style-name="T76">9</text:span></text:span><text:span text:style-name="T76"> </text:span>Let love be without dissimulation. Abhor that which is evil; cleave to that which is good.</text:p>
      <text:p text:style-name="P96"><text:span text:style-name="ppVerseNum"><text:span text:style-name="T77">10</text:span></text:span> Be kindly affectioned one to another with brotherly love; in honor preferring one another;</text:p>
      <text:p text:style-name="P96"><text:span text:style-name="ppVerseNum"><text:span text:style-name="T77">11</text:span></text:span> <text:span text:style-name="T77">N</text:span>ot slothful in business; fervent in spirit; serving the Lord;</text:p>
      <text:p text:style-name="P96"><text:soft-page-break/><text:span text:style-name="ppVerseNum"><text:span text:style-name="T77">12</text:span></text:span> <text:span text:style-name="T77">R</text:span>ejoicing in hope; patient in tribulation; continuing instant in prayer;</text:p>
      <text:p text:style-name="P96"><text:span text:style-name="ppVerseNum"><text:span text:style-name="T77">13</text:span></text:span> <text:span text:style-name="T77">D</text:span>istributing to the necessity of saints; given to hospitality.</text:p>
      <text:p text:style-name="P96"><text:span text:style-name="ppVerseNum"><text:span text:style-name="T77">14</text:span></text:span> Bless them which persecute you: bless, and curse not.</text:p>
      <text:p text:style-name="P96"><text:span text:style-name="ppVerseNum"><text:span text:style-name="T77">15</text:span></text:span> Rejoice with them that do rejoice, and weep with them that weep.</text:p>
      <text:p text:style-name="P96"><text:span text:style-name="ppVerseNum"><text:span text:style-name="T77">16</text:span></text:span> Be of the same mind one toward another. Mind not high things, but condescend to men of low estate. Be not wise in your own conceits.</text:p>
      <text:p text:style-name="P96"><text:span text:style-name="ppVerseNum"><text:span text:style-name="T77">17</text:span></text:span> Recompense to no man evil for evil. Provide things honest in the sight of all men.</text:p>
      <text:p text:style-name="P96"><text:span text:style-name="ppVerseNum"><text:span text:style-name="T77">18</text:span></text:span> If it be possible, as much as lie<text:span text:style-name="T77">s</text:span> in you, live peaceably with all men.</text:p>
      <text:p text:style-name="P96"><text:span text:style-name="ppVerseNum"><text:span text:style-name="T77">19</text:span></text:span> Dearly beloved, avenge not yourselves, but rather give place unto wrath: for it is written, Vengeance is mine; I will repay, says the Lord.</text:p>
      <text:p text:style-name="P96"><text:span text:style-name="ppVerseNum"><text:span text:style-name="T77">20</text:span></text:span> Therefore if your enemy hunger, feed him; if he thirst, give him drink: for in so doing you shall heap coals of fire on his head.</text:p>
      <text:p text:style-name="P96"><text:span text:style-name="ppVerseNum"><text:span text:style-name="T77">21</text:span></text:span> Be not overcome of evil, but overcome evil with good.</text:p>
      <text:p text:style-name="P95">And still in another epistle the same apostle breaks into a personal entreaty. He mentions two of the church at Philippi by name, and begs that their differences be smoothed away, and that they become of the same mind.</text:p>
      <text:p text:style-name="ppBibleBookName">Philippians 4</text:p>
      <text:p text:style-name="ppBibleQuote"><text:span text:style-name="ppVerseNum"><text:span text:style-name="T76">2</text:span></text:span><text:span text:style-name="T76"> </text:span>I beseech Euodias, and beseech Syntyche, that they be of the same mind in the Lord.</text:p>
      <text:p text:style-name="P95">This earnestness of the apostle and exhorting to be single-minded in the things of God, and to have no differences and contention, arose from the vivid realization of the fact that all those in whom Christ dwells must be as one man in mind and heart, and that man Christ Jesus.</text:p>
      <text:p text:style-name="ppMain">He who is at variance with the brethren may test himself by that sign, and by that may know that he has not wholly given his heart and his life to God, and that Christ has not entered into his heart and made His abode there.</text:p>
      <text:list text:continue-numbering="true" text:style-name="ppChapterNumbering">
        <text:list-item>
          <text:h text:style-name="P64" text:outline-level="2"><text:bookmark-start text:name="__RefHeading___Toc6076_1507175235"/>There Am I<text:bookmark-end text:name="__RefHeading___Toc6076_1507175235"/></text:h>
        </text:list-item>
      </text:list>
      <text:p text:style-name="ppSmall">Present Truth, <text:span text:style-name="T74">July 23, 1896</text:span></text:p>
      <text:p text:style-name="P93">AMONG the comforting assurances of His continued personal care for His disciples, that in the <text:span text:style-name="T74">18</text:span><text:span text:style-name="T23">th</text:span> chapter of <text:span text:style-name="T17">Matthew</text:span> is one of the most definite and positive, where Christ says:</text:p>
      <text:p text:style-name="ppBibleBookName">Matthew 18</text:p>
      <text:p text:style-name="ppBibleQuote"><text:span text:style-name="T78">20</text:span><text:span text:style-name="T74"> </text:span>For where two or three are gathered together in my name, there am I in the midst of them.</text:p>
      <text:p text:style-name="P97">There was no limit of time, place, or persons, attached to this promise. It is just as good, and is to be counted upon as fulfilled, just as much today as the hour it was spoken. That this should be so is something which the scoffer rarely considers.</text:p>
      <text:p text:style-name="ppBibleBookName">Genesis 16</text:p>
      <text:p text:style-name="ppBibleQuote"><text:span text:style-name="T79">13</text:span><text:span text:style-name="T80"> </text:span>You God see me,</text:p>
      <text:p text:style-name="P97">–seems more than ordinarily applicable when one considers that wherever two or three are gathered together in His name He is actually there, though unseen. If this fact were only realized the seat of the scornful would be empty. The knowledge that He is present will cause every believer to respect all gatherings, however humble, where the name of the Lord is called upon.</text:p>
      <text:p text:style-name="ppMain"/>
      <text:list text:continue-numbering="true" text:style-name="ppChapterNumbering">
        <text:list-item>
          <text:h text:style-name="P68" text:outline-level="2"><text:bookmark-start text:name="__RefHeading___Toc6104_1507175235"/>The Sanctuary of God<text:bookmark-end text:name="__RefHeading___Toc6104_1507175235"/></text:h>
        </text:list-item>
      </text:list>
      <text:p text:style-name="P69">Present Truth, <text:span text:style-name="T46">December 8, 1898</text:span></text:p>
      <text:p text:style-name="ppBibleBookName">Psalm 114</text:p>
      <text:p text:style-name="ppBibleQuote"><text:span text:style-name="T81">1</text:span><text:span text:style-name="T82"> </text:span>When Israel went out of Egypt, the house of Jacob from the people of strange language,</text:p>
      <text:p text:style-name="ppBibleQuote"><text:span text:style-name="T81">2</text:span> Judah was His sanctuary, and Israel His dominion.</text:p>
      <text:p text:style-name="P98">Deuteronomy 32</text:p>
      <text:p text:style-name="ppBibleQuote"><text:span text:style-name="T81">9</text:span><text:span text:style-name="T82"> </text:span>For the Lord’s portion is His people; Jacob is a lot of His inheritance.</text:p>
      <text:h text:style-name="P99" text:outline-level="3"><text:bookmark-start text:name="__RefHeading___Toc36996_4285442925"/>God’s Presence Sanctifies<text:bookmark-end text:name="__RefHeading___Toc36996_4285442925"/></text:h>
      <text:p text:style-name="P100">EVERY place where God’s presence is manifested, is sacred. When the Lord appeared to Moses in the burning bush in the desert, He said to him,</text:p>
      <text:p text:style-name="ppBibleBookName">Exodus 3</text:p>
      <text:p text:style-name="ppBibleQuote"><text:span text:style-name="ppVerseNum"><text:span text:style-name="T83">5</text:span></text:span><text:span text:style-name="T83"> </text:span>Put off your shoes from off your feet, for the place whereon you stand is holy ground.</text:p>
      <text:p text:style-name="P101">Likewise when He appeared to Joshua before Jericho, He said,</text:p>
      <text:p text:style-name="ppBibleBookName">Joshua 5</text:p>
      <text:p text:style-name="ppBibleQuote"><text:span text:style-name="ppVerseNum"><text:span text:style-name="T83">15</text:span></text:span><text:span text:style-name="T83"> </text:span>Loose the shoes from off your feet; for the place whereon you stand is holy.</text:p>
      <text:p text:style-name="P101">When God came down on Mount Sinai, to speak the law, the mountain was made holy by His presence, so that no unconsecrated person could touch it and live. Sinai was at that time the sanctuary of the Lord;<text:note text:id="ftn13" text:note-class="footnote"><text:note-citation>13</text:note-citation><text:note-body><text:p text:style-name="Footnote"><text:span text:style-name="T17">Ps</text:span><text:span text:style-name="T84">alm</text:span> 68:17, RV.</text:p></text:note-body></text:note> for the word “sanctuary” signifies “holy place,” and every abiding place of God is necessarily holy.</text:p>
      <text:h text:style-name="P102" text:outline-level="3"><text:bookmark-start text:name="__RefHeading___Toc36998_4285442925"/>God’s Dwelling-Place<text:bookmark-end text:name="__RefHeading___Toc36998_4285442925"/></text:h>
      <text:p text:style-name="P103">The sanctuary of God is therefore His dwelling-place, so that the text first quoted tells us that when God called Israel out of Egypt, it was that He might dwell among them, and sanctify them by His presence. In harmony with this is...</text:p>
      <text:p text:style-name="ppBibleBookName"><text:soft-page-break/>2 Cor<text:span text:style-name="T83">inthians</text:span> <text:span text:style-name="T83">6</text:span></text:p>
      <text:p text:style-name="ppBibleQuote"><text:span text:style-name="ppVerseNum">16</text:span> What agreement has the temple of God with idols? for you are the temple of the living God; for God has said, I will dwell in them; and walk in them; and I will be their God, and they shall be my people.</text:p>
      <text:p text:style-name="ppBibleQuote"><text:span text:style-name="ppVerseNum"><text:span text:style-name="T83">17</text:span></text:span> Wherefore, <text:span text:style-name="T83">come </text:span>out from among them, and be separate, says the Lord, and touch not the unclean thing.</text:p>
      <text:h text:style-name="P102" text:outline-level="3"><text:bookmark-start text:name="__RefHeading___Toc37000_4285442925"/>Not <text:span text:style-name="T46">a</text:span> Man-Made House<text:bookmark-end text:name="__RefHeading___Toc37000_4285442925"/></text:h>
      <text:p text:style-name="ppMainAfterSub">When Stephen, full of the Holy Ghost, preached the Gospel before the Jewish Sanhedri<text:span text:style-name="T47">n</text:span>, it was these words that stirred the grave assembly to fury, and caused them to gnash on him with their teeth:</text:p>
      <text:p text:style-name="ppBibleBookName">Acts <text:span text:style-name="T83">7</text:span></text:p>
      <text:p text:style-name="ppBibleQuote"><text:span text:style-name="ppVerseNum"><text:span text:style-name="T83">46</text:span></text:span><text:span text:style-name="T83"> </text:span>Who found favor before God, and desired to find a tabernacle for the God of Jacob.</text:p>
      <text:p text:style-name="ppBibleQuote"><text:span text:style-name="ppVerseNum"><text:span text:style-name="T83">47</text:span></text:span> But Solomon built Him a house.</text:p>
      <text:p text:style-name="ppBibleQuote"><text:span text:style-name="ppVerseNum"><text:span text:style-name="T83">48</text:span></text:span> Howbeit the most High dwells not in temples made with hands; as says the prophet,</text:p>
      <text:p text:style-name="ppBibleQuote"><text:span text:style-name="ppVerseNum"><text:span text:style-name="T83">49</text:span></text:span> <text:span text:style-name="T83">H</text:span>eaven is my throne, and earth is my footstool: what house will you build me? says the Lord: or what is the place of my rest?</text:p>
      <text:p text:style-name="P101">This is what Paul said to the Athenians;<text:note text:id="ftn14" text:note-class="footnote"><text:note-citation>14</text:note-citation><text:note-body><text:p text:style-name="Footnote"><text:span text:style-name="T17">Acts</text:span> <text:span text:style-name="T83">17:</text:span>24.</text:p></text:note-body></text:note> and Solomon himself, at the dedication of the house which he had built for the Lord, said,</text:p>
      <text:p text:style-name="ppBibleBookName">1 Kings 8</text:p>
      <text:p text:style-name="ppBibleQuote"><text:span text:style-name="ppVerseNum"><text:span text:style-name="T83">27</text:span></text:span><text:span text:style-name="T83"> </text:span>But will God indeed dwell on the earth? Behold, the heaven and the heaven of heavens cannot contain <text:span text:style-name="T83">You</text:span>; how much less this house which I have built?</text:p>
      <text:p text:style-name="ppBibleBookName">Isaiah 57</text:p>
      <text:p text:style-name="ppBibleQuote"><text:span text:style-name="ppVerseNum"><text:span text:style-name="T83">15</text:span></text:span><text:span text:style-name="T83"> </text:span>For thus says the high and lofty One that inhabits eternity, whose name is Holy; I dwell in the high and holy place, with him also that is of a contrite and humble spirit.</text:p>
      <text:h text:style-name="P102" text:outline-level="3"><text:bookmark-start text:name="__RefHeading___Toc37002_4285442925"/><text:soft-page-break/>A Living House<text:bookmark-end text:name="__RefHeading___Toc37002_4285442925"/></text:h>
      <text:p text:style-name="ppMainAfterSub">The living God dwells in a living house; and only a spiritual house befits Him who is Spirit. Accordingly we read that, coming unto the Lord,</text:p>
      <text:p text:style-name="ppBibleBookName">1 Peter 2<text:span text:style-name="T41"> </text:span><text:span text:style-name="T85">[RV]</text:span></text:p>
      <text:p text:style-name="P104"><text:span text:style-name="ppVerseNum"><text:span text:style-name="T83">4</text:span></text:span><text:span text:style-name="T83"> ...</text:span>a living Stone, rejected indeed of men, but with God elect, precious,</text:p>
      <text:p text:style-name="P104"><text:span text:style-name="ppVerseNum"><text:span text:style-name="T86">5</text:span></text:span> <text:span text:style-name="T86">Y</text:span>ou also as living stones are built up a spiritual house, to be a holy priesthood, to offer up spiritual sacrifices, acceptable to God through Jesus Christ.</text:p>
      <text:p text:style-name="P105">Jesus Christ is the tried and sure Foundation upon which all who would abide for ever must be built.</text:p>
      <text:p text:style-name="ppBibleBookName">Ephesians 2</text:p>
      <text:p text:style-name="ppBibleQuote"><text:span text:style-name="ppVerseNum"><text:span text:style-name="T86">18</text:span></text:span><text:span text:style-name="T86"> </text:span>For through Him we both have access by one Spirit unto the Father.</text:p>
      <text:p text:style-name="ppBibleQuote"><text:span text:style-name="ppVerseNum"><text:span text:style-name="T86">19</text:span></text:span> Now therefore you are no more strangers and foreigners, but fellow-citizens with the saints, and of the household of God;</text:p>
      <text:p text:style-name="ppBibleQuote"><text:span text:style-name="ppVerseNum"><text:span text:style-name="T86">20</text:span></text:span> <text:span text:style-name="T86">A</text:span>nd are built upon the foundation of the apostles and prophets, Jesus Christ himself being the chief corner stone;</text:p>
      <text:p text:style-name="ppBibleQuote"><text:span text:style-name="ppVerseNum"><text:span text:style-name="T86">21</text:span></text:span> <text:span text:style-name="T86">I</text:span>n whom all the building fitly framed together grows unto a holy temple in the Lord:</text:p>
      <text:p text:style-name="ppBibleQuote"><text:span text:style-name="ppVerseNum"><text:span text:style-name="T86">22</text:span></text:span> <text:span text:style-name="T86">I</text:span>n whom you also are built together for a habitation of God through the Spirit.</text:p>
      <text:p text:style-name="P105">The household of God is the church of the living God,<text:note text:id="ftn15" text:note-class="footnote"><text:note-citation>15</text:note-citation><text:note-body><text:p text:style-name="Footnote"><text:span text:style-name="T17">1 Tim</text:span><text:span text:style-name="T87">othy</text:span> <text:span text:style-name="T86">3:</text:span>15.</text:p></text:note-body></text:note> but only because each individual member is the dwelling-place of God. To each person the word comes:</text:p>
      <text:p text:style-name="ppBibleBookName">1 Corinthians 6</text:p>
      <text:p text:style-name="ppBibleQuote"><text:span text:style-name="ppVerseNum"><text:span text:style-name="T86">19</text:span></text:span><text:span text:style-name="T86"> </text:span>What? know you not that your body is the temple of the Holy Ghost which is in you, which you have of God, and you are not your own?</text:p>
      <text:p text:style-name="ppBibleBookName">1 Corinthians 3</text:p>
      <text:p text:style-name="ppBibleQuote"><text:span text:style-name="ppVerseNum"><text:span text:style-name="T86">16</text:span></text:span><text:span text:style-name="T86"> </text:span>Know you not that you are the temple of God, and that the Spirit of God dwells in you?</text:p>
      <text:p text:style-name="ppBibleQuote"><text:soft-page-break/><text:span text:style-name="ppVerseNum"><text:span text:style-name="T86">17</text:span></text:span> If any man defile the temple of God, him shall God destroy; for the temple of God is holy, which temple you are.</text:p>
      <text:p text:style-name="P105">When Jesus was asked how it was that He would manifest himself to His disciples and not to the world, He replied:</text:p>
      <text:p text:style-name="ppBibleBookName">John 14</text:p>
      <text:p text:style-name="ppBibleQuote"><text:span text:style-name="ppVerseNum"><text:span text:style-name="T86">23</text:span></text:span><text:span text:style-name="T86"> </text:span>If a man love me, he may keep my words; and my Father will love him, and we will come unto him, and make our abode with him.</text:p>
      <text:p text:style-name="P105">The Word abiding in the heart sanctifies, so that the heart of each believer is the sanctuary of the living God. This fact is so clear that no more words are needed to make it appear, and we have therefore only to consider its wonderful force, and its practical application to us.</text:p>
      <text:h text:style-name="P102" text:outline-level="3"><text:bookmark-start text:name="__RefHeading___Toc37004_4285442925"/>Every Man <text:span text:style-name="T46">a</text:span> Temple<text:bookmark-end text:name="__RefHeading___Toc37004_4285442925"/></text:h>
      <text:p text:style-name="ppMainAfterSub">Remember first that every person is designed to be the temple of God, yes, <text:span text:style-name="T17">is</text:span> God’s temple; but all have gone aside, and have set up idols in the sanctuary, thus defiling it, and denying God’s right to His own dwelling-place. What we wish to consider is what takes place when God dwells in His fullness in His own house, and is allowed complete control.</text:p>
      <text:p text:style-name="ppBibleBookName">Psalm 29</text:p>
      <text:p text:style-name="ppBibleQuote"><text:span text:style-name="ppVerseNum"><text:span text:style-name="T86">9</text:span></text:span><text:span text:style-name="T86"> </text:span>In His temple everything says, Glory.</text:p>
      <text:p text:style-name="P105">Therefore when Christ dwells in the heart by faith, and the Spirit strengthens the inner man…</text:p>
      <text:p text:style-name="ppBibleBookName">Ephesians 3</text:p>
      <text:p text:style-name="ppBibleQuote"><text:span text:style-name="ppVerseNum"><text:span text:style-name="T88">16</text:span></text:span><text:span text:style-name="T88"> </text:span>...according to the riches of His glory,</text:p>
      <text:p text:style-name="ppMain">–so that the being is…</text:p>
      <text:p text:style-name="ppBibleQuoteNoHead"><text:span text:style-name="ppVerseNum"><text:span text:style-name="T88">19</text:span></text:span><text:span text:style-name="T88"> </text:span>...filled with all the fullness of God,</text:p>
      <text:p text:style-name="P105"><text:soft-page-break/>–<text:span text:style-name="T86">H</text:span>e who leads <text:span text:style-name="T86">H</text:span>is people like a flock shines forth;<text:note text:id="ftn16" text:note-class="footnote"><text:note-citation>16</text:note-citation><text:note-body><text:p text:style-name="Footnote"><text:span text:style-name="T17">Ps</text:span><text:span text:style-name="T87">alm</text:span> <text:span text:style-name="T86">80:</text:span>1.</text:p></text:note-body></text:note> and because of the light that shows itself in good works, men glorify God.<text:note text:id="ftn17" text:note-class="footnote"><text:note-citation>17</text:note-citation><text:note-body><text:p text:style-name="Footnote"><text:span text:style-name="T17">Matt</text:span><text:span text:style-name="T87">hew</text:span> <text:span text:style-name="T86">5:</text:span>14-16.</text:p></text:note-body></text:note></text:p>
      <text:p text:style-name="ppBibleBookName">Isaiah 12</text:p>
      <text:p text:style-name="ppBibleQuote"><text:span text:style-name="ppVerseNum"><text:span text:style-name="T86">6</text:span></text:span><text:span text:style-name="T86"> </text:span>Cry out and shout, you inhabitant of Zion; for great is the Holy One of Israel in the midst of you.</text:p>
      <text:p text:style-name="ppBibleBookName">Isaiah 55</text:p>
      <text:p text:style-name="ppBibleQuote"><text:span text:style-name="ppVerseNum"><text:span text:style-name="T86">5</text:span></text:span><text:span text:style-name="T86"> </text:span>Nations that knew <text:span text:style-name="T86">you </text:span>not because of the Lord your God, and for the Holy One of Israel; for He has glorified you.</text:p>
      <text:h text:style-name="P102" text:outline-level="3"><text:bookmark-start text:name="__RefHeading___Toc37006_4285442925"/>View <text:span text:style-name="T46">o</text:span>f God’s Throne <text:span text:style-name="T46">i</text:span>n Heaven<text:bookmark-end text:name="__RefHeading___Toc37006_4285442925"/></text:h>
      <text:p text:style-name="ppMainAfterSub">The <text:span text:style-name="T46">1</text:span><text:span text:style-name="T23">st</text:span> chapter of <text:span text:style-name="T17">Ezekiel</text:span> gives us the most vivid picture of the nature of the sanctuary of God in heaven. Read the entire chapter, and pay special attention to the following items:</text:p>
      <text:p text:style-name="P105">The heavens were opened, and the prophet…</text:p>
      <text:p text:style-name="ppBibleBookName">Ezekiel 1</text:p>
      <text:p text:style-name="ppBibleQuote"><text:span text:style-name="ppVerseNum"><text:span text:style-name="T86">1</text:span></text:span><text:span text:style-name="T86"> ...</text:span>saw visions of God.</text:p>
      <text:p text:style-name="ppBibleQuote"><text:span text:style-name="ppVerseNum"><text:span text:style-name="T86">4</text:span></text:span><text:span text:style-name="T86"> </text:span>And I looked, and, behold, a whirlwind came out of the north, a great cloud, and a fire infolding itself, and a brightness was about it, and out of the midst thereof as the color of amber, out of the midst of the fire.</text:p>
      <text:p text:style-name="ppBibleQuote"><text:span text:style-name="ppVerseNum"><text:span text:style-name="T86">5</text:span></text:span> Also out of the midst thereof came the likeness of four living creatures. And this was their appearance; they had the likeness of a man.</text:p>
      <text:p text:style-name="ppBibleQuote"><text:span text:style-name="ppVerseNum"><text:span text:style-name="T86">22</text:span></text:span><text:span text:style-name="T86"> </text:span>And the likeness of the firmament upon the heads of the living creature was as the color of the terrible crystal, stretched forth over their heads above.</text:p>
      <text:p text:style-name="ppBibleQuote"><text:span text:style-name="ppVerseNum"><text:span text:style-name="T86">24</text:span></text:span><text:span text:style-name="T86"> </text:span>And when they went, I heard the noise of their wings, like the noise of great waters, as the voice of the Almighty.</text:p>
      <text:p text:style-name="ppBibleQuote"><text:span text:style-name="ppVerseNum"><text:span text:style-name="T86">25</text:span></text:span><text:span text:style-name="T86"> </text:span>And there was a voice from the firmament that was over their heads, when they stood, and had let down their wings.</text:p>
      <text:p text:style-name="ppBibleQuote"><text:span text:style-name="ppVerseNum"><text:span text:style-name="T86">26</text:span></text:span><text:span text:style-name="T86"> </text:span>And above the firmament that was over their heads was the likeness of a throne, as the appearance of a sapphire stone: and <text:soft-page-break/>upon the likeness of the throne was the likeness as the appearance of a man above upon it.</text:p>
      <text:p text:style-name="ppBibleQuote"><text:span text:style-name="ppVerseNum"><text:span text:style-name="T86">14</text:span></text:span><text:span text:style-name="T86"> </text:span>And the living creatures ran and returned as the appearance of a flash of lightning.</text:p>
      <text:h text:style-name="P102" text:outline-level="3"><text:bookmark-start text:name="__RefHeading___Toc37008_4285442925"/>Moved <text:span text:style-name="T46">b</text:span>y <text:span text:style-name="T46">t</text:span>he Thought <text:span text:style-name="T46">o</text:span>f God<text:bookmark-end text:name="__RefHeading___Toc37008_4285442925"/></text:h>
      <text:p text:style-name="P106">Here we see that God’s throne in the heavens is composed of living creatures, and that it is not fixed to one spot, but that it moves.</text:p>
      <text:p text:style-name="ppBibleBookName">Ezekiel 1<text:span text:style-name="T41"> </text:span><text:span text:style-name="T89">[margin]</text:span></text:p>
      <text:p text:style-name="ppBibleQuote"><text:span text:style-name="ppVerseNum"><text:span text:style-name="T86">12</text:span></text:span><text:span text:style-name="T86"> </text:span>And they went every one straight forward: whither the Spirit was to go, they went; and they turned not when they went.</text:p>
      <text:p text:style-name="ppBibleQuote"><text:span text:style-name="ppVerseNum"><text:span text:style-name="T86">20</text:span></text:span><text:span text:style-name="T86"> </text:span>Whithersoever the Spirit was to go, they went, thither was their spirit to go; and the wheels were lifted up over against them: for the Spirit of life was in the wheels.</text:p>
      <text:p text:style-name="ppBibleQuote"><text:span text:style-name="ppVerseNum"><text:span text:style-name="T86">21</text:span></text:span> When those went, these went; and when those stood, these stood; and when those were lifted up from the earth, the wheels were lifted up over against them: for the Spirit of life was in the wheels.</text:p>
      <text:p text:style-name="P72">The throne was too glorious to be seen and described in detail; and we can form no clear conception of its likeness; but one thing we may learn, namely, that it is full of the Spirit of God, and is so closely in touch with Him that His thought for it is instantly executed. God’s Spirit is to go to some place, and thither the throne of God instantly moves. Every thought of God is promptly responded to, and carried out, because His spirit fills His throne and temple.</text:p>
      <text:h text:style-name="P102" text:outline-level="3"><text:bookmark-start text:name="__RefHeading___Toc37010_4285442925"/>On Earth <text:span text:style-name="T46">a</text:span>s <text:span text:style-name="T46">i</text:span>n Heaven<text:bookmark-end text:name="__RefHeading___Toc37010_4285442925"/></text:h>
      <text:p text:style-name="P107">Even so it will be when God is allowed <text:span text:style-name="T86">H</text:span>is rightful place in the bodies of men. His spirit will be their spirit, and <text:span text:style-name="T86">H</text:span>is mind and thought will be their mind and thought. In <text:span text:style-name="T17">2 Cor</text:span><text:span text:style-name="T87">inthians</text:span> <text:span text:style-name="T86">6:</text:span>16-18, where we are told that we are the temple of God, we learn that when we are sanctified by <text:span text:style-name="T86">H</text:span>is presence we are <text:span text:style-name="T86">H</text:span>is sons and <text:soft-page-break/>daughters. We are the temple of God, because the Holy Ghost dwells in us.<text:note text:id="ftn18" text:note-class="footnote"><text:note-citation>18</text:note-citation><text:note-body><text:p text:style-name="Footnote"><text:span text:style-name="T17">1 Corinthians</text:span> 3:16.</text:p></text:note-body></text:note> We are…</text:p>
      <text:p text:style-name="ppBibleBookName"><text:span text:style-name="T90">E</text:span>phesians 1</text:p>
      <text:p text:style-name="ppBibleQuote"><text:span text:style-name="ppVerseNum"><text:span text:style-name="T90">22</text:span></text:span><text:span text:style-name="T90"> ...</text:span>buil<text:span text:style-name="T46">t </text:span>together <text:span text:style-name="T90">[</text:span>in Christ<text:span text:style-name="T90">]</text:span> for a habitation of God through the Spirit.</text:p>
      <text:p text:style-name="P108">But…</text:p>
      <text:p text:style-name="ppBibleBookName">Romans 8</text:p>
      <text:p text:style-name="ppBibleQuote"><text:span text:style-name="ppVerseNum"><text:span text:style-name="T90">14</text:span></text:span><text:span text:style-name="T90"> A</text:span>s many as are led by the Spirit of God, they are the sons of God.</text:p>
      <text:p text:style-name="P108">That is, those who yield themselves to God, to be <text:span text:style-name="T90">H</text:span>is spiritual house, <text:span text:style-name="T90">H</text:span>is temple, are filled with the Spirit, and are guided by the Spirit whithersoever the Spirit wills to go. The mind of the Spirit is their mind.</text:p>
      <text:h text:style-name="P102" text:outline-level="3"><text:bookmark-start text:name="__RefHeading___Toc37012_4285442925"/>God Thinking <text:span text:style-name="T46">i</text:span>n Man<text:bookmark-end text:name="__RefHeading___Toc37012_4285442925"/></text:h>
      <text:p text:style-name="ppMainAfterSub">That God designs to think and act for <text:span text:style-name="T90">H</text:span>is people, is shown by <text:span text:style-name="T90">H</text:span>is call to the wicked to forsake their way, and the unrighteous man his thoughts, and to return to the Lord, whose thoughts are as much higher than man’s thoughts as heaven is higher than the earth.<text:note text:id="ftn19" text:note-class="footnote"><text:note-citation>19</text:note-citation><text:note-body><text:p text:style-name="Footnote"><text:span text:style-name="T17">Isa</text:span><text:span text:style-name="T91">iah</text:span> <text:span text:style-name="T90">55:</text:span>7-9.</text:p></text:note-body></text:note> When a man forsakes his ways and thoughts, and returns to the Lord, his ways and thoughts henceforth must be God’s.</text:p>
      <text:p text:style-name="P108">When God thinks for a man it is not like one man’s thinking for and imposing his will on another. There is perfect freedom. The man chooses God’s thoughts, because they are better than his own, and then God thinks in him, the man’s brain being the organ of the Holy Spirit.</text:p>
      <text:p text:style-name="ppBibleBookName">Romans 8</text:p>
      <text:p text:style-name="ppBibleQuote"><text:span text:style-name="ppVerseNum"><text:span text:style-name="T90">15</text:span></text:span><text:span text:style-name="T90"> </text:span>For you have not received the spirit of bondage again to fear,</text:p>
      <text:p text:style-name="P108">–but God has given us the Spirit…</text:p>
      <text:p text:style-name="ppBibleBookName">2 Timothy 1</text:p>
      <text:p text:style-name="ppBibleQuote"><text:span text:style-name="ppVerseNum"><text:span text:style-name="T90">7</text:span></text:span><text:span text:style-name="T90"> ...</text:span>of power, and of love, and of a sound mind.</text:p>
      <text:p text:style-name="P108"><text:soft-page-break/>Only by the Spirit of God can anybody rightly know anything.<text:note text:id="ftn20" text:note-class="footnote"><text:note-citation>20</text:note-citation><text:note-body><text:p text:style-name="Footnote"><text:span text:style-name="T17">1 Cor</text:span><text:span text:style-name="T91">inthians</text:span> <text:span text:style-name="T90">2:</text:span>12.</text:p></text:note-body></text:note> When men submit to be the temples of God, then is God’s will done on earth even as it is done in heaven.</text:p>
      <text:h text:style-name="P102" text:outline-level="3"><text:bookmark-start text:name="__RefHeading___Toc37014_4285442925"/>A People Called Out<text:bookmark-end text:name="__RefHeading___Toc37014_4285442925"/></text:h>
      <text:p text:style-name="P107">It was to this end that God called <text:span text:style-name="T90">H</text:span>is people out of Egypt. They were “called out,” and so they constituted the church of the living God, for the Greek word which is rendered “church,” means literally “called out.” God calls people out from the world, that they may be a…</text:p>
      <text:p text:style-name="ppBibleBookName">1 Peter 2</text:p>
      <text:p text:style-name="ppBibleQuote"><text:span text:style-name="ppVerseNum"><text:span text:style-name="T90">5</text:span></text:span><text:span text:style-name="T90"> ...</text:span>spiritual house, a holy priesthood;</text:p>
      <text:p text:style-name="P108">–and His presence in them makes them…</text:p>
      <text:p text:style-name="P109"><text:span text:style-name="ppVerseNum"><text:span text:style-name="T90">9</text:span></text:span><text:span text:style-name="T90"> ...</text:span>a chosen generation, a royal priesthood, a holy nation, a peculiar people; <text:span text:style-name="T90">[and they] </text:span>show forth the praises of Him who ha<text:span text:style-name="T90">s</text:span> called them out of darkness into His marvelous light,</text:p>
      <text:p text:style-name="P83">–because He who dwells in them shines forth.</text:p>
      <text:p text:style-name="P83">That this was the object of God’s calling Israel <text:span text:style-name="T90">out </text:span>of Egypt is seen from His words in...</text:p>
      <text:p text:style-name="ppBibleBookName">Ex<text:span text:style-name="T90">odus</text:span> <text:span text:style-name="T90">19</text:span></text:p>
      <text:p text:style-name="ppBibleQuote"><text:span text:style-name="ppVerseNum">3</text:span> And Moses went up unto God, and the Lord called unto him out of the mountain, saying, Thus shall you say to the house of Jacob, and tell the children of Israel;</text:p>
      <text:p text:style-name="ppBibleQuote"><text:span text:style-name="ppVerseNum"><text:span text:style-name="T90">4</text:span></text:span> You have seen what I did unto the Egyptians, and how I b<text:span text:style-name="T90">o</text:span>re you on eagles’ wings, and brought you unto myself.</text:p>
      <text:p text:style-name="P110"><text:span text:style-name="ppVerseNum"><text:span text:style-name="T90">5</text:span></text:span> Now therefore, if you will obey my voice indeed, and keep my covenant, then you shall be a peculiar treasure unto me above all people: for all the earth is mine:</text:p>
      <text:p text:style-name="P110"><text:span text:style-name="ppVerseNum"><text:span text:style-name="T90">6</text:span></text:span> <text:span text:style-name="T90">A</text:span>nd you shall be unto me a kingdom of priests, and a holy nation.</text:p>
      <text:h text:style-name="P102" text:outline-level="3"><text:bookmark-start text:name="__RefHeading___Toc37016_4285442925"/><text:soft-page-break/>A Tabernacle Made <text:span text:style-name="T90">w</text:span>ith Hands<text:bookmark-end text:name="__RefHeading___Toc37016_4285442925"/></text:h>
      <text:p text:style-name="P107">Yet while they were still encamped before Sinai, the Lord told Moses to direct the children of Israel to bring an offering of gold and silver and brass, acacia wood, and various kinds of skins, and fine linen, etc., and said:</text:p>
      <text:p text:style-name="ppBibleBookName">Exodus 25</text:p>
      <text:p text:style-name="ppBibleQuote"><text:span text:style-name="ppVerseNum"><text:span text:style-name="T90">8</text:span></text:span><text:span text:style-name="T90"> A</text:span>nd let them make me a sanctuary, that I may dwell among them.</text:p>
      <text:h text:style-name="P102" text:outline-level="3"><text:bookmark-start text:name="__RefHeading___Toc37018_4285442925"/>Tabernacle <text:span text:style-name="T46">o</text:span>f Witness<text:bookmark-end text:name="__RefHeading___Toc37018_4285442925"/></text:h>
      <text:p text:style-name="P107">What a strange thing, that the Most High God, who dwells not in temples made with hands, should ask weak mortals to build Him a house, that He might <text:span text:style-name="T90">d</text:span>well among them! Why was it? The answer is plain; they were too high-minded, too self-sufficient, to give place to God, that He might dwell in their bodies, controlling every thought an<text:span text:style-name="T90">d</text:span> act; for God dwells with the lowly; therefore since God would not cast them off, He manifested His presence among them in a marked manner, hoping at length to draw them wholly to himself. If they had believed, they would not have needed the sanctuary, any more than Abraham did. The principal thing in it, and to contain which it was specially built, was the law,<text:span text:style-name="T90">—</text:span>the tables of testimony. But this law of the children of Israel ought to have had within them,</text:p>
      <text:p text:style-name="ppBibleBookName">2 Corinthians 3</text:p>
      <text:p text:style-name="ppBibleQuote"><text:span text:style-name="ppVerseNum"><text:span text:style-name="T88">3</text:span></text:span><text:span text:style-name="T88"> ...</text:span>written not with ink, but with the Spirit of the living God; not in tables of stone, but in fleshly tables of the heart.</text:p>
      <text:p text:style-name="P108">In that case they would have had the witness in themselves; their own bodies would have been tabernacles of witness, and they would have been witnesses for God. As it was, however,</text:p>
      <text:p text:style-name="ppBibleBookName">Acts 7</text:p>
      <text:p text:style-name="ppBibleQuote"><text:span text:style-name="ppVerseNum"><text:span text:style-name="T90">44</text:span></text:span><text:span text:style-name="T90"> ...</text:span>the tabernacle of witness...</text:p>
      <text:p text:style-name="P108">–was that built by Moses. The fact that this testimony was in that tabernacle instead of in them, made it a constant witness against them, a testimony to their unfaithfulness.</text:p>
      <text:p text:style-name="ppBibleBookName"><text:soft-page-break/>Hebrews 7</text:p>
      <text:p text:style-name="ppBibleQuote"><text:span text:style-name="ppVerseNum"><text:span text:style-name="T90">14</text:span></text:span><text:span text:style-name="T90"> </text:span>Our Lord sprang out of Judah; of which it tri<text:span text:style-name="T90">b</text:span>e Moses sp<text:span text:style-name="T90">o</text:span>ke nothing concerning priesthood.</text:p>
      <text:p text:style-name="P111">Yet as already noted,</text:p>
      <text:p text:style-name="ppBibleBookName">Psalm 114</text:p>
      <text:p text:style-name="ppBibleQuote"><text:span text:style-name="ppVerseNum"><text:span text:style-name="T90">1</text:span></text:span><text:span text:style-name="T90"> W</text:span>hen Israel went out of Egypt, the house of Jacob from a people of strange language,</text:p>
      <text:p text:style-name="ppBibleQuote"><text:span text:style-name="ppVerseNum"><text:span text:style-name="T90">2</text:span></text:span> Judah was His sanctuary, and Israel His dominion.</text:p>
      <text:p text:style-name="ppMain">The primary design was that all Israel should be His sanctuary, even as now. The confining of the sanctuary service to the tribe of Levi was a standing reminder of the unfaithfulness of the people, which hindered them from receiving the fullness of God; and the raising up of Christ out of the tribe of Judah, was no new thing, but a manifestation of that which had been from the beginning.</text:p>
      <text:h text:style-name="P102" text:outline-level="3"><text:bookmark-start text:name="__RefHeading___Toc37020_4285442925"/>Lessons <text:span text:style-name="T46">t</text:span>o <text:span text:style-name="T92">B</text:span>e Learned<text:bookmark-end text:name="__RefHeading___Toc37020_4285442925"/></text:h>
      <text:p text:style-name="ppMainAfterSub">From the tabernacle built by hands some valuable lessons are to be learned, for God never directs anything to be done in vain. The jealous care which God has for His dwelling-place was one of the chief lessons, but there were many things that could not be taught by that building, for the simple reason that a dead thing can never show the activity of a living thing.</text:p>
      <text:p text:style-name="P111">God’s real dwelling-place moves of itself, impelled by His thought, while this house had to be carried by men. A stream of living water comes from God’s throne,<text:note text:id="ftn21" text:note-class="footnote"><text:note-citation>21</text:note-citation><text:note-body><text:p text:style-name="P112"><text:span text:style-name="T17">Rev</text:span><text:span text:style-name="T93">elation</text:span> <text:span text:style-name="T92">22:</text:span>1.</text:p></text:note-body></text:note> as was shown at Sinai; but nothing of the kind was seen in the tabernacle of Moses. The rightful place of God’s law, as the foundation of His throne, was indicated, and this is a thing which should not be overlooked, for it must be in every heart where God dwells. Jesus said,</text:p>
      <text:p text:style-name="ppBibleBookName">Psalm 40</text:p>
      <text:p text:style-name="ppBibleQuote"><text:span text:style-name="ppVerseNum"><text:span text:style-name="T92">8</text:span></text:span><text:span text:style-name="T92"> Your</text:span> law is within my heart.</text:p>
      <text:p text:style-name="P108"><text:soft-page-break/>That tabernacle was cleansed with blood,<text:note text:id="ftn22" text:note-class="footnote"><text:note-citation>22</text:note-citation><text:note-body><text:p text:style-name="Footnote"><text:span text:style-name="T17">Lev</text:span><text:span text:style-name="T91">iticus</text:span> <text:span text:style-name="T90">16</text:span>.</text:p></text:note-body></text:note> an indication of the fact that it is the blood of Christ that cleanses the living sanctuary—our bodies. But whereas in that sanctuary the cleansing was done only periodically, in the real sanctuary it is a continual process. Just as the water of life constantly flows from God’s throne, so the blood of Christ constantly flows through the hearts of believers, cleansing them moment by moment; and as the blood is life, identical with the water of life,<text:note text:id="ftn23" text:note-class="footnote"><text:note-citation>23</text:note-citation><text:note-body><text:p text:style-name="Footnote"><text:span text:style-name="T17">1 John</text:span> <text:span text:style-name="T90">5:</text:span>8.</text:p></text:note-body></text:note> it must flow out as well as in; so out of him that believes, whose heart is God’s throne,</text:p>
      <text:p text:style-name="ppBibleBookName">John 7</text:p>
      <text:p text:style-name="ppBibleQuote"><text:span text:style-name="ppVerseNum"><text:span text:style-name="T90">38</text:span></text:span><text:span text:style-name="T90"> ...</text:span>shall flow rivers of living water,</text:p>
      <text:p text:style-name="P108">–and he shall be a source of life to others. This high calling Israel of old missed through unbelief. Let us take heed lest we fall after the same example of unbelief.</text:p>
      <text:h text:style-name="P102" text:outline-level="3"><text:bookmark-start text:name="__RefHeading___Toc37022_4285442925"/>Cleansing <text:span text:style-name="T46">o</text:span>f <text:span text:style-name="T46">t</text:span>he Sanctuary<text:bookmark-end text:name="__RefHeading___Toc37022_4285442925"/></text:h>
      <text:p text:style-name="ppBibleBookName">Revelation 3</text:p>
      <text:p text:style-name="ppBibleQuote"><text:span text:style-name="ppVerseNum"><text:span text:style-name="T92">12</text:span></text:span><text:span text:style-name="T92"> </text:span>Him that overcome<text:span text:style-name="T46">s</text:span> will I make a pillar in the temple of my God, and he shall go no more out.</text:p>
      <text:p text:style-name="P111">It is worthy of note that this promise is in immediate connection with the statement by the Lord Jesus,</text:p>
      <text:p text:style-name="ppBibleQuoteNoHead"><text:span text:style-name="ppVerseNum"><text:span text:style-name="T94">11</text:span></text:span><text:span text:style-name="T94"> </text:span>Behold, I come quickly.</text:p>
      <text:p text:style-name="P113">The sanctuary of the Lord is now defiled and broken down;<text:note text:id="ftn24" text:note-class="footnote"><text:note-citation>24</text:note-citation><text:note-body><text:p text:style-name="P112"><text:span text:style-name="T17">Dan</text:span><text:span text:style-name="T93">iel</text:span> <text:span text:style-name="T92">8:</text:span>13; <text:span text:style-name="T17">Acts</text:span> <text:span text:style-name="T92">15:</text:span>16.</text:p></text:note-body></text:note> but before the coming of the Lord is to be built up and cleansed; for Christ loved the church, and gave himself for it,</text:p>
      <text:p text:style-name="ppBibleBookName">Ephesians 5</text:p>
      <text:p text:style-name="ppBibleQuote"><text:span text:style-name="ppVerseNum"><text:span text:style-name="T94">26</text:span></text:span><text:span text:style-name="T94"> T</text:span>hat He might sanctify and cleanse it with the washing of water by the Word,</text:p>
      <text:p text:style-name="ppBibleQuote"><text:soft-page-break/><text:span text:style-name="ppVerseNum"><text:span text:style-name="T94">27</text:span></text:span> <text:span text:style-name="T94">T</text:span>hat He might present it to himself a glorious church, not having spot, or wrinkle, or any such thing; but that it should be holy and without blemish.</text:p>
      <text:p text:style-name="P111">That God has a sanctuary in the heavens, and that Christ is priest there, cannot be doubted by anyone who reads the Scriptures.<text:note text:id="ftn25" text:note-class="footnote"><text:note-citation>25</text:note-citation><text:note-body><text:p text:style-name="P112">See <text:span text:style-name="T17">Heb</text:span><text:span text:style-name="T93">rews</text:span> <text:span text:style-name="T92">8:</text:span>1-2, etc.</text:p></text:note-body></text:note> But this sanctuary is as much greater than the figure that was built by Moses as heaven is greater than earth, or as the work of God is greater than any work of man. Of the work of the sanctuary in heaven it is not necessary to speak particularly here, since what we may know of it is indicated in the service of the priests in the earthly tabernacle, who served…</text:p>
      <text:p text:style-name="ppBibleBookName">Hebrews 8</text:p>
      <text:p text:style-name="ppBibleQuote"><text:span text:style-name="ppVerseNum"><text:span text:style-name="T95">5</text:span></text:span><text:span text:style-name="T95"> </text:span>...unto the example and shadow of heavenly things.</text:p>
      <text:p text:style-name="P111">But that sanctuary is a living place, as we learned in the view of God’s throne; and that men saved from sin on this earth are to become a part of it is stated in <text:span text:style-name="T17">Rev</text:span><text:span text:style-name="T93">elation</text:span> <text:span text:style-name="T92">3:</text:span>12, just quoted. Therefore it follows that the cleansing of the sanctuary,<text:span text:style-name="T92">—</text:span>a work which is set forth in the Scriptures as immediately preceding the coming of the Lord,<text:span text:style-name="T92">—</text:span>is coincident with complete cleansing of the people of God on this earth, and preparing them for translation when the Lord comes.</text:p>
      <text:h text:style-name="P102" text:outline-level="3"><text:bookmark-start text:name="__RefHeading___Toc37024_4285442925"/>The Perfect Testimony<text:bookmark-end text:name="__RefHeading___Toc37024_4285442925"/></text:h>
      <text:p text:style-name="ppMainAfterSub">God has never left himself without witness in what is termed the works of nature; but that witness is insufficient; man, the highest of God’s creatures, must witness to Him as well as the lower things that God has made. In every age there have been individuals who, like Stephen, full of the Holy Ghost, have been faithful witnesses; but they were only parts of the whole. It is not merely single individuals, but a body of people “called out,”<text:span text:style-name="T95">—</text:span>the congregation, the church,<text:span text:style-name="T95">—</text:span>that constitutes God’s house. Before the end comes, and at the time of the coming of Christ, there must be a people on earth, not necessarily large in proportion to the num<text:soft-page-break/>ber of inhabitants of earth, but large enough to be known in all the earth, in whom “all the fullness of God”<text:note text:id="ftn26" text:note-class="footnote"><text:note-citation>26</text:note-citation><text:note-body><text:p text:style-name="P114"><text:span text:style-name="T17">Ephesians</text:span> 3:19.</text:p></text:note-body></text:note> will be manifest even as it was in Jesus of Nazareth. God will demonstrate to the world that what He did with Jesus of Nazareth He can do with anyone who will yield to Him.</text:p>
      <text:h text:style-name="P102" text:outline-level="3"><text:bookmark-start text:name="__RefHeading___Toc37026_4285442925"/>The Life <text:span text:style-name="T46">o</text:span>f Jesus Manifest <text:span text:style-name="T46">i</text:span>n Mortal Flesh<text:bookmark-end text:name="__RefHeading___Toc37026_4285442925"/></text:h>
      <text:p text:style-name="P115">Jesus Christ was the perfect temple of God; but if He were to be the only one in whom such fullness is revealed, then the too common idea that Jesus was a unique specimen, not made in all things like unto His brethren, and that <text:span text:style-name="T95">it </text:span>is impossible for anybody else to be in all things like Him, would be warranted; and Satan would not fail to charge God with incapacity and failure, saying that He is not able to take a man born in sin, and bring him to perfection. Day after day he is making this charge through men who, either despondently, or in self-justification, say that...</text:p>
      <text:p text:style-name="ppQuote">“Christ was different from us, for He was begotten by the Holy Ghost, and being born sinless had the advantage of us.”</text:p>
      <text:p text:style-name="ppMain">The Lord wants all to understand that the new birth puts men in the same position that Christ occupied on this earth, and He will demonstrate this before all the world. The life of Jesus is to be perfectly reproduced in His followers, not for a day merely, but for all time and for eternity. There is danger in delaying to yield to this working of the Lord by His Spirit, for He says,</text:p>
      <text:p text:style-name="ppBibleBookName">Malachi 3</text:p>
      <text:p text:style-name="ppBibleQuote"><text:span text:style-name="ppVerseNum"><text:span text:style-name="T92">1</text:span></text:span><text:span text:style-name="T92"> </text:span>Behold, I will send my Messenger, and He shall prepare the way before me; and the Lord, whom you seek, shall suddenly come to His temple, even the messenger of the covenant, whom you delight in; behold, He shall come, sa<text:span text:style-name="T92">ys</text:span> the Lord of hosts.</text:p>
      <text:p text:style-name="ppBibleQuote"><text:span text:style-name="ppVerseNum"><text:span text:style-name="T92">2</text:span></text:span> But who may abide the day of His coming?…</text:p>
      <text:p text:style-name="ppBibleQuote"><text:span text:style-name="ppVerseNum"><text:span text:style-name="T92">3</text:span></text:span><text:span text:style-name="T92"> A</text:span>nd He shall sit as a Refiner and Purifier of silver; and He shall purify the sons of Levi, and purge them as gold and silver, that they may offer unto the Lord an offering in righteousness.</text:p>
      <text:p text:style-name="ppMain"><text:soft-page-break/>The glory of the house of God when He shall dwell in it in His fullness cannot be described or imagined.</text:p>
      <text:p text:style-name="ppBibleBookName">1 Corinthians 2</text:p>
      <text:p text:style-name="ppBibleQuote"><text:span text:style-name="ppVerseNum"><text:span text:style-name="T95">9</text:span></text:span><text:span text:style-name="T95"> </text:span>Eye have not seen, nor ear heard, neither have entered into the heart of men, the things which God has prepared for them that love Him.<text:note text:id="ftn27" text:note-class="footnote"><text:note-citation>27</text:note-citation><text:note-body><text:p text:style-name="P114"><text:span text:style-name="T17">Isaiah</text:span> 64:4.</text:p></text:note-body></text:note></text:p>
      <text:p text:style-name="ppBibleQuote"><text:span text:style-name="ppVerseNum"><text:span text:style-name="T95">10</text:span></text:span> But God has revealed them unto us by His Spirit.</text:p>
      <text:p text:style-name="P111">Therefore,</text:p>
      <text:p text:style-name="ppBibleBookName">John 20</text:p>
      <text:p text:style-name="ppBibleQuote"><text:span text:style-name="ppVerseNum"><text:span text:style-name="T95">22</text:span></text:span><text:span text:style-name="T95"> </text:span>Receive the Holy Ghost.</text:p>
      <text:p text:style-name="ppBibleBookName">1 Thessalonians 5</text:p>
      <text:p text:style-name="P116"><text:span text:style-name="ppVerseNum"><text:span text:style-name="T95">23</text:span></text:span><text:span text:style-name="T95"> </text:span>And the very God a peace sanctify you holy; and I pray God your whole spirit and soul and body be preserved blameless unto the coming of our Lord Jesus Christ.</text:p>
      <text:p text:style-name="P116"><text:span text:style-name="ppVerseNum"><text:span text:style-name="T95">24</text:span></text:span> Faithful is He that call<text:span text:style-name="T96">s</text:span> you, who also will do it.</text:p>
      <text:p text:style-name="ppMain"/>
      <text:list text:continue-numbering="true" text:style-name="ppChapterNumbering">
        <text:list-item>
          <text:h text:style-name="P117" text:outline-level="2"><text:bookmark-start text:name="__RefHeading___Toc36994_4285442925"/>Dwelling in the House of the Lord<text:bookmark-end text:name="__RefHeading___Toc36994_4285442925"/></text:h>
        </text:list-item>
      </text:list>
      <text:p text:style-name="P118">Present Truth, <text:span text:style-name="T46">December 15, 1898</text:span></text:p>
      <text:p text:style-name="P119">THAT mortal men on this earth may in this present age not only enter the dwelling-place of the Lord, but may actually reside in the Lord’s house, is a fact made very plain in the Scriptures. Let us read a few familiar texts.</text:p>
      <text:p text:style-name="P120">First, we have a blessing on those who dwell in the house of the Lord:</text:p>
      <text:p text:style-name="P121">Psalm 84</text:p>
      <text:p text:style-name="P122"><text:span text:style-name="T97">4</text:span><text:span text:style-name="T98"> </text:span>Blessed are they that dwell in <text:span text:style-name="T98">your</text:span> house; they will be still praising <text:span text:style-name="T98">You</text:span>.</text:p>
      <text:p text:style-name="P120">They must praise the Lord, for He inhabits the praises of His people,</text:p>
      <text:p text:style-name="P121">Ps<text:span text:style-name="T98">alm</text:span> <text:span text:style-name="T98">22</text:span></text:p>
      <text:p text:style-name="P122"><text:span text:style-name="T23">3</text:span> But <text:span text:style-name="T98">You</text:span> ar<text:span text:style-name="T98">e</text:span> holy, O <text:span text:style-name="T98">Y</text:span>ou that inhabit the praises of Israel,</text:p>
      <text:p text:style-name="P120">–<text:span text:style-name="T99">a</text:span>nd...</text:p>
      <text:p text:style-name="P121"><text:span text:style-name="T98">Psalm</text:span> 29</text:p>
      <text:p text:style-name="P122"><text:span text:style-name="T97">9</text:span><text:span text:style-name="T98"> I</text:span>n His temple everything sa<text:span text:style-name="T98">ys</text:span> Glory.</text:p>
      <text:p text:style-name="P120">Without wasting any time arguing with those who would deprive themselves of the blessings of the Lord by claiming that they are not real, we read:</text:p>
      <text:p text:style-name="P121">Psalm 36</text:p>
      <text:p text:style-name="P122"><text:span text:style-name="T97">7</text:span><text:span text:style-name="T98"> </text:span>How excellent is <text:span text:style-name="T98">your</text:span> loving-kindness, O God! therefore the children of men put their trust under the shadow of <text:span text:style-name="T98">your</text:span> wings.</text:p>
      <text:p text:style-name="P122"><text:span text:style-name="T97">8</text:span> They shall be abundantly satisfied with the fatness of <text:span text:style-name="T98">your</text:span> house; and <text:span text:style-name="T98">Y</text:span>ou shal<text:span text:style-name="T98">l</text:span> make them drink of the river of <text:span text:style-name="T98">your</text:span> pleasures.</text:p>
      <text:p text:style-name="P120">We are dealing with facts, not theories; therefore we have only to do with the fact that we may and should dwell now in the house of the Lord, and not with any explanation as to how it can be. With the text last quoted, about resting under the shadow of <text:soft-page-break/>God’s wings, and being satisfied with the fatness of His house, connect the following:</text:p>
      <text:p text:style-name="P121">Psalm 91</text:p>
      <text:p text:style-name="P122"><text:span text:style-name="T97">1</text:span><text:span text:style-name="T98"> </text:span>He that dwells in the secret place of the Most High shall abide under the shadow of the Almighty.</text:p>
      <text:p text:style-name="P122"><text:span text:style-name="T97">2</text:span> I will say of the Lord, He is my refuge and my fortress; my God; in Him will I trust.</text:p>
      <text:p text:style-name="P122"><text:span text:style-name="T97">3</text:span> Surely He shall deliver <text:span text:style-name="T98">you</text:span> from the snare of the fowler, and from the noisome pestilence.</text:p>
      <text:p text:style-name="P122"><text:span text:style-name="T97">4</text:span> He shall cover <text:span text:style-name="T98">you</text:span> with His feathers, and under His wings shal<text:span text:style-name="T98">l</text:span> <text:span text:style-name="T98">y</text:span>ou trust; His truth shall be your shield and buckler.</text:p>
      <text:p text:style-name="P122"><text:span text:style-name="T97">5</text:span> <text:span text:style-name="T98">Y</text:span>ou shal<text:span text:style-name="T98">l</text:span> not be afraid for the terror by night; nor for the arrow that flie<text:span text:style-name="T98">s</text:span> by day;</text:p>
      <text:p text:style-name="P122"><text:span text:style-name="T97">6</text:span> <text:span text:style-name="T98">N</text:span>or for the pestilence that walk<text:span text:style-name="T98">s</text:span> in darkness; nor for the destruction that waste<text:span text:style-name="T98">s</text:span> at noonday.</text:p>
      <text:p text:style-name="P122"><text:span text:style-name="T97">7</text:span> A thousand shall fall at your side, and ten thousand at your right hand; but it shall not come n<text:span text:style-name="T98">ear</text:span> <text:span text:style-name="T98">you</text:span>.</text:p>
      <text:p text:style-name="P122"><text:span text:style-name="T97">8</text:span> Only with <text:span text:style-name="T98">your</text:span> eyes shal<text:span text:style-name="T98">l</text:span> <text:span text:style-name="T98">y</text:span>ou behold, and see the reward of the wicked.</text:p>
      <text:p text:style-name="P122"><text:span text:style-name="T97">9</text:span> Because <text:span text:style-name="T98">y</text:span>ou ha<text:span text:style-name="T98">ve</text:span> made the Lord which is my refuge, even the Most High your habitation;</text:p>
      <text:p text:style-name="P122"><text:span text:style-name="T97">10</text:span> <text:span text:style-name="T98">T</text:span>here shall no evil befall <text:span text:style-name="T98">you</text:span>, neither shall any plague come n<text:span text:style-name="T98">ear</text:span> your dwelling.</text:p>
      <text:p text:style-name="P123">Here we see that the safety of God’s people during the awful time of trouble just preceding the coming of the Lord,<text:note text:id="ftn28" text:note-class="footnote"><text:note-citation>28</text:note-citation><text:note-body><text:p text:style-name="P124"><text:span text:style-name="T100">S</text:span>ee <text:span text:style-name="T17">Dan</text:span><text:span text:style-name="T101">iel</text:span> <text:span text:style-name="T98">12:</text:span>1; <text:span text:style-name="T17">Luke</text:span> <text:span text:style-name="T98">21:</text:span>26-28.</text:p></text:note-body></text:note> will be due to the fact that they have been and are then dwelling in the house of the Lord. The plagues that will be poured out upon the earth cannot touch them, because they will be dwelling safe in the place whence the plagues come. It is as one who is safe from the shot that comes from a fort, because he is in the fort whence the fire comes. And yet these people are at the same time on the earth, in the midst of the plagues, with the wicked falling all around them.</text:p>
      <text:p text:style-name="P123">See also in this connection:</text:p>
      <text:p text:style-name="P121"><text:soft-page-break/>Ps<text:span text:style-name="T98">alm</text:span> <text:span text:style-name="T98">27</text:span></text:p>
      <text:p text:style-name="P122"><text:span text:style-name="T23">4</text:span> One thing have I desired of the Lord, that will I seek after; that I may dwell in the house of the Lord all the days of my life, to behold the beauty of the Lord, and to enquire in His temple.</text:p>
      <text:p text:style-name="P122"><text:span text:style-name="T97">5</text:span> For in the time of trouble He shall hide me in His pavilion; in the secret of His tabernacle shall He hide me; He shall set me up upon a rock.</text:p>
      <text:p text:style-name="P122"><text:span text:style-name="T97">6</text:span> And now shall m<text:span text:style-name="T98">y</text:span> head be lifted up above m<text:span text:style-name="T98">y</text:span> enemies round about me; therefore will I offer in His tabernacle sacrifices of joy; I will sing, yea, I will sing praises unto the Lord.</text:p>
      <text:p text:style-name="P120">Now we may profitably consider how we may dwell in the house of the Lord, that is, what is necessary on our part. Assuming that every reader desires this privilege, many fail because they do not knew where the Lord lives. With Job they say,</text:p>
      <text:p text:style-name="P121">Job 23</text:p>
      <text:p text:style-name="P122"><text:span text:style-name="T97">3</text:span><text:span text:style-name="T98"> </text:span>O that I knew where I might find Him!</text:p>
      <text:p text:style-name="P120">Read then these few texts, and let them be for ever fastened in your memory:</text:p>
      <text:p text:style-name="P121">Isaiah 57</text:p>
      <text:p text:style-name="P122"><text:span text:style-name="T97">15</text:span><text:span text:style-name="T98"> </text:span>Thus sa<text:span text:style-name="T98">ys</text:span> the high and lofty One that inhabit<text:span text:style-name="T98">s</text:span> eternity, whose name is Holy: I dwell in the high and holy place, with him also that is of a contrite and humble spirit.</text:p>
      <text:p text:style-name="P121">Psalm 139</text:p>
      <text:p text:style-name="P122"><text:span text:style-name="T97">7</text:span><text:span text:style-name="T98"> </text:span>Whither shall I go from <text:span text:style-name="T98">your</text:span> Spirit? or whither shall I flee from <text:span text:style-name="T98">your</text:span> presence?</text:p>
      <text:p text:style-name="P122"><text:span text:style-name="T97">8</text:span> If I ascend up into heaven, <text:span text:style-name="T98">Y</text:span>ou ar<text:span text:style-name="T98">e</text:span> there; if I make my bed in hell, behold <text:span text:style-name="T98">Y</text:span>ou ar<text:span text:style-name="T98">e</text:span> there.</text:p>
      <text:p text:style-name="P122"><text:span text:style-name="T97">9</text:span> If I take the wings of the morning, and dwell in the uttermost parts of the sea;</text:p>
      <text:p text:style-name="P122"><text:span text:style-name="T97">10</text:span> <text:span text:style-name="T98">E</text:span>ven there shall <text:span text:style-name="T98">your</text:span> hand lead me, and <text:span text:style-name="T98">your</text:span> right hand shall hold me.</text:p>
      <text:p text:style-name="P121">Jeremiah 23</text:p>
      <text:p text:style-name="P122"><text:span text:style-name="T97">24</text:span><text:span text:style-name="T98"> </text:span>Can any hide himself in secret places, that I shall not see him? sa<text:span text:style-name="T98">ys</text:span> the Lord. Do not I fill heaven and earth? sa<text:span text:style-name="T98">ys</text:span> the Lord.</text:p>
      <text:p text:style-name="P121"><text:soft-page-break/>Isaiah 66</text:p>
      <text:p text:style-name="P122"><text:span text:style-name="T97">1</text:span><text:span text:style-name="T98"> </text:span>Thus sa<text:span text:style-name="T98">ys</text:span> the Lord, the heaven is <text:span text:style-name="T98">m</text:span>y throne, and the earth is <text:span text:style-name="T98">m</text:span>y footstool: where is the house that you build unto <text:span text:style-name="T98">m</text:span>e; and where is the place of <text:span text:style-name="T98">m</text:span>y rest?</text:p>
      <text:p text:style-name="P120">God’s house, then, is the whole universe. That is a fact, and yet there are myriads of people who do not dwell in God’s house; they are in it as defilers of it, not recogni<text:span text:style-name="T98">z</text:span>ing the sacredness of the place where they are. God dwells everywhere, and since His presence sanctifies, every place is holy. Now holiness becomes His house, and if everybody would but remember this, and recognize all space as God’s dwelling place, all men would be holy. The temple sanctifies the gold, and the altar sanctifies the gift. Continually to recognize the presence of the Lord, is to make one a constant dweller in His house.</text:p>
      <text:p text:style-name="P120">He who thus dwells in the house of the Lord, will behold the beauty of the Lord. He will discern the Lord’s body, for he will be dwelling in God, and so he will live indeed. And God will dwell in him, for he will not partake of anything but the perfect life of the Lord. Thus beholding the beauty and glory of the Lord, he will be changed into the same image, and overcoming the world, he will be made a pillar in the temple of God, to go no more out.</text:p>
      <text:p text:style-name="P121">Rev<text:span text:style-name="T98">elation 3</text:span></text:p>
      <text:p text:style-name="P122"><text:span text:style-name="T23">12</text:span> Him that overcome<text:span text:style-name="T98">s</text:span> will I make a pillar in the temple of my God, and he shall go no more out.</text:p>
      <text:p text:style-name="P120">So shall he dwell in the house of the Lord for ever.</text:p>
      <text:p text:style-name="P120"/>
      <text:list text:continue-numbering="true" text:style-name="ppChapterNumbering">
        <text:list-item>
          <text:h text:style-name="P64" text:outline-level="2"><text:bookmark-start text:name="__RefHeading___Toc6122_1507175235"/>Fault-<text:span text:style-name="T38">F</text:span>inding and Fault-<text:span text:style-name="T38">R</text:span>epairing<text:bookmark-end text:name="__RefHeading___Toc6122_1507175235"/></text:h>
        </text:list-item>
      </text:list>
      <text:p text:style-name="ppSmall">Present Truth, <text:span text:style-name="T36">September 14, 1899</text:span></text:p>
      <text:p text:style-name="P125">THE devil is charged with being “the accuser of the brethren.” It is the easiest thing in the world to find fault, they impugn motives, and sow seeds of discord and distrust where peace and union should be cultivated. It is not strange that this spirit is manifested in the world, among men whose only object in life is to build up self at the expense of someone else; but in the church, among God’s people, it is inexcusable.</text:p>
      <text:p text:style-name="P126">It is not that there is no occasion to find fault, for opportunities exist on every hand. No one is perfect. It was the ministry of Christ to help, not to condemn. The command is,</text:p>
      <text:p text:style-name="ppBibleBookName">Galatians 6</text:p>
      <text:p text:style-name="ppBibleQuote"><text:span text:style-name="ppVerseNum"><text:span text:style-name="T102">2</text:span></text:span><text:span text:style-name="T102"> </text:span>Bear one another’s burdens, and so fulfil<text:span text:style-name="T103">l</text:span> the law of Christ.</text:p>
      <text:p text:style-name="P126">So hereafter, when we see something going wrong, instead of going about and telling everyone we meet out differently we would do it, let us go to the one bearing the burden, and give him a friendly hand—if need be lend a helping hand. It is wonderfully stimulating to the one carrying the load, and such a one can be called…</text:p>
      <text:p text:style-name="ppBibleBookName">Isaiah 58</text:p>
      <text:p text:style-name="ppBibleQuote"><text:span text:style-name="ppVerseNum"><text:span text:style-name="T102">12</text:span></text:span><text:span text:style-name="T102"> </text:span>...the repair of the breach, the restorer of paths to dwell in.</text:p>
      <text:p text:style-name="ppBibleBookName">Hebrews 12</text:p>
      <text:p text:style-name="ppBibleQuote"><text:span text:style-name="ppVerseNum"><text:span text:style-name="T102">11</text:span></text:span><text:span text:style-name="T102"> </text:span>Now no chastening for the present seems to be joyous, but grievous; nevertheless afterward it yield<text:span text:style-name="T103">s</text:span> the peaceable fruits of righteousness unto them that are exercised thereby.</text:p>
      <text:p text:style-name="P126">The Lord said to Israel,</text:p>
      <text:p text:style-name="ppBibleBookName">Isaiah 48</text:p>
      <text:p text:style-name="ppBibleQuote"><text:span text:style-name="ppVerseNum"><text:span text:style-name="T102">10</text:span></text:span><text:span text:style-name="T102"> </text:span>I have chosen you in the furnace of affliction.</text:p>
      <text:p text:style-name="P126">And why? Because there was so much dross, and the furnace is a purifier. When the three Hebrews were cast into the fiery fur<text:soft-page-break/>nace, their bands were loosened, and they were set free. So always it has been with those who would do God’s will. But when we are in the furnace, we mustn’t begin to shrink from the fire. </text:p>
      <text:p text:style-name="ppBibleBookName">Hebrews 12</text:p>
      <text:p text:style-name="ppBibleQuote"><text:span text:style-name="ppVerseNum"><text:span text:style-name="T38">11</text:span></text:span><text:span text:style-name="T38"> ...t</text:span>he peaceable fruit<text:span text:style-name="T38">s</text:span> of righteousness <text:span text:style-name="T54">[</text:span>are given only to those<text:span text:style-name="T54">] </text:span>who are exercised thereby.</text:p>
      <text:p text:style-name="P127">Jesus passed in and out among the people,—He was one of them.</text:p>
      <text:p text:style-name="ppBibleBookName">Acts 10</text:p>
      <text:p text:style-name="ppBibleQuote"><text:span text:style-name="ppVerseNum"><text:span text:style-name="T102">38</text:span></text:span> <text:span text:style-name="T54">[He] </text:span>went about doing good.</text:p>
      <text:p text:style-name="P127">He was a physician as well as a teacher. He knew how to minister to the people just what was needed, and at just the right time. Never was a sorrowing heart or a burdened soul turned empty away who looked to <text:span text:style-name="T102">H</text:span>im for sympathy and help. He ministered to all alike. It was the one deepest in sin<text:note text:id="ftn29" text:note-class="footnote"><text:note-citation>29</text:note-citation><text:note-body><text:p text:style-name="P128"><text:span text:style-name="T17">Luke</text:span> 8:2; <text:span text:style-name="T17">Mark</text:span> 16:9.</text:p></text:note-body></text:note> and the one who had spent all her living to be cured of her infirmity,<text:note text:id="ftn30" text:note-class="footnote"><text:note-citation>30</text:note-citation><text:note-body><text:p text:style-name="P128"><text:span text:style-name="T17">Luke</text:span> 8:43.</text:p></text:note-body></text:note> that He forgave and healed the most readily. It was their very helplessness that most appeal<text:span text:style-name="T102">ed</text:span> to Him. And then when the people saw all of His wonderful works, the record says, “they gave glory to God.”<text:note text:id="ftn31" text:note-class="footnote"><text:note-citation>31</text:note-citation><text:note-body><text:p text:style-name="P128"><text:span text:style-name="T17">Matthew</text:span> 9:8, 15:31; <text:span text:style-name="T17">Mark</text:span> 2:12; <text:span text:style-name="T17">Luke</text:span> 5:26, 7:16, 13:13, 17:15, <text:span text:style-name="T104">18:43</text:span>.</text:p></text:note-body></text:note> That was Jesus Christ, and to His followers <text:span text:style-name="T104">H</text:span>e says,</text:p>
      <text:p text:style-name="ppBibleBookName">John 20</text:p>
      <text:p text:style-name="ppBibleQuote"><text:span text:style-name="ppVerseNum"><text:span text:style-name="T104">21</text:span></text:span><text:span text:style-name="T104"> </text:span>As my Father has sent me, even so send I you.</text:p>
      <text:p text:style-name="ppMain"/>
      <text:list text:continue-numbering="true" text:style-name="ppChapterNumbering">
        <text:list-item>
          <text:h text:style-name="P64" text:outline-level="2"><text:bookmark-start text:name="__RefHeading___Toc6134_1507175235"/>A People Possessed<text:bookmark-end text:name="__RefHeading___Toc6134_1507175235"/></text:h>
        </text:list-item>
      </text:list>
      <text:p text:style-name="ppSmall">Present Truth, <text:span text:style-name="T36">October 18, 1900</text:span></text:p>
      <text:p text:style-name="ppBibleBookName">1 Peter 2 <text:span text:style-name="T41">[RV]</text:span></text:p>
      <text:p text:style-name="ppBibleQuote"><text:span text:style-name="T105">9</text:span><text:span text:style-name="T36"> </text:span>But you are an elect race, a royal priesthood, a holy nation, a people for God’s own possession, that you way show forth the excellencies of Him who called you out of darkness into His marvelous light.</text:p>
      <text:p text:style-name="ppMainFirstAfterSub">ONE of the most striking expressions in this verse is this: “a people for God’s own possession.” In the <text:span text:style-name="T17">common version</text:span> we have, “a peculiar people,” with the alternate reading in the margin, “a purchased people.” All these different expressions combined show us a wonderful picture of the true people of God.</text:p>
      <text:p text:style-name="P129">Let us start with the marginal reading of the common version: “a purchased people.” God has purchased all mankind; but here reference is made to those who have ratified the purchase by delivering themselves up to Him. The price paid is His own life. The church of God…</text:p>
      <text:p text:style-name="ppBibleBookName">Acts 20</text:p>
      <text:p text:style-name="ppBibleQuote"><text:span text:style-name="ppVerseNum"><text:span text:style-name="T106">28</text:span></text:span> ...<text:span text:style-name="T106">H</text:span>e has purchased with His own blood.</text:p>
      <text:p text:style-name="ppBibleBookName">1 Peter 1</text:p>
      <text:p text:style-name="ppBibleQuote"><text:span text:style-name="ppVerseNum"><text:span text:style-name="T106">18</text:span></text:span><text:span text:style-name="T106"> </text:span>You were redeemed not with corruptible things, with silver and gold, from your vain manner of life handed down from your fathers;</text:p>
      <text:p text:style-name="ppBibleQuote"><text:span text:style-name="ppVerseNum"><text:span text:style-name="T106">19</text:span></text:span> <text:span text:style-name="T106">B</text:span>ut with precious blood as of a Lamb without blemish and without spot.</text:p>
      <text:p text:style-name="P129">Here we have the fact of the purchase, and the statement of the price paid.</text:p>
      <text:p text:style-name="ppMain">When one purchases a piece of property, it is in order that he may possess it. One often buys an estate some time before possession is given. If no one is in possession of an estate, the property runs down; and this will also be the case when the one in possession is careless or incapable. If you see a portion of a vast estate <text:soft-page-break/>yet unclaimed and running wild, you know that the owner has not yet taken possession of it, so as to bring it under cultivation.</text:p>
      <text:p text:style-name="P129">Thus we see that possession always means more than mere ownership. It means occupying. The real possessor of an inheritance occupies it. So God has purchased us in order that He might possess us—dwell in us.</text:p>
      <text:p text:style-name="ppBibleBookName">1 Corinthians 6</text:p>
      <text:p text:style-name="ppBibleQuote"><text:span text:style-name="ppVerseNum"><text:span text:style-name="T106">19</text:span></text:span><text:span text:style-name="T106"> </text:span>What? know you not that your body is the temple of the Holy Ghost which is in you, which you have of God, and you are not your own?</text:p>
      <text:p text:style-name="ppBibleQuote"><text:span text:style-name="ppVerseNum"><text:span text:style-name="T106">20</text:span></text:span> For you are bought with a price; therefore glorify God in your body, and in your spirit, which are God’s.</text:p>
      <text:p text:style-name="P129">The temple is God’s dwelling-place, and He has purchased our bodies as His temples, in order that He might take possession of them, and live in them; as it is written:</text:p>
      <text:p text:style-name="ppBibleBookName">2 Corinthians 6</text:p>
      <text:p text:style-name="ppBibleQuote"><text:span text:style-name="ppVerseNum"><text:span text:style-name="T106">16</text:span></text:span> You are the temple of the living God; as God has said, I will dwell in them, and walk in them, and I will be their God, and they shall be my people.</text:p>
      <text:p text:style-name="P129">Just <text:span text:style-name="T106">t</text:span>o the extent that God is <text:span text:style-name="T106">shut</text:span> out from our bodies, is He deprived of His possession.</text:p>
      <text:h text:style-name="ppSubTitle" text:outline-level="3"><text:bookmark-start text:name="__RefHeading___Toc37032_4285442925"/>Possession Illustrated<text:bookmark-end text:name="__RefHeading___Toc37032_4285442925"/></text:h>
      <text:p text:style-name="P130">Sad to say, absolute and complete possession by the Lord is so rare a thing that in order to <text:span text:style-name="T106">i</text:span>llustrate it, so that people may understand how real a thing it ought to be, we must refer to the opposite state, which is far more common, namely, possession of a devil. Everybody knows well what is indicated when one is said to be possession of a devil. The unfortunate person is known to be controlled by a stronger power, so that he is not master of his own movements or will. In the Gospels we have the record of many such cases. For instance, in <text:span text:style-name="T17">Mark</text:span> 5:2-5 we read of…</text:p>
      <text:p text:style-name="ppBibleBookName">Mark 5</text:p>
      <text:p text:style-name="ppBibleQuote"><text:span text:style-name="ppVerseNum"><text:span text:style-name="T104">2</text:span></text:span><text:span text:style-name="T104"> .</text:span>..a man with an unclean spirit,</text:p>
      <text:p text:style-name="P131"><text:soft-page-break/><text:span text:style-name="ppVerseNum"><text:span text:style-name="T104">3</text:span></text:span> <text:span text:style-name="T104">W</text:span>ho had his dwelling among tombs; and no man could bind him, no, not with chains:</text:p>
      <text:p text:style-name="P131"><text:span text:style-name="ppVerseNum"><text:span text:style-name="T104">4</text:span></text:span> <text:span text:style-name="T104">B</text:span>ecause that he had been often bound with fetters and chains, and the chains had been plucked asunder by him, and the fetters broken in pieces: neither could any man tame him.</text:p>
      <text:p text:style-name="P131"><text:span text:style-name="ppVerseNum"><text:span text:style-name="T104">5</text:span></text:span> And always, night and day, he was in the mountains, and in the tombs, crying, and cutting himself with stones.</text:p>
      <text:p text:style-name="P129">Again in <text:span text:style-name="T17">Mark</text:span> 9:17-22 we read of a child possessed by the devil, of which the father said:</text:p>
      <text:p text:style-name="ppBibleBookName">Mark 9</text:p>
      <text:p text:style-name="ppBibleQuote"><text:span text:style-name="ppVerseNum"><text:span text:style-name="T104">18</text:span></text:span><text:span text:style-name="T104"> </text:span>Wheresoever he takes him, he tear<text:span text:style-name="T36">s</text:span> him: and he foam<text:span text:style-name="T36">s</text:span>, and gnashe<text:span text:style-name="T36">s</text:span> with his teeth, and pine<text:span text:style-name="T36">s</text:span> away:…</text:p>
      <text:p text:style-name="ppBibleQuote"><text:span text:style-name="ppVerseNum"><text:span text:style-name="T104">22</text:span></text:span><text:span text:style-name="T104"> A</text:span>nd <text:span text:style-name="T36">ofttimes</text:span> it has cast him into the fire, and into the waters, to destroy him.</text:p>
      <text:p text:style-name="ppMain">In both these cases we see that the evil spirit had complete control of the person whom it possessed; that is, so far as the person himself was concerned, for God had kept the devil, who is the destroyer, from killing them. When Satan, the adversary, possesses one he always seeks to ruin, to kill and destroy. The temple is defiled, and the property always runs down, under his management. But the cases cited show what is meant by a people who are possessed: that they act and think according to the will of the one possessing them.</text:p>
      <text:p text:style-name="ppMain">But God is life and light. He creates and builds up and preserves. Whereas Satan usurps possession, for the purpose of defacing and destroying, God takes possession—but only with the person’s free consent—to make him perfect and complete; and His possession is to be just as entire as Satan’s, only His control is to be as much greater as His power is greater than that of Satan.</text:p>
      <text:p text:style-name="P132">Although in the adult man it is rare to find a case of complete possession by the Lord, we may learn how i<text:span text:style-name="T104">t</text:span> ought to be if we take him at his earliest state, in his innocence. The <text:span text:style-name="T106">1</text:span><text:span text:style-name="T36">39</text:span><text:span text:style-name="T23">th</text:span> <text:span text:style-name="T17">Psalm</text:span> presents a picture of complete possession, and in verse 13 we read:</text:p>
      <text:p text:style-name="ppBibleBookName"><text:soft-page-break/>Psalm <text:span text:style-name="T106">1</text:span>39 <text:span text:style-name="T41">[RV, margin]</text:span></text:p>
      <text:p text:style-name="ppBibleQuote"><text:span text:style-name="T105">13</text:span><text:span text:style-name="T36"> </text:span>You have possessed my reins: You have knit me together in my mother’s womb.</text:p>
      <text:p text:style-name="P132">Then the Psalmist, recogni<text:span text:style-name="T36">z</text:span>ing that it was God that formed him in the womb, continues:</text:p>
      <text:p text:style-name="ppBibleQuoteNoHead"><text:span text:style-name="ppVerseNum"><text:span text:style-name="T106">14</text:span></text:span><text:span text:style-name="T106"> </text:span>I will praise You; for I am fearfully and wonderfully made; marvelous are <text:span text:style-name="T106">y</text:span>our works and that my soul knows right well.</text:p>
      <text:p text:style-name="ppBibleQuoteNoHead"><text:span text:style-name="ppVerseNum"><text:span text:style-name="T106">15</text:span></text:span> My substance was not hid from <text:span text:style-name="T106">Y</text:span>ou, when I was made in secret, and curiously wrought in the lowest parts of the earth.</text:p>
      <text:p text:style-name="ppBibleQuoteNoHead"><text:span text:style-name="ppVerseNum"><text:span text:style-name="T106">16</text:span></text:span> Yours eyes did see my substance, yet being unperfect; and in <text:span text:style-name="T106">y</text:span>our book all my members were written, which in continuance were fashioned, when as yet there was none of them.</text:p>
      <text:p text:style-name="ppMain">If one will examine through a microscope the movements and growth of the unorgani<text:span text:style-name="T36">z</text:span>ed cell, which, being but a tiny homogeneous mass, with no organs of any kind, yet carries on all the essential operations of nature are common to the highest animals and even man, some idea may be gained of how God possesses one before birth. We see God at work, as it were; for we know that the tiny bit of protoplasm has no power in itself to work. We cannot deceive ourselves about it, as we do about ourselves. Even so the unborn child has absolutely no power or will; it is formed by <text:span text:style-name="T106">th</text:span>e working of God in it; it is completely possessed by God.</text:p>
      <text:p text:style-name="P129">Now just what God does for the unborn child, without its knowledge or consent, He should be allowed to do for the fully formed child or man, with his full knowledge and consent. As the unborn child, with its unperfect members, involuntarily yields to the Lord’s working, so the man, with his complete members, ought voluntarily to yield.</text:p>
      <text:p text:style-name="ppBibleBookName">Romans 6</text:p>
      <text:p text:style-name="P133"><text:span text:style-name="ppVerseNum"><text:span text:style-name="T106">12</text:span></text:span><text:span text:style-name="T106"> </text:span>Let not sin therefore reign in your mortal bodies, that you should obey it in the lusts thereof.</text:p>
      <text:p text:style-name="P133"><text:span text:style-name="ppVerseNum"><text:span text:style-name="T106">13</text:span></text:span> Neither yield you your members as instruments of unrighteousness unto sin; but yield yourselves unto God, as those that are alive from the dead, and your members as instruments of righteousness unto God.</text:p>
      <text:p text:style-name="P134"><text:soft-page-break/>Here is complete possession by the Lord. Is not such a thing reasonable and possible? It is certainly our “reasonable service,”<text:note text:id="ftn32" text:note-class="footnote"><text:note-citation>32</text:note-citation><text:note-body><text:p text:style-name="Footnote"><text:span text:style-name="T107">Romans</text:span><text:span text:style-name="T106"> 12:1.</text:span></text:p></text:note-body></text:note> and everybody who believes that God is more powerful than Satan, must admit that it is possible. Certainly if Satan can move at his will those who yield themselves to him, God can work and act and think according to His own will in those who are completely yielded to Him.</text:p>
      <text:p text:style-name="P129">A people so yielded and so possessed would be indeed “a peculiar people,”<text:note text:id="ftn33" text:note-class="footnote"><text:note-citation>33</text:note-citation><text:note-body><text:p text:style-name="Footnote"><text:span text:style-name="T107">1 Peter</text:span><text:span text:style-name="T106"> 2:9.</text:span></text:p></text:note-body></text:note> separated by the presence of God from all the rest of mankind. Thus they would be true witnesses for God, even as Christ was, who was but the instrument of God’s mind—the form through which God chose to reveal himself. So we are purchased and possessed, in order that we may…</text:p>
      <text:p text:style-name="ppBibleBookName">1 Peter 2<text:span text:style-name="T41"> </text:span><text:span text:style-name="T108">[RV]</text:span></text:p>
      <text:p text:style-name="ppBibleQuote"><text:span text:style-name="ppVerseNum"><text:span text:style-name="T106">9</text:span></text:span> ...show forth the excellencies of Him who called us out of darkness into His marvelous light.</text:p>
      <text:p text:style-name="P129">Think of being an instrument to reveal the glory and perfection of God! What a glorious state! All have been purchased; who will be possessed?</text:p>
      <text:p text:style-name="ppMain"/>
      <text:list text:continue-numbering="true" text:style-name="ppChapterNumbering">
        <text:list-item>
          <text:h text:style-name="P135" text:outline-level="2"><text:bookmark-start text:name="__RefHeading___Toc6138_1507175235"/>Pillars in the Church<text:bookmark-end text:name="__RefHeading___Toc6138_1507175235"/></text:h>
        </text:list-item>
      </text:list>
      <text:p text:style-name="ppSmall">Present Truth, February 14, 1901</text:p>
      <text:p text:style-name="ppSmall">Original title: Back Page</text:p>
      <text:p text:style-name="ppMainFirstSingleLine">THE house of God is...</text:p>
      <text:p text:style-name="ppBibleBookName">1 Timothy 3</text:p>
      <text:p text:style-name="ppBibleQuote"><text:span text:style-name="T105">15</text:span><text:span text:style-name="T36"> ...t</text:span>he Church of the living God, the pillar and stay of the truth.</text:p>
      <text:p text:style-name="ppMain">T<text:span text:style-name="T47">he</text:span> object of a pillar is to support something; not to be supported. It is to bear a weight, and not to be a dead weight on something else. So the church is in the world, not to be coddled and supported, but to be active—holding up the truth to the world.</text:p>
      <text:p text:style-name="P74">The church is composed of units, and each unit has the life of the whole. The entire church is…</text:p>
      <text:p text:style-name="ppBibleBookName">Ephesians 2</text:p>
      <text:p text:style-name="ppBibleQuote"><text:span text:style-name="ppVerseNum"><text:span text:style-name="T109">22</text:span></text:span> ...built together for a habitation of God through the Spirit.</text:p>
      <text:p text:style-name="P74">But each individual member is a church in miniature, since each one is a temple of the Lord. So each person is to hold forth the word of life. The glory of the whole is to be <text:span text:style-name="T110">seen</text:span> in every part.</text:p>
      <text:p text:style-name="ppBibleBookName">Revelation 3</text:p>
      <text:p text:style-name="ppBibleQuote"><text:span text:style-name="ppVerseNum"><text:span text:style-name="T109">12</text:span></text:span><text:span text:style-name="T109"> </text:span>Him that overcomes will I make a pillar in the temple of my God, and he shall go no more out.</text:p>
      <text:p text:style-name="P74">Each individual is to be a burden-bearer, since to bear a burden is the special purpose of a pillar. Many church members seem to possess the idea that they join the church for the purpose at being relieved of all responsibility of being carried. But architects do not design pillars to be carried about as a show, but for service. He who bears no burden, is not a follower of Christ.</text:p>
      <text:p text:style-name="P74">Take notice that the burden—bearing is not to end with this life. Most people have the idea that the world to come will put an end to all labor. Not so; it will but be the beginning of it; for it is only the overcomer—the one who has for ever gained the victory—who is fully established as a pillar in the temple. This present <text:soft-page-break/>world is only our apprenticeship in serving the Lord. The reward of faithful service during our apprenticeship, <text:span text:style-name="T109">will be the privilege of </text:span>laboring in the unveiled presen<text:span text:style-name="T109">ce</text:span> of God.</text:p>
      <text:p text:style-name="ppBibleBookName">Revelation 22</text:p>
      <text:p text:style-name="ppBibleQuote"><text:span text:style-name="ppVerseNum"><text:span text:style-name="T109">3</text:span></text:span><text:span text:style-name="T109"> ...</text:span>His servants shall serve Him;</text:p>
      <text:p text:style-name="ppBibleQuote"><text:span text:style-name="ppVerseNum"><text:span text:style-name="T109">4</text:span></text:span><text:span text:style-name="T109"> A</text:span>nd they shall see His face.</text:p>
      <text:p text:style-name="P74">It will not be wearisome service. Oh, no;</text:p>
      <text:p text:style-name="ppBibleBookName">Isaiah 40</text:p>
      <text:p text:style-name="ppBibleQuote"><text:span text:style-name="ppVerseNum"><text:span text:style-name="T109">31</text:span></text:span><text:span text:style-name="T109"> T</text:span>hey that wait on the Lord...shall run and not be weary; they shall walk and not faint.</text:p>
      <text:p text:style-name="P74">Let us, therefore, even now,</text:p>
      <text:p text:style-name="ppBibleBookName">Galatians 6</text:p>
      <text:p text:style-name="ppBibleQuote"><text:span text:style-name="ppVerseNum"><text:span text:style-name="T109">9</text:span></text:span><text:span text:style-name="T109"> ...</text:span>not be weary in well doing,</text:p>
      <text:p text:style-name="P74">–for the strength of eternity is at our disposal. God is our strength and our salvation.</text:p>
      <text:p text:style-name="ppMain"/>
      <text:list text:continue-numbering="true" text:style-name="ppChapterNumbering">
        <text:list-item>
          <text:h text:style-name="P136" text:outline-level="2"><text:bookmark-start text:name="__RefHeading___Toc14815_1493126038"/>What <text:span text:style-name="T111">I</text:span>s the Church?<text:bookmark-end text:name="__RefHeading___Toc14815_1493126038"/></text:h>
        </text:list-item>
      </text:list>
      <text:p text:style-name="P137">Present Truth, February 28, 1901</text:p>
      <text:p text:style-name="P138">Original title: The Editor’s Private Corner. What Is the Church?</text:p>
      <text:p text:style-name="P139">I cannot understand the references often made to the church. <text:span text:style-name="T17">Matthew</text:span> <text:span text:style-name="T112">18:</text:span>20, “For where two or three are gathered together in my name, there am I in the midst of them,” to my mind implies a gather<text:span text:style-name="T113">ing</text:span>. How can a company of people called Baptists, or Wesleyans, or Catholics, gathered to the names of men, be the church of God? My way of looking at this is that every believer is in the church of Christ, which <text:span text:style-name="T114">is</text:span> His body, but not in the church of God. I am much perplexed about this thing, and if you would spare space in <text:span text:style-name="T17">Present Truth</text:span> to make it plain, I should be thankful.</text:p>
      <text:p text:style-name="ppMainFirstAfterSub">YOU are in the main correct in your view of the matter, but you certainly are somewhat confused. I think a very few words will make it plain to you. The word rendered “church” is a compound Greek word, meaning “called out.” It corresponds exactly to the word “congregation,” which occurs so frequently in the Old Testament. Thus,</text:p>
      <text:p text:style-name="P140">Heb<text:span text:style-name="T115">rews</text:span> 2</text:p>
      <text:p text:style-name="P141"><text:span text:style-name="ppVerseNum">12</text:span> In the midst of the <text:span text:style-name="T17">church</text:span> will I sing praise unto You,</text:p>
      <text:p text:style-name="P142">–is from...</text:p>
      <text:p text:style-name="P140">Psalm <text:span text:style-name="T115">22</text:span></text:p>
      <text:p text:style-name="P141"><text:span text:style-name="ppVerseNum">22</text:span> In the midst of the <text:span text:style-name="T17">congregation</text:span> will I praise You.</text:p>
      <text:p text:style-name="P143">The word “congregation” is from two Latin words meaning a flock collected together. The root of the word means <text:span text:style-name="T17">flock</text:span>. This is what the people of God are—a flock gathered out by Christ,</text:p>
      <text:p text:style-name="P140">Hebrews 13</text:p>
      <text:p text:style-name="P141"><text:span text:style-name="ppVerseNum"><text:span text:style-name="T115">20</text:span></text:span><text:span text:style-name="T115"> ...</text:span>that great Shepherd of the sheep.</text:p>
      <text:p text:style-name="P140">Acts 20</text:p>
      <text:p text:style-name="P141"><text:span text:style-name="ppVerseNum"><text:span text:style-name="T115">28</text:span></text:span><text:span text:style-name="T115"> </text:span>The church of God, which He has purchased with His own blood,</text:p>
      <text:p text:style-name="P143"><text:soft-page-break/>–is “the flock.” Really, the word “church” ought never to be used with reference to people. It means a building in which people worship, while the people themselves are the congregation. The word “congregation” is in common use, to indicate a collection of people; but since all whom the Lord calls out of the world are gathered to Him, it applies to all His people, however widely scattered they may be in the earth, since all are one in Him. The congregation of the Lord, or church, as it is in ordinary speech, is all who in every place worship the Lord in sincerity.</text:p>
      <text:p text:style-name="P143">The term is appropriately applied to any company assembled together in one place, or to any body of people gathered about any name; only it is evident that if they are gathered to any earthly name they do not constitute the church of Christ. In this country the term “the church” commonly designates the church of England, since it is the one established by law; but all such uses are purely matters of custom and convenience. Strictly speaking, there is but one church—the congregation—just as there is but…</text:p>
      <text:p text:style-name="P140">Ephesians 4</text:p>
      <text:p text:style-name="P141"><text:span text:style-name="ppVerseNum"><text:span text:style-name="T115">5</text:span></text:span> ...one Lord, one faith, one baptism,</text:p>
      <text:p text:style-name="P141"><text:span text:style-name="ppVerseNum"><text:span text:style-name="T115">6</text:span></text:span> <text:span text:style-name="T115">O</text:span>ne God and Father of all.</text:p>
      <text:p text:style-name="P143">The church, or congregation, is the body of Christ, of which there is but one, and...</text:p>
      <text:p text:style-name="P140">1 Corinthians 12</text:p>
      <text:p text:style-name="P141"><text:span text:style-name="ppVerseNum"><text:span text:style-name="T115">13</text:span></text:span><text:span text:style-name="T115"> B</text:span>y one Spirit are we all baptized into one body.</text:p>
      <text:p text:style-name="P143">But you certainty have no warrant for thinking that the church of Christ is not the church of God. Christ said,</text:p>
      <text:p text:style-name="P140">John 10</text:p>
      <text:p text:style-name="P141"><text:span text:style-name="ppVerseNum"><text:span text:style-name="T115">30</text:span></text:span><text:span text:style-name="T115"> </text:span>I and my Father are one.</text:p>
      <text:p text:style-name="P143">He is the brightness of the Father’s glory, and the impress of His substance.<text:note text:id="ftn34" text:note-class="footnote"><text:note-citation>34</text:note-citation><text:note-body><text:p text:style-name="Footnote"><text:s/><text:span text:style-name="T116">Hebrews</text:span><text:span text:style-name="T115"> 1:3.</text:span></text:p></text:note-body></text:note></text:p>
      <text:p text:style-name="P140"><text:soft-page-break/>Ephesians 5</text:p>
      <text:p text:style-name="P141"><text:span text:style-name="ppVerseNum"><text:span text:style-name="T115">7</text:span></text:span><text:span text:style-name="T115"> </text:span>The kingdom of Christ and of God…</text:p>
      <text:p text:style-name="P143">–is one and the same thing. The Father and the Son have no separate interests, and Christ does all His work for the glory of the Father.</text:p>
      <text:p text:style-name="P140">1 Peter 3</text:p>
      <text:p text:style-name="P141"><text:span text:style-name="ppVerseNum"><text:span text:style-name="T115">18</text:span></text:span> <text:span text:style-name="T115">[</text:span>He<text:span text:style-name="T115">] </text:span>suffered for sins, the just for the unjust, that He might bring us to God.</text:p>
      <text:p text:style-name="P143">Let us not, however, in our discussion of technical terms, forget the practical, comforting, edifying part of this truth. It is this, that we are actually the body of Christ. This is true of the entire congregation of believers, solely because it is true of each individual member of the church.</text:p>
      <text:p text:style-name="P140">Ephesians 5</text:p>
      <text:p text:style-name="P141"><text:span text:style-name="ppVerseNum"><text:span text:style-name="T115">30</text:span></text:span><text:span text:style-name="T115"> </text:span>We are members of His body, of His flesh, and of His bones.</text:p>
      <text:p text:style-name="P140">1 Corinthians 11</text:p>
      <text:p text:style-name="P141"><text:span text:style-name="ppVerseNum"><text:span text:style-name="T115">3</text:span></text:span><text:span text:style-name="T115"> </text:span>The head of every man is Christ,</text:p>
      <text:p text:style-name="P143">–and therefore,</text:p>
      <text:p text:style-name="P140">Colossians 1</text:p>
      <text:p text:style-name="P141"><text:span text:style-name="ppVerseNum"><text:span text:style-name="T115">18</text:span></text:span> He is the head of the body,</text:p>
      <text:p text:style-name="P143">–the congregation. Our bodies, yours and m<text:span text:style-name="T113">ine</text:span> respectively, are the bodies of Christ—temples of the Holy Ghost,<text:note text:id="ftn35" text:note-class="footnote"><text:note-citation>35</text:note-citation><text:note-body><text:p text:style-name="Footnote"><text:s/><text:span text:style-name="T116">1 Corinthians</text:span><text:span text:style-name="T115"> 6:19.</text:span></text:p></text:note-body></text:note> for God to dwell in,—bodies prepared by God for Christ to use in revealing God in the flesh. If we hear His voice, we are His, and then we may be sure that He will make us wholly like himself. When He comes the second time He will…</text:p>
      <text:p text:style-name="P140">Philippians 3</text:p>
      <text:p text:style-name="P141"><text:span text:style-name="ppVerseNum"><text:span text:style-name="T115">21</text:span></text:span><text:span text:style-name="T115"> ...</text:span>fashion anew the body of our humiliation, that it may be conformed to the body of His glory, according to the working whereby He is able even to subject all things unto himself;</text:p>
      <text:p text:style-name="P143">–and this will be but the culmination of His…</text:p>
      <text:p text:style-name="P140"><text:soft-page-break/>John 17</text:p>
      <text:p text:style-name="P141"><text:span text:style-name="ppVerseNum"><text:span text:style-name="T115">2</text:span></text:span><text:span text:style-name="T115"> ...</text:span>power over all flesh,</text:p>
      <text:p text:style-name="P143">–by which He now compels even sinful flesh to obey the mind of the Spirit.</text:p>
      <text:p text:style-name="P142"/>
      <text:list text:continue-numbering="true" text:style-name="ppChapterNumbering">
        <text:list-item>
          <text:h text:style-name="P64" text:outline-level="2"><text:bookmark-start text:name="__RefHeading___Toc6162_1507175235"/><text:span text:style-name="T36">T</text:span>o Every Man His Work<text:bookmark-end text:name="__RefHeading___Toc6162_1507175235"/></text:h>
        </text:list-item>
      </text:list>
      <text:p text:style-name="ppSmall">Present Truth, February 20, 1902</text:p>
      <text:p text:style-name="ppMainFirstSingleLine">W<text:span text:style-name="T103">HEN</text:span> the Lord Jesus went to the Father,</text:p>
      <text:p text:style-name="P144">Luke 19</text:p>
      <text:p text:style-name="P145"><text:span text:style-name="T117">12</text:span><text:span text:style-name="T103"> ...</text:span>to receive for himself a kingdom and to return,</text:p>
      <text:p text:style-name="P144">Mark 13</text:p>
      <text:p text:style-name="P145"><text:span text:style-name="T117">34</text:span><text:span text:style-name="T103"> [</text:span>He<text:span text:style-name="T103">] </text:span>gave authority to His servants, and to every man his work.</text:p>
      <text:p text:style-name="ppMain">T<text:span text:style-name="T118">his</text:span> of course does not mean <text:span text:style-name="T17">man</text:span> as distinct from <text:span text:style-name="T17">woman</text:span>, but every individual. The word “man” includes woman, since God made man male and female; but in this case there is no word indicating “man” in the Greek text; the word that is used is accurately rendered in the <text:span text:style-name="T17">Revision</text:span>, “each one.” To each one, whether male or female, old or young, the Lord has given a work.</text:p>
      <text:h text:style-name="P146" text:outline-level="3"><text:bookmark-start text:name="__RefHeading___Toc100454_2271061126"/>A Specific Work for Each<text:bookmark-end text:name="__RefHeading___Toc100454_2271061126"/></text:h>
      <text:p text:style-name="ppMainAfterSub">The work which the Lord has given to each one is for that one alone, and for no other. To each one is given all that he can do well, or all that the Lord wishes him to do. Therefore if anybody neglects his share of the work, an extra burden is thrown upon somebody else. If each one did his own work, it would be impossible for anybody to be overburdened. Each one receives his work from God, and must look to Him for instruction as to how to do it. Furthermore, since each one has his own specific work, it follows that if anyone copies another’s manner of working he will be sure to do his work wrong, although that other one does his work well; and the more closely he follows that other one’s way, the more sure he is to mar his own work. The One who make us know what our work is, will also make us know how to do it.</text:p>
      <text:h text:style-name="P146" text:outline-level="3"><text:bookmark-start text:name="__RefHeading___Toc100456_2271061126"/>How May We Know Our Work?<text:bookmark-end text:name="__RefHeading___Toc100456_2271061126"/></text:h>
      <text:p text:style-name="ppMainAfterSub">It does not follow from the foregoing that we are never to listen to counsel from fellow-workers. We are enjoined to be...</text:p>
      <text:p text:style-name="P144"><text:soft-page-break/>1 Peter 5</text:p>
      <text:p text:style-name="P145"><text:span text:style-name="T119">5</text:span><text:span text:style-name="T120"> </text:span>...subject one to another,</text:p>
      <text:p text:style-name="P144">James 1</text:p>
      <text:p text:style-name="P145"><text:span text:style-name="T119">19</text:span><text:span text:style-name="T120"> </text:span>...swift to hear, slow to speak.</text:p>
      <text:p text:style-name="P147">God often uses men as agents to make known, as well as to His will. But it must be God speaking through the person. Through whomsoever the information comes, the voice of God must be known and recognized so clearly that the human element will be entirely lost sight of.</text:p>
      <text:p text:style-name="P147">God has various ways of communicating with His servants. We cannot here enumerate them, and even if we should attempt to, we should not succeed; for if we should name all that are known to man, He would surprise us by speaking to us in some new way, for He is not limited in His resources. But in the absence of any direct revelation or sign, we may always be sure of this; that our work is that which lies next to us.</text:p>
      <text:p text:style-name="P144">Ecclesiastes 9</text:p>
      <text:p text:style-name="P145"><text:span text:style-name="T119">10</text:span><text:span text:style-name="T120"> </text:span>Whatsoever your hand finds to do, do it with your might.</text:p>
      <text:p text:style-name="P147">If we go out of our way to find our task, we cannot be sure that it is the right one for us, and so cannot feel the confidence that we ought; but when we go right on doing what comes to us, even though it be apparently insignificant, we may be sure that God has given it to us to do, and that He will direct and sustain us in it. God knows what we can do, and He gives to each…</text:p>
      <text:p text:style-name="P144">Matthew 25</text:p>
      <text:p text:style-name="P145"><text:span text:style-name="T119">15</text:span><text:span text:style-name="T120"> </text:span>...according to his several ability;</text:p>
      <text:p text:style-name="P147">–<text:span text:style-name="T56">t</text:span>herefore if our duties are small we must be content with His estimate of our ability. To do a little thing well is much more workmanlike and praiseworthy than to do a great work in a bungling manner.</text:p>
      <text:h text:style-name="P148" text:outline-level="1"><text:bookmark-start text:name="__RefHeading___Toc14962_2852801033"/>Church <text:span text:style-name="T25">Authority<text:line-break/>and </text:span>Discipline<text:bookmark-end text:name="__RefHeading___Toc14962_2852801033"/></text:h>
      <text:p text:style-name="P149"/>
      <text:list text:continue-numbering="true" text:style-name="ppChapterNumbering">
        <text:list-item text:start-value="1">
          <text:h text:style-name="P150" text:outline-level="2" text:restart-numbering="true" text:start-value="-1"><text:bookmark-start text:name="__RefHeading___Toc100450_2271061126"/>Church Authority<text:bookmark-end text:name="__RefHeading___Toc100450_2271061126"/></text:h>
        </text:list-item>
      </text:list>
      <text:p text:style-name="P151">Present Truth, <text:span text:style-name="T70">August 31, 1893</text:span><text:span text:style-name="T70"><text:note text:id="ftn36" text:note-class="footnote"><text:note-citation>36</text:note-citation><text:note-body><text:p text:style-name="P152"><text:span text:style-name="T121">PP Editor’s note: </text:span>This article was part of a series that appeared in the August 31, 1893 <text:span text:style-name="T17">Present Truth</text:span>. The series began with the article on <text:a xlink:type="simple" xlink:href="#5.Christian Unity|outline" text:style-name="Internet_20_link" text:visited-style-name="Visited_20_Internet_20_Link"><text:span text:style-name="T122">Christian Unity</text:span></text:a> (article <text:span text:style-name="T123">5</text:span> in the section on “Church Fellowship”), followed by the article on <text:a xlink:type="simple" xlink:href="#9.The True Church|outline" text:style-name="Internet_20_link" text:visited-style-name="Visited_20_Internet_20_Link"><text:span text:style-name="T122">The True Church</text:span></text:a> (article 9 in the section on “The Ministry (Gifts)”), and then came the first five articles of this section, beginning with this one on <text:a xlink:type="simple" xlink:href="#1.Church Authority|outline" text:style-name="Internet_20_link" text:visited-style-name="Visited_20_Internet_20_Link"><text:span text:style-name="T122">Church Authority</text:span></text:a>, then <text:a xlink:type="simple" xlink:href="#2.Church Courts|outline" text:style-name="Internet_20_link" text:visited-style-name="Visited_20_Internet_20_Link"><text:span text:style-name="T122">Church Courts</text:span></text:a>, <text:a xlink:type="simple" xlink:href="#3.Binding and Loosing|outline" text:style-name="Internet_20_link" text:visited-style-name="Visited_20_Internet_20_Link"><text:span text:style-name="T122">Binding and Loosing</text:span></text:a>, <text:a xlink:type="simple" xlink:href="#4.Keeping the Church Pure|outline" text:style-name="Internet_20_link" text:visited-style-name="Visited_20_Internet_20_Link"><text:span text:style-name="T122">Keeping the Church Pure</text:span></text:a>, and <text:a xlink:type="simple" xlink:href="#5.Restoring the Erring|outline" text:style-name="Internet_20_link" text:visited-style-name="Visited_20_Internet_20_Link"><text:span text:style-name="T122">Restoring the Erring</text:span></text:a>. <text:span text:style-name="T121">Therefore, when Waggoner makes reference to previously quoted texts, he is referring to those other two articles that preceded this one in that issue of </text:span><text:span text:style-name="T124">Present Truth</text:span><text:span text:style-name="T121">.</text:span></text:p></text:note-body></text:note></text:span></text:p>
      <text:p text:style-name="P153">THE words of Christ must ever be our guide. They cannot be too often repeated. Again we quote:</text:p>
      <text:p text:style-name="P154">Matthew 20</text:p>
      <text:p text:style-name="P155"><text:span text:style-name="ppVerseNum">25</text:span> You know that the princes of the Gentiles exercise dominion over them, and they that are great exercise authority upon them.</text:p>
      <text:p text:style-name="P155"><text:span text:style-name="ppVerseNum">26</text:span> But it shall not be so among you; but whosoever will be great among you, let him be your minister;</text:p>
      <text:p text:style-name="P155"><text:span text:style-name="ppVerseNum">27</text:span> And whosoever will be chief among you, let him be your servant:</text:p>
      <text:p text:style-name="P155"><text:span text:style-name="ppVerseNum">28</text:span> Even as the Son of man came not to be ministered unto, but to minister, and to give His life a ransom for many.</text:p>
      <text:p text:style-name="P156">It should be understood that the word “minister,” in the above text, does not necessarily mean “preacher.” A minister is a servant, one who ministers or serves. In the text just quoted, the word “servant” indicates a more complete and humble servitude than the word “minister.” The difference is shown in the margin of the <text:span text:style-name="T17">Revised Version</text:span>, where we have “servant” given as the equivalent of “minister,” and “bondservant” as the equivalent of “servant.” The word rendered “minister” is the ordinary word for <text:span text:style-name="T17">servant</text:span>, while that rendered “servant” is the usual word for <text:span text:style-name="T17">slave</text:span>. Now note the gradation in which they are used by the Lord. He who will be <text:span text:style-name="T17">great</text:span> in the church, must be a servant; but he who will be <text:span text:style-name="T17">chief</text:span>, must be a bondservant. That is, the degree of greatness depends upon the completeness of the service and the giving up of self to Christ.</text:p>
      <text:p text:style-name="P156"><text:soft-page-break/>So we learn from the words of the Saviour, that there is to be no such thing in the church of Christ as the exercise of authority such as is known in civil government. The church is on an entirely different plane from the State. There is no likeness whatever between them. The kingdom of Christ is a thing entirely different from human ideas of government. He said,</text:p>
      <text:p text:style-name="P154">John 18</text:p>
      <text:p text:style-name="P155"><text:span text:style-name="ppVerseNum">36</text:span> My kingdom is not of this world.</text:p>
      <text:p text:style-name="P156">They who think to understand the working of Christ’s kingdom by studying earthly models, are proceeding in the wrong way, and are working in the dark.</text:p>
      <text:p text:style-name="P156">We have read in <text:span text:style-name="T17">1 Corinthians</text:span> <text:span text:style-name="T125">12:</text:span>28 that “governments” are among the gifts that God has bestowed upon the church; but we shall come more closely to God’s idea of government if we note that the <text:span text:style-name="T17">Revised Version</text:span> gives the alternative reading, “wise counsels.” One of the titles of Christ, as the one upon whose shoulder the government is laid, is “Counselor”:</text:p>
      <text:p text:style-name="P154">Isaiah 9</text:p>
      <text:p text:style-name="P155"><text:span text:style-name="ppVerseNum">6</text:span> For unto us a child is born, unto us a son is given: and the government shall be upon His shoulder: and His name shall be called Wonderful, <text:span text:style-name="T17">Counselor</text:span>, The mighty God, The everlasting Father, The Prince of Peace.</text:p>
      <text:p text:style-name="P156">He is “wonderful in counsel”:</text:p>
      <text:p text:style-name="P154">Isaiah 28</text:p>
      <text:p text:style-name="P155"><text:span text:style-name="ppVerseNum">29</text:span> This also come<text:span text:style-name="T126">s</text:span> forth from the Lord of hosts, which is <text:span text:style-name="T17">wonderful in counsel</text:span>, and excellent in working,</text:p>
      <text:p text:style-name="P156">–<text:span text:style-name="T121">a</text:span>nd so He provides wise counsels for the government of His church, said counsel to be derived solely from Him, who alone is the source of wisdom. He governs by love. His counsel is “the counsel of peace”:</text:p>
      <text:p text:style-name="P154">Zechariah 6</text:p>
      <text:p text:style-name="P155"><text:span text:style-name="ppVerseNum">13</text:span> Even He shall build the temple of the Lord; and He shall bear the glory, and shall sit and rule upon His throne; and He shall be <text:soft-page-break/>a priest upon His throne: and <text:span text:style-name="T17">the counsel of peace</text:span> shall be between them both.</text:p>
      <text:p text:style-name="P156">Recall again the words of <text:span text:style-name="T124">1 Peter</text:span><text:span text:style-name="T121"> 5:</text:span></text:p>
      <text:p text:style-name="P154">1 Peter 5</text:p>
      <text:p text:style-name="P155"><text:span text:style-name="ppVerseNum">3</text:span> Neither as being lords over God’s heritage, but being ensamples to the flock.</text:p>
      <text:p text:style-name="P156">The elders or bishops he exhorts not to be “lords over God’s heritage, but being ensamples to the flock.” There can therefore be in the true church of Christ no such thing as a “Lord Bishop.” That is one of the fruits of the unlawful connection of the church with the world. Christ is the only Lord; but here again we shall grievously err if we think of Him as occupying the “lordly” position of earthly lords.</text:p>
      <text:p text:style-name="P154">Matthew 11</text:p>
      <text:p text:style-name="P155"><text:span text:style-name="ppVerseNum">29</text:span> [He is] meek and lowly in heart,</text:p>
      <text:p text:style-name="P156">–<text:span text:style-name="T121">a</text:span>nd all men have to learn humility from Him who is…</text:p>
      <text:p text:style-name="P154">Romans 10</text:p>
      <text:p text:style-name="P155"><text:span text:style-name="ppVerseNum">12</text:span> ...Lord over all.</text:p>
      <text:p text:style-name="P156">He calls upon them to humble themselves to walk with Him.</text:p>
      <text:p text:style-name="P154">Micah <text:span text:style-name="T126">6</text:span><text:span text:style-name="T127"> [margin]</text:span></text:p>
      <text:p text:style-name="P155"><text:span text:style-name="ppVerseNum">8</text:span> He ha<text:span text:style-name="T126">s</text:span> sh<text:span text:style-name="T126">o</text:span>wed <text:span text:style-name="T126">you</text:span>, O man, what is good; and what do<text:span text:style-name="T126">es</text:span> the Lord require of <text:span text:style-name="T126">you</text:span>, but to do justly, and to love mercy, and to <text:span text:style-name="T126">humble yourself to walk </text:span>with <text:span text:style-name="T126">your</text:span> God?</text:p>
      <text:p text:style-name="P156">The church of Christ, as directed by the Lord himself, is the only place on earth where “liberty, equality, and fraternity” can be fully realized. The apostle Peter proceeds,</text:p>
      <text:p text:style-name="P154">1 Peter 5</text:p>
      <text:p text:style-name="P155"><text:span text:style-name="ppVerseNum"><text:span text:style-name="T126">5</text:span></text:span><text:span text:style-name="T126"> </text:span>Likewise, you younger, submit yourselves unto the elder. Yea, all of you be subject one to another, and be clothed with humility; for God resist<text:span text:style-name="T126">s</text:span> the proud, and gives grace to the humble.</text:p>
      <text:p text:style-name="P156">The trouble with earthly associations formed for the purpose of promoting liberty and equality on earth, is that they are only hu<text:soft-page-break/>man organi<text:span text:style-name="T126">z</text:span>ations, directed only by human wisdom and human power, and among men self is bound to predominate. Only the Spirit of Christ is unselfish.</text:p>
      <text:p text:style-name="P156">“Rank,” as known among men, is unknown to the church of Christ. There is no such thing as one setting himself up above another, or allowing himself to be so placed or considered. That pertains to the princes of this world, but the words of Christ are,</text:p>
      <text:p text:style-name="P154">Matthew 20</text:p>
      <text:p text:style-name="P155"><text:span text:style-name="ppVerseNum">26</text:span> It shall not be so among you.</text:p>
      <text:p text:style-name="P156">Christ “emptied himself,” and therefore self has no place in His body, the church. To the Jews He said,</text:p>
      <text:p text:style-name="P154">John 5</text:p>
      <text:p text:style-name="P155"><text:span text:style-name="ppVerseNum">44</text:span> How can you believe, which receive honor one of another, and seek not the honor that comes from God?</text:p>
      <text:p text:style-name="P156">Through the apostle Paul He said,</text:p>
      <text:p text:style-name="P154">Romans 12</text:p>
      <text:p text:style-name="P155"><text:span text:style-name="ppVerseNum">10</text:span> Be kindly affectioned one to another with brotherly love; in honor preferring one another.</text:p>
      <text:p text:style-name="P156">Again,</text:p>
      <text:p text:style-name="P154">Philippians 2</text:p>
      <text:p text:style-name="P155"><text:span text:style-name="ppVerseNum">3</text:span> Let nothing be done through strife or vainglory; but in lowliness of mind let each esteem others better than themselves.</text:p>
      <text:p text:style-name="P154">1 Corinthians 13</text:p>
      <text:p text:style-name="P155"><text:span text:style-name="ppVerseNum">5</text:span> <text:span text:style-name="T121">[</text:span>Love<text:span text:style-name="T121">]</text:span> seeks not her own.</text:p>
      <text:p text:style-name="P154">Matthew 23</text:p>
      <text:p text:style-name="P155"><text:span text:style-name="ppVerseNum">8</text:span> Do not be called Rabbi; for one is your Master, even Christ; and all you are brethren.</text:p>
      <text:h text:style-name="P157" text:outline-level="3"><text:bookmark-start text:name="__RefHeading___Toc36990_4285442925"/>Members One <text:span text:style-name="T70">o</text:span>f Another<text:bookmark-end text:name="__RefHeading___Toc36990_4285442925"/></text:h>
      <text:p text:style-name="ppMainAfterSub">The Lord has, however, actually guarded against any such thing as disorder or anarchy. We are not to understand, because there is no such thing as rank in the church, that each one is independent <text:soft-page-break/>of every other one, and that no one is to concern himself with the conduct of any other. Let the Scriptures themselves give us the relation that all the members of the church of Christ sustain to one another:</text:p>
      <text:p text:style-name="P154">1 Corinthians 12</text:p>
      <text:p text:style-name="P155"><text:span text:style-name="ppVerseNum">6</text:span> There are diversities of operations, but it is the same God which works all in all.</text:p>
      <text:p text:style-name="P155"><text:span text:style-name="ppVerseNum">12</text:span> For as the body is one, and has many members, and all the members of that one body, being many, are one body; so also is Christ.</text:p>
      <text:p text:style-name="P155"><text:span text:style-name="ppVerseNum">14</text:span> For the body is not one member, but many.</text:p>
      <text:p text:style-name="P155"><text:span text:style-name="ppVerseNum">15</text:span> If the foot shall say, Because I am not the hand, I am not of the body; is it therefore not of the body?</text:p>
      <text:p text:style-name="P155"><text:span text:style-name="ppVerseNum">16</text:span> And if the ear shall say, Because I am not the eye, I am not of the body; is it therefore not of the body?</text:p>
      <text:p text:style-name="P155"><text:span text:style-name="ppVerseNum">17</text:span> If the whole body were an eye, where were the hearing? If the whole were hearing, where were the smelling?</text:p>
      <text:p text:style-name="P155"><text:span text:style-name="ppVerseNum">18</text:span> But now has God set the members every one of them in the body, as it has pleased Him.</text:p>
      <text:p text:style-name="P155"><text:span text:style-name="ppVerseNum">19</text:span> And if they were all one member, where were the body?</text:p>
      <text:p text:style-name="P155"><text:span text:style-name="ppVerseNum">20</text:span> But now are they many members, yet one body.</text:p>
      <text:p text:style-name="P155"><text:span text:style-name="ppVerseNum">21</text:span> And the eye cannot say unto the hand, I have no need of you; nor again the head to the feet, I have no need of you.</text:p>
      <text:p text:style-name="P155"><text:span text:style-name="ppVerseNum">22</text:span> Nay, much more those members of the body, which seem to be more feeble, are necessary.</text:p>
      <text:p text:style-name="P155"><text:span text:style-name="ppVerseNum">24</text:span> ...God has tempered the body together, having given more abundant honor to that part which lacked:</text:p>
      <text:p text:style-name="P155"><text:span text:style-name="ppVerseNum">25</text:span> That there should be no schism in the body; but that the members should have the same care one for another.</text:p>
      <text:p text:style-name="P156">We see from this, that although there are different offices and gifts in the church, no one member is any more necessary than another. Neither are there to be any to have no responsibility. One may be in a position to do seemingly twice as much work as another, yet he is no more necessary to the work than one who occupies a humbler place. If the one in the lowest place is doing the work which God has given him there to do, then his place is just as important as that of the one in the highest place. There is <text:soft-page-break/>no place in God’s plan for arrogance on the one hand, nor for fawning servility or fear on the other.</text:p>
      <text:p text:style-name="P154">Matthew 23</text:p>
      <text:p text:style-name="P155"><text:span text:style-name="ppVerseNum">8</text:span> One is your Master, even Christ; and all you are brethren.</text:p>
      <text:p text:style-name="P154">1 Corinthians 11</text:p>
      <text:p text:style-name="P155"><text:span text:style-name="ppVerseNum">3</text:span> The head of every man is Christ.</text:p>
      <text:p text:style-name="P156">Therefore there are no such things in the true church as “superior officers.” Christ is the only Superior. The command, </text:p>
      <text:p text:style-name="P154">Philippians 2</text:p>
      <text:p text:style-name="P155"><text:span text:style-name="ppVerseNum">3</text:span> Let each esteem others better than themselves,</text:p>
      <text:p text:style-name="P156">–applies to those who have great gifts, as well as to those of less ability. Each member sees in every other one the representative of Christ, and esteems him accordingly. This mutual esteem is not brought about, however, by vote, nor by resolution, nor by the signing of any articles, but by the same Spirit of God dwelling in each.</text:p>
      <text:p text:style-name="P156">In the human body every member is as much concerned to protect every other member, as to protect itself. Each different member and organ has a different work to do, there is perfect order and harmony. This is because they all receive orders from one common cent<text:span text:style-name="T128">e</text:span>r. The hand is joined to the arm, yet it acts in obedience to orders from the head. The last joint of the finger is connected with the one just above it, yet it is not directed by it, but by the head. Every part has direct communication with the head. So in the church, different members have different offices, each one having a work, yet while no one controls another, all agree. Indeed, it is only when some begin to exercise authority over others, that disagreement begins. The Spirit of Christ in every member makes all act in unison, just as do the nerves the organs in the body. Christ may use some members to convey His will to others, yet the message is to be received only as from Christ, and not as from a man.</text:p>
      <text:p text:style-name="P156"><text:soft-page-break/>Thus there is equality, while there is the greatest diversity. No one can despise another, or look with contempt upon his inferior gifts.</text:p>
      <text:p text:style-name="P154">1 Corinthians 4</text:p>
      <text:p text:style-name="P155"><text:span text:style-name="ppVerseNum">7</text:span> For who makes you to differ from another? and what have you that you did not receive? now if you received it, why do you glory, as if you had not received it?</text:p>
      <text:p text:style-name="P156">Christ is the only Head of the Church, and all the life of the church must be that which is received from Him. The church is useful only as each member…</text:p>
      <text:p text:style-name="P154">Colossians 2</text:p>
      <text:p text:style-name="P155"><text:span text:style-name="ppVerseNum">19</text:span> ...holding the Head, from which all the body by joints and bands having nourishment ministered, and knit together, increases with the increase of God.</text:p>
      <text:p text:style-name="P156">There is perfect independence, because the members of the church are built upon Christ, and not on one another; and there is also perfect unity, and subjection one to another, because all are filled by one Spirit and one mind,<text:span text:style-name="T128">—</text:span>the Spirit and mind of Christ.</text:p>
      <text:p text:style-name="P156">Men will greatly admire the work of the mighty fly wheel in a great engine, and think nothing of the band; yet without the band the wheel would be useless, so that they are of equal importance; neither could do its work without the other. The smallest bolts in a well-constructed piece of machinery is as important as the largest beam, since without the bolt the larger part will be useless. So in the church of Christ no one member, no matter what his office, can despise the humblest member.</text:p>
      <text:p text:style-name="P154">1 Corinthians 12</text:p>
      <text:p text:style-name="P155"><text:span text:style-name="ppVerseNum">22</text:span> Much more those members of the body, which seem to be more feeble, are necessary.</text:p>
      <text:p text:style-name="P156">There was a time when seventy elders were chosen, and the Spirit of the Lord came upon them, so that they prophesied. But there were two young men in the camp, upon whom the Spirit of prophecy also rested; and Joshua said,</text:p>
      <text:p text:style-name="P154"><text:soft-page-break/>Numbers 11</text:p>
      <text:p text:style-name="P155"><text:span text:style-name="ppVerseNum">28</text:span> My lord, Moses, forbid them.</text:p>
      <text:p text:style-name="P156">But Moses replied,</text:p>
      <text:p text:style-name="P158"><text:span text:style-name="ppVerseNum">29</text:span> Do you envy for my sake? would God that all the Lord’s people were prophets, and that the Lord would put His Spirit upon them!</text:p>
      <text:p text:style-name="P156">That wish of Moses indicates something of what the true church of Christ will be when it really becomes…</text:p>
      <text:p text:style-name="P154">Ephesians 1</text:p>
      <text:p text:style-name="P155"><text:span text:style-name="ppVerseNum">23</text:span> ...the fullness of Him that fills all in all.</text:p>
      <text:p text:style-name="P156">It is what is set forth in <text:span text:style-name="T129">Ephesians</text:span><text:span text:style-name="T130"> 4:7-16, and </text:span><text:span text:style-name="T129">1 Corinthians</text:span><text:span text:style-name="T130"> 12.</text:span></text:p>
      <text:p text:style-name="P154">Ephesians 4</text:p>
      <text:p text:style-name="P155"><text:span text:style-name="ppVerseNum">7</text:span> Unto every one of us is given grace according to the measure of the gift of Christ.</text:p>
      <text:p text:style-name="P154">1 Corinthians 12</text:p>
      <text:p text:style-name="P155"><text:span text:style-name="ppVerseNum">7</text:span> The manifestation of the Spirit is given to every man to profit withal.</text:p>
      <text:p text:style-name="P156">Christ has given…</text:p>
      <text:p text:style-name="P154">Mark 13</text:p>
      <text:p text:style-name="P155"><text:span text:style-name="ppVerseNum">34</text:span> ...to every man his work.</text:p>
      <text:p text:style-name="P156">The work of many may be only that of helping in a very humble capacity, yet it is as necessary as any other.</text:p>
      <text:p text:style-name="P156">That which Moses wished is, indeed, actually promised in the Scriptures:</text:p>
      <text:p text:style-name="P154">Acts 2</text:p>
      <text:p text:style-name="P155"><text:span text:style-name="ppVerseNum">17</text:span> And it shall come to pass in the last days, sa<text:span text:style-name="T131">ys</text:span> God, I will pour out of my Spirit upon all flesh; and your sons and your daughters shall prophesy, and your young men shall see visions, and your old men shall dream dreams:</text:p>
      <text:p text:style-name="P155"><text:span text:style-name="ppVerseNum">18</text:span> And on my servants and on my handmaidens I will pour out in those days of my Spirit; and they shall prophesy.</text:p>
      <text:list text:continue-numbering="true" text:style-name="ppChapterNumbering">
        <text:list-item>
          <text:h text:style-name="P64" text:outline-level="2"><text:bookmark-start text:name="__RefHeading___Toc5970_1507175235"/>Church Courts<text:bookmark-end text:name="__RefHeading___Toc5970_1507175235"/></text:h>
        </text:list-item>
      </text:list>
      <text:p text:style-name="ppSmall">Present Truth, <text:span text:style-name="T70">August 31, 1893</text:span></text:p>
      <text:p text:style-name="P159">WE HAVE seen that everything that applies to the individual, applies to the Church of Christ as a whole. Those who are Christ’s must have the Spirit of Christ; they must have the mind in them that was in Christ. So the church is to be…</text:p>
      <text:p text:style-name="ppBibleBookName">Ephesians 1</text:p>
      <text:p text:style-name="ppBibleQuote"><text:span text:style-name="ppVerseNum"><text:span text:style-name="T132">23</text:span></text:span><text:span text:style-name="T132"> </text:span>...the fu<text:span text:style-name="T70">l</text:span>lness of Him that fill<text:span text:style-name="T70">s</text:span> all in all.</text:p>
      <text:p text:style-name="P160">It is to be simply the aggregate of representatives of Christ upon earth, therefore the perfect representative of Christ. But because the church is the representative of Christ on earth, that does not give it the right to assume a lordly position. Christ tells His followers to learn of Him, that He is meek and lowly in heart. His life was the manifestation of that love that…</text:p>
      <text:p text:style-name="P161">1 Corinthians 13</text:p>
      <text:p text:style-name="P162"><text:span text:style-name="ppVerseNum">5</text:span> ...seeks not her own.</text:p>
      <text:p text:style-name="P160">It was a life of humble service. He gave everything, and claimed nothing for himself. He did not even plead His own cause when He was falsely accused,</text:p>
      <text:p text:style-name="ppBibleBookName">1 Peter 2</text:p>
      <text:p text:style-name="ppBibleQuote"><text:span text:style-name="ppVerseNum"><text:span text:style-name="T132">23</text:span></text:span><text:span text:style-name="T132"> ...</text:span>but committed His cause to Him that judge<text:span text:style-name="T133">s</text:span> righteously.</text:p>
      <text:p text:style-name="P163">Neither does the church have the right of sitting in judgment upon any, much less the right of pronouncing sentence.</text:p>
      <text:p text:style-name="ppBibleBookName">John 5</text:p>
      <text:p text:style-name="ppBibleQuote"><text:span text:style-name="ppVerseNum"><text:span text:style-name="T132">22</text:span></text:span><text:span text:style-name="T132"> </text:span>The Father…has committed all judgment unto the Son.</text:p>
      <text:p text:style-name="P160"><text:span text:style-name="T133">Y</text:span>et even Christ himself does not judge now.</text:p>
      <text:p text:style-name="ppBibleBookName">Acts 17</text:p>
      <text:p text:style-name="ppBibleQuote"><text:span text:style-name="ppVerseNum"><text:span text:style-name="T132">31</text:span></text:span><text:span text:style-name="T132"> </text:span><text:span text:style-name="T133">[</text:span>God<text:span text:style-name="T133">]</text:span> has appointed a day in the which He will judge the world in righteousness by that Man whom He has ordained; whereof He has given the assurance unto all men, in that He has raised Him from the dead.</text:p>
      <text:p text:style-name="P160"><text:soft-page-break/>It is impossible that He should be at the same time the Advocate and the Judge. It is impossible that He should condemn men whom He is laboring to save.</text:p>
      <text:p text:style-name="ppBibleBookName">John 3</text:p>
      <text:p text:style-name="ppBibleQuote"><text:span text:style-name="ppVerseNum"><text:span text:style-name="T132">17</text:span></text:span> For God sent not His Son into the world to condemn the world; but that the world through Him might be saved.</text:p>
      <text:p text:style-name="P160">There is a prevalent idea that religious condemnation and persecution in all its phases is wrong only when the wrong persecutes the right. Now it is a fact that none but those who are in the wrong do ever persecute, although those who are persecuted may also be in the wrong. But the fact that people are in error gives no others the right to persecute them in any way. The judging of a person, and the condemning of him, contains the germ of all persecution: for whenever that is done, the only reason why active persecution does not follow, is that the power is lacking. Listen to Christ:</text:p>
      <text:p text:style-name="ppBibleBookName">John 12</text:p>
      <text:p text:style-name="ppBibleQuote"><text:span text:style-name="ppVerseNum"><text:span text:style-name="T132">46</text:span></text:span><text:span text:style-name="T132"> </text:span>I am come a light into the world, that whosoever believes on me should not abide in darkness.</text:p>
      <text:p text:style-name="ppBibleQuote"><text:span text:style-name="ppVerseNum"><text:span text:style-name="T132">47</text:span></text:span> And if any man hear my words, and believe not, I judge him not; for I came not to judge the world, but to save the world.</text:p>
      <text:p text:style-name="P164">This shows that saving and condemning are incompatible.</text:p>
      <text:p text:style-name="P164">Jesus said to His disciples,</text:p>
      <text:p text:style-name="ppBibleBookName">John 20</text:p>
      <text:p text:style-name="ppBibleQuote"><text:span text:style-name="ppVerseNum"><text:span text:style-name="T132">21</text:span></text:span><text:span text:style-name="T132"> </text:span>As my Father has sent me, even so send I you.</text:p>
      <text:p text:style-name="P164">Therefore as Christ was sent into the world to save the world, and not to condemn it, it follows that His disciples have nothing to do with pronouncing condemnation. No matter how much in error a man may be, the church has no right to sit in judgment upon him, and to pronounce any manner of sentence. Read the words of Christ:</text:p>
      <text:p text:style-name="ppBibleBookName">Matthew 7</text:p>
      <text:p text:style-name="ppBibleQuote"><text:span text:style-name="ppVerseNum"><text:span text:style-name="T134">1</text:span></text:span><text:span text:style-name="T134"> </text:span>Judge not, that you be not judged.</text:p>
      <text:p text:style-name="ppBibleQuote"><text:soft-page-break/><text:span text:style-name="ppVerseNum"><text:span text:style-name="T134">2</text:span></text:span> For with what judgment you judge, you shall be judged; and with what measure you mete, it shall be measured to you again.</text:p>
      <text:p text:style-name="P165">To some this seems almost unjust, but there is a reason for it. Indeed, knowing that there is not unrighteousness with God, the reader might readily conclude the reason why men will be judged as they judge others; but the reason is thus plainly stated:</text:p>
      <text:p text:style-name="ppBibleBookName">Romans 2</text:p>
      <text:p text:style-name="ppBibleQuote"><text:span text:style-name="ppVerseNum"><text:span text:style-name="T134">1</text:span></text:span><text:span text:style-name="T134"> </text:span>Therefore you are inexcusable, O man, whosoever you are that judge: for wherein you judge another you condem<text:span text:style-name="T133">n</text:span> yourself; for you that judge do the same things.</text:p>
      <text:p text:style-name="P165">Surely that is a good reason.</text:p>
      <text:p text:style-name="ppQuote">“But,” we are apt to say, “I am certain that I do not do the things that I condemn in others.”</text:p>
      <text:p text:style-name="P82">In that case it is our word against God’s, for He says that we do.</text:p>
      <text:p text:style-name="ppBibleBookName">Jeremiah 17</text:p>
      <text:p text:style-name="ppBibleQuote"><text:span text:style-name="ppVerseNum"><text:span text:style-name="T134">8</text:span></text:span><text:span text:style-name="T134"> </text:span>The heart is deceitful above all things, and desperately wicked; who can know it?</text:p>
      <text:p text:style-name="P82">The only way we can know what is in our own hearts is by listening to the words of the Lord, who knows what is in man. </text:p>
      <text:p text:style-name="ppBibleBookName">Mark 7</text:p>
      <text:p text:style-name="ppBibleQuote"><text:span text:style-name="ppVerseNum"><text:span text:style-name="T134">21</text:span></text:span><text:span text:style-name="T134"> </text:span>For from within, out of the heart of men, proceed evil thoughts, adulteries, fornications, murders,</text:p>
      <text:p text:style-name="ppBibleQuote"><text:span text:style-name="ppVerseNum"><text:span text:style-name="T134">22</text:span></text:span> <text:span text:style-name="T134">T</text:span>hefts, covetousness, wickedness, deceit, lasciviousness, an evil eye, blasphemy, pride, foolishness.</text:p>
      <text:p text:style-name="P82">That is the nature of man. Wherever Christ is not, those evils exists, even though they be not apparent to the eye; and wherever there is a spirit of judging, there Christ is not, for He does not judge; therefore wherever there is a spirit of judging, there are all the evils which are common to man.</text:p>
      <text:p text:style-name="P82">Read again:</text:p>
      <text:p text:style-name="ppBibleBookName">James 4</text:p>
      <text:p text:style-name="P166"><text:span text:style-name="ppVerseNum"><text:span text:style-name="T134">11</text:span></text:span><text:span text:style-name="T134"> </text:span>Speak not evil one of another, brethren. He that speak<text:span text:style-name="T133">s</text:span> evil of <text:soft-page-break/>his brother, and judge<text:span text:style-name="T133">s</text:span> his brother, speak<text:span text:style-name="T133">s</text:span> evil of the law, and judge<text:span text:style-name="T133">s</text:span> the law: but if you judge the law, you are not a doer of the law, but a judge.</text:p>
      <text:p text:style-name="ppBibleQuote"><text:span text:style-name="ppVerseNum"><text:span text:style-name="T134">12</text:span></text:span> There is one lawgiver, who is able to save and to destroy; who ar<text:span text:style-name="T133">e</text:span> you that judges another?</text:p>
      <text:p text:style-name="P82">Yes, Who ar<text:span text:style-name="T134">e</text:span> you? There is one lawgiver, even God, and He alone is judge.</text:p>
      <text:p text:style-name="ppBibleBookName">Isaiah 33</text:p>
      <text:p text:style-name="ppBibleQuote"><text:span text:style-name="ppVerseNum"><text:span text:style-name="T134">22</text:span></text:span><text:span text:style-name="T134"> </text:span>For the Lord is our judge, the Lord is our lawgiver, the Lord is our king; He will save us.</text:p>
      <text:p text:style-name="P82">Therefore whoever presumes to judge another, puts himself in the place of God, and virtually claims to be God. How pertinent the question,</text:p>
      <text:p text:style-name="ppBibleBookName">James 4</text:p>
      <text:p text:style-name="ppBibleQuote"><text:span text:style-name="ppVerseNum"><text:span text:style-name="T134">12</text:span></text:span><text:span text:style-name="T134"> </text:span>Who ar<text:span text:style-name="T133">e</text:span> you that judges another?</text:p>
      <text:p text:style-name="P160">Who make<text:span text:style-name="T135">s</text:span> you, yourself?</text:p>
      <text:p text:style-name="P82">Not only does the one who judges, or the professed church which judges, put itself in the place of God, but it ex<text:span text:style-name="T134">a</text:span>lts itself above God, in that it anticipates His work.</text:p>
      <text:p text:style-name="ppBibleBookName">Acts 17</text:p>
      <text:p text:style-name="ppBibleQuote"><text:span text:style-name="ppVerseNum"><text:span text:style-name="T134">31</text:span></text:span><text:span text:style-name="T134"> </text:span>He has appointed a day, in which He will judge the world in righteousness by that Man whom He has ordained;</text:p>
      <text:p text:style-name="P82">–but man cannot wait His time, and so must pronounce judgment before the Lord does. Every human judgment will be set aside by the…</text:p>
      <text:p text:style-name="ppBibleBookName">Genesis 18</text:p>
      <text:p text:style-name="ppBibleQuote"><text:span text:style-name="T134">25 ...J</text:span>udge of all the earth,</text:p>
      <text:p text:style-name="ppBibleBookName">1 Samuel 16</text:p>
      <text:p text:style-name="ppBibleQuote"><text:span text:style-name="ppVerseNum"><text:span text:style-name="T134">7</text:span></text:span><text:span text:style-name="T134"> ...</text:span>for the <text:span text:style-name="T136">Lo</text:span>rd sees not as man sees.</text:p>
      <text:p text:style-name="P165">There will come a time when judgment will be given to the saints of the Most High, but it will be when the time comes that <text:soft-page-break/>the saints possess the kingdom.<text:note text:id="ftn37" text:note-class="footnote"><text:note-citation>37</text:note-citation><text:note-body><text:p text:style-name="Footnote">See <text:span text:style-name="T17">Dan</text:span><text:span text:style-name="T137">iel</text:span> <text:span text:style-name="T134">7:</text:span>22.</text:p></text:note-body></text:note> Then the saints will be allowed to sit in judgment not only on the world, but on angels as well.<text:note text:id="ftn38" text:note-class="footnote"><text:note-citation>38</text:note-citation><text:note-body><text:p text:style-name="Footnote">See <text:span text:style-name="T17">1 Cor</text:span><text:span text:style-name="T137">inthians</text:span> <text:span text:style-name="T134">6:</text:span>2-3.</text:p></text:note-body></text:note></text:p>
      <text:p text:style-name="ppBibleBookName">1 Corinthians 4</text:p>
      <text:p text:style-name="ppBibleQuote"><text:span text:style-name="ppVerseNum"><text:span text:style-name="T134">5</text:span></text:span><text:span text:style-name="T134"> </text:span>Therefore judge nothing before the time, until the Lord come, who both will bring to light the hidden things of darkness, and will make manifest the counsels of the hearts.</text:p>
      <text:p text:style-name="ppBibleBookName">Romans 14</text:p>
      <text:p text:style-name="ppBibleQuote"><text:span text:style-name="ppVerseNum"><text:span text:style-name="T134">4</text:span></text:span><text:span text:style-name="T134"> </text:span>Who ar<text:span text:style-name="T134">e</text:span> you that judges another man’s servant? to his own master he stand<text:span text:style-name="T133">s</text:span> or fall<text:span text:style-name="T133">s</text:span>. <text:span text:style-name="T134">Y</text:span>ea, he shall be h<text:span text:style-name="T133">e</text:span>ld up; for God is able to make him stand.</text:p>
      <text:p text:style-name="ppBibleQuote"><text:span text:style-name="ppVerseNum"><text:span text:style-name="T134">10</text:span></text:span><text:span text:style-name="T134"> </text:span>But why do you judge your brother? or why do you set at naught your brother? for we shall all stand before the judgment seat of Christ.</text:p>
      <text:p text:style-name="ppBibleQuote"><text:span text:style-name="ppVerseNum"><text:span text:style-name="T134">13</text:span></text:span><text:span text:style-name="T134"> L</text:span>et us not therefore judge one another any more.</text:p>
      <text:h text:style-name="ppSubTitle" text:outline-level="3"><text:bookmark-start text:name="__RefHeading___Toc36988_4285442925"/>A Case <text:span text:style-name="T70">i</text:span>n Point<text:bookmark-end text:name="__RefHeading___Toc36988_4285442925"/></text:h>
      <text:p text:style-name="ppMainAfterSub">Not long since the attention of the whole religious world was turned to the trial of Professor Briggs for heresy. A regular court was convened, and a “Prosecuting Committee” was appointed. In opening the trial, the Moderator said:</text:p>
      <text:p text:style-name="ppQuote">“I, as Moderator, do solemnly announce that this Assembly is about to pass to the consideration of business assigned for trial, and I do enjoin upon members to regard their high character as judges of the Court of Jesus Christ, and the solemn duty in which they are about to engage. We are now sitting in our judicial capacity.”</text:p>
      <text:p text:style-name="P167">This was undoubtedly very solemn, but it was also very sad. It was said that Dr. Briggs had taught error, as he undoubtedly had, and it was no less sad that th<text:span text:style-name="T138">e</text:span> great Assembly did not know that Jesus Christ is not yet sitting as judge, and that consequently He has no court. He says,</text:p>
      <text:p text:style-name="ppBibleBookName"><text:soft-page-break/>John 12</text:p>
      <text:p text:style-name="ppBibleQuote"><text:span text:style-name="ppVerseNum"><text:span text:style-name="T138">47</text:span></text:span><text:span text:style-name="T138"> </text:span>If any man hear my words, and believe not, I judge him not: for I came not to judge the world, but to save the world.</text:p>
      <text:p text:style-name="P167">Jesus Christ gives every man the right to disbelieve if he wishes to, and no one may judge him till the last day, when the word that he has rejected will judge him. The court that presumes to sit in judgment upon him before that time, puts itself in the place of, and above, the Lord Jesus Christ.</text:p>
      <text:p text:style-name="P167">What is the difference between a church court now and the Inquisition in the Middle Ages? None whatever, except in a lack of power to proceed to extreme measures. Church courts now cannot silence a man whom they have condemned for heresy, and consequently the whole thing is a farce. But when the church had the State to enforce its decrees, it could silence him by imprisonment or death. Now take the spirit of judging that is so rife in the churches today, and couple it with the very prevalent idea that the State has of right a voice in matters of religion, and it will be seen that the re-establishment of the Inquisition,<text:span text:style-name="T138">—</text:span>and that, too, by professed Protestants,<text:span text:style-name="T138">—</text:span>is not a remote possibility.</text:p>
      <text:p text:style-name="ppMain">Wherever there is judging before the time appointed by the Lord, it is <text:span text:style-name="T17">self</text:span> that does the judging. Men think that it is zeal for God, but that is only because self is put in the place of God. It is mostly zeal for <text:span text:style-name="T17">self</text:span>. This is shown in the above instance by the fact that the main point of the prosecution was not that Dr. Briggs had taught contrary to the Bible, but that he had taught contrary to the Creed, and the “Confession of Faith,” which was made by men. True zeal for God never leads to a desire to condemn somebody for disobeying Him. God is able to avenge His own cause, and has not asked puny men to punish His enemies.</text:p>
      <text:p text:style-name="P167"><text:span text:style-name="T138">Let</text:span> it not be forgotten that the true church is not a law-making body, but a law-abiding body. Jesus Christ is the head of the body, because He is the head of every individual man in the body. The church cannot issue commands, nor set up standards. We often <text:soft-page-break/>read about the church having “of its own authority,” ordained certain things, but that is usurped authority. So no one need ask,</text:p>
      <text:p text:style-name="ppQuote">“What does the church command?”</text:p>
      <text:p text:style-name="P167">The church is composed of individual members of the body of Christ, and cannot command and condemn except as the individual members command and condemn, and that they are forbidden to do. Therefore what are known as “church courts” are indications that the church, being less longsuffering than God, is unable to wait His time, and is proceeding to take judgment into its own hands. In short, it is an indication that self rules instead of Christ.</text:p>
      <text:p text:style-name="ppMain"/>
      <text:list text:continue-numbering="true" text:style-name="ppChapterNumbering">
        <text:list-item>
          <text:h text:style-name="P64" text:outline-level="2"><text:bookmark-start text:name="__RefHeading___Toc5978_1507175235"/>Binding and Loosing <text:span text:style-name="T139">(1893)</text:span><text:bookmark-end text:name="__RefHeading___Toc5978_1507175235"/></text:h>
        </text:list-item>
      </text:list>
      <text:p text:style-name="ppSmall">Present Truth, <text:span text:style-name="T70">August 31, 1893</text:span></text:p>
      <text:p text:style-name="ppMainFirstSingleLine">CHRIST says,</text:p>
      <text:p text:style-name="ppBibleBookName">Matthew 18</text:p>
      <text:p text:style-name="ppBibleQuote"><text:span text:style-name="T140">18</text:span><text:span text:style-name="T141"> </text:span>Verily I say unto you, Whatsoever you shall bind on earth shall be bound in heaven; and whatsoever you shall loose on earth shall be loosed in heaven.</text:p>
      <text:p text:style-name="ppMain">D<text:span text:style-name="T118">oes</text:span> this mean that God has pledged himself to be bound by the decisions of men? Does it mean that whenever any body of men calling themselves the church of Christ, shall decide that certain ones are worthy of heaven, and that certain others are not, God will accept their judgment as His own? Hardly; for that would be to step down from the throne, and to exalt man above himself.</text:p>
      <text:p text:style-name="ppBibleBookName">John 13</text:p>
      <text:p text:style-name="ppBibleQuote"><text:span text:style-name="T142">16</text:span><text:span text:style-name="T125"> </text:span>The servant is not greater than his Lord; neither he that is sent greater than He that sent him.</text:p>
      <text:p text:style-name="P167">Moreover one scripture cannot be used to offset another. Christ has expressly forbidden His followers to judge; and He has not contradicted himself. Let us therefore study this question of binding and loosing.</text:p>
      <text:p text:style-name="P167">When Christ declared that He had not come to judge the world, but to save the world, He also said,</text:p>
      <text:p text:style-name="ppBibleBookName">John 12</text:p>
      <text:p text:style-name="ppBibleQuote"><text:span text:style-name="T142">48</text:span><text:span text:style-name="T125"> </text:span>He that reject<text:span text:style-name="T125">s</text:span> me, and receive<text:span text:style-name="T125">s</text:span> not my words, has one that judge<text:span text:style-name="T125">s</text:span> him; the word that I have spoken, the same shall judge him in the last day.</text:p>
      <text:p text:style-name="P168">The Lord also said to Moses:</text:p>
      <text:p text:style-name="ppBibleBookName">Deuteronomy 18</text:p>
      <text:p text:style-name="ppBibleQuote"><text:span text:style-name="T142">18</text:span><text:span text:style-name="T125"> </text:span>I will raise them up a Prophet from among their brethren, like unto you, and will put my words in His mouth; and He shall speak unto them all that I shall command Him.</text:p>
      <text:p text:style-name="ppBibleQuote"><text:soft-page-break/><text:span text:style-name="T142">19</text:span> And it shall come to pass, that whosoever will not hearken unto my words which He shall speak in my name, I will require it of <text:span text:style-name="T125">h</text:span>im.</text:p>
      <text:p text:style-name="P168">From this we see that the word of the Lord is of supreme authority. It is to be the judge in the last day. Therefore whatever is bound or loosed contrary to the word of the Lord, is not really bound or loosed, for it will be reversed in the judgment. Consequently we know that the binding and loosing that men do, that is to stand in heaven, is the binding or loosing that is done by the word of God through them. This is made more manifest by the words of the Lord to the young prophet Jeremiah.</text:p>
      <text:p text:style-name="P168">Jeremiah said that he could not speak because he was only a child.</text:p>
      <text:p text:style-name="ppBibleBookName">Jeremiah 1</text:p>
      <text:p text:style-name="ppBibleQuote"><text:span text:style-name="T142">7</text:span><text:span text:style-name="T143"> </text:span>But the Lord said unto me, Say not, I am a child; for you shall go to all that I shall send you, and whatsoever I command you, you shall speak.</text:p>
      <text:p text:style-name="P169"><text:span text:style-name="T142">9</text:span><text:span text:style-name="T125"> </text:span>Then the Lord put forth His hand, and touched my mouth. And the Lord said unto me, Behold, I have put my words in your mouth.</text:p>
      <text:p text:style-name="P169"><text:span text:style-name="T142">10</text:span> See, I have this day set you over the nations and over the kingdoms, to root out, and to pull down, and to destroy, and to throw down, to build.</text:p>
      <text:p text:style-name="P168">How was it that Jeremiah was set to do all this? It was by having the words of God in his mouth. What then was the power that was to pull down and to build up? It was the word of the Lord. The words of the Lord are found in the Bible, for the Bible itself is the word of the Lord. Therefore only as men have it dwelling in them, so that they speak it, and have all their acts perfectly in harmony with it, can they bind or loose anything. Thus we see that what is bound or loosed on earth is bound or loosed in heaven, only by the word of the Lord which is settled for ever in <text:soft-page-break/>heaven.<text:note text:id="ftn39" text:note-class="footnote"><text:note-citation>39</text:note-citation><text:note-body><text:p text:style-name="P170"><text:span text:style-name="T17">Psalm</text:span> 119:89.</text:p></text:note-body></text:note> Whatever is not in harmony with the word of God, is done against God, and therefore cannot stand.</text:p>
      <text:p text:style-name="P168">But the word of the Lord is pure, and must not be adulterated with human opinions. Men must not put their interpretation upon the Scriptures, or draw inferences from it, and then say that they are following the word. The word must be taken just as it reads, without addition or alteration. God has said just what He means, and we are not warranted in acting “according to our best judgment,” when we do not understand it in any given case. We must wait until we do understand it. Moreover we must remember that it is not permitted to the church to make precedent. It is the church’s duty to obey, and not to command.</text:p>
      <text:p text:style-name="ppBibleBookName">Ephesians 1</text:p>
      <text:p text:style-name="ppBibleQuote"><text:span text:style-name="T142">22</text:span><text:span text:style-name="T125"> [</text:span>Christ is<text:span text:style-name="T125">]</text:span> head over all things to the Church,</text:p>
      <text:p text:style-name="ppBibleBookName">Colossians 1</text:p>
      <text:p text:style-name="ppBibleQuote"><text:span text:style-name="T142">18</text:span><text:span text:style-name="T125"> ...</text:span>that in all things He might have the pre-eminence.</text:p>
      <text:p text:style-name="P168">The Holy Scriptures <text:span text:style-name="T125">are</text:span> sufficient to make a man…</text:p>
      <text:p text:style-name="ppBibleBookName">2 Timothy 3</text:p>
      <text:p text:style-name="ppBibleQuote"><text:span text:style-name="T142">17</text:span><text:span text:style-name="T125"> ...</text:span>perfect, thoroughly furnished unto all good works.</text:p>
      <text:p text:style-name="P168">Whatever the Lord wishes done He has placed in His word. Therefore if there ever should arise any case about which nothing can be found in the Bible, that would be sufficient evidence that nothing is to be done in that case.</text:p>
      <text:p text:style-name="ppMain"/>
      <text:list text:continue-numbering="true" text:style-name="ppChapterNumbering">
        <text:list-item>
          <text:h text:style-name="P64" text:outline-level="2"><text:bookmark-start text:name="__RefHeading___Toc5972_1507175235"/>Keeping the Church Pure<text:bookmark-end text:name="__RefHeading___Toc5972_1507175235"/></text:h>
        </text:list-item>
      </text:list>
      <text:p text:style-name="ppSmall">Present Truth, <text:span text:style-name="T70">August 31, 1893</text:span></text:p>
      <text:p text:style-name="P171">EVER since the days of the apostles, the great problem has been how to keep the church pure. The Inquisition was started for that purpose. True, the Inquisition itself was a grievous sin, yet there is no question but that the men who pushed it into operation were sincere in their zeal. Blind they were, because they took counsel of man instead of the word of God; but they were actuated by a sincere desire to rid the church of impurit<text:span text:style-name="T144">y</text:span>. Although religious persecution always calls into action the lawless elements, and gives wicked men an opportunity to earn a reputation for great piety while giving loose rein to their depraved natures, it is a fact that since the days of Saul of Tarsus until now, the originators of such persecution have been men of outwardly blameless lives, who have been actuated by a most sincere, although mistaken, zeal for the welfare of the church.</text:p>
      <text:p text:style-name="P172">The Bible does not leave us in darkness as to how the church is to be purified and kept pure. The following texts tell the whole story:</text:p>
      <text:p text:style-name="ppBibleBookName">1 Peter 1</text:p>
      <text:p text:style-name="ppBibleQuote"><text:span text:style-name="ppVerseNum"><text:span text:style-name="T144">22</text:span></text:span><text:span text:style-name="T144"> </text:span>Seeing you have purified your souls in obeying the truth through the Spirit unto unfeigned love of the brethren, see that you love one another with a pure heart fervently:</text:p>
      <text:p text:style-name="ppBibleQuote"><text:span text:style-name="ppVerseNum"><text:span text:style-name="T144">23</text:span></text:span> <text:span text:style-name="T144">B</text:span>eing born again, not of corruptible seed, but of incorruptible, by the word of God, which lives and abide<text:span text:style-name="T144">s</text:span> for ever.</text:p>
      <text:p text:style-name="ppBibleBookName">John 15</text:p>
      <text:p text:style-name="ppBibleQuote"><text:span text:style-name="ppVerseNum"><text:span text:style-name="T144">3</text:span></text:span><text:span text:style-name="T144"> </text:span>Now you are clean through the word which I have spoken unto you.</text:p>
      <text:p text:style-name="ppBibleBookName">Ephesians 5</text:p>
      <text:p text:style-name="ppBibleQuote"><text:span text:style-name="ppVerseNum"><text:span text:style-name="T144">25</text:span></text:span><text:span text:style-name="T144"> </text:span>Husbands, love your wives, even as Christ also loved the church, and gave himself for it;</text:p>
      <text:p text:style-name="ppBibleQuote"><text:span text:style-name="ppVerseNum"><text:span text:style-name="T144">26</text:span></text:span> <text:span text:style-name="T144">T</text:span>hat He might sanctify and cleanse it with the washing of water by the word,</text:p>
      <text:p text:style-name="ppBibleQuote"><text:soft-page-break/><text:span text:style-name="ppVerseNum"><text:span text:style-name="T144">27</text:span></text:span> <text:span text:style-name="T144">T</text:span>hat He might present it to himself a glorious church, not having spot, or wrinkle, or any such thing; but that it should be holy and without blemish.</text:p>
      <text:p text:style-name="ppMain">The word of God, then, is to purify the church and to keep it pure. Nothing else can. When all the members of the church let the word of Christ dwell in them richly in all wisdom,<text:note text:id="ftn40" text:note-class="footnote"><text:note-citation>40</text:note-citation><text:note-body><text:p text:style-name="Footnote"><text:span text:style-name="T17">Col</text:span><text:span text:style-name="T145">ossians</text:span> <text:span text:style-name="T144">3:</text:span>10.</text:p></text:note-body></text:note> and do nothing without the clearest warrant from the word of God, there will be no trouble. And no one is absolved from strictly following the word, because some others, or even the majority, are indifferent to its instructions. On the contrary there is then the more necessity for being loyal.</text:p>
      <text:p text:style-name="P172">Let us now read the specific instruction which Christ has given for keeping the church pure.</text:p>
      <text:p text:style-name="ppBibleBookName">Matthew 18</text:p>
      <text:p text:style-name="P173"><text:span text:style-name="ppVerseNum"><text:span text:style-name="T144">10</text:span></text:span><text:span text:style-name="T144"> </text:span>Take heed that you despise not one of these little ones; for I say unto you, that in heaven their angels do always behold the face of my Father which is in heaven.</text:p>
      <text:p text:style-name="P173"><text:span text:style-name="ppVerseNum"><text:span text:style-name="T144">11</text:span></text:span> For the Son of man is come to save that which was lost.</text:p>
      <text:p text:style-name="P173"><text:span text:style-name="ppVerseNum"><text:span text:style-name="T144">12</text:span></text:span> How think you? if a man have a hundred sheep, and one of them be gone astray, does he not leave the ninety and nine, and goe<text:span text:style-name="T144">s</text:span> into the mountains, and seek<text:span text:style-name="T144">s</text:span> that which is gone astray?</text:p>
      <text:p text:style-name="P173"><text:span text:style-name="ppVerseNum"><text:span text:style-name="T144">13</text:span></text:span> And if so be that he find it, verily I say unto you, he rejoice<text:span text:style-name="T144">s</text:span> more of that sheep, than of the ninety and nine which went not astray.</text:p>
      <text:p text:style-name="P173"><text:span text:style-name="ppVerseNum"><text:span text:style-name="T144">14</text:span></text:span> Even so it is not the will of your Father which is in heaven, that one of these little ones should perish.</text:p>
      <text:p text:style-name="P172">This is a picture of Christ, whose whole life is devoted to the salvation of the erring, for He gave His life for them. He came not to condemn the world, but to save the world. And He says,</text:p>
      <text:p text:style-name="ppBibleBookName">John 20</text:p>
      <text:p text:style-name="ppBibleQuote"><text:span text:style-name="ppVerseNum"><text:span text:style-name="T144">21</text:span></text:span><text:span text:style-name="T144"> </text:span>As my Father has sent me, even so send I you.</text:p>
      <text:p text:style-name="P172">Therefore the whole duty of those who profess to be Christ’s is to seek to save the lost, and especially those of the flock of God, <text:soft-page-break/>who are wandering out of the way.<text:note text:id="ftn41" text:note-class="footnote"><text:note-citation>41</text:note-citation><text:note-body><text:p text:style-name="Footnote">See <text:span text:style-name="T17">Gal</text:span><text:span text:style-name="T145">atians</text:span> <text:span text:style-name="T144">6:</text:span>10.</text:p></text:note-body></text:note> And we are to seek to save them in His way; not by force, but by loving self-sacrifice.</text:p>
      <text:p text:style-name="ppMain"/>
      <text:list text:continue-numbering="true" text:style-name="ppChapterNumbering">
        <text:list-item>
          <text:h text:style-name="P174" text:outline-level="2"><text:bookmark-start text:name="__RefHeading___Toc5976_1507175235"/>Restoring the Erring<text:bookmark-end text:name="__RefHeading___Toc5976_1507175235"/></text:h>
        </text:list-item>
      </text:list>
      <text:p text:style-name="P175">Present Truth, <text:span text:style-name="T146">August 31, 1893</text:span></text:p>
      <text:p text:style-name="P176">Matthew 18</text:p>
      <text:p text:style-name="P177"><text:span text:style-name="ppVerseNum"><text:span text:style-name="T146">15</text:span></text:span><text:span text:style-name="T146"> </text:span>Moreover if <text:span text:style-name="T146">your</text:span> brother shall trespass against <text:span text:style-name="T146">you</text:span>, go and tell him his fault between <text:span text:style-name="T146">you</text:span> and him alone, if he shall hear <text:span text:style-name="T146">you</text:span>, <text:span text:style-name="T146">y</text:span>ou ha<text:span text:style-name="T146">ve</text:span> gained <text:span text:style-name="T146">your</text:span> brother.</text:p>
      <text:p text:style-name="ppMainFirstAfterSub">SOME ancient authorities omit “against <text:span text:style-name="T146">you</text:span>,” in this text. That this course is to be pursued in all cases, and not simply where a personal offen<text:span text:style-name="T146">s</text:span>e has been committed, is shown by:</text:p>
      <text:p text:style-name="P176">Gal<text:span text:style-name="T146">atians</text:span> <text:span text:style-name="T146">6</text:span></text:p>
      <text:p text:style-name="P177"><text:span text:style-name="ppVerseNum">1</text:span> Brethren, if a man be overtaken in a fault, y<text:span text:style-name="T146">ou</text:span> which are spiritual, restore such a one in the spirit of meekness; considering <text:span text:style-name="T146">your</text:span>self, lest <text:span text:style-name="T146">y</text:span>ou also be tempted.</text:p>
      <text:p text:style-name="P172">Self is not to appear in the transaction. The man is not to go to his brother because he has been injured, but because his brother’s course is injuring himself. He is to go to save his brother, and not to seek reparation for himself.</text:p>
      <text:p text:style-name="P172">Let it be remembered that as Christ “emptied himself<text:span text:style-name="T146">,”</text:span><text:span text:style-name="T146"><text:note text:id="ftn42" text:note-class="footnote"><text:note-citation>42</text:note-citation><text:note-body><text:p text:style-name="P178"><text:span text:style-name="T147">Philippians</text:span><text:span text:style-name="T146"> 2:7.</text:span></text:p></text:note-body></text:note></text:span> so His followers are to allow Him to take self away, so that He may appear. Whatever is different from Christ, is antichrist; Christ “pleased <text:span text:style-name="T17">not</text:span> himself<text:span text:style-name="T146">;”</text:span><text:span text:style-name="T146"><text:note text:id="ftn43" text:note-class="footnote"><text:note-citation>43</text:note-citation><text:note-body><text:p text:style-name="P178"><text:span text:style-name="T147">Romans</text:span><text:span text:style-name="T146"> 15:3.</text:span></text:p></text:note-body></text:note></text:span> therefore to be jealous for one’s own rights and feelings, is to manifest the spirit of antichrist.</text:p>
      <text:p text:style-name="P172">Is it any worse for a man to lie about us than it is for him to lie about our neighbor? Is it any worse for him to steal from us than it is for him to steal from our neighbor? Is it any worse for him to use any kind of violence toward us than it would be to do the same to any other men? Evidently not, yet self prompts the reply,</text:p>
      <text:p text:style-name="P179">“No; but it seems worse, because it hurts us worse.”</text:p>
      <text:p text:style-name="P172">Ah, but if self were gone, and Christ were in its place, it would not hurt us worse.</text:p>
      <text:p text:style-name="P176"><text:soft-page-break/>Romans 5</text:p>
      <text:p text:style-name="P177"><text:span text:style-name="ppVerseNum"><text:span text:style-name="T146">9</text:span></text:span><text:span text:style-name="T146"> </text:span>God commend<text:span text:style-name="T146">s</text:span> His love towards us in that while we were yet sinners, Christ died for us.</text:p>
      <text:p text:style-name="P172">When Christ was reviled, and slandered, and rudely treated, His only thought was of the injury which His tormentors were doing themselves. So if a man does wrong, we are to be moved with compassion for his infirmity; and our feelings are not to be affected at all by the fact that his enmity is directed to us personally. Therefore when the brother is in a fault, we are to go to him with a one thought of restoring him.</text:p>
      <text:h text:style-name="P180" text:outline-level="3"><text:bookmark-start text:name="__RefHeading___Toc10401_1164084263"/>A Real Revival<text:bookmark-end text:name="__RefHeading___Toc10401_1164084263"/></text:h>
      <text:p text:style-name="ppMainAfterSub">But who is to go? The answer is,</text:p>
      <text:p text:style-name="P176">Galatians 6</text:p>
      <text:p text:style-name="P177"><text:span text:style-name="ppVerseNum"><text:span text:style-name="T146">1</text:span></text:span><text:span text:style-name="T146"> </text:span>Y<text:span text:style-name="T146">ou</text:span> which are spiritual.</text:p>
      <text:p text:style-name="P172">All men are alike by nature. The sins which are committed by any person, are the outgrowth of the sinful nature that is common to all. Therefore when any sin comes to our notice, instead of producing disgust or contempt for the sinner, it should cause us to think,</text:p>
      <text:p text:style-name="P179">“That is a specimen of what I am by nature.”</text:p>
      <text:p text:style-name="P172">Therefore before we go to set that one right, we must be sure that we are spiritual, for if we are not, we are partakers with him in his sin, and cannot do him any good.</text:p>
      <text:p text:style-name="P181">Thus we see that the perception of a fault in another throws us right back on ourselves. If there is any feeling in us save such a burning love for the sinner as Christ himself had, then we may know that we are not spiritual, and that our first duty is to seek the Lord for ourselves. Perhaps by the time we have become spiritual, the offending brother will also be spiritual; or we may find out that what we thought was sin in him was only the reflection of our own selves.</text:p>
      <text:p text:style-name="ppQuote"><text:soft-page-break/><text:span text:style-name="T148">“But, </text:span><text:span text:style-name="T149">[</text:span><text:span text:style-name="T148">it is asked,</text:span><text:span text:style-name="T149">] i</text:span>f I do not think that I am spiritual, ought I not to tell somebody else who is spiritual, the elders or a committee, for instance, so that he may be helped at once?”</text:p>
      <text:p text:style-name="P172">The Lord says,</text:p>
      <text:p text:style-name="P179">“Go and tell <text:span text:style-name="T17">him</text:span>.”</text:p>
      <text:p text:style-name="P172">Tell whom? Tell the one who is in error. You dare not tell anybody else, for you have no warrant in Scripture to do so.</text:p>
      <text:p text:style-name="P179">“But perhaps he may go so far as to be irreclaimable before I get in a position to help him.”</text:p>
      <text:p text:style-name="P172">That is nothing to you; the Lord can take care of him without any of your unsanctified help. Everything that you do while not spiritual will only make the matter worse. Besides, if you fully reali<text:span text:style-name="T148">z</text:span>e that you are not spiritual, it need not take you an hour to become so; the Lord is not hard to find, since…</text:p>
      <text:p text:style-name="P176">Acts 17</text:p>
      <text:p text:style-name="P177"><text:span text:style-name="ppVerseNum"><text:span text:style-name="T150">27</text:span></text:span> He is not far from every one of us,</text:p>
      <text:p text:style-name="P172">–and He gives the Spirit freely to all who ask Him for it.</text:p>
      <text:p text:style-name="P176">Luke 11</text:p>
      <text:p text:style-name="P177"><text:span text:style-name="ppVerseNum">13</text:span> How much more shall your heavenly Father give the Holy Spirit to them that ask <text:span text:style-name="T149">H</text:span>im?</text:p>
      <text:p text:style-name="P176">1 Corinthians 2</text:p>
      <text:p text:style-name="P177"><text:span text:style-name="ppVerseNum">12</text:span> Now we have received, not the spirit of the world, but the spirit which is of God; that we might know the things that are freely given to us of God.</text:p>
      <text:p text:style-name="ppQuote">“But,…”</text:p>
      <text:p text:style-name="P181">–and it is astonishing how many exceptions we may find to the word of God,</text:p>
      <text:p text:style-name="P179">“...<text:span text:style-name="T149">i</text:span>f I know that some other person knows of the fault, may I not talk it over with him? Suppose everybody knows it; is it not then common property?”</text:p>
      <text:p text:style-name="P172"><text:soft-page-break/>What does the word say? “How <text:span text:style-name="T148">do you </text:span>read?”<text:note text:id="ftn44" text:note-class="footnote"><text:note-citation>44</text:note-citation><text:note-body><text:p text:style-name="P182"><text:span text:style-name="T17">Luke</text:span> 10:26.</text:p></text:note-body></text:note></text:p>
      <text:p text:style-name="P176">Matthew 18</text:p>
      <text:p text:style-name="P177"><text:span text:style-name="ppVerseNum"><text:span text:style-name="T146">15</text:span></text:span><text:span text:style-name="T146"> G</text:span>o and tell him his fault between <text:span text:style-name="T146">you</text:span> and <text:span text:style-name="T17">him alone</text:span>.</text:p>
      <text:p text:style-name="P172">That is definite, and should be sufficient. If all the members of the church were loyal to the word, and they would be if they were spiritual, and if one of the number committed a sin so that they all knew it, not one of them would speak to another about it, but each one would go to the offending one alone, and seek to reclaim him. And it would not be human effort, but it would be Christ himself working and speaking through them for the salvation of a soul in danger.</text:p>
      <text:p text:style-name="P172">See how wonderfully God has provided for the purification of His church. If one commits a sin, and all know it, then each one is driven at once to seek the Lord for himself, and no one may rest until he knows that Christ dwells in him. So that if men followed the word of God, a revival would be the first thing that would follow the commission of a grievous sin by any member. Is it not a simple yet most effective means? God forgive His people that it has been so little used.</text:p>
      <text:h text:style-name="P180" text:outline-level="3"><text:bookmark-start text:name="__RefHeading___Toc10403_1164084263"/>The Longsuffering <text:span text:style-name="T146">o</text:span>f Christ<text:bookmark-end text:name="__RefHeading___Toc10403_1164084263"/></text:h>
      <text:p text:style-name="P176">Matthew 18</text:p>
      <text:p text:style-name="P177"><text:span text:style-name="ppVerseNum">16</text:span> But if he will not hear <text:span text:style-name="T148">you</text:span>, then take with <text:span text:style-name="T148">yourself</text:span> one or two more, that in the mouth of two or three witnesses every word may be established.</text:p>
      <text:p text:style-name="P172">We may not talk with them about the matter, but take them along to assist in restoring the offender. And all must go…</text:p>
      <text:p text:style-name="P176">Galatians 6</text:p>
      <text:p text:style-name="P177"><text:span text:style-name="ppVerseNum"><text:span text:style-name="T150">1</text:span></text:span> ...in the spirit of meekness.</text:p>
      <text:p text:style-name="P172">But if the word of God is followed it will not be often that matters will come to this step. The erring one will listen to the voice of Christ, if that is the only voice that he hears. Remember also, <text:soft-page-break/>that once going to him, not to upbraid, but to pray with him and strengthen him, is not sufficient. The Lord says,</text:p>
      <text:p text:style-name="P176">Romans 10</text:p>
      <text:p text:style-name="P177"><text:span text:style-name="ppVerseNum"><text:span text:style-name="T148">21</text:span></text:span><text:span text:style-name="T148"> </text:span>All day long I have stretched forth <text:span text:style-name="T148">m</text:span>y hands unto a disobedient and gainsaying people.</text:p>
      <text:p text:style-name="P172">The longsuffering of God bore with men one hundred and twenty years in the days of Noah.<text:note text:id="ftn45" text:note-class="footnote"><text:note-citation>45</text:note-citation><text:note-body><text:p text:style-name="P178"><text:span text:style-name="T17">1 Peter</text:span> <text:span text:style-name="T148">3:</text:span>20.</text:p></text:note-body></text:note> Christ bears long with us, and does not upbraid us, and we ought to learn from Him how to be patient with the erring.</text:p>
      <text:p text:style-name="P181">Suppose a case where all know of the sin, yet all are so loyal to the word that no one will speak of it to any but to the sinner. If there are forty who know of it, and, after they have sought the Lord, each one goes alone to labor for the one in fault, as Christ would, who can imagine the effect upon his heart? It would be melted unless it had become exceedingly hard.</text:p>
      <text:p text:style-name="P181">Such cases there may be.</text:p>
      <text:p text:style-name="P176">Matthew 18</text:p>
      <text:p text:style-name="P177"><text:span text:style-name="ppVerseNum"><text:span text:style-name="T148">17</text:span></text:span><text:span text:style-name="T148"> A</text:span>nd if he shall neglect to hear them, tell it unto the church; but if he neglect<text:span text:style-name="T148">s</text:span> to hear the church, let him be unto <text:span text:style-name="T148">you</text:span> as a heathen man and a publican.</text:p>
      <text:p text:style-name="P172">One or several have been to him alone. Then three or four have gone together. And how have they gone?</text:p>
      <text:p text:style-name="P176">Galatians 6</text:p>
      <text:p text:style-name="P177"><text:span text:style-name="ppVerseNum"><text:span text:style-name="T150">1</text:span></text:span> ...<text:span text:style-name="T150">i</text:span>n the spirit of meekness.</text:p>
      <text:p text:style-name="P172">Whom have they represented? None but Christ. Whose words have been spoken? Only the words of the Lord. What has been the sole object? To restore the offender to Christ. As God was in Christ reconciling the world unto himself, so Christ has been in His servants reconciling the sinner to himself.</text:p>
      <text:p text:style-name="P176"><text:soft-page-break/>2 Corinthians 5</text:p>
      <text:p text:style-name="P177"><text:span text:style-name="ppVerseNum"><text:span text:style-name="T148">20</text:span></text:span><text:span text:style-name="T148"> </text:span>As though God did beseech you by us; we pray you in Christ’s stead, be reconciled to God.</text:p>
      <text:p text:style-name="P172">Then how is it when it comes before the church? Just the same. One alone tried to reclaim the sinner. Then several together labored for <text:span text:style-name="T150">h</text:span>im. And now the whole body is to seek to save him, only as Christ would. It is impossible that he should be brought before the church for trial, as before a court, because a trial always implies a judge and a possible condemnation. But the church is for the purpose of representing Christ to the world, and...</text:p>
      <text:p text:style-name="P176">John 3</text:p>
      <text:p text:style-name="P177"><text:span text:style-name="ppVerseNum"><text:span text:style-name="T150">17</text:span></text:span> God sent not His Son into the world to condemn the world, but to save the world.</text:p>
      <text:p text:style-name="P183">Christ refused to judge when He was on earth,<text:note text:id="ftn46" text:note-class="footnote"><text:note-citation>46</text:note-citation><text:note-body><text:p text:style-name="Footnote"><text:span text:style-name="T151">Luke</text:span><text:span text:style-name="T150"> 12:14.</text:span></text:p></text:note-body></text:note> and is not yet sitting in judgment; therefore the church cannot sit as a court without accusing the Lord of neglect of duty.</text:p>
      <text:p text:style-name="P183">All the church, then,<text:span text:style-name="T148">—</text:span>the body of Christ,</text:p>
      <text:p text:style-name="P176">Ephesians 1</text:p>
      <text:p text:style-name="P177"><text:span text:style-name="ppVerseNum"><text:span text:style-name="T150">23</text:span></text:span><text:span text:style-name="T150"> ...</text:span>the ful<text:span text:style-name="T148">l</text:span>ness of Him that fill<text:span text:style-name="T148">s</text:span> all in all,</text:p>
      <text:p text:style-name="P172">–is aroused for the restoration of one diseased member. It is as though God himself did beseech the erring one, for He does do it through His church. He who resists that appeal is not resisting men but God, because self has not appeared; only the word of God has spoken all the way through. What then?</text:p>
      <text:p text:style-name="P176">Matthew 18</text:p>
      <text:p text:style-name="P177"><text:span text:style-name="ppVerseNum"><text:span text:style-name="T148">17</text:span></text:span><text:span text:style-name="T148"> </text:span>But if he neglects to hear the church, let him be unto <text:span text:style-name="T148">you</text:span> as a heathen man and a publican.</text:p>
      <text:p text:style-name="P172">All has been done that can be done, and now “let him be.” The church has cleared itself from all complicity with the sin, and is pure, because their obstinate one in rejecting the word of the <text:soft-page-break/>Lord, has rejected the Lord himself, and consequently is no longer a member of His body. Yet he is not to be treated as an enemy, for the heathen and the publicans are to be loved and labored for.</text:p>
      <text:p text:style-name="P172">Now we can see how it is that whatever shall be bound or loosed on earth shall likewise be bound or loosed in heaven. It is not because heaven has pledged itself to abide by every decision of man, but because the word that is settled in heaven,<text:note text:id="ftn47" text:note-class="footnote"><text:note-citation>47</text:note-citation><text:note-body><text:p text:style-name="Footnote"><text:span text:style-name="T151">Psalm</text:span><text:span text:style-name="T150"> 119:89.</text:span></text:p></text:note-body></text:note> and which alone binds and lo<text:span text:style-name="T148">o</text:span>ses,<text:note text:id="ftn48" text:note-class="footnote"><text:note-citation>48</text:note-citation><text:note-body><text:p text:style-name="Footnote"><text:span text:style-name="T151">Matthew</text:span><text:span text:style-name="T150"> 16:19, 18:18.</text:span></text:p></text:note-body></text:note> has been allowed free course on earth. Other points in this same line will be noticed in other articles. But studying the Divine model, we know how to detect and avoid error. If we know what constitutes the true church of Christ, and how it acts, we shall know the characteristics of apostasy.</text:p>
      <text:p text:style-name="P172"/>
      <text:p text:style-name="P184"/>
      <text:list text:continue-numbering="true" text:style-name="ppChapterNumbering">
        <text:list-item>
          <text:h text:style-name="P64" text:outline-level="2"><text:bookmark-start text:name="__RefHeading___Toc6018_1507175235"/>Man’s Authority<text:bookmark-end text:name="__RefHeading___Toc6018_1507175235"/></text:h>
        </text:list-item>
      </text:list>
      <text:p text:style-name="ppSmall">Present Truth, <text:span text:style-name="T70">May 17, 1894</text:span></text:p>
      <text:p text:style-name="P185">IN AN address on obedience to authority Mr. Croke Robinson, a London priest, said to his audience,</text:p>
      <text:p text:style-name="ppQuote">“Wives obey your husbands, and husbands make your wives obey. Let it be done kindly but firmly.”</text:p>
      <text:p text:style-name="P186">No doubt he meant all right, but a priest could not be expected to know very much about the exercise of the husband’s authority. The end he has in view is not to be gained if attempted as bluntly as he puts it in his address. It makes all the difference in the world how the authority is asserted. The Apostle Paul gives the counsel in much better form, saying,</text:p>
      <text:p text:style-name="ppBibleBookName">Colossians 3</text:p>
      <text:p text:style-name="ppBibleQuote"><text:span text:style-name="ppVerseNum"><text:span text:style-name="T152">18</text:span></text:span><text:span text:style-name="T152"> </text:span>Wives, submit yourselves unto your own husbands, as <text:span text:style-name="T152">it is fit in</text:span> the Lord.</text:p>
      <text:p text:style-name="ppBibleQuote"><text:span text:style-name="ppVerseNum"><text:span text:style-name="T152">19</text:span></text:span> Husbands, love your wives, and be not bitter against them.</text:p>
      <text:p text:style-name="P186">Too many men read their commission about as the priest put it—“make your wives obey”—and become petty tyrants over the home, rather than husbands, or “housebands,” as the word signifies.</text:p>
      <text:p text:style-name="ppMain"/>
      <text:list text:continue-numbering="true" text:style-name="ppChapterNumbering">
        <text:list-item>
          <text:h text:style-name="P64" text:outline-level="2"><text:bookmark-start text:name="__RefHeading___Toc6032_1507175235"/>Receiving Reproof<text:bookmark-end text:name="__RefHeading___Toc6032_1507175235"/></text:h>
        </text:list-item>
      </text:list>
      <text:p text:style-name="ppSmall">Present Truth, <text:span text:style-name="T60">October 4, 1894</text:span></text:p>
      <text:p text:style-name="P79">IN THE Bible we read much about the danger of scorning and rejecting reproof.</text:p>
      <text:p text:style-name="ppBibleBookName">Proverbs 15</text:p>
      <text:p text:style-name="ppBibleQuote"><text:span text:style-name="T153">10</text:span><text:span text:style-name="T60"> </text:span>He that hate<text:span text:style-name="T60">s</text:span> reproof shall die.</text:p>
      <text:p text:style-name="ppBibleQuote"><text:span text:style-name="T153">32</text:span><text:span text:style-name="T60"> </text:span>He that refuse<text:span text:style-name="T60">s</text:span> instruction [or correction] despise<text:span text:style-name="T60">s</text:span> his own soul.</text:p>
      <text:p text:style-name="ppMain">We naturally think that we are doing exceedingly well to receive patiently reproofs that we know we deserve; but we feel that we have a right to reject reproofs that seem to us uncalled for. This is thought to be only the manifestation of a proper spirit of self-respect. But when we do so, we are likely to deprive ourselves of much necessary and wholesome warning; for we are most commonly blind to our own failings, so that we usually think reproof unnecessary. The wise man is he who receives all reproof with meekness. The reproof that we think least deserved may really be the most needed. By accepting all reproof without gainsaying, we run no risk of losing valuable instruction.</text:p>
      <text:p text:style-name="P187">If perchance a reproof should be undeserved, then we ought to be able to endure it the better. A man was bitterly complaining that he had been accused of gross misconduct, of which he was entirely innocent. He thought that a man had a right to feel indignant when accused falsely.</text:p>
      <text:p text:style-name="ppQuote">“Well, <text:span text:style-name="T154">[</text:span>said one to him,<text:span text:style-name="T154">]</text:span> would you feel better if the charges were true?”</text:p>
      <text:p text:style-name="P187">This put the matter in a different light, and made him more contented. We do well to remember <text:span text:style-name="T155">Matthew</text:span><text:span text:style-name="T154"> 5:11-12</text:span>:</text:p>
      <text:p text:style-name="ppBibleBookName">Matt<text:span text:style-name="T156">hew</text:span> 5</text:p>
      <text:p text:style-name="ppBibleQuote"><text:span text:style-name="ppVerseNum">11</text:span> Blessed are y<text:span text:style-name="T156">ou</text:span>, when men shall revile you, and persecute you, and shall say all manner of evil against you falsely, for my sake.</text:p>
      <text:p text:style-name="ppBibleQuote"><text:soft-page-break/><text:span text:style-name="ppVerseNum">12</text:span> Rejoice, and be exceeding glad: for great is your reward in heaven: for so persecuted they the prophets which were before you.</text:p>
      <text:p text:style-name="ppMain"/>
      <text:list text:continue-numbering="true" text:style-name="ppChapterNumbering">
        <text:list-item>
          <text:h text:style-name="P64" text:outline-level="2"><text:bookmark-start text:name="__RefHeading___Toc6038_1507175235"/>Christianity for the Individual<text:bookmark-end text:name="__RefHeading___Toc6038_1507175235"/></text:h>
        </text:list-item>
      </text:list>
      <text:p text:style-name="ppSmall">Present Truth, <text:span text:style-name="T60">January 17, 1895</text:span></text:p>
      <text:p text:style-name="ppMainFirst">SINCE the religion of Jesus Christ has to do with the heart, the inner life and thought, of men, and not merely with outward acts, it is evident that it must deal with individuals, and not with masses. The following texts of Scripture plainly show this.</text:p>
      <text:p text:style-name="ppBibleBookName">Isaiah 55</text:p>
      <text:p text:style-name="ppBibleQuote"><text:span text:style-name="T153">1</text:span><text:span text:style-name="T60"> </text:span>Ho <text:span text:style-name="T17">every one</text:span> that thirsts, come to the waters; and he that has no money; come, buy and eat.</text:p>
      <text:p text:style-name="ppBibleBookName">Hebrews 2</text:p>
      <text:p text:style-name="ppBibleQuote"><text:span text:style-name="T153">9</text:span><text:span text:style-name="T60"> </text:span>We see Jesus...crowned with glory and honor; that He by the grace of God should taste death <text:span text:style-name="T17">for every man</text:span>.</text:p>
      <text:p text:style-name="ppBibleBookName">Mark 13</text:p>
      <text:p text:style-name="ppBibleQuote"><text:span text:style-name="T153">34</text:span><text:span text:style-name="T60"> </text:span>For the Son of man is as a man taking a far journey, who left his house, and gave authority to his servants, and <text:span text:style-name="T17">to every man</text:span> his work.</text:p>
      <text:p text:style-name="ppMain">Consequently the Lord says:</text:p>
      <text:p text:style-name="ppBibleBookName">Revelation 22</text:p>
      <text:p text:style-name="ppBibleQuote"><text:span text:style-name="T153">12</text:span><text:span text:style-name="T60"> </text:span>Behold, I come quickly; and my reward is with me, to give <text:span text:style-name="T17">every man</text:span> according as his work shall be.</text:p>
      <text:p text:style-name="P188">In order that we may properly carry on the work assigned,</text:p>
      <text:p text:style-name="ppBibleBookName">Ephesians 4</text:p>
      <text:p text:style-name="ppBibleQuote"><text:span text:style-name="T153">7</text:span><text:span text:style-name="T60"> </text:span><text:span text:style-name="T17">Unto every one of us</text:span> is given grace according to the measure of the gift of Christ.</text:p>
      <text:p text:style-name="P188">The Spirit distributes gifts for the work,</text:p>
      <text:p text:style-name="ppBibleBookName">1 Corinthians 12</text:p>
      <text:p text:style-name="ppBibleQuote"><text:span text:style-name="T153">11</text:span><text:span text:style-name="T60"> ...</text:span>dividing <text:span text:style-name="T17">to every man severally</text:span> as He will.</text:p>
      <text:p text:style-name="P188">For the manner in which men perform the work left them by the Lord, every man is responsible to God alone.</text:p>
      <text:p text:style-name="ppBibleBookName"><text:soft-page-break/>Romans 14</text:p>
      <text:p text:style-name="ppBibleQuote"><text:span text:style-name="T153">4</text:span><text:span text:style-name="T60"> </text:span>Who are you that judges another man’s servant? to his own Master he stands or fall<text:span text:style-name="T60">s</text:span>. Yea, he shall be h<text:span text:style-name="T60">e</text:span>ld up; for God is able to make him stand.</text:p>
      <text:p text:style-name="P188">The same principle applies also in matters of faith.</text:p>
      <text:p text:style-name="ppBibleQuoteNoHead"><text:span text:style-name="T153">5</text:span><text:span text:style-name="T60"> </text:span>Let <text:span text:style-name="T17">every man</text:span> be fully persuaded in his own mind.</text:p>
      <text:p text:style-name="ppBibleQuoteNoHead"><text:span text:style-name="T153">22</text:span><text:span text:style-name="T60"> </text:span>Ha<text:span text:style-name="T60">ve</text:span> you faith? have it to yourself before God.</text:p>
      <text:p text:style-name="P188">Jesus said,</text:p>
      <text:p text:style-name="ppBibleBookName">John 12</text:p>
      <text:p text:style-name="ppBibleQuote"><text:span text:style-name="T153">47</text:span><text:span text:style-name="T60"> </text:span>If any man hear my words, and believe not, I judge him not.</text:p>
      <text:p text:style-name="P189">Romans 14</text:p>
      <text:p text:style-name="ppBibleQuote"><text:span text:style-name="T153">12</text:span><text:span text:style-name="T60"> </text:span><text:span text:style-name="T17">Every one of us shall give account of himself</text:span> to God.</text:p>
      <text:p text:style-name="ppMain">Since no man can answer for another in the Judgment day, but each one must give account of himself, it is evident that no one can believe for another, or prescribe another’s belief. Each man stands accountable to God for himself, independently of priest or minister.</text:p>
      <text:p text:style-name="P187">It is further evident, also, that no man can be justified before God for believing something just because some other person does, even though that thing be true.</text:p>
      <text:p text:style-name="ppBibleBookName">Romans 10</text:p>
      <text:p text:style-name="ppBibleQuote"><text:span text:style-name="ppVerseNum"><text:span text:style-name="T156">10</text:span></text:span><text:span text:style-name="T156"> </text:span>With the heart man believes unto righteousness.</text:p>
      <text:p text:style-name="P187">Faith is the appropriation of the living presence and power of Christ, in His word. Accepting a theory merely, and that, too, on the authority of some other person, is no more like real faith, than taking food at another person’s hands and putting it in a safe place in the cupboard is like eating.</text:p>
      <text:p text:style-name="P187">Someone will ask,</text:p>
      <text:p text:style-name="ppQuote">“How about <text:span text:style-name="T17">hearing the church</text:span>, if each one is to decide his own faith and practice for himself? Is each individual to set himself and his ideas in opposition to the church?”</text:p>
      <text:p text:style-name="P187"><text:soft-page-break/>By no means. And this brings up a principle that is too often lost sight of. A few words may suffice to set it forth.</text:p>
      <text:p text:style-name="P187">First, let it be understood that “the church” is not a law-making body.</text:p>
      <text:p text:style-name="ppBibleBookName">James 4</text:p>
      <text:p text:style-name="ppBibleQuote"><text:span text:style-name="ppVerseNum"><text:span text:style-name="T156">12</text:span></text:span><text:span text:style-name="T156"> </text:span>There is one lawgiver,</text:p>
      <text:p text:style-name="ppMain">–and that is God. The church is composed of members who, although they have different offices and different work, are in their relation to God absolutely equal. The greatest minister, even though he was called Pope, has no more authority to lay down rules for faith and practice, than the poorest and most ignorant child, and a thousand men assembled in council, have no more authority in matters of faith than each man has individually. Truth rests on God’s word, and not in numbers or influence.</text:p>
      <text:p text:style-name="ppMain">That which is committed to the church is the word of God. This, and this alone, is to be spoken. This we are to hear. The fact that a number of men are agreed on a certain point, is no evidence that the thing is true. In a matter of faith, one hundred men are as likely to be wrong as one man is; and they are all sure to be wrong if they say anything aside from the word of God. Therefore if “the church” does not speak the word of God, it is no more to be listened to than is any individual.</text:p>
      <text:p text:style-name="ppMain">The “right of private interpretation” is not involved in this question. It is not a matter of interpretation, but of loyalty to the plain word of God. For one man to accept an interpretation of Scripture simply because another man says that it is correct, is to accept that other man as pope; but for each man to set his own judgment and authority against everybody else, and to interpret Scripture according to his own judgment, is to make himself a pope, and that is no better. What then shall we do? Accept the Holy Spirit, the divinely-appointed guide. The gift of the Holy Spirit is <text:span text:style-name="T139">given </text:span>to every man, to guide him individually into all the truth, which is the pure word of God.</text:p>
      <text:p text:style-name="P187"><text:soft-page-break/>The Spirit will not lead a man to set himself in opposition to his brethren. He will take the word of God just as it reads, and humbly rest upon it. If all in the church do the same, there will be perfect unanimity because the word says the same thing to every man. But if his brethren do not the same, he will not fight them, nor create a rebellion. The child of God will never resist authority. He will hold to the truth, and if the “authority,” whether it be the Church or the State, condemns him, he will submit to the condemnation and punishment, yet not compromising the truth. In this way he will be a true follower of the Master,</text:p>
      <text:p text:style-name="ppBibleBookName">1 Peter 2</text:p>
      <text:p text:style-name="ppBibleQuote"><text:span text:style-name="ppVerseNum"><text:span text:style-name="T156">23</text:span></text:span><text:span text:style-name="T156"> W</text:span>ho, when He was reviled, reviled not again; when He suffered, He threatened not; but committed himself to Him that judge<text:span text:style-name="T60">s</text:span> righteously;</text:p>
      <text:p text:style-name="P187">–yet who never swerved in His steadfast witness to the truth.</text:p>
      <text:p text:style-name="ppMain"/>
      <text:list text:continue-numbering="true" text:style-name="ppChapterNumbering">
        <text:list-item>
          <text:h text:style-name="P190" text:outline-level="2"><text:bookmark-start text:name="__RefHeading___Toc36992_4285442925"/>Binding and Lo<text:span text:style-name="T139">o</text:span>sing <text:span text:style-name="T139">(1895)</text:span><text:bookmark-end text:name="__RefHeading___Toc36992_4285442925"/></text:h>
        </text:list-item>
      </text:list>
      <text:p text:style-name="P191">Present Truth, <text:span text:style-name="T157">May 30, 1895</text:span></text:p>
      <text:p text:style-name="P192">READERS of the <text:span text:style-name="T158">Present Truth</text:span> cannot have failed to notice at various times within the past few months certain statements quoted from prominent ministers concerning the origin of Sunday observance in the church. Invariably the statement is that there is no word of Holy Scripture warranting the change from the seventh to the first day of the week, but that “the church” has made the change of its own authority. This admission we have from both Churchmen and Nonconformists. All agree that the change was effected by the church in the face of the commandment, and of even the example of Christ; yet of course they all claim that the church was fully warranted in its course.</text:p>
      <text:p text:style-name="ppMain">This makes it necessary to consider the authority which the church has. Where did the church get this authority? Was it from the Lord? or was it self-assumed? But before we take up this question, we ought to consider briefly <text:span text:style-name="T73">what the church is.</text:span></text:p>
      <text:h text:style-name="P193" text:outline-level="3"><text:bookmark-start text:name="__RefHeading___Toc16261_1829129825"/>What <text:span text:style-name="T157">t</text:span>he Church Is<text:bookmark-end text:name="__RefHeading___Toc16261_1829129825"/></text:h>
      <text:p text:style-name="P194">This can be settled in a few words. We are told that God gave Christ to be…</text:p>
      <text:p text:style-name="ppBibleBookName">Ephesians 1</text:p>
      <text:p text:style-name="ppBibleQuote"><text:span text:style-name="ppVerseNum"><text:span text:style-name="T73">22</text:span></text:span><text:span text:style-name="T73"> </text:span>Head over all things to the church,</text:p>
      <text:p text:style-name="ppBibleQuote"><text:span text:style-name="ppVerseNum"><text:span text:style-name="T73">23</text:span></text:span> <text:span text:style-name="T73">W</text:span>hich is His body.</text:p>
      <text:p text:style-name="P91">Also that,</text:p>
      <text:p text:style-name="ppBibleBookName">Colossians 1</text:p>
      <text:p text:style-name="ppBibleQuote"><text:span text:style-name="ppVerseNum"><text:span text:style-name="T73">18</text:span></text:span><text:span text:style-name="T73"> </text:span>He is the Head of the body, the church.</text:p>
      <text:p text:style-name="P195">Of whom is this body composed? This question may also be answered in a few words.</text:p>
      <text:p text:style-name="ppBibleBookName">1 Corinthians 12</text:p>
      <text:p text:style-name="ppBibleQuote"><text:span text:style-name="ppVerseNum"><text:span text:style-name="T73">12</text:span></text:span><text:span text:style-name="T73"> </text:span>For as the body is one, and has many members, and all the members of that one body, being many, are one body; so also is Christ.</text:p>
      <text:p text:style-name="ppBibleQuote"><text:soft-page-break/><text:span text:style-name="ppVerseNum"><text:span text:style-name="T73">13</text:span></text:span> For by one Spirit are we all baptized into one body, whether we be Jews or Gentiles, whether we bond or free.</text:p>
      <text:p text:style-name="ppBibleBookName">Galatians 3</text:p>
      <text:p text:style-name="ppBibleQuote"><text:span text:style-name="ppVerseNum"><text:span text:style-name="T73">27</text:span></text:span><text:span text:style-name="T73"> </text:span>For as many of you as have been baptized into Christ have put on Christ.</text:p>
      <text:p text:style-name="P196">This shows that the church of Christ is composed of all who are baptized into the body of Christ, that is, of all believers. It is not composed of the bishops alone, nor of the bishops and deacons, but of every believer, no matter what his position, for in the body of Christ…</text:p>
      <text:p text:style-name="ppBibleBookName">Colossians 3</text:p>
      <text:p text:style-name="ppBibleQuote"><text:span text:style-name="ppVerseNum"><text:span text:style-name="T139">11</text:span></text:span><text:span text:style-name="T139"> ...</text:span>there is neither Greek nor Jew, circumcision nor uncircumcision, Barbarian, Scythian, bond nor free; but Christ is all and in all.</text:p>
      <text:p text:style-name="P196">The fact that every member, however humble, is necessary to the composition of the church, is made still more emphatic in the following passage:</text:p>
      <text:p text:style-name="ppBibleBookName">1 Corinthians 12</text:p>
      <text:p text:style-name="P197"><text:span text:style-name="ppVerseNum">14</text:span> <text:span text:style-name="T159">For the body is not one member, but many.</text:span></text:p>
      <text:p text:style-name="P198"><text:span text:style-name="ppVerseNum"><text:span text:style-name="T139">15</text:span></text:span> If the foot shall say, Because I am not the hand, I am not of the body; is it therefore not of the body?</text:p>
      <text:p text:style-name="P198"><text:span text:style-name="ppVerseNum"><text:span text:style-name="T139">16</text:span></text:span> And if the ear shall say, Because I am not the eye, I am not of the body; is it therefore not of the body?</text:p>
      <text:p text:style-name="P198"><text:span text:style-name="ppVerseNum"><text:span text:style-name="T139">17</text:span></text:span> If the whole body were an eye, where were the hearing? If the whole were hearing, where were the smelling?</text:p>
      <text:p text:style-name="P198"><text:span text:style-name="ppVerseNum"><text:span text:style-name="T139">18</text:span></text:span> But now has God set the members every one of them in the body, as it has pleased Him.</text:p>
      <text:p text:style-name="P198"><text:span text:style-name="ppVerseNum"><text:span text:style-name="T139">19</text:span></text:span> And if they were all one member, where were the body?</text:p>
      <text:p text:style-name="P198"><text:span text:style-name="ppVerseNum"><text:span text:style-name="T139">20</text:span></text:span> But now are they many members, yet but one body.</text:p>
      <text:p text:style-name="P198"><text:span text:style-name="ppVerseNum"><text:span text:style-name="T139">21</text:span></text:span> And the eye cannot say unto the hand, I have no need of you; nor again the head to the feet, I have no need of you.</text:p>
      <text:p text:style-name="P198"><text:span text:style-name="ppVerseNum"><text:span text:style-name="T139">22</text:span></text:span> Nay, much more those members of the body, which seem to be more feeble, are necessary:</text:p>
      <text:p text:style-name="P198"><text:soft-page-break/><text:span text:style-name="ppVerseNum"><text:span text:style-name="T139">23</text:span></text:span> <text:span text:style-name="T139">A</text:span>nd those members of the body, which we think to be less honorable, upon these we bestow more abundant honor; and our uncomely parts have more abundant comeliness.</text:p>
      <text:p text:style-name="P198"><text:span text:style-name="ppVerseNum"><text:span text:style-name="T139">24</text:span></text:span> For...God has tempered the body together, having given more abundant honor to that part which lacked:</text:p>
      <text:p text:style-name="P198"><text:span text:style-name="ppVerseNum"><text:span text:style-name="T139">25</text:span></text:span> <text:span text:style-name="T139">T</text:span>hat there should be no schism [division] in the body; but that the members should have the same care one for another.</text:p>
      <text:p text:style-name="P199">The church of Christ, therefore, is composed of all the believers on earth. It is quite common for people to speak of “the church” as something apart from believers, and as being above them, and having power to enact laws for them. They speak of the laws of the church, and call the church “our mother,” as though the church were a person and entirely distinct from the people who compose it. But since the church is composed of men and women, and the most humble member is necessary, it follows that if the church makes laws it is simply a case of men deciding for themselves what they will do. To say that the church has authority to make laws for itself, is to say that men are their own masters, and are accountable to nobody but themselves.</text:p>
      <text:p text:style-name="P200">We have seen that every believer in Christ is necessary to the formation of the church. Of course the entire body of believers was never together at one time, and never will be until the Lord comes to gather them; but He has said,</text:p>
      <text:p text:style-name="ppBibleBookName">Matthew 18</text:p>
      <text:p text:style-name="ppBibleQuote"><text:span text:style-name="ppVerseNum"><text:span text:style-name="T160">20</text:span></text:span><text:span text:style-name="T160"> </text:span>Where two or three are gathered together in my name, there am I in the midst of them.</text:p>
      <text:p text:style-name="P200">This does not mean two or three officials, but any two or three who may be together in the name of Jesus. A company of bishops assembled together is no more the church than is a company of God-fearing farmers; and the one has no more authority than the other. This brings us to the consideration of <text:span text:style-name="T160">the authority of the church.</text:span></text:p>
      <text:h text:style-name="P193" text:outline-level="3"><text:bookmark-start text:name="__RefHeading___Toc16263_1829129825"/>The Authority <text:span text:style-name="T157">o</text:span>f <text:span text:style-name="T157">t</text:span>he Church<text:bookmark-end text:name="__RefHeading___Toc16263_1829129825"/></text:h>
      <text:p text:style-name="ppMainAfterSub">Here are the words of Christ upon this subject:</text:p>
      <text:p text:style-name="ppBibleBookName"><text:soft-page-break/>Matthew 18</text:p>
      <text:p text:style-name="ppBibleQuote"><text:span text:style-name="ppVerseNum"><text:span text:style-name="T160">15</text:span></text:span><text:span text:style-name="T160"> </text:span>If your brother shall trespass against you, go and tell him his fault between you and him alone; if he shall hear you, you have gained your brother.</text:p>
      <text:p text:style-name="ppBibleQuote"><text:span text:style-name="ppVerseNum"><text:span text:style-name="T160">16</text:span></text:span> But if he will not hear you, then take with you one or two more, that in the mouth of two or three witnesses every word may be established.</text:p>
      <text:p text:style-name="ppBibleQuote"><text:span text:style-name="ppVerseNum"><text:span text:style-name="T160">17</text:span></text:span> And if he shall neglect to hear them, tell it unto the church; but if he neglect to hear the church, let him be unto you as a heathen man and a publican.</text:p>
      <text:p text:style-name="ppBibleQuote"><text:span text:style-name="ppVerseNum"><text:span text:style-name="T160">18</text:span></text:span> Verily I say unto you, Whatsoever you shall bind on earth shall be bound in heaven; and whatsoever you shall loose on earth shall be loosed in heaven.</text:p>
      <text:p text:style-name="P200">And then follows the statement already quoted, that where two or three are gathered together in the name of Jesus, there He is in the midst of them; showing that for all practical purposes two or three persons gathered together in the name of Jesus are a church, capable of speaking with as much authority as the entire body of believers; and that authority is the authority of heaven.</text:p>
      <text:p text:style-name="P200">Now the only question that can possibly arise is this,</text:p>
      <text:p text:style-name="ppQuote">“Did the Lord pledge himself to ratify and abide by any and every act of any company of men calling themselves a church?”</text:p>
      <text:p text:style-name="P200">There can be but one answer to this question. There is no person on earth who would claim or even admit that everything that has ever been done by men professing to act in the capacity of the church of Christ, has been sanctioned in heaven; for not only have different bodies been in direct opposition, but the same body of men has often passed contradictory measures.</text:p>
      <text:p text:style-name="P199">What then are the conditions under which that which is bound on earth will be bound in heaven?</text:p>
      <text:h text:style-name="P193" text:outline-level="3"><text:bookmark-start text:name="__RefHeading___Toc16265_1829129825"/>In <text:span text:style-name="T157">t</text:span>he Name <text:span text:style-name="T157">o</text:span>f Jesus<text:bookmark-end text:name="__RefHeading___Toc16265_1829129825"/></text:h>
      <text:p text:style-name="ppMainAfterSub">The first is that the company, whether large or small, shall be gathered together <text:span text:style-name="T160">in the name of Jesus. </text:span>This means simply that they shall be indeed a Church of Christ—members of His body. <text:soft-page-break/>This is evident from the fact that the church is the body of Christ, and people become members of it by baptism;<text:note text:id="ftn49" text:note-class="footnote"><text:note-citation>49</text:note-citation><text:note-body><text:p text:style-name="Footnote">See <text:span text:style-name="T17">1 Cor</text:span><text:span text:style-name="T161">inthians</text:span> 12:13; <text:span text:style-name="T17">Galatians</text:span> 3:27, which have already been quoted.</text:p></text:note-body></text:note> and further that those who are thus baptized into Christ are baptized into the name of the Son, as well as that of the Father and of the Holy Ghost.<text:note text:id="ftn50" text:note-class="footnote"><text:note-citation>50</text:note-citation><text:note-body><text:p text:style-name="Footnote"><text:span text:style-name="T17">Matt</text:span><text:span text:style-name="T161">hew</text:span> 18:19.</text:p></text:note-body></text:note> To be assembled in the name of Jesus, therefore, is to be assembled in humble subjection to Him as the only Head of the church, and the only one having authority to issue commands to it.</text:p>
      <text:p text:style-name="P200">When the Apostle Paul was performing wonderful miracles by the name of Jesus, certain exorcists…</text:p>
      <text:p text:style-name="ppBibleBookName">Acts 19</text:p>
      <text:p text:style-name="ppBibleQuote"><text:span text:style-name="ppVerseNum"><text:span text:style-name="T160">13</text:span></text:span><text:span text:style-name="T160"> ...</text:span>took upon them to call over them which had evil spirits the name of the Lord Jesus, saying, We adjure you by Jesus whom Paul preache<text:span text:style-name="T160">s</text:span>.</text:p>
      <text:p text:style-name="P200">The result of this was disastrous to the exorcists, for the evil spirits overcame them instead of all obeying them. Even so it needs something more than the repetition of the name of the Lord Jesus, to show that people are gathered in His name. What more is needed is shown by the Saviour’s words:</text:p>
      <text:p text:style-name="ppBibleBookName">Luke 6</text:p>
      <text:p text:style-name="ppBibleQuote"><text:span text:style-name="ppVerseNum"><text:span text:style-name="T160">46</text:span></text:span><text:span text:style-name="T160"> </text:span>Why call you me, Lord, Lord, and do not the things which I say.</text:p>
      <text:p text:style-name="P200">The Psalmist said, by the Spirit,</text:p>
      <text:p text:style-name="ppBibleBookName">Psalm 138</text:p>
      <text:p text:style-name="ppBibleQuote"><text:span text:style-name="ppVerseNum"><text:span text:style-name="T160">2</text:span></text:span><text:span text:style-name="T160"> </text:span>You have magnified <text:span text:style-name="T160">y</text:span>our Word above all <text:span text:style-name="T160">y</text:span>our name.</text:p>
      <text:p text:style-name="P200">A company therefore which ignores the Word of the Lord cannot by any possibility be assembled in His name.</text:p>
      <text:p text:style-name="ppBibleBookName">Matthew 10</text:p>
      <text:p text:style-name="ppBibleQuote"><text:span text:style-name="ppVerseNum"><text:span text:style-name="T160">24</text:span></text:span><text:span text:style-name="T160"> </text:span>The disciple is not above his Master nor the servant above his Lord.</text:p>
      <text:p text:style-name="P200"><text:soft-page-break/>The body is not above its head. When the body refuses to act in harmony with the head, it is evidence of most serious disease. It shows that the connection is broken or greatly impaired. So when the church takes upon itself to speak and act contrary to the directions of the Head of the church, it shows that it has separated from Him, and is becoming joined to antichrist. Jesus said,</text:p>
      <text:p text:style-name="ppBibleBookName">Matthew 12</text:p>
      <text:p text:style-name="ppBibleQuote"><text:span text:style-name="ppVerseNum"><text:span text:style-name="T160">30</text:span></text:span><text:span text:style-name="T160"> </text:span>He that is not with me is against me.</text:p>
      <text:p text:style-name="P200">It must be evident that when any body calling itself a church speaks and acts contrary to the words and example of the Lord, it is not controlled and directed by…</text:p>
      <text:p text:style-name="ppBibleBookName">Colossians 1</text:p>
      <text:p text:style-name="ppBibleQuote"><text:span text:style-name="ppVerseNum"><text:span text:style-name="T160">18</text:span></text:span> ...the Head of the body, the church,</text:p>
      <text:p text:style-name="P200">–and that since it has no authority to use His name, its decrees are not recognized in heaven, except as they are put down as transgressions of the third commandment. For the Scriptures make it very evident that things bound or loosed on earth are bound or loosed in heaven only when <text:span text:style-name="T160">done by God’s Word.</text:span></text:p>
      <text:h text:style-name="P193" text:outline-level="3"><text:bookmark-start text:name="__RefHeading___Toc16267_1829129825"/>Done <text:span text:style-name="T157">b</text:span>y God’s Word<text:bookmark-end text:name="__RefHeading___Toc16267_1829129825"/></text:h>
      <text:p text:style-name="P201">In the first place, we have the example of Christ, the Head of the church. He said:</text:p>
      <text:p text:style-name="ppBibleBookName">John 12</text:p>
      <text:p text:style-name="ppBibleQuote"><text:span text:style-name="ppVerseNum"><text:span text:style-name="T162">49</text:span></text:span><text:span text:style-name="T162"> </text:span>I have not spoken of myself; but the Father which sent me, He gave me a commandment what I should say, and what I should speak.</text:p>
      <text:p text:style-name="ppBibleQuote"><text:span text:style-name="ppVerseNum"><text:span text:style-name="T162">50</text:span></text:span> And I know that His commandment is life everlasting; whatsoever I speak therefore, even as the Father said unto me, so I speak.</text:p>
      <text:p text:style-name="P202">Again, He said:</text:p>
      <text:p text:style-name="ppBibleBookName">John 8</text:p>
      <text:p text:style-name="ppBibleQuote"><text:span text:style-name="ppVerseNum"><text:span text:style-name="T162">28</text:span></text:span><text:span text:style-name="T162"> </text:span>I do nothing of myself; but as my Father has taught me, I speak these things.</text:p>
      <text:p text:style-name="P202"><text:soft-page-break/>And again:</text:p>
      <text:p text:style-name="ppBibleBookName">John 14</text:p>
      <text:p text:style-name="ppBibleQuote"><text:span text:style-name="ppVerseNum"><text:span text:style-name="T162">10</text:span></text:span><text:span text:style-name="T162"> </text:span>The words that I speak unto you, I speak not of myself; but the Father that dwell<text:span text:style-name="T162">s</text:span> in me, He doe<text:span text:style-name="T162">s</text:span> the works.</text:p>
      <text:p text:style-name="P199">Since even Christ, when on earth as man, did not speak or act by His own authority, it is evident that whoever presumes to speak or act by his own authority is not a follower of Christ. And this is just as true of any body of men as it is of a single individual. The word “heretic” means “one who chooses for himself.” Whoever, therefore, presumes to speak from himself, and to act by his own authority, is a heretic; and when any body, no matter how great in numbers, presumes to choose its own way, regardless of God’s Word, that body is heretical. It may constitute the vast majority, but that makes no difference, since the standard is not man, but Christ and His Word.</text:p>
      <text:p text:style-name="P199">The work that Christ did by this word was to set at liberty those that were bound. One instance of this is recorded in <text:span text:style-name="T17">Luke</text:span> 13:11-13. Another is found in <text:span text:style-name="T17">Luke</text:span> 5:18-26. There are scores of others, but everything was done by the power of the word of God. Even He came not in His own name, but in the name of the Father.<text:note text:id="ftn51" text:note-class="footnote"><text:note-citation>51</text:note-citation><text:note-body><text:p text:style-name="Footnote"><text:span text:style-name="T163">S</text:span>ee <text:span text:style-name="T17">John</text:span> 5:43.</text:p></text:note-body></text:note></text:p>
      <text:p text:style-name="P203">When Christ spoke to the disciples, saying that whatsoever they should bind or loose on earth should be bound or loosed in heaven, it was not the first time that such power had been given to men. One notable instance is recorded in:</text:p>
      <text:p text:style-name="ppBibleBookName">1 Kings 17</text:p>
      <text:p text:style-name="ppBibleQuote"><text:span text:style-name="ppVerseNum">1</text:span> And Elisha the Tishbite, who was of the inhabitants of Gilead, said unto Ahab, As the Lord God of Israel live<text:span text:style-name="T164">s</text:span>, before whom I stand, there shall not be rain nor dew these years, but by my word.</text:p>
      <text:p text:style-name="P203">But Elijah did not speak thus of his own authority.</text:p>
      <text:p text:style-name="ppBibleBookName"><text:soft-page-break/>1 Kings 18</text:p>
      <text:p text:style-name="ppBibleQuote"><text:span text:style-name="ppVerseNum"><text:span text:style-name="T164">1</text:span></text:span><text:span text:style-name="T164"> </text:span>And it came to pass after many days, that the word of the Lord came to Elijah in the third year, saying, Go, show yourself to Ahab; and I will send rain upon the earth.</text:p>
      <text:p text:style-name="P203">If Elijah was only God’s mouthpiece; his word was simply the word which God had previously spoken.</text:p>
      <text:p text:style-name="P203">To Jeremiah God said,</text:p>
      <text:p text:style-name="ppBibleBookName">Jeremiah 1</text:p>
      <text:p text:style-name="ppBibleQuote"><text:span text:style-name="ppVerseNum"><text:span text:style-name="T164">10</text:span></text:span><text:span text:style-name="T164"> </text:span>See, I have set you this day over the nations and over the kingdoms, to root out, and to pull down, and to destroy, and to throw down, to build, and to plant.</text:p>
      <text:p text:style-name="P203">That was wonderful power and authority to be given to one person who was moreover but a child. But how was it? Simply in this way: God had just said to him,</text:p>
      <text:p text:style-name="ppBibleQuoteNoHead"><text:span text:style-name="ppVerseNum"><text:span text:style-name="T164">9</text:span></text:span><text:span text:style-name="T164"> </text:span>Behold, I have put my words in your mouth.</text:p>
      <text:p text:style-name="P203">He was to speak only what God commanded him,<text:note text:id="ftn52" text:note-class="footnote"><text:note-citation>52</text:note-citation><text:note-body><text:p text:style-name="Footnote">Verse 7.</text:p></text:note-body></text:note> and to…</text:p>
      <text:p text:style-name="ppBibleBookName">Jeremiah 26</text:p>
      <text:p text:style-name="ppBibleQuote"><text:span text:style-name="ppVerseNum"><text:span text:style-name="T164">2</text:span></text:span><text:span text:style-name="T164"> ...</text:span>diminish not a word.</text:p>
      <text:p text:style-name="P203">It was this word that was to tear down and to build up,</text:p>
      <text:p text:style-name="ppBibleBookName">Hebrews 4</text:p>
      <text:p text:style-name="ppBibleQuote"><text:span text:style-name="ppVerseNum"><text:span text:style-name="T164">12</text:span></text:span><text:span text:style-name="T164"> For t</text:span>he Word of God is quick, and powerful.</text:p>
      <text:h text:style-name="P193" text:outline-level="3"><text:bookmark-start text:name="__RefHeading___Toc16269_1829129825"/>As <text:span text:style-name="T157">t</text:span>he Oracles <text:span text:style-name="T157">o</text:span>f God<text:bookmark-end text:name="__RefHeading___Toc16269_1829129825"/></text:h>
      <text:p text:style-name="P204">It was in connection with the instruction about dealing with the erring, that Jesus said to His disciples,</text:p>
      <text:p text:style-name="ppBibleBookName">Matthew 18</text:p>
      <text:p text:style-name="ppBibleQuote"><text:span text:style-name="ppVerseNum"><text:span text:style-name="T164">18</text:span></text:span><text:span text:style-name="T164"> </text:span>Whatsoever you shall bind on earth shall be bound in heaven,...</text:p>
      <text:p text:style-name="P205">If a brother commits a trespass, he is first to be visited by one, for the purpose of regaining him; if this fails he is to be visited by two or three, for the same purpose; and this failing, the whole <text:soft-page-break/>church is to take up his case. Notice however, by comparing verses 16 and 18, that even the two or three brethren have the power to bind or lo<text:span text:style-name="T164">o</text:span>se.</text:p>
      <text:p text:style-name="P203">Notice the further instruction, implied in this passage, but plainly stated in <text:span text:style-name="T17">Galatians</text:span> 6:1:</text:p>
      <text:p text:style-name="ppBibleBookName">Galatians 6</text:p>
      <text:p text:style-name="ppBibleQuote"><text:span text:style-name="ppVerseNum"><text:span text:style-name="T164">1</text:span></text:span><text:span text:style-name="T164"> </text:span>Brethren, if a man be overtaken in a fault, <text:span text:style-name="T17">you which are spiritual, restore such a one</text:span> in the spirit of meekness.</text:p>
      <text:p text:style-name="P203">Who are spiritual? It is they who are in harmony with the law of God:</text:p>
      <text:p text:style-name="ppBibleBookName">Romans 7</text:p>
      <text:p text:style-name="ppBibleQuote"><text:span text:style-name="ppVerseNum"><text:span text:style-name="T164">14</text:span></text:span><text:span text:style-name="T164"> F</text:span>or we know that the law is spiritual.</text:p>
      <text:p text:style-name="P203">Therefore it is evident that those who deal with the erring brother are to use only the word of God, and not their own words.</text:p>
      <text:p text:style-name="P203">What else could we expect, since they are to reclaim a sinner, and…</text:p>
      <text:p text:style-name="ppBibleBookName">1 John 5</text:p>
      <text:p text:style-name="ppBibleQuote"><text:span text:style-name="ppVerseNum"><text:span text:style-name="T164">4</text:span></text:span><text:span text:style-name="T164"> ...</text:span>sin is the transgression of the law.</text:p>
      <text:p text:style-name="P203">It is by the law that men are to be judged,<text:note text:id="ftn53" text:note-class="footnote"><text:note-citation>53</text:note-citation><text:note-body><text:p text:style-name="Footnote"><text:span text:style-name="T17">Romans</text:span> 2:12.</text:p></text:note-body></text:note> so that to keep it is the whole duty of man,<text:note text:id="ftn54" text:note-class="footnote"><text:note-citation>54</text:note-citation><text:note-body><text:p text:style-name="Footnote"><text:span text:style-name="T17">Eccl</text:span><text:span text:style-name="T165">esiastes</text:span> 12:13-14.</text:p></text:note-body></text:note> and therefore those who have erred from it must be brought back into harmony with it. Those who do this work of reclaiming the lost are fulfilling the law of Christ, who gave himself for the church,</text:p>
      <text:p text:style-name="ppBibleBookName">Ephesians 5</text:p>
      <text:p text:style-name="ppBibleQuote"><text:span text:style-name="ppVerseNum"><text:span text:style-name="T164">26</text:span></text:span><text:span text:style-name="T164"> T</text:span>hat He might sanctify and cleanse it with the washing of water by the Word.</text:p>
      <text:p text:style-name="P203">Therefore if any man speak, he is to speak only…</text:p>
      <text:p text:style-name="ppBibleBookName"><text:soft-page-break/>1 Peter 4</text:p>
      <text:p text:style-name="ppBibleQuote"><text:span text:style-name="ppVerseNum"><text:span text:style-name="T164">11</text:span></text:span> ...as the oracles of God.</text:p>
      <text:p text:style-name="P203">The Word of God is settled for ever in heaven.<text:note text:id="ftn55" text:note-class="footnote"><text:note-citation>55</text:note-citation><text:note-body><text:p text:style-name="Footnote"><text:span text:style-name="T17">Psalm</text:span> 119:89.</text:p></text:note-body></text:note></text:p>
      <text:p text:style-name="ppBibleBookName">Luke 16</text:p>
      <text:p text:style-name="ppBibleQuote"><text:span text:style-name="ppVerseNum"><text:span text:style-name="T164">17</text:span></text:span><text:span text:style-name="T164"> </text:span>It is easier for heaven and earth to pass, than one tittle of the law to fail.</text:p>
      <text:p text:style-name="P203">It lo<text:span text:style-name="T164">o</text:span>ses the bonds of the believing captive, and appoints the presumptuous rebel to his place of bondage under chains of darkness. So those who speak only the words of God may be sure that their words are as fixed as heaven itself.</text:p>
      <text:p text:style-name="P199">This is why the words of two or three have as much authority as the words of as many hundreds. The Word of God is just as powerful in the mouth of two men as in the mouth of two hundred. It is why it makes no difference whether those men are bishops or bricklayers; for the Word of God has the same authority in the mouth of one as of another. And it is why ten thousand learned men speaking their own words have infinitely less power to bind or lose than two or three poor, unlearned men, who speak only God’s words. Some men may have more knowledge of the Word than others; but the authority is not from man or from any number of men, but only from God’s Word.</text:p>
      <text:p text:style-name="P203">The Word of God is everything; men are nothing, except as created by it.</text:p>
      <text:p text:style-name="ppBibleBookName">Isaiah 40</text:p>
      <text:p text:style-name="P206"><text:span text:style-name="ppVerseNum"><text:span text:style-name="T164">6</text:span></text:span><text:span text:style-name="T164"> </text:span>All flesh is grass;…</text:p>
      <text:p text:style-name="ppBibleQuote"><text:span text:style-name="ppVerseNum"><text:span text:style-name="T166">7</text:span></text:span><text:span text:style-name="T166"> T</text:span>he grass <text:span text:style-name="T167">withers</text:span>, the flowers fade<text:span text:style-name="T167">s</text:span>; but the Word of our God shall stand for ever.</text:p>
      <text:p text:style-name="P199">And so we come to the conclusion of the whole matter. Since Christ is the Head of the church, and the only guide of the body; since even He spoke only the words given Him by the Father, who made Him the Head of the church; since the word that He <text:soft-page-break/>spoke is the word, and the only word that He gave to the church;<text:note text:id="ftn56" text:note-class="footnote"><text:note-citation>56</text:note-citation><text:note-body><text:p text:style-name="Footnote"><text:span text:style-name="T17">John</text:span> 17:14.</text:p></text:note-body></text:note> since the body that acts contrary to the head shows that it is disconnected from the head; and since Jesus declared that those who are not with Him are against Him;—since all this is so, and since it is confessed that “the church” took upon itself to substitute the observance of Sunday for the observance of the Sabbath, without the slightest Scriptural warrant, it follows that it was the act of antichrist, and is a mark of apostasy from Christ; and that it is not recognized in heaven except by way of condemnation.</text:p>
      <text:p text:style-name="P199"/>
      <text:list text:continue-numbering="true" text:style-name="ppChapterNumbering">
        <text:list-item>
          <text:h text:style-name="P64" text:outline-level="2"><text:bookmark-start text:name="__RefHeading___Toc6084_1507175235"/><text:span text:style-name="T74">A</text:span> Lesson in Ruling<text:bookmark-end text:name="__RefHeading___Toc6084_1507175235"/></text:h>
        </text:list-item>
      </text:list>
      <text:p text:style-name="ppSmall">Present Truth, March 18, 1897</text:p>
      <text:p text:style-name="ppBibleBookName">Micah 5</text:p>
      <text:p text:style-name="ppBibleQuote"><text:span text:style-name="T78">2</text:span><text:span text:style-name="T74"> </text:span>You, Bethlehem Ephratah, though you be little among the thousands of Judah, yet out of you shall He come forth unto me that is to be Ruler of Israel.</text:p>
      <text:p text:style-name="ppMainFirstAfterSub">COMPARE this with <text:span text:style-name="T17">Matt</text:span><text:span text:style-name="T75">hew</text:span> 2:6, where it is quoted, and note the margin which is closer to the original:</text:p>
      <text:p text:style-name="ppBibleBookName">Matthew 2</text:p>
      <text:p text:style-name="ppBibleQuote"><text:span text:style-name="T78">6</text:span><text:span text:style-name="T74"> </text:span>You Bethlehem, in the land of Judah, are not the least among the princes of Juda; for out of you shall come a Governor, that shall <text:span text:style-name="T80">rule [margin: “</text:span>feed”<text:span text:style-name="T80">]</text:span> my people Israel.</text:p>
      <text:p text:style-name="P97">This is the Holy Spirit’s definition of the work of a true ruler or governor. We find it not in the nations of earth, nor in the apostate church, where the princes of the people…</text:p>
      <text:p text:style-name="ppBibleBookName">Matthew 20</text:p>
      <text:p text:style-name="ppBibleQuote"><text:span text:style-name="T79">25</text:span><text:span text:style-name="T80"> </text:span>...exercise dominion over them, and they that are great exercise authority over them,</text:p>
      <text:p text:style-name="P97">–but we do find it among the real followers of Christ, where greatness is according to the amount of service.</text:p>
      <text:p text:style-name="P97">The Danish version, following the original more closely than the English, has it:</text:p>
      <text:p text:style-name="ppQuote">“<text:span text:style-name="T80">O</text:span>ut of you shall go a Prince who shall be my people Israel’s Shepherd.”</text:p>
      <text:p text:style-name="P97">This agrees with the marginal reading of our common version, for the duty of a shepherd is to feed the flock. But mark this, that the Ruler of Israel is the Shepherd of Israel; His work as Ruler of the people is to feed them.</text:p>
      <text:p text:style-name="P97">See how beautifully this thought of a Shepherd-King is expressed in <text:span text:style-name="T168">Isaiah</text:span><text:span text:style-name="T169"> 40:10-11:</text:span></text:p>
      <text:p text:style-name="ppBibleBookName"><text:soft-page-break/>Isa<text:span text:style-name="T80">iah</text:span> 40</text:p>
      <text:p text:style-name="ppBibleQuote"><text:span text:style-name="T23">10</text:span> Behold, the Lord God will come with strong hand, and His arm shall rule for Him; behold, His reward is with Him, His work before Him.</text:p>
      <text:p text:style-name="ppBibleQuote"><text:span text:style-name="T23">11</text:span> He shall feed His flock like a shepherd; He shall gather the lambs with His arm, and carry them in His bosom, and shall gently lead those that are with young.</text:p>
      <text:p text:style-name="P97">This is the only kind of ruling that the Lord sanctions in His church. In <text:span text:style-name="T17">Heb</text:span><text:span text:style-name="T170">rews</text:span> <text:span text:style-name="T80">13 </text:span>we read the exhortation,</text:p>
      <text:p text:style-name="ppBibleBookName">Hebrews 13</text:p>
      <text:p text:style-name="ppBibleQuote"><text:span text:style-name="T79">17</text:span><text:span text:style-name="T80"> </text:span>Obey them that have the rule over you.</text:p>
      <text:p text:style-name="P97"><text:span text:style-name="T80">B</text:span>ut here again we may learn from the margin that these rulers are guides—those who direct the people in the right way, as a shepherd. Christ is…</text:p>
      <text:p text:style-name="ppBibleBookName">Daniel 8</text:p>
      <text:p text:style-name="ppBibleQuote"><text:span text:style-name="T79">25</text:span><text:span text:style-name="T80"> ...</text:span>the Prince of princes,</text:p>
      <text:p text:style-name="P97">–the Ruler over all. He leads His people, however, and does not drive them. He leads them where they will find food and safety.</text:p>
      <text:p text:style-name="P97">This thought is emphasi<text:span text:style-name="T171">z</text:span>ed by the fact that Christ as Ruler comes out of Bethlehem. Bethlehem, literally, is the “House of Bread.” Out of the house of bread comes the Ruler, whose work is to feed the people. How significant! More than this, He himself is the Bread of Life. In the house of God there is always an abundance of…</text:p>
      <text:p text:style-name="ppBibleBookName">Revelation 2</text:p>
      <text:p text:style-name="ppBibleQuote"><text:span text:style-name="T79">17</text:span><text:span text:style-name="T80"> ...</text:span>the hidden manna,</text:p>
      <text:p text:style-name="P97">–enough and to spare. Here is a lesson for all who are in positions of authority in the church. Their work is to take the Bread of Life from the House of Bread, to feed upon it themselves, and then feed the people with it. When they do this their authority will be recognized by the people, even if questioned by the scribes and Pharisees.</text:p>
      <text:list text:continue-numbering="true" text:style-name="ppChapterNumbering">
        <text:list-item>
          <text:h text:style-name="P207" text:outline-level="2"><text:bookmark-start text:name="__RefHeading___Toc19394_2388560082"/>Discussion on Organization<text:bookmark-end text:name="__RefHeading___Toc19394_2388560082"/></text:h>
        </text:list-item>
      </text:list>
      <text:p text:style-name="P208">1899 General Conference Daily Bulletin, February 26, 1899</text:p>
      <text:p text:style-name="P209">Sixteenth Meeting, Thursday, 3 PM, February 23</text:p>
      <text:p text:style-name="P210">E. J. Waggoner &amp; W. W. Prescott (main speakers)</text:p>
      <text:p text:style-name="P211"><text:span text:style-name="T172">[</text:span><text:span text:style-name="T173">C. H. Jones</text:span><text:span text:style-name="T172">]</text:span><text:span text:style-name="T173">: Mr. Chairman, before taking up this report, I would like to say just a word. It does seem to me that it would be a wise step this afternoon to spend a few moments in considering some of the underlying principles of organization, as brought out in the word of God. I believe that we all want to know the Lord’s will in regard to these matters. I also believe that as we come down nearer to the time of the second coming of Christ, we shall have less use for constitutions and by-laws and resolutions. I believe that we should all be taught by </text:span><text:span text:style-name="T174">H</text:span><text:span text:style-name="T173">im. In behalf of the Committee on Plans and Resolutions, I move that Brother Waggoner and Professor Prescott talk to us a little while on organization.</text:span></text:p>
      <text:p text:style-name="P212">The motion was seconded by Elder Morrison, and carried.</text:p>
      <text:h text:style-name="P213" text:outline-level="4">[E. J. Waggoner leads out]</text:h>
      <text:p text:style-name="P214">WHILE I have not anything to say as to just what you should do, it seems to me that before we consider directly the question of organization, we would clear the atmosphere a little if we should spend a few moments considering what we should not do. You have the report before you. I do not mean to say that you should not adopt any of those resolutions, or anything of that kind. You remember that yesterday, when there was some talk about boards, there was a sort of feeling,</text:p>
      <text:p text:style-name="P215">“Now we must grip things, because we must organize; we believe in organization.”</text:p>
      <text:p text:style-name="P216">And yet you have before you what might be said to be recommendations for a radical change. Almost all, when those recommendations were read, acted as if they thought,</text:p>
      <text:p text:style-name="P215">“Now that means something: that is a change.”</text:p>
      <text:p text:style-name="P217">I want to read a short extract from a letter recently received. Here is the statement:</text:p>
      <text:p text:style-name="P215"><text:soft-page-break/>“Our present form of church government, which I hope at some time will be changed.”</text:p>
      <text:p text:style-name="P217">Here is another expression about the “necessity of modifying the form of our church government.” Still another:</text:p>
      <text:p text:style-name="P215">“Our churches are dying for the want of more liberty.”</text:p>
      <text:p text:style-name="P217">All this may be true enough; I might say that one recommendation of the letter was that the General Conference Committee ought to be abolished, also the district superintendents.</text:p>
      <text:p text:style-name="P217">As I have considered these statements and recommendations, and then have remembered how sensitive a good many were for fear that disorganization was coming in, it has occurred to me that if only a person would keep saying,</text:p>
      <text:p text:style-name="P215">“Organization, organization, organization,”</text:p>
      <text:p text:style-name="P217">–and insist and reiterate that he believes in organization, and perhaps become a little “stiff” in some things, he might disorganize all he pleased, and tear everything to pieces; and everything would be all right. But if a man having a different reputation, who was known to have been wrong at some time on organization, should say one tenth of that, everything would go to pieces.</text:p>
      <text:p text:style-name="P216"><text:span text:style-name="T173">Let me make a confession. I made it in the last General Conference, and I will make it here. I received a </text:span><text:span text:style-name="T175">Testimony</text:span><text:span text:style-name="T173"> several years ago stating that I had said things that ought not to be said. That was true.</text:span></text:p>
      <text:p text:style-name="P215"><text:span text:style-name="T176">[</text:span><text:span text:style-name="T173">A. F. Ballenger</text:span><text:span text:style-name="T176">]</text:span><text:span text:style-name="T173">: About organization?</text:span></text:p>
      <text:p text:style-name="P216"><text:span text:style-name="T173">I acknowledged it at the time, and I acknowledge it now. I stopped that thing just then. As Brother Jones said in the last conference, when a man gets a reproof from the Lord, and puts himself right in the line of that reproof, the Lord puts him out of the way of it. You may hammer him as much as you have a mind to, and he is not hurt; for he is not there. So I have not been touched; for I am a most hearty believer in organization. This is the only </text:span><text:soft-page-break/><text:span text:style-name="T173">time I have said it, and I will not say it again; for if you do not believe it now, it will not be of any use for me to repeat it.</text:span></text:p>
      <text:p text:style-name="P217">Light has come to us showing that things are wrong. We want them right. The same thing came two years ago. We wanted to be right then, but we did not get any nearer right than we are now. In fact, we are worse off now than we were then. Now what is the trouble? You will remember that it was stated then,</text:p>
      <text:p text:style-name="P215">“Reproofs have been given.”</text:p>
      <text:p text:style-name="P217">They were accepted, and the Lord forgave us. But if I were to undertake to navigate a steamboat across the Atlantic Ocean, I should probably run down half a dozen vessels in New York harbor, the first thing, and then run the boat into the mud. Then I would be very sorry, and would confess that I had made a mistake; but that confession would not enable me to run the boat successfully. If I run that boat further, I must learn navigation.</text:p>
      <text:p text:style-name="P217">That is just where we are now. We all recognize that we have made mistakes; but that does not enable us to do the thing right. We must learn better; we must learn how to do it.</text:p>
      <text:p text:style-name="P217">Perhaps some of the brethren here thought I would undertake to give you a nice plan, that you could follow, and make everything run along harmoniously,—a complete, systematic organization. But I will not do that. In the first place, I do not know enough to make such a plan; and in the second place, I would not give it to you if I could. Then what would we do? Let us find what the Lord says about the matter:</text:p>
      <text:p text:style-name="P218">Psalm 1</text:p>
      <text:p text:style-name="P219"><text:span text:style-name="ppVerseNum"><text:span text:style-name="T177">1</text:span></text:span><text:span text:style-name="T177"> </text:span>Blessed is the man that walk<text:span text:style-name="T177">s</text:span> not in the counsel of the ungodly, nor stand<text:span text:style-name="T177">s</text:span> in the way of sinners, nor sit<text:span text:style-name="T177">s</text:span> in the seat of the scornful.</text:p>
      <text:p text:style-name="P219"><text:span text:style-name="ppVerseNum"><text:span text:style-name="T177">2</text:span></text:span> But his delight is in the law of the Lord; and in <text:span text:style-name="T177">H</text:span>is law do<text:span text:style-name="T177">es</text:span> he meditate day and night.</text:p>
      <text:p text:style-name="P219"><text:span text:style-name="ppVerseNum"><text:span text:style-name="T177">3</text:span></text:span> And he shall be like a tree planted by the rivers of water, that bring<text:span text:style-name="T177">s</text:span> forth his fruit in his season; his leaf also shall not wither; and whatsoever he doe<text:span text:style-name="T177">s</text:span> shall prosper.</text:p>
      <text:p text:style-name="P216"><text:soft-page-break/><text:span text:style-name="T173">Now that is a blessed thing. It is a wonderfully comprehensive promise,—“whatsoever he doe</text:span><text:span text:style-name="T178">s</text:span><text:span text:style-name="T173"> shall prosper.” And it does not make any difference what that man is called, or what he has been: “whatsoever he doe</text:span><text:span text:style-name="T176">s</text:span><text:span text:style-name="T173"> shall prosper.” And this same thing that has been spoken for the man, applies to every individual who puts himself into that same place; and if they all were to come together, and walk together, then whatsoever they do would prosper. It must be so; and that is the picture of the church. The church is the “called out.” But whenever there are any called out, someone must make the call. Those who are called out will come to the place whence the call sounds. Then if people are called out, and they all repair to the place whence comes the call, then they are together in one body. This body is Christ, and </text:span><text:span text:style-name="T179">H</text:span><text:span text:style-name="T173">e is the head. The individual is the type of the whole church.</text:span></text:p>
      <text:p text:style-name="P217">We read a text or two.</text:p>
      <text:p text:style-name="P218">Ephesians 2</text:p>
      <text:p text:style-name="P219"><text:span text:style-name="ppVerseNum">20</text:span> [You] are built upon the foundation of the apostles and prophets, Jesus Christ himself being the chief cornerstone;</text:p>
      <text:p text:style-name="P219"><text:span text:style-name="ppVerseNum"><text:span text:style-name="T180">21</text:span></text:span> <text:span text:style-name="T180">I</text:span>n whom all the building fitly framed together grows...</text:p>
      <text:p text:style-name="P216">W<text:span text:style-name="T173">hat does the building do? It grows. Of course we use that term technically; we say that a building is growing very fast; yet a man’s building does not grow in the same way that God’s building grows. How does a man’s building grow? It grows by the addition of one brick to another, until the building is complete. But that is not the way the Lord’s building grows, as we shall see.</text:span></text:p>
      <text:p text:style-name="P220"><text:span text:style-name="ppVerseNum"><text:span text:style-name="T180">21</text:span></text:span><text:span text:style-name="T180"> </text:span>In whom all the building fitly framed together grow<text:span text:style-name="T180">s</text:span> unto an holy temple in the Lord.</text:p>
      <text:p text:style-name="P217">In whom? Christ.</text:p>
      <text:p text:style-name="P220"><text:span text:style-name="ppVerseNum"><text:span text:style-name="T180">22</text:span></text:span><text:span text:style-name="T180"> </text:span>In whom y<text:span text:style-name="T180">ou</text:span> also are buil<text:span text:style-name="T180">t</text:span> together for a habitation of God through the Spirit.</text:p>
      <text:p text:style-name="P217">But you know the word of the Lord to every individual is,</text:p>
      <text:p text:style-name="P218"><text:soft-page-break/>1 Corinthians 6</text:p>
      <text:p text:style-name="P219"><text:span text:style-name="ppVerseNum"><text:span text:style-name="T180">19</text:span></text:span><text:span text:style-name="T180"> </text:span>Know y<text:span text:style-name="T180">ou</text:span> not that your body is the temple of the Holy Ghost which is in you, which y<text:span text:style-name="T180">ou</text:span> have of God, and y<text:span text:style-name="T180">ou</text:span> are not your own?</text:p>
      <text:p text:style-name="P219"><text:span text:style-name="ppVerseNum"><text:span text:style-name="T180">20</text:span></text:span><text:span text:style-name="T180"> ...t</text:span>herefore glorify God in your body, and in your spirit, which are God’s.</text:p>
      <text:p text:style-name="P217">That is, Christ speaks to the individual member, and says,</text:p>
      <text:p text:style-name="P215">“You are the temple of the Holy Ghost.”</text:p>
      <text:p text:style-name="P217">How is it that they altogether may be the temple of the Holy Ghost, the temple of God? Because the same one who dwells in <text:span text:style-name="T181">H</text:span>is fullness in each individual dwells in <text:span text:style-name="T181">H</text:span>is fullness in them all combined.</text:p>
      <text:p text:style-name="P216"><text:span text:style-name="T173">Now take another text in </text:span><text:span text:style-name="T175">Colossians</text:span><text:span text:style-name="T173">, the </text:span><text:span text:style-name="T182">2</text:span><text:span text:style-name="T183">nd</text:span><text:span text:style-name="T173"> chapter:</text:span></text:p>
      <text:p text:style-name="P218">Colossians 2</text:p>
      <text:p text:style-name="P219"><text:span text:style-name="ppVerseNum"><text:span text:style-name="T181">18</text:span></text:span><text:span text:style-name="T181"> </text:span>Let no man beguile you of your reward in a voluntary humility and worshiping of angels, intruding into those things which he ha<text:span text:style-name="T181">s</text:span> not seen, vainly puffed up by his fleshly mind,</text:p>
      <text:p text:style-name="P219"><text:span text:style-name="ppVerseNum"><text:span text:style-name="T181">19</text:span></text:span> <text:span text:style-name="T181">A</text:span>nd not holding the Head, from which all the body by joints and bands having nourishment ministered, and knit together, increase<text:span text:style-name="T181">s</text:span> with the increase of God.</text:p>
      <text:p text:style-name="P217">Here is the same thing—the body—just the same as in the <text:span text:style-name="T181">2</text:span><text:span text:style-name="T23">nd </text:span>chapter of <text:span text:style-name="T17">Ephesians</text:span>. In <text:span text:style-name="T17">Ephesians</text:span> it is a building that is growing; in <text:span text:style-name="T17">Colossians</text:span> it is a body, knit together with joints and sinews; and it grows. Now these two figures: in this one you have the house that is growing up; in the other you have a body that is united together.</text:p>
      <text:p text:style-name="P216"><text:span text:style-name="T173">In </text:span><text:span text:style-name="T175">Col</text:span><text:span text:style-name="T184">ossians</text:span><text:span text:style-name="T173"> 2:6-7, we have the two figures joined in one:</text:span></text:p>
      <text:p text:style-name="P218">Colossians 2</text:p>
      <text:p text:style-name="P219"><text:span text:style-name="ppVerseNum"><text:span text:style-name="T181">6</text:span></text:span><text:span text:style-name="T181"> </text:span>As y<text:span text:style-name="T181">ou</text:span> have therefore received Christ Jesus the Lord, so walk in <text:span text:style-name="T181">H</text:span>im:</text:p>
      <text:p text:style-name="P219"><text:span text:style-name="ppVerseNum"><text:span text:style-name="T181">7</text:span></text:span> <text:span text:style-name="T181">R</text:span>ooted and built up in <text:span text:style-name="T181">H</text:span>im, and stablished in the faith, as y<text:span text:style-name="T181">ou</text:span> have been taught, abounding therein with thanksgiving.</text:p>
      <text:p text:style-name="P217"><text:soft-page-break/>Now what do you have? The church as a house, for a habitation of God. But it is a house that grows, because it is a body that is knit together with joints and bands, and it has nourishment ministered from the Head, supplied by the Head. It is rooted as a tree, and built up to make a beautiful house. In other words, it is a living house; for coming unto Christ, the Living Stone,</text:p>
      <text:p text:style-name="P218">1 Peter 2</text:p>
      <text:p text:style-name="P219"><text:span text:style-name="ppVerseNum"><text:span text:style-name="T181">5</text:span></text:span><text:span text:style-name="T181"> You</text:span> also, as lively stones, are built up a spiritual house.</text:p>
      <text:p text:style-name="P216"><text:span text:style-name="T173">So we find that on this foundation we are built for a habitation of God through the Spirit, </text:span><text:span text:style-name="T182">H</text:span><text:span text:style-name="T173">is only living foundation, and we become living stones; and then the house grows up like a tree.</text:span></text:p>
      <text:p text:style-name="P218">Psalm 1</text:p>
      <text:p text:style-name="P219"><text:span text:style-name="ppVerseNum"><text:span text:style-name="T181">3</text:span></text:span><text:span text:style-name="T181"> </text:span>He shall be like a tree.</text:p>
      <text:p text:style-name="P217">And the whole church will be like a tree, planted, growing up. Now that is simple enough. But in this, God is everything, and man is nothing. God can do what <text:span text:style-name="T181">H</text:span>e will with nothing. That is the whole of the third angel’s message in a nutshell. All flesh is grass; and any one who will take that can solve any problem that needs to be solved.</text:p>
      <text:p text:style-name="P217">Now let us consider a growing tree. How high are we going to have these trees grow? How large shall be the trunk of each tree? How many branches shall each tree have? How high from the ground shall the first branch come out? If we are going to have a tree grow, we must decide all these things. What is the proper number of branches for each tree? What is the standard for the diameter of the trunk? What is a good height for a tree to begin to put forth branches? Man shall be like a tree. What does a tree do? It grows; and it grows by what power? By the power of God.</text:p>
      <text:p text:style-name="P217">Now notice this statement:</text:p>
      <text:p text:style-name="P218">John 15</text:p>
      <text:p text:style-name="P219"><text:span text:style-name="ppVerseNum"><text:span text:style-name="T181">5</text:span></text:span><text:span text:style-name="T181"> </text:span>I am the vine; y<text:span text:style-name="T181">ou</text:span> are the branches.</text:p>
      <text:p text:style-name="P217"><text:soft-page-break/>And the Lord is the growth; <text:span text:style-name="T181">H</text:span>e gives the power of growth. Whatever that man does who is planted by the rivers of water, and meditates in the law of the Lord, shall prosper. The law of the Lord is <text:span text:style-name="T181">H</text:span>is word; but what is the word? His life. Then the law of the Lord is the life of God. God has but one law in the universe, and that law is wide enough to cover the animal and plant creation, and the stars as well. How long has <text:span text:style-name="T181">H</text:span>is law been in existence? As long as <text:span text:style-name="T181">H</text:span>e has. It is simply himself. He is the law. As we have Christ, the perfect law of liberty,</text:p>
      <text:p text:style-name="P218">James 1</text:p>
      <text:p text:style-name="P219"><text:span text:style-name="ppVerseNum"><text:span text:style-name="T181">25</text:span></text:span><text:span text:style-name="T181"> W</text:span>hoever looks into that perfect law of liberty, and continues therein,...that man shall be blessed in his deeds.</text:p>
      <text:p text:style-name="P217">This thing comes into organization; it is looking into the life of Christ.</text:p>
      <text:p text:style-name="P216"><text:span text:style-name="T173">We talk a good deal about the plan of salvation. It is a very common term. Yes, it is the plan of salvation. Did the Lord sit down and think it out? But there are people who need to be saved. What is the best way to get at that? Of course we understand that when </text:span><text:span text:style-name="T182">H</text:span><text:span text:style-name="T173">e decided, </text:span><text:span text:style-name="T182">H</text:span><text:span text:style-name="T173">e decided right, and </text:span><text:span text:style-name="T182">H</text:span><text:span text:style-name="T173">e did not make a mistake. Did </text:span><text:span text:style-name="T182">H</text:span><text:span text:style-name="T173">e ask,</text:span></text:p>
      <text:p text:style-name="P215">“In what way shall we do this?”</text:p>
      <text:p text:style-name="P217">No, indeed; <text:span text:style-name="T181">H</text:span>e is the plan, because <text:span text:style-name="T181">H</text:span>e is the salvation.</text:p>
      <text:p text:style-name="P218">Isaiah 12</text:p>
      <text:p text:style-name="P219"><text:span text:style-name="ppVerseNum"><text:span text:style-name="T181">2</text:span></text:span><text:span text:style-name="T181"> </text:span>Behold, God is my salvation.</text:p>
      <text:p text:style-name="P217">He did not sit down, think out something, lay it down, and say,</text:p>
      <text:p text:style-name="P215">“Now I have a good plan devised.”</text:p>
      <text:p text:style-name="P217">Things that are done that way always have to be amended and changed, because they are not got right the first time. But God did not do that way. He himself was the plan. The plan was <text:span text:style-name="T181">H</text:span>is life, and simply the development of <text:span text:style-name="T181">H</text:span>is life in every individual is salvation.</text:p>
      <text:p text:style-name="P216"><text:soft-page-break/><text:span text:style-name="T173">We have been studying health reform. It is all one question, whether you study health reform, education, or church organization. It all comes to one thing, because the one principle runs through it all. Let me tell you, it is all the same message that we have heard from the beginning,</text:span><text:span text:style-name="T176">—</text:span><text:span text:style-name="T173">justification by faith. That is the whole of it. We say we believe in justification by faith. Of course we do. Why, we all believe that, now. But do we? Oh, we have that written down, and we would resent any imputation of our disbelief in it. Do we not all believe in Christ? Yes, but do we?</text:span></text:p>
      <text:p text:style-name="P215">“As many as believed in <text:span text:style-name="T181">H</text:span>im, to them gave <text:span text:style-name="T181">H</text:span>e power to become the sons of God.”</text:p>
      <text:p text:style-name="P217">No; I did not quote that right.</text:p>
      <text:p text:style-name="P218">John 1</text:p>
      <text:p text:style-name="P219"><text:span text:style-name="ppVerseNum"><text:span text:style-name="T181">12</text:span></text:span><text:span text:style-name="T181"> </text:span>As many as received <text:span text:style-name="T181">H</text:span>im, to them gave <text:span text:style-name="T181">H</text:span>e power to become the sons of God, even to them that believe.</text:p>
      <text:p text:style-name="P217">What is believing in the Lord Jesus Christ, then? It is receiving <text:span text:style-name="T181">H</text:span>im. What use for me to say,</text:p>
      <text:p text:style-name="P215">“I believe in the Lord Jesus Christ,”</text:p>
      <text:p text:style-name="P217">–when I am doing exactly contrary to what <text:span text:style-name="T181">H</text:span>e says? Why do we call <text:span text:style-name="T181">H</text:span>im, Lord, Lord, and not do the things <text:span text:style-name="T181">H</text:span>e says?<text:note text:id="ftn57" text:note-class="footnote"><text:note-citation>57</text:note-citation><text:note-body><text:p text:style-name="Footnote"><text:span text:style-name="T185">Luke</text:span><text:span text:style-name="T186"> 6:46.</text:span></text:p></text:note-body></text:note> What is the use for me to say,</text:p>
      <text:p text:style-name="P215">“I believe in justification by faith,”</text:p>
      <text:p text:style-name="P217">–when I am not letting righteousness and its fruits manifest themselves in my life? Here is the trouble with a good deal of our conception of justification by faith. We believe in it, but we want to work out the faith, and the justification. I have seen people time and again who were distressed in mind, earnestly seeking the Lord, but with the idea that they must manufacture faith to justify them. Now if a man has to make the faith by which he is justified, is not that justification by works?</text:p>
      <text:p text:style-name="P215"><text:soft-page-break/>“Yes,” says one, “I will try to have faith.”</text:p>
      <text:p text:style-name="P217">That is all works, and nothing else. Faith comes by hearing the word God.<text:note text:id="ftn58" text:note-class="footnote"><text:note-citation>58</text:note-citation><text:note-body><text:p text:style-name="Footnote"><text:span text:style-name="T185">Romans</text:span><text:span text:style-name="T186"> 10:17.</text:span></text:p></text:note-body></text:note> When one hears the word, then faith comes in, and the faith justifies, the faith builds up.</text:p>
      <text:p text:style-name="P217">Someone may say,</text:p>
      <text:p text:style-name="P215">“<text:span text:style-name="T186">W</text:span>e are not getting at anything; we want something definite, so that we may know how to vote on organization.”</text:p>
      <text:p text:style-name="P217">But there is no man in this world, from the president of the General Conference down, and no man from among all these delegates, who knows enough to tell this people what they ought to do, or how to vote on this question. Then what are we going to do? Let the Spirit of the Lord do: let <text:span text:style-name="T186">H</text:span>im use us; then there will be doing enough, because the Spirit of the Lord is acting through us. When a man gets the word of God in <text:span text:style-name="T186">h</text:span>im, he will be living and energetic. So, then, instead of tinkering up something that we do not know will work just right, suppose we let things rest as they are, and follow the Lord. There is no plan of organization which can be devised that will work successfully without the Spirit of God. But with the Spirit of God in every individual, I will risk any form of organization.</text:p>
      <text:p text:style-name="P216"><text:span text:style-name="T173">The whole thing is simply this: the man is the type of the church. Then the organization of the individual is the organization of the body, isn’t it? Then as the </text:span><text:span text:style-name="T175">Testimony</text:span><text:span text:style-name="T173"> has said, speaking to us all individually, if you will each become organized, the matter of organization will be all right. What is the trouble?—We are disorganized as individuals.</text:span></text:p>
      <text:p text:style-name="P216"><text:span text:style-name="T173">I am not to build on you, nor you on me; I am not to get my faith from you; nor my plans from you, nor my ideas from you; but I am to know the Lord for myself, and I am to know what </text:span><text:span text:style-name="T187">H</text:span><text:span text:style-name="T173">e wanted me to do. He is the head of every brother. The head of every man is Christ.</text:span></text:p>
      <text:p text:style-name="P216"><text:soft-page-break/><text:span text:style-name="T173">Perfect unity means absolute independence,</text:span><text:span text:style-name="T176">—</text:span><text:span text:style-name="T173">each one knowing for himself. Why, we could not have outward disorganization if we all believed the Lord. Someone will say,</text:span></text:p>
      <text:p text:style-name="P215">“If there is freedom, then this one will start up for himself, and say he is going to do this, and another will say he will do that, and there will be no counsel.”</text:p>
      <text:p text:style-name="P217">Ah, but when they all find the Lord, they all have the Lord’s counsel; and the Spirit of Christ is the spirit of meekness, the spirit of humility. It is the spirit of lowliness and of wisdom.</text:p>
      <text:p text:style-name="P217">This question of organization is a very simple thing. All there is to it is for each individual to give himself over to the Lord, and then the Lord will do with him just as he wants to, and that all the time. There is that text,</text:p>
      <text:p text:style-name="P218">John 20</text:p>
      <text:p text:style-name="P219"><text:span text:style-name="ppVerseNum"><text:span text:style-name="T186">22</text:span></text:span><text:span text:style-name="T186"> </text:span>Receive the Holy Ghost.</text:p>
      <text:p text:style-name="P217">The Holy Ghost is the organizer. The Spirit is life, and the Spirit of God is what gives life. If you should take a sharp needle and run it into my neck, you know what would be the result,—I would be instantly disorganized,—but while the life is there, I am living. This is organization.</text:p>
      <text:p text:style-name="P215"><text:span text:style-name="T176">[</text:span><text:span text:style-name="T173">The meeting here took a recess for ten minutes.</text:span><text:span text:style-name="T188">]</text:span></text:p>
      <text:p text:style-name="P217">Several questions have been asked me, that I cannot remember now; but I want to say that I am just this much of a heretic on organization, that if I had the privilege of changing this whole thing, I could not put forth my hand to change a single item.</text:p>
      <text:p text:style-name="P215"><text:span text:style-name="T176">[</text:span><text:span text:style-name="T173">A. T. Jones</text:span><text:span text:style-name="T176">]</text:span><text:span text:style-name="T173">: Even if the privilege was given by the Lord?</text:span></text:p>
      <text:p text:style-name="P217">No, I would not; because I should make a mistake, no doubt.</text:p>
      <text:p text:style-name="P218">Psalm 1</text:p>
      <text:p text:style-name="P219"><text:span text:style-name="ppVerseNum"><text:span text:style-name="T186">3</text:span></text:span><text:span text:style-name="T186"> </text:span>He shall be like a tree planted by the rivers of water, that bring<text:span text:style-name="T186">s</text:span> forth his fruit in his season; his leaf also shall not wither.</text:p>
      <text:p text:style-name="P217"><text:soft-page-break/>That is an evergreen-tree. Take a pine-tree, for instance; it loses its leaves. It had leaves, and these leaves were the direct product of the life of God; therefore it ought to keep these leaves, and never lose them. Is that right? Although these leaves are the direct product of the operation of the Spirit of God, there comes a time when they are out of date, and are no longer useful; then the tree calls a conference, and decides that tomorrow they will drop these leaves and get some new ones—is that what is done? The same power that put these leaves on is the only power to put them off.</text:p>
      <text:p text:style-name="P215"><text:span text:style-name="T176">[</text:span><text:span text:style-name="T173">C. P. Bollman</text:span><text:span text:style-name="T176">]</text:span><text:span text:style-name="T173">: When we say that an organization is made by men, guided by the wisdom of God, why may not men again, by seeking the wisdom of God, change that organization by the wisdom that God gives?</text:span></text:p>
      <text:p text:style-name="P217">Never mind. You want me to answer this question. I haven’t answered that.</text:p>
      <text:p text:style-name="P215"><text:span text:style-name="T176">[</text:span><text:span text:style-name="T173">C. P. Bollman</text:span><text:span text:style-name="T176">]</text:span><text:span text:style-name="T173">: I know you have not, and that is what I wish you would do.</text:span></text:p>
      <text:p text:style-name="P217">You would like to have me commit myself to something definite; that is, where you have a doubt.</text:p>
      <text:p text:style-name="P215"><text:span text:style-name="T176">[</text:span><text:span text:style-name="T173">S. H. Lane</text:span><text:span text:style-name="T176">]</text:span><text:span text:style-name="T173">: Is it not a fact that in carrying out the illustration there should be a change? The leaves change, and the leaves are the life of the tree. If we have plans, and these plans have worked well, yet the tree has outgrown the plans, why not use these plans?</text:span></text:p>
      <text:p text:style-name="P216"><text:span text:style-name="T189">I have not said anything to the contrary. The thing is the product of a growth; and the growth is so gradual that you cannot know when these come on, nor when they go</text:span><text:span text:style-name="T190"> </text:span><text:span text:style-name="T173">off. It is all growth. That is not a perfect illustration, because the tree is subject to the curse; but God’s people are not subject to the curse when they are </text:span><text:span text:style-name="T187">H</text:span><text:span text:style-name="T173">is, because </text:span><text:span text:style-name="T187">H</text:span><text:span text:style-name="T173">e has power over the flesh, through the working of the Spirit of God over the individual. So we are not to take any </text:span><text:soft-page-break/><text:span text:style-name="T173">account of the fact that we are imperfect; that we are in an imperfect world, and therefore must have imperfect ways; that we can not have things right unless we are ideal persons. The power of the Spirit of God can work perfection in spite of imperfection. The imperfect being will never say that he is perfect. It is simply a law of growth.</text:span></text:p>
      <text:p text:style-name="P216"><text:span text:style-name="T173">To come right down to specific things, we will have a little Christian example. In the book of </text:span><text:span text:style-name="T175">Acts</text:span><text:span text:style-name="T173"> is an example. In the </text:span><text:span text:style-name="T187">6</text:span><text:span text:style-name="T183">th</text:span><text:span text:style-name="T173"> chapter we have an account of the first board elected. Let us read in the first chapter:</text:span></text:p>
      <text:p text:style-name="P218">Acts 1</text:p>
      <text:p text:style-name="P219"><text:span text:style-name="ppVerseNum"><text:span text:style-name="T186">8</text:span></text:span><text:span text:style-name="T186"> </text:span>Y<text:span text:style-name="T186">ou</text:span> shall receive power, after that the Holy Ghost is come upon you: and y<text:span text:style-name="T186">ou</text:span> shall be witnesses unto me.</text:p>
      <text:p text:style-name="P217">The <text:span text:style-name="T191">2</text:span><text:span text:style-name="T23">nd</text:span> chapter says that the Holy Ghost came upon them, and filled them, and they all spoke as they were “moved by the Holy Ghost.”<text:note text:id="ftn59" text:note-class="footnote"><text:note-citation>59</text:note-citation><text:note-body><text:p text:style-name="Footnote"><text:span text:style-name="T192">2 Peter</text:span><text:span text:style-name="T191"> 1:21.</text:span></text:p></text:note-body></text:note> We say that power will be manifest in the church, sometime. But how long will it take for that power to get into the church when we say “will be”? “Will be” always means future. It may not be more than a minute ahead; but the man who is one minute behind the Lord at the close of probation, is an eternity behind. All eternity is included in a single minute. God puts the whole power of eternity in a single minute. So we have, every minute, the power of eternity,—the power of an endless life. But the man who misses that minute in which eternity is included, is an eternity behind. So when we say, “It will be,” we are likely, sometime, to be behind.</text:p>
      <text:p text:style-name="P217">There will come a time—it might come today as well as any other time—when this power will come. Then God can talk to us as <text:span text:style-name="T193">H</text:span>e is not able to talk to us now. The Lord has been talking to us these many years. We say, when we do not just understand a thing, “How can this be?” Here was the power of the Holy Spirit:</text:p>
      <text:p text:style-name="P218"><text:soft-page-break/>Acts 2</text:p>
      <text:p text:style-name="P219"><text:span text:style-name="ppVerseNum"><text:span text:style-name="T193">41</text:span></text:span><text:span text:style-name="T193"> </text:span>They that gladly received his word were baptized…</text:p>
      <text:p text:style-name="P219"><text:span text:style-name="ppVerseNum"><text:span text:style-name="T193">42</text:span></text:span><text:span text:style-name="T193"> </text:span>And they continued steadfastly in the apostles’ doctrine and fellowship.</text:p>
      <text:p text:style-name="P217">What was the first thing that happened?</text:p>
      <text:p text:style-name="P218">Acts 2</text:p>
      <text:p text:style-name="P219"><text:span text:style-name="ppVerseNum"><text:span text:style-name="T193">44</text:span></text:span><text:span text:style-name="T193"> </text:span>All that believed were together, and had all things common;</text:p>
      <text:p text:style-name="P219"><text:span text:style-name="ppVerseNum"><text:span text:style-name="T193">45</text:span></text:span> <text:span text:style-name="T193">A</text:span>nd sold their possessions and goods, and parted them to all men, as every man had need.</text:p>
      <text:p text:style-name="P217">Was that communism? It was not an equal division. A grown man would need more than a little child; but they gave to each as he had need. That was perfect organization. Right here will you let me say, There is no organization when the multitude of them that believe are not of one heart and one soul. Are we organized? Is the Seventh-day Adventist body perfectly organized? Are we all of one heart and one soul?</text:p>
      <text:p text:style-name="P215"><text:span text:style-name="T176">[</text:span><text:span text:style-name="T173">W. W. Prescott</text:span><text:span text:style-name="T176">]</text:span><text:span text:style-name="T173">: We had a good step in it yesterday.</text:span></text:p>
      <text:p text:style-name="P217">Yes, we did. We got pretty close together yesterday; and I hope we will never undo a single link of that, but simply go on and on.</text:p>
      <text:p text:style-name="P215"><text:span text:style-name="T176">[</text:span><text:span text:style-name="T173">A. J. Breed</text:span><text:span text:style-name="T176">]</text:span><text:span text:style-name="T173">: Are we just as close together as we were yesterday?</text:span></text:p>
      <text:p text:style-name="P217">If not, we should be. I am.</text:p>
      <text:p text:style-name="P215"><text:span text:style-name="T176">[</text:span><text:span text:style-name="T173">A. T. Jones</text:span><text:span text:style-name="T176">]</text:span><text:span text:style-name="T173">: Then are we not organized?</text:span></text:p>
      <text:p text:style-name="P217">We are going on in the line of organization.</text:p>
      <text:p text:style-name="P215"><text:span text:style-name="T176">[</text:span><text:span text:style-name="T173">Allen Moon</text:span><text:span text:style-name="T176">]</text:span><text:span text:style-name="T173">: What is the present difficulty?</text:span></text:p>
      <text:p text:style-name="P217">I do not know of any difficulty. I have no difficulty.</text:p>
      <text:p text:style-name="P211"><text:span text:style-name="T176">[</text:span><text:span text:style-name="T173">A. F. Ballenger</text:span><text:span text:style-name="T176">]</text:span><text:span text:style-name="T173">: Doctor, there are a good many people here in the room today,—good people, too,…</text:span></text:p>
      <text:p text:style-name="P221"><text:span text:style-name="T176">[</text:span><text:span text:style-name="T173">Voice in the congregation</text:span><text:span text:style-name="T176">]</text:span><text:span text:style-name="T173">: How do you know?</text:span></text:p>
      <text:p text:style-name="P221"><text:soft-page-break/><text:span text:style-name="T176">[</text:span><text:span text:style-name="T173">A. F. Ballenger</text:span><text:span text:style-name="T176">]</text:span><text:span text:style-name="T173">: Because they have repented of their sins. They are perplexed today. They are troubled in their minds. They cannot see today things that are being presented, and they are bearing it patiently. Now I would not undertake for a moment to try to dictate or admonish, or anything of that kind: but there is the situation. Is there any way out of it?</text:span></text:p>
      <text:p text:style-name="P221"><text:span text:style-name="T176">[</text:span><text:span text:style-name="T173">A. T. Jones</text:span><text:span text:style-name="T176">]</text:span><text:span text:style-name="T173">: You had better quit, hadn’t you?</text:span></text:p>
      <text:p text:style-name="P212"><text:span text:style-name="T176">[</text:span><text:span text:style-name="T173">W. W. Prescott</text:span><text:span text:style-name="T176">]</text:span><text:span text:style-name="T173">: Let me talk about it, doctor.</text:span></text:p>
      <text:h text:style-name="P213" text:outline-level="4">[<text:span text:style-name="T193">W. W. </text:span>Prescott continues...]</text:h>
      <text:p text:style-name="P222">I wanted to say, before closing, that that body which is the most perfectly organized body in the world—the Roman Catholic, the papacy—is the very embodiment of anarchy, is it not? It is anarchy. Which do we want,—anarchy, or the Spirit of God?</text:p>
      <text:p text:style-name="P216"><text:span text:style-name="T173">In the </text:span><text:span text:style-name="T176">6</text:span><text:span text:style-name="T183">th</text:span><text:span text:style-name="T173"> chapter of </text:span><text:span text:style-name="T175">Acts</text:span><text:span text:style-name="T173"> is recorded a case where in ministering to the people, a complaint was made that some had been overlooked. Then the disciples said:</text:span></text:p>
      <text:p text:style-name="P218">Acts 6</text:p>
      <text:p text:style-name="P219"><text:span text:style-name="ppVerseNum"><text:span text:style-name="T193">3</text:span></text:span><text:span text:style-name="T193"> </text:span>Look out among you seven men of honest report.</text:p>
      <text:p text:style-name="P217">They chose seven men, and set them over this business; and some of those men came to be wonderful preachers. So there was a board appointed to deal with money matters. That board was not appointed to collect money, but to distribute it. The money was there. All the board had to do was to help in the disbursement of it.</text:p>
      <text:p text:style-name="P215"><text:span text:style-name="T176">[</text:span><text:span text:style-name="T173">A. T. Jones</text:span><text:span text:style-name="T176">]</text:span><text:span text:style-name="T173">: See that it was properly distributed?</text:span></text:p>
      <text:p text:style-name="P217">Yes. That was organization. We ask for plans for raising money, for some device by which we may increase the liberality of our people. There is no other way to produce liberality but to preach the gospel of Jesus Christ and receive the Holy Spirit.</text:p>
      <text:p text:style-name="P215"><text:span text:style-name="T176">[</text:span><text:span text:style-name="T173">J. H. Morrison</text:span><text:span text:style-name="T176">]</text:span><text:span text:style-name="T173">: I understand that at this time they were perfectly organized. Now the question is, There were certain things that were not carried out. Did they not go on and on and orga</text:span><text:soft-page-break/><text:span text:style-name="T173">nize, by choosing seven deacons, that they should not overlook those widows?</text:span></text:p>
      <text:p text:style-name="P217">That is just exactly right.</text:p>
      <text:p text:style-name="P215"><text:span text:style-name="T176">[</text:span><text:span text:style-name="T173">J. H. Morrison</text:span><text:span text:style-name="T176">]</text:span><text:span text:style-name="T173">: Then those twelve “called the multitude of the disciples unto them, and said, It is not reason that we should leave the word of God, and serve tables. Wherefore, brethren, look out among you seven men of honest report, full of the Holy Ghost and wisdom, whom we may appoint over this business.” This would look as if it was necessary to appoint a committee to look after these things which were not looked after, even in this perfect organization to which Dr. Waggoner has called attention.</text:span></text:p>
      <text:p text:style-name="P216"><text:span text:style-name="T173">It is a fact that the Lord has told us that for several years this body has ceased to be </text:span><text:span text:style-name="T194">H</text:span><text:span text:style-name="T173">is voice. That was, up to yesterday. Has it been said that this condition was not only true of the General Conference, but that it had also permeated the State conferences? Yes, it is true; and not only the State conferences, but the same thing has permeated the churches. </text:span>Has the work progressed during these years?</text:p>
      <text:p text:style-name="P215">[Voice<text:span text:style-name="T195">]</text:span>: Yes.</text:p>
      <text:p text:style-name="P216">Has it done that because the General Conference has ceased to be the voice, and the State conferences have got permeated with this same thing, and the same principle has been applied to the churches? Has it progressed because of that? No; the Lord has kept this work organized in spite of all this. Now do you think that, standing here and seeing this thing going on for years, I am going to advocate doing away with anything or anybody? Do you not think that the Lord is greater than any of it?</text:p>
      <text:p text:style-name="P215"><text:span text:style-name="T172">[</text:span><text:span text:style-name="T173">A. T. Jones</text:span><text:span text:style-name="T172">]</text:span><text:span text:style-name="T173">: Will you let me ask a question? Do you suppose, after the Lord has held this work together all these years, in spite of the fact that this body was no longer </text:span><text:span text:style-name="T194">H</text:span><text:span text:style-name="T173">is voice, that now, when we turn about and do the best we can, the work is going to pieces?</text:span></text:p>
      <text:p text:style-name="P216">Let us read in <text:span text:style-name="T17">Isaiah</text:span> 1, beginning with the tenth verse:</text:p>
      <text:p text:style-name="P218"><text:soft-page-break/>Isaiah 1</text:p>
      <text:p text:style-name="P219"><text:span text:style-name="ppVerseNum"><text:span text:style-name="T193">10</text:span></text:span><text:span text:style-name="T193"> </text:span>Hear the word of the Lord, y<text:span text:style-name="T193">ou</text:span> rulers of Sodom; give ear unto the law of our God, y<text:span text:style-name="T193">ou</text:span> people of Gomorrah.</text:p>
      <text:p text:style-name="P216">Now who are this people?</text:p>
      <text:p text:style-name="P218">Isaiah 1</text:p>
      <text:p text:style-name="P219"><text:span text:style-name="ppVerseNum"><text:span text:style-name="T193">11</text:span></text:span><text:span text:style-name="T193"> </text:span>To what purpose is the multitude of your sacrifices unto me? sa<text:span text:style-name="T193">ys</text:span> the Lord; I am full of the burnt offerings of rams, and the fat of fed beasts; and I delight not in the blood of bullocks, or of lambs, or of he goats.</text:p>
      <text:p text:style-name="P219"><text:span text:style-name="ppVerseNum"><text:span text:style-name="T193">12</text:span></text:span> When y<text:span text:style-name="T193">ou</text:span> come to appear before me, who ha<text:span text:style-name="T193">s</text:span> required this at your hand, to tread my courts?</text:p>
      <text:p text:style-name="P219"><text:span text:style-name="ppVerseNum"><text:span text:style-name="T193">13</text:span></text:span> Bring no more vain oblations; incense is an abomination unto me; the new moons and sabbaths, the calling of assemblies, I cannot away with; it is iniquity, even the solemn meeting.</text:p>
      <text:p text:style-name="P219"><text:span text:style-name="ppVerseNum"><text:span text:style-name="T193">14</text:span></text:span> Your new moons and your appointed feasts my soul hate<text:span text:style-name="T193">s</text:span>: they are a trouble unto me; I am weary to bear them.</text:p>
      <text:p text:style-name="P219"><text:span text:style-name="ppVerseNum"><text:span text:style-name="T193">15</text:span></text:span> And when y<text:span text:style-name="T193">ou</text:span> spread forth your hands, I will hide m<text:span text:style-name="T193">y</text:span> eyes from you: yea, when y<text:span text:style-name="T193">ou</text:span> make many prayers, I will not hear; your hands are full of blood.</text:p>
      <text:p text:style-name="P219"><text:span text:style-name="ppVerseNum"><text:span text:style-name="T193">16</text:span></text:span> Wash you, make you clean; put away the evil of your doings from before m<text:span text:style-name="T193">y</text:span> eyes; cease to do evil;</text:p>
      <text:p text:style-name="P219"><text:span text:style-name="ppVerseNum"><text:span text:style-name="T193">17</text:span></text:span> <text:span text:style-name="T193">L</text:span>earn to do well; seek judgment, relieve the oppressed, judge the fatherless, plead for the widow.</text:p>
      <text:p text:style-name="P219"><text:span text:style-name="ppVerseNum"><text:span text:style-name="T193">18</text:span></text:span> Come now, and let us reason together, sa<text:span text:style-name="T193">ys</text:span> the Lord: though your sins be as scarlet, they shall be as white as snow; though they be red like crimson, they shall be as wool.</text:p>
      <text:p text:style-name="P219"><text:span text:style-name="ppVerseNum"><text:span text:style-name="T193">19</text:span></text:span> If y<text:span text:style-name="T193">ou</text:span> be willing and obedient, y<text:span text:style-name="T193">ou</text:span> shall eat the good of the land:</text:p>
      <text:p text:style-name="P219"><text:span text:style-name="ppVerseNum"><text:span text:style-name="T193">20</text:span></text:span> <text:span text:style-name="T193">B</text:span>ut if y<text:span text:style-name="T193">ou</text:span> refuse and rebel, y<text:span text:style-name="T193">ou</text:span> shall be devoured with the sword; for the mouth of the Lord ha<text:span text:style-name="T193">s</text:span> spoken it.</text:p>
      <text:p text:style-name="P216">Now what has the Lord pointed out in just so many words has been our trouble? Why, didn’t <text:span text:style-name="T193">H</text:span>e say and ask, in so many words,</text:p>
      <text:p text:style-name="P215">“Is the President of the General Conference to be a god to the people?”</text:p>
      <text:p text:style-name="P216">Well, does that say that we are not to have a President of the General Conference? It is easy to say that he is not to be in the <text:soft-page-break/>place of God. That is what it means. The <text:span text:style-name="T17">Testimony</text:span> spoke of other things in the same way, and spoke of these men—not simply one man, but <text:span text:style-name="T17">these men</text:span>—being as gods to the people.</text:p>
      <text:p text:style-name="P216">There is no one here that will lift his voice to say that God did not accept <text:span text:style-name="T193">H</text:span>is people yesterday. Now let us stay right there. Now see what comes if we wait before <text:span text:style-name="T193">H</text:span>im. They did not then appoint a committee to distribute laborers, and send out missionaries to foreign fields. As they ministered, and fasted, and prayed, and sought God together, the Holy Ghost began to work, and said,</text:p>
      <text:p text:style-name="P218">Acts 13</text:p>
      <text:p text:style-name="P219"><text:span text:style-name="ppVerseNum"><text:span text:style-name="T193">2</text:span></text:span><text:span text:style-name="T193"> </text:span>Now separate Barnabas and Saul to the work whereunto I have called them.</text:p>
      <text:p text:style-name="P216">That was the Holy Ghost acting as a distributing committee. It said right out,</text:p>
      <text:p text:style-name="P215">“These are the men.”</text:p>
      <text:p text:style-name="P216">When that was said, do you not suppose Saul and Barnabas knew that was the Lord’s call to them? Certainly. They knew the voice of the Holy Ghost, and they did not hold committee meetings, and look over the field, and see if they could find someone who could be spared from this place or that place. They ministered, fasted, and waited before God. And the Holy Ghost selected some missionaries, and said, “Send them out”; and the church dared to go ahead.</text:p>
      <text:p text:style-name="P215"><text:span text:style-name="T172">[</text:span><text:span text:style-name="T173">Voice</text:span><text:span text:style-name="T172">]</text:span><text:span text:style-name="T173">: You suppose it spoke with the audible voice?</text:span></text:p>
      <text:p text:style-name="P216"><text:span text:style-name="T173">I suppose someone was so moved by the Spirit, or in some way, that he could hear </text:span><text:span text:style-name="T196">H</text:span><text:span text:style-name="T173">im just as clearly as if he had heard someone rise and make the motion. Do not ask me how it was done. The Holy Ghost can speak; and when the Holy Ghost speaks, we will know it.</text:span></text:p>
      <text:p text:style-name="P216">Well, but the Holy Ghost did not send him there. It is not progress in the work to send out a hundred missionaries, and then have to pay their expenses; and then when you really reckon <text:soft-page-break/>up, find their work has amounted almost to nothing. They were unfitted for the place; they did not have the message to carry; when they got to their field, they found that a voyage half-way around the world did not convert them; and the people found that bringing a man from America did not bring them the message. Thus time has been lost, and much money spent. Yet the work has progressed, although not much, in spite of everything. We are dealing with exactly the same God, and the same message, today that they were dealing with; and this is exactly the same church, as a whole, that it was there, and those things were written that we might know how we should do.</text:p>
      <text:p text:style-name="P216">Yesterday the Lord gave us a great victory; but that does not tell us that we know it all now, and can go on in the same old way. We need today exactly the experience of yesterday,—that is, the experience and presence and power of the Spirit. We need exactly the same Spirit that ruled with us yesterday, we need it right along. Then we shall not desire anything beforehand. Suppose when the Lord called Moses to lead the children of Israel out of Egypt, Moses had said:</text:p>
      <text:p text:style-name="P215">“Now, Lord, I never have been through that country; it is a new country, and I want a map of the road; then I will take it down to the people, and explain it to them, and show them the road and the whole thing; then we will start out.”</text:p>
      <text:p text:style-name="P216">Suppose the Lord had given him a map of the whole way, do you suppose Moses would ever have got one of the people started? No. We say that we must have some sort of plan, and then let the Lord set it aside any time he will. We say,—it is said, it has been said to me right in this conference,—</text:p>
      <text:p text:style-name="P215">“But we must have some sort of plan, or we shall not know where we are, then we will let the Lord set that aside any time <text:span text:style-name="T197">H</text:span>e will.”</text:p>
      <text:p text:style-name="P216">Suppose Moses had said,</text:p>
      <text:p text:style-name="P215">“Then I will draw the map.”</text:p>
      <text:p text:style-name="P216"><text:soft-page-break/>And he had drawn what he thought would be the best map to take the children of Israel from Egypt into the promised land. Would he have marked the first station up to the Red Sea? Never! Any general, in the wisdom of a general, would know that that was not the way to go out to get a right start; and to go into a defile of the mountains, where there were mountains on two sides, and the sea right in the front of them, unless he wanted to lead the company into a trap for the enemy to come in behind to destroy them. Then if Moses had made his map in what he thought was the best way, would he have been as ready for the Lord to lead him and the people in there as he would if he had not made the map? Why, of course not. His map is made the best way he knew; but when God wants to lead the people differently, <text:span text:style-name="T197">h</text:span>e must overcome that decision that that is the best way he can<text:span text:style-name="T190"> </text:span><text:span text:style-name="T173">see. He works at a disadvantage all the time.</text:span></text:p>
      <text:p text:style-name="P217">Although we say, in all sincerity, that we must not stand in the way of the Lord, that we do not propose that our plans shall stand in the way of the Lord, don’t you see that to the extent that we make the plan? When a plant puts out a leaf, you don’t see first built up the pattern to which that leaf is to grow. You don’t see the pattern any faster than you see the thing itself. Do you see that? The thing itself is its own pattern, as it grows. That is the Lord’s organization. Now when he says:</text:p>
      <text:p text:style-name="P218">Mark 4</text:p>
      <text:p text:style-name="P219"><text:span text:style-name="ppVerseNum"><text:span text:style-name="T197">26</text:span></text:span><text:span text:style-name="T197"> </text:span>So is the kingdom of God, as if a man should cast seed into the ground;</text:p>
      <text:p text:style-name="P219"><text:span text:style-name="ppVerseNum"><text:span text:style-name="T197">27</text:span></text:span> <text:span text:style-name="T197">A</text:span>nd should sleep, and rise night and day, and the seed should spring and grow up, he know<text:span text:style-name="T197">s</text:span> not how,</text:p>
      <text:p text:style-name="P217">–it means that that is the kingdom of God, that that is the Lord’s organization. There are principles right in this thing, and I have confidence God will give them. Our idea that it must be by certain men,—your idea that it must be by two or three men,—shuts you off every time. Our idea, when we come into General Conference, that there is any one better than any other one in this conference; our idea that the General Conference Committee <text:soft-page-break/>are still here to direct us, instead of each man looking to the Lord to direct him, is what keeps us down, and holds us back.</text:p>
      <text:p text:style-name="P217">Now there could not be one on this floor that was more blind to all these things than I was. I do not see how it could be possible that there should be one on this floor that could be more blind to these principles that have been talked over today than I was. Now if the Lord could teach me those things, <text:span text:style-name="T197">H</text:span>e can teach anyone here these things, and I want <text:span text:style-name="T197">H</text:span>im to do that. I will be used in any way I can; but I tell you we do not get over the idea that a man must come between us and the Lord; and it is that thing that we must get away from.</text:p>
      <text:p text:style-name="P216"><text:span text:style-name="T173"/></text:p>
      <text:list text:continue-numbering="true" text:style-name="ppChapterNumbering">
        <text:list-item>
          <text:h text:style-name="P223" text:outline-level="2"><text:bookmark-start text:name="__RefHeading___Toc37036_4285442925"/>Ruinous Rule<text:bookmark-end text:name="__RefHeading___Toc37036_4285442925"/></text:h>
        </text:list-item>
      </text:list>
      <text:p text:style-name="P54">Present Truth, April 10, 1902</text:p>
      <text:p text:style-name="P55">THERE are some people who have such a deep-seated desire to rule, that if not allowed to have their will and regulate everything according to their ideas, they will do all in their power to injure the cause that they desire to lead. They will either rule or ruin. Thus they show their inability to do that for which they think themselves so eminently qualified; for he who will either rule or ruin, would ruin if he ruled.</text:p>
      <text:p text:style-name="P57">We can learn to govern only by learning to submit and obey, even as Jesus is highly exalted and entrusted with the governorship of the universe because He humbled himself and took upon Him the form of a servant.<text:note text:id="ftn60" text:note-class="footnote"><text:note-citation>60</text:note-citation><text:note-body><text:p text:style-name="P224"><text:span text:style-name="T17">Philippians</text:span> 2:5-11.</text:p></text:note-body></text:note> He who has the most complete self-control is he who has entirely surrendered himself to the will of God.</text:p>
      <text:p text:style-name="P57"/>
      <text:list text:continue-numbering="true" text:style-name="ppChapterNumbering">
        <text:list-item>
          <text:h text:style-name="P225" text:outline-level="2"><text:bookmark-start text:name="__RefHeading___Toc100464_2271061126"/>Church Organization<text:bookmark-end text:name="__RefHeading___Toc100464_2271061126"/></text:h>
        </text:list-item>
      </text:list>
      <text:p text:style-name="P226">General Conference Bulletin, April 10, 1903</text:p>
      <text:p text:style-name="P226">Original title: Report of the Minority of the Committee on Plans and Constitution</text:p>
      <text:p text:style-name="P226">H. W. Cottrell (but most of it is a talk from E. J. Waggoner)</text:p>
      <text:p text:style-name="ppQuestion">T<text:span text:style-name="T198">he</text:span> minority of your Committee on Plans and Constitution beg leave to submit that the Constitution proposed by the majority of the Committee appears to us to be so subversive of the principles of organization given to us at the General Conferences of 1897 and 1901 that we cannot possibly subscribe to it.</text:p>
      <text:p text:style-name="ppQuestion">The proposed new Constitution reverses the reformatory steps that were taken, and the principles which were given and adopted as the principles of reorganization, in the General Conferences of 1897 and 1901, and embodied in the present Constitution; and this before that Constitution or the organization according to it, has ever had adequate trial.</text:p>
      <text:p text:style-name="ppQuestion">We therefore recommend that the Constitution of 1901 be given a fair trial before it be annihilated.</text:p>
      <text:p text:style-name="P227">Signed,<text:line-break/><text:span text:style-name="T17">E. J. Waggoner,<text:line-break/>David Paulson,<text:line-break/>Percy T. Magan</text:span>.</text:p>
      <text:p text:style-name="ppQuote1Start"><text:span text:style-name="T198">[</text:span>W. T. Knox<text:span text:style-name="T198">]</text:span>: I move the adoption of the majority report.</text:p>
      <text:p text:style-name="ppQuote2Mid"><text:span text:style-name="T198">[</text:span>D. E. Lindsey<text:span text:style-name="T198">]</text:span>: I second the motion.</text:p>
      <text:p text:style-name="ppQuote2Mid"><text:span text:style-name="T198">[</text:span>The Chair<text:span text:style-name="T198">]</text:span>: Now, if it is the wish of the delegates, this report may be read through entirely; or, if you desire, it can be taken up one section or article at a time. If this be the mind of the delegates, the secretary may read the first article.</text:p>
      <text:p text:style-name="ppQuote2Mid"><text:span text:style-name="T198">[</text:span>P. T. Magan<text:span text:style-name="T198">]</text:span>: The congregation will all see that the minority report deals only with certain general vital principles, which we believe are transgressed in the proposed new constitution; and therefore, in order that that matter may be brought before the house, as it is the vital thing in the consideration of the whole <text:soft-page-break/>subject, I move that the report of the minority be substituted now for consideration in place of the report of the majority.</text:p>
      <text:p text:style-name="ppQuote2Mid"><text:span text:style-name="T198">[</text:span>E. J. Waggoner<text:span text:style-name="T198">]</text:span>: I second the motion.</text:p>
      <text:p text:style-name="ppQuote3End">The motion was put, and was lost.</text:p>
      <text:h text:style-name="ppSubTitle2" text:outline-level="4"><text:span text:style-name="T198">[</text:span>E. J. Waggoner <text:span text:style-name="T198">speaks]</text:span></text:h>
      <text:p text:style-name="ppMainAfterSub">I hope you will beforehand do us the kindness to think that we are not captious or desirous of obstructing the work of the house, or lightly bringing in some difference for the sake of differing.</text:p>
      <text:p text:style-name="P228">My dissent from the report of the majority of the committee is on two lines. I will give those two lines as briefly and concisely as possible, and dispassionately. The first objection I have to the report is that it is fundamentally and diametrically opposed to the principles of organization as set forth in the Bible, and as, up to the present time, adhered to in the main by this body. This being so, I regard the report as revolutionary and inconsistent. Now why and wherein?</text:p>
      <text:p text:style-name="P228">I think we are all agreed in this, that the church, the local body of believers in the Lord Jesus Christ, in any place, is the unit of organization and the standard. Thus in any company of believers, wherever they may be, in whatever city, we have there the epitome of the whole body of believers throughout the world. Whatever name you give to the larger body, whether conference, or session, or what not, the fact remains that that large body is the church. The local companies, also known as churches, are simply constituent parts of the body as a whole; but the life and principles of the whole are manifest in every part. Whatever position, whatever principles, whatever features, are true of the church as a whole, are true simply because they are true locally of the bodies composing the one universal body. And to carry the analysis still further, whatever is true of that body of believers is true simply because it is true of the individual members composing that body, and I hold these truths to be self-evident propositions. Therefore whatever organization is necessary and right and proper for the body as a whole must be necessary and proper for <text:soft-page-break/>the constituent parts, the component parts of the local churches; and that the body as a whole needs no other form of organization, and, consistently with the Scriptures, cannot have any other form of organization than the local church has.</text:p>
      <text:p text:style-name="P228">Now, I am sure that my brethren will agree with me in this statement, that those who are called to lead out in the larger body, whether in a state or in a country or in the world, by whatever name they may be known as leaders, whether president, vice-president, or what not, occupy the same relation to that large church that the elder of the local church does to that smaller portion of the body.</text:p>
      <text:p text:style-name="P228">Our brethren everywhere are familiar with church organization. All of our ministers have had more or less to do with that. We read of it frequently that a church was organized here, a church was organized there; and when we regard a church as organized, ready for aggressive work, aggressive gospel work in the world, what do we have? A company of believers in the Lord Jesus Christ, with certain persons in the body recognized as called of God to instruct the people, or to guide in the administration of affairs.</text:p>
      <text:p text:style-name="P228">I maintain that this proposition ought to be self-evident to every person, that if that is complete organization, then that same thing obtaining in the larger body is complete organization. If a church can be organized for all the work that God has designed that the church shall do on this earth, with that simple condition that is set forth in the Bible that elders shall be ordained in every city, and that other persons shall be recognized as called of God to do whatever work may be necessary, as in the case of the seven who were appointed to administer the distribution of funds in Jerusalem,<text:span text:style-name="T198">—</text:span>I say if a church is fully organized under that condition, then the church as a whole must be fully organized under the same condition; and that to carry on the work without any fixed creed or constitution does not tend in the least to disorganization. Further, if that be complete for the organization of the lo<text:soft-page-break/>cal church, if more than that would be contrary to the Scriptures, and thus to that intent tending to disorganization under the form and name of organization, then the same thing in the larger body tends essentially to disorganization, and not to true organization; so that we have this report calling for this organization, and this specifying what shall be done, and just how it shall be done under every circumstance, is not according to the counsel established by God.</text:p>
      <text:p text:style-name="P228">Now the movement, although I am sure unconscious and unintentional on the part of the brethren, toward the adoption of this report does essentially lie in the line of the adoption of a creed; and that, although the churches of the world and the people of the world regard as essential to organization, we who know the Scriptures and know the falling away that came in, in the early days, and has been perpetuated until this present time,<text:span text:style-name="T199">—</text:span>we know is essentially disorganization.</text:p>
      <text:p text:style-name="P229">I know that the brethren will say that there is no intention of narrowing down, and I am sure they are sincere in that statement, that there is no intention of placing some above others; I am sure they are agreed in that, and are just as much opposed to that in principle as I am. Yet, that being so, why tie our own hands? Now, it is impossible for me to understand how I can so tie myself up that I cannot untie myself; how I can tie myself so tightly that I cannot move. But you say:</text:p>
      <text:p text:style-name="ppQuote">“This does not do that. This does not tie us up. We can amend this at any time.”</text:p>
      <text:p text:style-name="P228">Well, grant it. I cannot understand, then, how I can tie myself up, or how anybody can so tie his hands, that he cannot untie his hands, or make any movement, until the expiration of a fixed time limit. I cannot understand how that can be done. But every man is free. If any person, or any number of persons, in the body felt that they could not trust themselves or the brethren without tying their own hands, without tying themselves, then they <text:soft-page-break/>should be free to do so; but they should not hold others bound by that tying.</text:p>
      <text:p text:style-name="P229">The Bible organization is opposed to the exaltation of any person over others. Now the question will arise and be presented to me:</text:p>
      <text:p text:style-name="ppQuote">“Why, then, do you sign this report, which recommends that we maintain the present constitution? If you feel and believe that the church as a whole needs no constitution, does not need to tie its hands, can be perfectly free, under God, to move here or there, just as the Spirit of God shall move, then why have any constitution?”</text:p>
      <text:p text:style-name="P228">I am not inconsistent. My second objection is to this constitution itself, which, in some of its particulars, I regard as the worst constitution ever devised among Seventh-day Adventists. But those particulars I will not speak of now.</text:p>
      <text:p text:style-name="P229">Two years ago a constitution was formed in harmony with instruction given, as nearly as might be. I myself have done no little work in the formation of constitutions. I was one of a committee, some twelve or fifteen years ago, which drafted that constitution that was kept alongside of us until two years ago, in its main features.</text:p>
      <text:p text:style-name="P229">But, while I did not vote for this last constitution, nor have I voted for any constitution for the last ten years, yet I would not oppose the adoption of that, because, inasmuch as it was milder, had fewer provisions than any other constitution. I regarded it as better than anything we had ever had. It was a step in the right direction, and I hailed it with joy, as a movement toward the time to which I am just as sure we will come eventually as I am that I stand here, when all these things will be left aside, as the toys of childhood.</text:p>
      <text:p text:style-name="P229">Now, that is the main reason. The brethren, I know, who have not given this matter, perhaps, the thought in the same line that I have, regard it as essential that something of this kind shall be <text:soft-page-break/>adopted, in order that we may regulate our work, and have it unified, and have it harmonious. How are we going to the world to carry a message which is to call out of all the world a people and unite them in one body by the power of the Holy Ghost, when we have not enough confidence in the Holy Ghost and in our own loyalty to the Spirit to trust it to lead us into that unity, and to keep us there?</text:p>
      <text:p text:style-name="P229">Will not our testimony be weakened just to that extent, if we cannot trust ourselves to be led by the Spirit of God to do whatever may seem necessary to do under the circumstances? That is just as when Saul was met by the prophets, and the Spirit of the Lord came unto him, and he was turned into another man; then the advice of the prophet was,</text:p>
      <text:p text:style-name="ppBibleBookName">1 Samuel 10</text:p>
      <text:p text:style-name="ppBibleQuote"><text:span text:style-name="ppVerseNum"><text:span text:style-name="T200">7</text:span></text:span><text:span text:style-name="T200"> </text:span>Do as occasion serves.</text:p>
      <text:p text:style-name="P229">Can we not come to such a yielding to the Spirit of God that we, as a body, or as individuals, can do as occasion serves, under the leading of the Spirit?</text:p>
      <text:p text:style-name="P229">The Bible organization recognizes leaders; most certainly it does. Whomsoever God appoints as leaders ought to be recognized, and will be recognized, by the body, if they are leaders indeed; for authority rests in the individual and his relation to God, and not in the position to which he is elected. And truth is truth, though it be spoken by one who has no standing or official position.</text:p>
      <text:p text:style-name="P229">And error cannot be made to be truth, or mistakes cannot be made to be right, because promulgated by someone in official position, or even by the whole body; and we should recognize, and we must educate ourselves and the people to recognize, the truth of the Bible, and to be recognized by the Bible and the Spirit of God, so that whenever any case comes up for decision we have that one thing to guide us.</text:p>
      <text:p text:style-name="P229">The apostle Peter, who was an elder, said,</text:p>
      <text:p text:style-name="ppBibleBookName"><text:soft-page-break/>1 Peter 5</text:p>
      <text:p text:style-name="ppBibleQuote"><text:span text:style-name="ppVerseNum"><text:span text:style-name="T200">2</text:span></text:span><text:span text:style-name="T200"> [</text:span>Let the elders<text:span text:style-name="T200">]</text:span> take the oversight of the church, not of constraint, but willingly; not for filthy lucre, but of a ready mind;</text:p>
      <text:p text:style-name="P229">–and then he said,</text:p>
      <text:p text:style-name="ppBibleBookName">1 Peter 5</text:p>
      <text:p text:style-name="ppBibleQuote"><text:span text:style-name="ppVerseNum"><text:span text:style-name="T200">5</text:span></text:span><text:span text:style-name="T200"> </text:span>Y<text:span text:style-name="T199">ou</text:span> younger, submit yourselves to the elder; yea, all of you be subject one to another, and be clothed with humility.</text:p>
      <text:p text:style-name="P229">Now there is the principle in the church that Christ is the head of the church, because He is the head of every man. Now, I have no fear that loyalty to that truth, that adherence to that principle, will work disorganization in the body. It can never be, while I recognize Christ as my head, and myself as amenable to Him, and not to anybody else. I also recognize the fact that God can teach my brother just as readily as He can me; and I admit, and will always admit, that God is leading him, as well as leading me. And, that being the case, in the economy of God all are kings. In the kingdom of God, which is the church of God, there is no office recognized lower than king; for God is “King of kings”; and God made man, and made him king; and in the church, which is the body, which brings us back to the primitive standard, every one is to be king and to have authority.</text:p>
      <text:p text:style-name="ppQuote">“But,” you say, “if all have authority, who is going to rule?”</text:p>
      <text:p text:style-name="P229">Nobody is going to rule. I am king; but I recognize that other man as king, and I will submit to his authority, under God, and the other man will recognize the other one’s authority, under God, when he stands under relationship to God; and I will recognize the whole of them, and they, in turn, will recognize me; and there is mutual reigning, absolute sovereignty, on the part of each individual, and, above all, submission on the part of each to one another and to the whole.</text:p>
      <text:p text:style-name="P229">The apostle Paul has set forth that principle of organization, where we have it in <text:span text:style-name="T17">Ephesians</text:span>, the whole building…</text:p>
      <text:p text:style-name="ppBibleBookName"><text:soft-page-break/>Ephesians 2</text:p>
      <text:p text:style-name="ppBibleQuote"><text:span text:style-name="ppVerseNum"><text:span text:style-name="T200">20</text:span></text:span><text:span text:style-name="T200"> </text:span><text:span text:style-name="T199">B</text:span>uilt upon the foundation of the apostles and the prophets, Jesus Christ <text:span text:style-name="T200">h</text:span>imself being the chief corner-stone;</text:p>
      <text:p text:style-name="ppBibleQuote"><text:span text:style-name="ppVerseNum"><text:span text:style-name="T200">21</text:span></text:span> <text:span text:style-name="T200">I</text:span>n whom all the building fitly framed together grow<text:span text:style-name="T200">s</text:span> unto a holy temple in the Lord.</text:p>
      <text:p text:style-name="P229">He also speaks later on in the same epistle about our holding the head, that all, fitly framed together, speaking the truth in love, <text:span text:style-name="T199">—</text:span>the unity, not of resolutions or fixed laws, but the unity of the faith,</text:p>
      <text:p text:style-name="ppBibleBookName">Ephesians 4</text:p>
      <text:p text:style-name="ppBibleQuote"><text:span text:style-name="ppVerseNum"><text:span text:style-name="T200">16</text:span></text:span><text:span text:style-name="T200"> </text:span>...make<text:span text:style-name="T199">s</text:span> increase of the body unto the edifying of itself in love.</text:p>
      <text:p text:style-name="ppMain">And he speaks against those who, not holding the head, do not make such increase and growth.<text:note text:id="ftn61" text:note-class="footnote"><text:note-citation>61</text:note-citation><text:note-body><text:p text:style-name="Footnote"><text:span text:style-name="T201">Colossians</text:span><text:span text:style-name="T202"> 2:19.</text:span></text:p></text:note-body></text:note></text:p>
      <text:p text:style-name="P229">Now I dare say that we have not come to the time when we are ready for this. I presume that brethren who will admit, as it seems to me every one must admit, that every principle that I have laid down here this morning is Scriptural and sound,<text:span text:style-name="T199">—</text:span>brethren who will admit that will say,</text:p>
      <text:p text:style-name="ppQuote">“That is all right in theory, but we have not come to the time yet when we can do that.”</text:p>
      <text:p text:style-name="P229">That, to me, is a woeful confession, that we have not yet come to the time when we can stand on bedrock principles. I am sure that a recognition of these principles, and an adherence to them continually, would work a reformation in the body; would work life, would work power; and it would work to the development of talent, the development of spiritual experience on the part of the individual; and it is because such a report as this militates against these fundamental principles, that I am conscientiously bound to dissent.</text:p>
      <text:p text:style-name="P228">Now, so averse am I to even differing from my brethren, that I think very likely if I had not been in the position of being on the committee, I might have let this constitution go along without <text:soft-page-break/>making any protest of this kind, simply considering in this way: the brethren know how I feel, and if I should rise they would think it is simply some of my constitutional crankiness, and would pass it by with mild leniency. But having been placed upon that committee, without my request and without any expectation that anything of this kind would come up, I could not, in disloyalty to the principles which I hold, and which I see as clearly as I see the daylight, and which I have been teaching for many years, <text:span text:style-name="T199">—</text:span>I could not, in consistency, let my name go tacitly as upholding, as recommending, this thing. And that is why I have taken this stand.</text:p>
      <text:p text:style-name="P230">Now, I desire you to think, and to believe, that it has not been captiousness, that there is any lack of brotherly love. If this constitution shall be adopted,<text:span text:style-name="T199">—</text:span>as from my experience in the past I am almost forced to expect it will be,<text:span text:style-name="T199">—</text:span>why it will not make a particle of difference in my love for the brethren. I do not see how we could think that it can. One thing that hurts me very much is even to imply fear on the part of somebody that a difference—I will not say of opinion, but of view—in a case like this kind can lead to differences between us. I do not see how we could ever entertain the thought for a moment that it can. I will not admit that it can, on my part; and I shall not let it; and I shall love my brethren just as much; for whatever they may say on this floor, and whatever position they may take; and they may carry it out—I love them just as much.</text:p>
      <text:p text:style-name="P230">And I will say this also: that it will not in the least curtail my freedom. I can work just as freely, so far as I myself am concerned, as though the old constitution were retained, or as though we had no constitution, as far as I am concerned. I maintain that any man who admits, or who implies that he is bound, or that he is tied, and his freedom is curtailed, simply confesses that he does not know the Lord. No man has any right to let anybody else curtai<text:span text:style-name="T202">l</text:span> him, but that perfect freedom does not mean variance, does not mean that I propose to start off on a tangent any way, but <text:soft-page-break/>that I simply propose to maintain my work, adhere to my work, to as faithfully teach the Word of God as I know how. That is all.</text:p>
      <text:p text:style-name="P230">I do maintain this, that the constitution as a whole, any constitution, and this one in particular, does tend to the limiting of freedom, not of individual action, if the individual knows the Lord, but of the results of his action; and therefore I most earnestly hope that the time will speedily come, if it does not come this day, when all these artificial bands shall be broken asunder, and all these childish toys—for I will say, with the utmost kindness, and utterly dispassionately, that consideration of constitutions, of things of this kind, are painful to me, so utterly foreign to the line of study that I have followed, that it is really a bit of torture for me to sit and listen to them, and I find freedom in reading my Bible while the thing is going on.</text:p>
      <text:p text:style-name="P230">But, childish as I hold them to be, I hope that the time will come speedily when all these things, these artificial things, that we build up for ourselves,<text:span text:style-name="T199">—</text:span>t<text:span text:style-name="T199">o</text:span> say that we will go this way a little while, and we must go so, and that we cannot walk a certain distance unless we first lay down a plan, we cannot build a machine without having a plan before us,<text:span text:style-name="T199">—</text:span>I hope the time will speedily come when they will be swept aside and left behind. To him who thinks it is a necessity, it is a necessity.</text:p>
      <text:p text:style-name="P230">But there is this difference between the master workman and the apprentice: The apprentice must have a plan; he must first chalk out the way in which he is going to go; he must have a pattern. The master workman has the plan, goes ahead, and does the work. Now, the master workman is God, and the Spirit of God is given to lead us into all truth, not simply into what is unfortunately known as theological truth, or, better, spiritual truth, to guide in personal conduct and morality, but given to guide us into all truth, as to administration. However many administrations there may be, there is only the one Spirit, and therefore when we have that master Workman given to guide us, why shall we not voluntarily, gladly, and rejoicingly, yield to the Spirit of God, for <text:soft-page-break/>Him to work in us all, and trust that that one Spirit can bring us back into perfect harmony and keep us there?</text:p>
      <text:p text:style-name="ppForewordAuthor">Meeting adjourned to 2 PM, even date.</text:p>
      <text:p text:style-name="ppForewordAuthor">H. W. Cottrell, Chairman</text:p>
      <text:p text:style-name="ppForewordAuthor">H. E. Osborne, Secretary.</text:p>
      <text:p text:style-name="ppMain"/>
      <text:h text:style-name="P231" text:outline-level="1"><text:bookmark-start text:name="__RefHeading___Toc100418_2271061126"/>The Ordinances<text:line-break/><text:span text:style-name="T38">and Tithing</text:span><text:bookmark-end text:name="__RefHeading___Toc100418_2271061126"/></text:h>
      <text:p text:style-name="P232"><draw:frame draw:style-name="fr5" draw:name="D-00 The Tithe is the Lords" text:anchor-type="char" svg:x="0in" svg:y="0.4402in" svg:width="4.5in" svg:height="3.2571in" draw:z-index="10"><draw:image xlink:href="Pictures/1000000000000546000003D1562FA4D2.jpg" xlink:type="simple" xlink:show="embed" xlink:actuate="onLoad" draw:mime-type="image/jpeg"/></draw:frame></text:p>
      <text:list xml:id="list180517447799972" text:continue-numbering="true" text:style-name="ppChapterNumbering">
        <text:list-item text:start-value="1">
          <text:h text:style-name="P64" text:outline-level="2" text:restart-numbering="true" text:start-value="-1"><text:bookmark-start text:name="__RefHeading___Toc5918_1507175235"/>Our Lord’s Last Passover<text:bookmark-end text:name="__RefHeading___Toc5918_1507175235"/></text:h>
        </text:list-item>
      </text:list>
      <text:p text:style-name="ppSmall"><text:span text:style-name="T203">Signs of the Times, </text:span>November 15, <text:span text:style-name="T46">22</text:span> <text:span text:style-name="T46">and 29</text:span>, 1883</text:p>
      <text:h text:style-name="P233" text:outline-level="3"><text:bookmark-start text:name="__RefHeading___Toc100420_2271061126"/>The Order of Events<text:bookmark-end text:name="__RefHeading___Toc100420_2271061126"/></text:h>
      <text:p text:style-name="P234">Signs of the Times, November 15, 1883</text:p>
      <text:p text:style-name="ppMainFirstAfterSub">THERE is nothing in the life of our Lord that is unimportant; no act that should not be studied most carefully and reverently. But of all the recorded events of <text:span text:style-name="T204">H</text:span>is earthly ministry, those immediately connected with <text:span text:style-name="T205">H</text:span>is death <text:span text:style-name="T205">are the most important</text:span>. Everything centers around this point; it is that upon which all our hope depends. It is not strange, therefore, that the order of the events connected with the last supper should be (as has been the case) the subject of much careful study. It is true that some deprecate any special effort to locate different events in our Lord’s life, thinking that it tends to divert the mind from the moral truths intended to be conveyed; but to us it seems highly proper. Indeed, each study appears to be very necessary if we would realize the full import of all that <text:span text:style-name="T205">H</text:span>e did.</text:p>
      <text:p text:style-name="P235">It will be admitted that Christ was very careful in regard to the fitness of things. We cannot conceive of <text:span text:style-name="T205">H</text:span>is doing anything out of place. Many scenes in <text:span text:style-name="T205">H</text:span>is life that appear abrupt, and for which no reason can be given when considered by themselves, are fully explained when we consider the circumstances under which they took place. Of course there are many incidents in the life of Christ which cannot be assigned to any particular time or place; <text:span text:style-name="T205">t</text:span>hey are complete in themselves. But we think that those events in the life of our Lord which stand closely related to any other event, may be properly located by a careful study of the different accounts given by the four evangelists. And as such study makes the narrative seem more real to us, and brings us to a clearer understanding of our Lord’s life, the important truths which <text:span text:style-name="T205">H</text:span>e taught must thereby certainly make a deeper impression upon us.</text:p>
      <text:p text:style-name="ppMain">It is not because there has not been much discussion on the subject that it is taken up here. The various conflicting theories <text:soft-page-break/>have been treated at length; so great that the average reader often becomes confused before he arrives at the author’s conclusion. And in the books on this subject we find, as we think, a mixture of truth and error. We shall endeavor as much as possible to simplify the evidence in the account, and so present it that all may take their Bibles and trace the matter for themselves.</text:p>
      <text:p text:style-name="P235">Matthew and Mark give almost precisely the same account of the events of the <text:span text:style-name="T46">Passover</text:span> night. They note <text:span text:style-name="T205">the</text:span> sitting down to supper, the designation of the one who would betray Jesus, and the Lord’s supper. Both follow the same order. It is quite certain, that while they have omitted many things, they have given those events in their proper order. Luke does not follow the same order, but he mentions one point which the others omit—the strife among the disciples. John says nothing about the Lord’s supper, but he gives a minute account, which is not mentioned by any of the others. A comparison of the four accounts will show that John’s is the most complete in its detail, and we shall therefore use that as a basis. Separating it into its parts we have the following table:</text:p>
      <table:table table:name="tbl-Lords-Supper" table:style-name="tbl-Lords-Supper">
        <table:table-column table:style-name="tbl-Lords-Supper.A"/>
        <table:table-column table:style-name="tbl-Lords-Supper.B"/>
        <table:table-row table:style-name="tbl-Lords-Supper.1">
          <table:table-cell table:style-name="tbl-Lords-Supper.A1" office:value-type="string">
            <text:p text:style-name="P236">1. The supper.</text:p>
          </table:table-cell>
          <table:table-cell table:style-name="tbl-Lords-Supper.B1" office:value-type="string">
            <text:p text:style-name="P236">John 13:2</text:p>
          </table:table-cell>
        </table:table-row>
        <table:table-row table:style-name="tbl-Lords-Supper.1">
          <table:table-cell table:style-name="tbl-Lords-Supper.A2" office:value-type="string">
            <text:p text:style-name="P236">2. Jesus rises and wa<text:span text:style-name="T204">s</text:span>hes <text:span text:style-name="T206">the disciples’ feet.</text:span></text:p>
          </table:table-cell>
          <table:table-cell table:style-name="tbl-Lords-Supper.B2" office:value-type="string">
            <text:p text:style-name="P237">John 13:4-11</text:p>
          </table:table-cell>
        </table:table-row>
        <table:table-row table:style-name="tbl-Lords-Supper.1">
          <table:table-cell table:style-name="tbl-Lords-Supper.A2" office:value-type="string">
            <text:p text:style-name="P236">3. He takes His garments again <text:span text:style-name="T206">and sits down.</text:span></text:p>
          </table:table-cell>
          <table:table-cell table:style-name="tbl-Lords-Supper.B2" office:value-type="string">
            <text:p text:style-name="P237">John 13:12</text:p>
          </table:table-cell>
        </table:table-row>
        <table:table-row table:style-name="tbl-Lords-Supper.1">
          <table:table-cell table:style-name="tbl-Lords-Supper.A2" office:value-type="string">
            <text:p text:style-name="P236">4. He explains His act and bids them follow His example.</text:p>
          </table:table-cell>
          <table:table-cell table:style-name="tbl-Lords-Supper.B2" office:value-type="string">
            <text:p text:style-name="P237">John 13:<text:span text:style-name="T207">12-17</text:span></text:p>
          </table:table-cell>
        </table:table-row>
        <table:table-row table:style-name="tbl-Lords-Supper.1">
          <table:table-cell table:style-name="tbl-Lords-Supper.A2" office:value-type="string">
            <text:p text:style-name="P238">5. He says that one sitting at the table with Him would betray Him.</text:p>
          </table:table-cell>
          <table:table-cell table:style-name="tbl-Lords-Supper.B2" office:value-type="string">
            <text:p text:style-name="P238"><text:span text:style-name="T205">John 13:</text:span>18</text:p>
          </table:table-cell>
        </table:table-row>
        <table:table-row table:style-name="tbl-Lords-Supper.1">
          <table:table-cell table:style-name="tbl-Lords-Supper.A2" office:value-type="string">
            <text:p text:style-name="P238">6. He tells how the traitor may be known.</text:p>
          </table:table-cell>
          <table:table-cell table:style-name="tbl-Lords-Supper.B2" office:value-type="string">
            <text:p text:style-name="P238"><text:span text:style-name="T205">John 13:</text:span>23-26</text:p>
          </table:table-cell>
        </table:table-row>
        <table:table-row table:style-name="tbl-Lords-Supper.1">
          <table:table-cell table:style-name="tbl-Lords-Supper.A2" office:value-type="string">
            <text:p text:style-name="P238">7. He gives the sop to Judas.</text:p>
          </table:table-cell>
          <table:table-cell table:style-name="tbl-Lords-Supper.B2" office:value-type="string">
            <text:p text:style-name="P238"><text:span text:style-name="T205">John 13:</text:span>26</text:p>
          </table:table-cell>
        </table:table-row>
        <table:table-row table:style-name="tbl-Lords-Supper.1">
          <table:table-cell table:style-name="tbl-Lords-Supper.A2" office:value-type="string">
            <text:p text:style-name="P238">8. Judas immediately goes out.</text:p>
          </table:table-cell>
          <table:table-cell table:style-name="tbl-Lords-Supper.B2" office:value-type="string">
            <text:p text:style-name="P238"><text:span text:style-name="T205">John 13:</text:span>30</text:p>
          </table:table-cell>
        </table:table-row>
      </table:table>
      <text:p text:style-name="P239">Before going further we must harmonize an apparent discrepancy in John’s narrative. In verses 2 and 4 we read:</text:p>
      <text:p text:style-name="ppBibleBookName"><text:soft-page-break/>John 13</text:p>
      <text:p text:style-name="P240"><text:span text:style-name="T208">2</text:span><text:span text:style-name="T207"> </text:span>And supper being ended…</text:p>
      <text:p text:style-name="ppBibleQuote"><text:span text:style-name="T208">4</text:span><text:span text:style-name="T207"> H</text:span>e r<text:span text:style-name="T46">ose</text:span> from supper...</text:p>
      <text:p text:style-name="P241"><text:span text:style-name="T207">–</text:span><text:span text:style-name="T206">a</text:span>nd then follows the account of the feet washing. Thus the idea generally obtains that the <text:span text:style-name="T46">Passover</text:span> supper was entirely finished before the feet washing was performed. But in verses 12, 23-30, we again find them at supper. The question now arises,</text:p>
      <text:p text:style-name="ppQuote">“What relation, in point of time, does the feet washing sustain to the <text:span text:style-name="T46">Passover</text:span> supper?”</text:p>
      <text:p text:style-name="P241">We reply, It took place at the beginning of the supper, and offer the following proof: The original for,</text:p>
      <text:p text:style-name="ppQuote">And supper being ended,</text:p>
      <text:p text:style-name="ppMain">–is, <text:span text:style-name="T17">kai deipnon genomenon</text:span>, which may be translated, </text:p>
      <text:p text:style-name="ppQuote">And supper being ready.</text:p>
      <text:p text:style-name="P241">The <text:span text:style-name="T17">Revised Version</text:span> renders it,</text:p>
      <text:p text:style-name="ppQuote">And during supper.</text:p>
      <text:p text:style-name="P241">Greenfield’s <text:span text:style-name="T17">Lexicon</text:span> has it,</text:p>
      <text:p text:style-name="ppQuote">During supper.</text:p>
      <text:p text:style-name="P241">Robinson’s <text:span text:style-name="T17">Lexicon</text:span>, on the verb alone, says:</text:p>
      <text:p text:style-name="ppQuote">f) of any location, <text:span text:style-name="T17">e.g.</text:span> a repast, <text:span text:style-name="T17">to be prepared, made ready</text:span>, <text:span text:style-name="T17">John</text:span> 13:2.</text:p>
      <text:p text:style-name="P241">The <text:span text:style-name="T17">Emphatic Diaglott:</text:span></text:p>
      <text:p text:style-name="ppQuote">While supper was preparing.</text:p>
      <text:p text:style-name="P242">Speaker’s Commentary:</text:p>
      <text:p text:style-name="ppQuote">During supper.</text:p>
      <text:p text:style-name="P243"><text:soft-page-break/>Clarke’s <text:span text:style-name="T17">Commentary:</text:span></text:p>
      <text:p text:style-name="ppQuote">While supper was preparing.</text:p>
      <text:p text:style-name="P241">Campbell:</text:p>
      <text:p text:style-name="ppQuote">While they were at supper.</text:p>
      <text:p text:style-name="P241">Barnes says on this text:</text:p>
      <text:p text:style-name="P244">This translation expresses too much. The original means, <text:span text:style-name="T17">while they were at supper;</text:span> and that this is the meaning is clear from the fact that we find them still eating after this. The Arabic and Persic translations give it this meaning.</text:p>
      <text:p text:style-name="P241">Other good authorities give this meaning also. It may then be considered as settled that John’s account is consistent with itself, and that the feet washing took place during, or near the beginning of, the meal. If supper was ready, and they were already sitting down when this event occurred, it would be perfectly consistent to say that it happened <text:span text:style-name="T17">during supper</text:span>.</text:p>
      <text:p text:style-name="P241">We will now consider a circumstance mentioned only by <text:span text:style-name="T209">Luke</text:span><text:span text:style-name="T17">—</text:span>the strife among the disciples. It is recorded in <text:span text:style-name="T17">Luke</text:span> 22:24, after the account of the supper and the pointing out of the traitor. But there is very strong evidence to show that Luke’s account is not chronological. And here we would remark that although Luke’s account is very minute in his description of many things, he seems to have in general made no attempt to follow the order of events. His account of the temptation of Jesus in the wilderness is a case in point.</text:p>
      <text:p text:style-name="P241">We first notice that the language of <text:span text:style-name="T17">Luke</text:span> 22:27 is similar to that of <text:span text:style-name="T17">John</text:span> 13:16. Christ’s reproof and instruction in <text:span text:style-name="T17">Luke</text:span> 22:25-27, are evidently the same as <text:span text:style-name="T204">h</text:span>is remarks in connection with the ordinance of feet washing. It is most natural to conclude that this humiliating ordinance was given immediately in connection with the strife of the disciples as to who should be accounted the greatest. It is impossible to think for a moment that any such strife could have taken place <text:span text:style-name="T17">after</text:span> that lesson on humility. But we <text:soft-page-break/>have seen that the feet washing took place at the beginning of the supper. Then the strife<text:note text:id="ftn62" text:note-class="footnote"><text:note-citation>62</text:note-citation><text:note-body><text:p text:style-name="Footnote"><text:span text:style-name="T17">Luke</text:span> 22:24.</text:p></text:note-body></text:note> must have preceded the supper, and is recorded by Luke out of its proper place.</text:p>
      <text:p text:style-name="P241">Again, concerning what would the disciples be most likely to contend at that time? <text:span text:style-name="T204">W</text:span>e answer, They would naturally contend as to who should have the precedence at table. Among the ancients the distinctions in age or rank were clearly defined, and at table the oldest or most honorable had certain seats assigned them. An instance of this is found in <text:span text:style-name="T17">Gen</text:span><text:span text:style-name="T210">esis</text:span> 43:33. Among all people, even at the present time, there is a difference, in point of precedence, in the seats at the table, and table etiquette is very clearly defined and strictly observed. The same point is brought out in <text:span text:style-name="T17">Matt</text:span><text:span text:style-name="T210">hew</text:span> 23:6; <text:span text:style-name="T17">Mark</text:span> 12:38-39; <text:span text:style-name="T17">Luke</text:span> 14:7-11, where Christ reproved those who chose the chief places. There is certainly nothing else concerning which they could strive for the precedence on this occasion. And this strife furnished an occasion for Christ to give them the most impressive lesson on humility. But this again shows that the ordinance of the washing took place at the beginning of the meal.</text:p>
      <text:p text:style-name="ppMain">Some may object, and say that their strife was as to who should be greatest in the kingdom of heaven, and that it did not refer to their place at the table. But the disciples still looked for a temporal kingdom, which they thought Christ was soon to set up; and they would naturally expect that their rank in the kingdom would be determined by the position they occupied previous to its being set up. With this view their place at table was to them a matter of great importance.</text:p>
      <text:p text:style-name="P241">That we may keep the subject clear in our minds, we will now state in their order the events that occurred up to the present point of the investigation.</text:p>
      <text:list text:style-name="ppNumInBrackets">
        <text:list-item>
          <text:p text:style-name="P245">Supper being ready, Jesus sat down. He was the host, and of course took the first place.</text:p>
        </text:list-item>
        <text:list-item>
          <text:p text:style-name="P246"><text:soft-page-break/>A strife arose among the disciples as to who should have the place of honor, that being, doubtless, the one nearest to Jesus.</text:p>
        </text:list-item>
        <text:list-item>
          <text:p text:style-name="P246">To rebuke this unseemly strife, <text:span text:style-name="T211">H</text:span>e rose from supper and proceeded to wash their feet, teaching them by precept and example that humility was the only ground of preferment in <text:span text:style-name="T211">H</text:span>is kingdom.</text:p>
        </text:list-item>
        <text:list-item>
          <text:p text:style-name="P247">Having completed this ceremony, <text:span text:style-name="T211">H</text:span>e resumed <text:span text:style-name="T211">H</text:span>is garments and sat down again to supper.</text:p>
        </text:list-item>
      </text:list>
      <text:p text:style-name="ppSmallAsSub">Signs of the Times, November 22, 1883</text:p>
      <text:p text:style-name="ppMainAfterSub">We have now to consider the remaining events of the <text:span text:style-name="T46">Passover</text:span> supper, and the institution of the Lord’s Supper. Although in <text:span text:style-name="T17">Exodus</text:span> 12, where the directions for the <text:span text:style-name="T46">Passover</text:span> are recorded, there is no mention made of wine, we learn from the Rabbinical writings that four cups were drank during the meal. Matthew and Mark speak only of the cup which Christ blessed as the emblem of <text:span text:style-name="T212">H</text:span>is blood. Luke speaks of two cups.<text:note text:id="ftn63" text:note-class="footnote"><text:note-citation>63</text:note-citation><text:note-body><text:p text:style-name="Footnote"><text:span text:style-name="T17">Luke</text:span> 22:17, 20.</text:p></text:note-body></text:note> The first one mentioned is one of those drank during the <text:span text:style-name="T46">Passover</text:span> supper; the second, verse 20, is plainly said to be the emblem of Christ’s blood. And this verse furnishes proof that the Lord’s Supper was instituted at the close of the <text:span text:style-name="T46">Passover</text:span> supper; for Luke says:</text:p>
      <text:p text:style-name="ppBibleBookName">Luke 22</text:p>
      <text:p text:style-name="ppBibleQuote"><text:span text:style-name="T213">20</text:span><text:span text:style-name="T212"> </text:span>Likewise also <text:span text:style-name="T214">[</text:span><text:span text:style-name="T212">H</text:span>e took<text:span text:style-name="T214">]</text:span> the cup <text:span text:style-name="T17">after supper;</text:span> saying, This is the New Testament in my blood, which is shed for you.</text:p>
      <text:p text:style-name="P248">There is no disagreement between <text:span text:style-name="T17">Luke</text:span> 22:29, and <text:span text:style-name="T17">Matt</text:span><text:span text:style-name="T215">hew</text:span> 2<text:span text:style-name="T212">6</text:span>:26: The first says:</text:p>
      <text:p text:style-name="ppBibleBookName">Luke 22</text:p>
      <text:p text:style-name="ppBibleQuote"><text:span text:style-name="T213">29</text:span><text:span text:style-name="T212"> </text:span>Likewise also [<text:span text:style-name="T212">H</text:span>e took] the cup <text:span text:style-name="T17">after</text:span> supper;</text:p>
      <text:p text:style-name="P248"><text:span text:style-name="T212">–</text:span><text:span text:style-name="T214">t</text:span>he latter says:</text:p>
      <text:p text:style-name="ppBibleBookName">Matthew 26</text:p>
      <text:p text:style-name="P249"><text:span text:style-name="T213">26</text:span><text:span text:style-name="T212"> </text:span>And as they were eating, Jesus took bread, and blessed it, and br<text:span text:style-name="T212">o</text:span>ke it, and gave it to the disciples, and said, Take, eat; this is <text:soft-page-break/>my body.</text:p>
      <text:p text:style-name="P250"><text:span text:style-name="T213">27</text:span> And <text:span text:style-name="T212">H</text:span>e took the cup, and gave thanks, and gave it to them, saying, Drink <text:span text:style-name="T212">you </text:span>all of it.</text:p>
      <text:p text:style-name="P248">The unleavened bread was on the table as part of the <text:span text:style-name="T46">Passover</text:span> meal. While they were at table, and some of them still eating, Jesus took of this bread, and did as is recorded. This act, and the solemn manner of Christ marked the close of the Passover meal, so that when <text:span text:style-name="T212">H</text:span>e took the cup it was indeed <text:span text:style-name="T17">after</text:span> supper.</text:p>
      <text:h text:style-name="ppSubTitle" text:outline-level="3"><text:bookmark-start text:name="__RefHeading___Toc100422_2271061126"/>Was Judas <text:span text:style-name="T216">a </text:span>Partaker?<text:bookmark-end text:name="__RefHeading___Toc100422_2271061126"/></text:h>
      <text:p text:style-name="ppMainAfterSub">We have now sufficient data from which to ascertain whether or not Judas partook of the Lord’s Supper. All of the evangelists state that it was while they were at supper that <text:span text:style-name="T212">h</text:span>e was pointed out.<text:note text:id="ftn64" text:note-class="footnote"><text:note-citation>64</text:note-citation><text:note-body><text:p text:style-name="Footnote"><text:span text:style-name="T17">Matthew</text:span> 26:21-25; <text:span text:style-name="T17">Mark</text:span> 14:18-21; <text:span text:style-name="T17">Luke</text:span> 22:21-23; <text:span text:style-name="T17">John</text:span> 13:18, 21-26.</text:p></text:note-body></text:note> Thus the prophecy in <text:span text:style-name="T17">Ps</text:span><text:span text:style-name="T215">alm</text:span> 41:9 was fulfilled. John tells us<text:note text:id="ftn65" text:note-class="footnote"><text:note-citation>65</text:note-citation><text:note-body><text:p text:style-name="Footnote"><text:span text:style-name="T17">John</text:span> 13:26.</text:p></text:note-body></text:note> that the traitor was designated by Jesus giving him a sop when he had dipped it in the dish. But this shows that they were then partaking of the <text:span text:style-name="T46">Passover</text:span>, which as we have seen, was <text:span text:style-name="T17">after</text:span> the feet-washing, and <text:span text:style-name="T17">before</text:span> the Lord’s Supper. John further tells us that when Judas had received the sop,</text:p>
      <text:p text:style-name="ppBibleBookName">John 13</text:p>
      <text:p text:style-name="ppBibleQuote"><text:span text:style-name="T213">30</text:span><text:span text:style-name="T212"> ...[</text:span>he<text:span text:style-name="T212">]</text:span> went immediately out.</text:p>
      <text:p text:style-name="P251">The conclusion, then, is unavoidable, that Judas was not present when Jesus instituted <text:span text:style-name="T212">H</text:span>is memorial supper.</text:p>
      <text:p text:style-name="P251"><text:span text:style-name="T17">Matt</text:span><text:span text:style-name="T215">hew</text:span> 26:27 is urged as an objection against this conclusion:</text:p>
      <text:p text:style-name="ppBibleBookName">Matthew 26</text:p>
      <text:p text:style-name="ppBibleQuote"><text:span text:style-name="T213">27</text:span><text:span text:style-name="T212"> </text:span>And <text:span text:style-name="T212">H</text:span>e took the cup, and gave thanks, and gave it to them, saying, Drink <text:span text:style-name="T212">you </text:span>all of it.</text:p>
      <text:p text:style-name="P252">Mark also says that they all drank of it. But we reply that “all” need not necessarily refer to the twelve, but might refer only to all who were present; for after Judas had left them, and Christ was in the garden with only the eleven, <text:span text:style-name="T217">H</text:span>e said to them,</text:p>
      <text:p text:style-name="ppBibleBookName"><text:soft-page-break/>Matthew 26</text:p>
      <text:p text:style-name="ppBibleQuote"><text:span text:style-name="T218">31</text:span><text:span text:style-name="T219"> </text:span>All you shall be offended because of <text:span text:style-name="T219">me </text:span>this night.</text:p>
      <text:p text:style-name="P251">No one will claim that Judas was present with them.</text:p>
      <text:p text:style-name="P251">Luke’s account is supposed by some to disprove this conclusion. In order to make the subject perfectly clear, we will give his account in full.</text:p>
      <text:p text:style-name="ppBibleBookName">Luke 22</text:p>
      <text:p text:style-name="P253"><text:span text:style-name="T218">17</text:span><text:span text:style-name="T219"> </text:span>And <text:span text:style-name="T219">H</text:span>e took the cup [one of the <text:span text:style-name="T219">P</text:span>assover cups], and gave thanks, and said, Take this, and divide it among yourselves;</text:p>
      <text:p text:style-name="P253"><text:span text:style-name="T23">18</text:span> For I say unto you, I will not drink of the fruit of the vine, until the kingdom of God shall come.</text:p>
      <text:p text:style-name="P253"><text:span text:style-name="T23">19</text:span> And <text:span text:style-name="T219">H</text:span>e took bread, and gave thanks, and br<text:span text:style-name="T217">o</text:span>ke it, and gave unto them, saying, This is my body which is given for you: this do in remembrance of me.</text:p>
      <text:p text:style-name="P253"><text:span text:style-name="T23">20</text:span> Likewise also the cup after supper, saying, This cup is the new testament in my blood, which is shed for you.</text:p>
      <text:p text:style-name="P253"><text:span text:style-name="T23">21</text:span> But, behold, the hand of him that betray<text:span text:style-name="T46">s</text:span> me is with me on the table.</text:p>
      <text:p text:style-name="P254">The objection is, that Christ is here represented as mentioning the traitor but not until after it had taken place, and that, consequently, Judas was at the Lord’s Supper. To this we answer thus:</text:p>
      <text:list xml:id="list180516518214849" text:continue-numbering="true" text:style-name="ppNumInBrackets">
        <text:list-item text:start-value="1">
          <text:p text:style-name="P255">We already proved that the Lord’s Supper <text:span text:style-name="T17">followed</text:span> the <text:span text:style-name="T46">Passover</text:span>,<text:note text:id="ftn66" text:note-class="footnote"><text:note-citation>66</text:note-citation><text:note-body><text:p text:style-name="Footnote">See <text:span text:style-name="T17">Luke</text:span> 22:20.</text:p></text:note-body></text:note> and that Judas left <text:span text:style-name="T17">during</text:span> the <text:span text:style-name="T46">Passover</text:span> supper.<text:note text:id="ftn67" text:note-class="footnote"><text:note-citation>67</text:note-citation><text:note-body><text:p text:style-name="Footnote">See <text:span text:style-name="T17">John</text:span> 13:30, in connection with the other proofs given above.</text:p></text:note-body></text:note></text:p>
        </text:list-item>
        <text:list-item>
          <text:p text:style-name="P256">We have also seen that Luke’s account is not chronological; that he mentions many events out of their regular order.</text:p>
        </text:list-item>
      </text:list>
      <text:p text:style-name="ppMain">There is, therefore, no alternative left us but to conclude that Luke has not followed the consecutive order of the events in this instance. Should we conclude otherwise, we not only make confusion of the accounts of the other evangelists, but we make Luke inconsistent with himself.</text:p>
      <text:p text:style-name="P254"><text:soft-page-break/>But it is still further objected that there is no break between verses 19 and 20, and that the statement,</text:p>
      <text:p text:style-name="ppBibleBookName">Luke 22</text:p>
      <text:p text:style-name="ppBibleQuote"><text:span text:style-name="T220">21</text:span><text:span text:style-name="T221"> </text:span><text:span text:style-name="T217">But, b</text:span>ehold, the hand of him that betray<text:span text:style-name="T46">s</text:span> me is with me on the table,</text:p>
      <text:p text:style-name="P254">–closely follows the words,</text:p>
      <text:p text:style-name="ppBibleQuoteNoHead"><text:span text:style-name="T220">20</text:span><text:span text:style-name="T221"> </text:span>This cup is the new testament in my blood, which is shed for you,</text:p>
      <text:p text:style-name="P254">–the two sentences being connected by the conjunction “but.” Keeping in mind the two points already brought out, as just mentioned above, a reference to the Greek of the text will remove this objection. The word translated “but” in verse 21 is <text:span text:style-name="T17">pleen</text:span>. Liddell &amp; Scott’s <text:span text:style-name="T17">Lexicon</text:span> gives this definition:</text:p>
      <text:p text:style-name="ppQuote">Adv. after parenthesis: <text:span text:style-name="T17">yet, still, but</text:span>.</text:p>
      <text:p text:style-name="P254">Robinson says of it:</text:p>
      <text:p text:style-name="ppQuote">At the beginning of a clause, <text:span text:style-name="T17">much more, rather, besides</text:span>, passing over into an adversative particle, <text:span text:style-name="T17">but rather, but yet, nevertheless;</text:span><text:span text:style-name="T46">—</text:span>Also where the writer returns after a digression to a previous topic.</text:p>
      <text:p text:style-name="P257">Andrews’ <text:span text:style-name="T17">Latin </text:span><text:span text:style-name="T222">L</text:span><text:span text:style-name="T17">exicon</text:span> says the same of the corresponding word in the Vulgate. Thus this objection is entirely removed. Luke introduces the subject of the <text:span text:style-name="T46">Passover</text:span>, and speaks of the cup. This seems to remind him of the Lord’s Supper, and he briefly describes that in verses 19-20, they being thrown in parenthetically, and in verse 21 he resumes the narrative concerning the <text:span text:style-name="T46">Passover.</text:span></text:p>
      <text:p text:style-name="ppMain">We think, therefore, that Luke’s account does not disagree in the least with that of the other evangelists, nor disprove our conclusion that Judas was not present when the Lord’s Supper was instituted.</text:p>
      <text:h text:style-name="ppSubTitle" text:outline-level="3"><text:bookmark-start text:name="__RefHeading___Toc100424_2271061126"/><text:soft-page-break/>Open or Closed Communion<text:bookmark-end text:name="__RefHeading___Toc100424_2271061126"/></text:h>
      <text:p text:style-name="ppMainAfterSub">This fact is not without weight upon the subject of open or close<text:span text:style-name="T223">d</text:span> communion. When we consider the nature and object of the Lord’s Supper, <text:span text:style-name="T217">i</text:span>t will appear that Christ could not have allowed Judas to remain on that solemn occasion. The object of the Lord’s Supper is stated thus:</text:p>
      <text:p text:style-name="ppBibleBookName">1 Corinthians 11</text:p>
      <text:p text:style-name="ppBibleQuote"><text:span text:style-name="T220">26</text:span><text:span text:style-name="T221"> </text:span>For as often as you eat this bread, and drink this cup, <text:span text:style-name="T221">you </text:span>show the Lord’s death till <text:span text:style-name="T221">H</text:span>e come.</text:p>
      <text:p text:style-name="P258">This information Paul says he...</text:p>
      <text:p text:style-name="ppBibleQuoteNoHead"><text:span text:style-name="T224">23</text:span><text:span text:style-name="T225"> ...</text:span>received of the Lord.</text:p>
      <text:p text:style-name="P258">The supper, then, was intended as a memorial, to keep in mind the death and not merely to keep the fact in mind, but as an expression of the partaker’s belief in Christ’<text:span text:style-name="T226">s</text:span> death.</text:p>
      <text:p text:style-name="P259">But a mere belief that Christ died is not sufficient to constitute Bible belief in this great sacrifice. The devils believe, but their belief is of no benefit to them.<text:note text:id="ftn68" text:note-class="footnote"><text:note-citation>68</text:note-citation><text:note-body><text:p text:style-name="P260"><text:span text:style-name="T17">James</text:span> 2:19.</text:p></text:note-body></text:note> There are many disbelievers in Christianity who will admit that there was such a being as Christ, and that <text:span text:style-name="T226">H</text:span>e died; and yet their belief is of no profit to them, for they do not discern Christ’s divine nature, nor the object for which <text:span text:style-name="T226">H</text:span>e died. We must understand that <text:span text:style-name="T226">H</text:span>e died to vindicate the claims of justice; that God’s law had been broken, and that the death of the sinner was demanded; that Christ died in man’s stead, that through faith in <text:span text:style-name="T226">H</text:span>im we might be saved from death. But...</text:p>
      <text:p text:style-name="ppBibleBookName">James 2</text:p>
      <text:p text:style-name="ppBibleQuote"><text:span text:style-name="T227">20</text:span><text:span text:style-name="T226"> ...</text:span>faith without works is dead.</text:p>
      <text:p text:style-name="P261"><text:span text:style-name="T225">A</text:span>nd therefore our faith in Christ is nothing unless accompanied by obedience. To reap any benefit from Christ’s sacrifice we must turn from our sins, and keep the whole law of God.<text:note text:id="ftn69" text:note-class="footnote"><text:note-citation>69</text:note-citation><text:note-body><text:p text:style-name="P262">See <text:span text:style-name="T17">Isaiah</text:span> 1:16-18; 55:7; <text:span text:style-name="T17">Romans</text:span> 6:1-6; <text:span text:style-name="T17">Matthew</text:span> 7:21-23; <text:span text:style-name="T17">Luke</text:span> 6:46, etc.</text:p></text:note-body></text:note> No<text:span text:style-name="T226">w</text:span> no one, however “liberal,” would claim that one who has no faith in <text:soft-page-break/>Christ could be allowed to partake of the Lord’s Supper. No one would think of inviting a heathen or a profane worldling to that ordinance.</text:p>
      <text:p text:style-name="P261">But, as we have seen, faith in Christ implies an honest desire to keep God’s law; consequently, no one who is a violator of <text:span text:style-name="T228">the </text:span>law of God, even though he may profess faith in Christ, has a right to come to the Lord’s table. We think this proposition cannot be controverted. We do not say that one must be without fault before he can commune, but he must have repentance for his sins, and an earnest desire to put them away. With trust in God, that <text:span text:style-name="T217">H</text:span>e for Christ’s sake will forgive sin, the individual must humbly strive to walk in the light as fast as God shows it to him.</text:p>
      <text:p text:style-name="P261">Now how was it would Judas? We find that he had cherished his selfish and avaricious feelings, and had finally yielded to them altogether, and had been stealing from the common purse which our Lord and his disciples had.<text:note text:id="ftn70" text:note-class="footnote"><text:note-citation>70</text:note-citation><text:note-body><text:p text:style-name="Footnote"><text:span text:style-name="T17">John</text:span> 12:6.</text:p></text:note-body></text:note> He had been carrying on a constant deception. He had become so hardened, even under the sublime teachings and solemn warnings of Christ, that he had bargained to betray his Lord. He had deliberately sold himself to the devil for twenty dollars. He was a thief, a liar, a murderer, and a traitor; a villain of the deepest die; a hardened, unrepentant sinner. And his sin is augmented by the fact that he sinned against the greatest light that any man could have. It would have been sacrilege for such a one to ea<text:span text:style-name="T46">t</text:span> of the Lord’s Supper; to partake of the body and blood of Christ. We read:</text:p>
      <text:p text:style-name="ppBibleBookName">1 John 1</text:p>
      <text:p text:style-name="ppBibleQuote"><text:span text:style-name="T227">7</text:span><text:span text:style-name="T226"> </text:span>If we walk in the light, as <text:span text:style-name="T226">H</text:span>e <text:span text:style-name="T223">[God]</text:span> is in the light, we have fellowship one with another, and the blood of Jesus Christ <text:span text:style-name="T226">H</text:span>is Son cleanses us from all sin.</text:p>
      <text:p text:style-name="P259">But Judas was walking in darkness, and could have no fellowship with Christ and <text:span text:style-name="T226">H</text:span>is loyal disciples. He had nothing in common with them. He was with them, but not of them.</text:p>
      <text:p text:style-name="P263"><text:soft-page-break/>These two positions strengthen each other. From the very nature of the Lord’s Supper, as explained by the Holy Spirit, we see that it would have been morally impossible for Judas to remain on that occasion; and by our Lord’s action we may learn something as to what persons may be permitted to eat of the supper which is called by <text:span text:style-name="T226">H</text:span>is name. For in the light of the foregoing testimony it seems clear that Christ designed that the traitor should be pointed out at the time that he was, so that he might withdraw and not be present at the ordinance which was to follow. This idea is strengthened by our Lord’s words to Judas,</text:p>
      <text:p text:style-name="ppBibleBookName">John 13</text:p>
      <text:p text:style-name="ppBibleQuote"><text:span text:style-name="T227">27</text:span><text:span text:style-name="T226"> </text:span>What <text:span text:style-name="T226">y</text:span>ou do, do quickly.</text:p>
      <text:p text:style-name="P259">Although none of the disciples fully understood that Judas was to betray Christ (or that he was to do it immediately),<text:note text:id="ftn71" text:note-class="footnote"><text:note-citation>71</text:note-citation><text:note-body><text:p text:style-name="Footnote"><text:span text:style-name="T17">John</text:span> 13:28.</text:p></text:note-body></text:note> yet the fact that Christ knew of his intentions, and that nothing could be gained by further attempt at concealment, would naturally cause him to obey Christ’s command to go at once.</text:p>
      <text:p text:style-name="ppSmallAsSub">Signs of the Times, November 29, 1883</text:p>
      <text:p text:style-name="ppMainAfterSub">To the proposition that none but those who show their faith in Christ by obedience to God’s law can rightfully partake of the Lord’s Supper, it may be objected that, although Christ, who was its founder, had a right to bar whomsoever <text:span text:style-name="T226">H</text:span>e saw fit, <text:span text:style-name="T226">H</text:span>is followers are not competent judges as to who is worthy and who is not; that they have no right to deprive anyone of the privilege. It is claimed that such an act savors of bigotry, and is a mark of illiberality.</text:p>
      <text:p text:style-name="P259">To this we would reply,</text:p>
      <text:p text:style-name="ppMain"><text:span text:style-name="T229">(</text:span><text:span text:style-name="T230">1</text:span><text:span text:style-name="T229">)</text:span><text:span text:style-name="T230"> </text:span>That it is the Lord himself who sets the standard; <text:span text:style-name="T226">H</text:span>is followers dare not go beyond <text:span text:style-name="T226">H</text:span>im.</text:p>
      <text:p text:style-name="ppMain"><text:span text:style-name="T229">(</text:span><text:span text:style-name="T230">2</text:span><text:span text:style-name="T229">)</text:span><text:span text:style-name="T230"> </text:span>That the question of liberality or illiberality is not concerned in the case. One may be liberal with that which is his own, and may dispose of it as he pleases; but to take the same freedom with <text:soft-page-break/>that which is another’s would be sin. But the supper in question is “the Lord’s Supper;” consequently no one but <text:span text:style-name="T226">H</text:span>e can dispense its privileges. The word “illiberal,” when used with reference to those who do not believe in communing with law-breakers, is sadly misapplied.</text:p>
      <text:p text:style-name="P264"><text:span text:style-name="T229">(</text:span><text:span text:style-name="T230">3</text:span><text:span text:style-name="T229">)</text:span><text:span text:style-name="T230"> </text:span>Those who do so cannot be said to deprive anybody of the privilege of communion. They simply refuse to commune with them for the obvious reason that communion with them is impossible. There is not perfect union and harmony. There cannot be while one keeps the law and the other pursues in breaking it.</text:p>
      <text:p text:style-name="ppBibleBookName">2 Corinthians 6</text:p>
      <text:p text:style-name="ppBibleQuote"><text:span text:style-name="ppVerseNum"><text:span text:style-name="T230">14</text:span></text:span><text:span text:style-name="T230"> </text:span>For what fellowship has righteousness with unrighteousness? and what communion has light with darkness?</text:p>
      <text:p text:style-name="ppMain"><text:span text:style-name="T229">(</text:span><text:span text:style-name="T230">4</text:span><text:span text:style-name="T229">)</text:span><text:span text:style-name="T230"> </text:span>No one decides as to another’s fitness or unfitness; the individual does that for himself. If he professes to have faith in Christ and to love God’s law, no one can have any right or wish to exclude him. He may be at heart a law-breaker, although correct in his profession; but of this no one can judge. God alone can read the heart. If the individual presumes to act the part of a hypocrite, the responsibility is his own. And,</text:p>
      <text:p text:style-name="P264"><text:span text:style-name="T229">(</text:span><text:span text:style-name="T230">5</text:span><text:span text:style-name="T229">)</text:span><text:span text:style-name="T230"> </text:span>As to being deprived of the privilege of the Lord’s Supper, we would reply, that it is very far from being a privilege to one who is unworthy. Paul tells us in <text:span text:style-name="T17">1 Cor</text:span><text:span text:style-name="T231">inthians</text:span> 11:15 that he who does not discern the Lord’s body is an unworthy partaker. The phrase, “not discerning the Lord’s body,” means that the individual does not realize the nature and object of the ordinance. This would be the case if the person did not realize that Christ’s blood was shed “for the remission of sins that are pas<text:span text:style-name="T230">t</text:span>,”<text:note text:id="ftn72" text:note-class="footnote"><text:note-citation>72</text:note-citation><text:note-body><text:p text:style-name="P265"><text:span text:style-name="T17">Romans</text:span> 3:25.</text:p></text:note-body></text:note> and that when we accept it in our case we virtually pledge ourselves to abstain from sin in the future;</text:p>
      <text:p text:style-name="ppBibleBookName">2 John 2</text:p>
      <text:p text:style-name="ppBibleQuote"><text:span text:style-name="ppVerseNum"><text:span text:style-name="T230">6</text:span></text:span><text:span text:style-name="T230"> ...</text:span>to walk, even has <text:span text:style-name="T230">H</text:span>e walked.</text:p>
      <text:p text:style-name="P259"><text:soft-page-break/>In short, if a person presumes upon the mercy of God, and thinks that the sacrifice of Christ renders any effort on his part unnecessary, he would certainly be unworthy. And Paul says that he who eats and drinks unworthily, eat<text:span text:style-name="T46">s</text:span> and drink<text:span text:style-name="T46">s</text:span> damnation to himself.<text:note text:id="ftn73" text:note-class="footnote"><text:note-citation>73</text:note-citation><text:note-body><text:p text:style-name="P265"><text:span text:style-name="T17">1 Corinthians</text:span> 11:29.</text:p></text:note-body></text:note></text:p>
      <text:p text:style-name="P259">The ordinances of the Gospel <text:span text:style-name="T232">are</text:span> duties to be performed, and not merely privileges to be enjoyed. But they are not duties that are enjoined upon all, irrespective of their condition. There are two kinds of duty: primary and secondary; and it is the non-performance of the first that makes necessary the performance of the second. It is every person’s duty to keep the law of God. There is no individual who is free from this obligation. Had man never sinned, keeping the law of God would have been his whole duty. But all men have sinned, and now God commands all men everywhere to repent. Christ died that we might find forgiveness of our sins by repentance and faith in <text:span text:style-name="T232">H</text:span>im, and we are called upon to show our faith by performing certain duties. But we are not called upon to do these duties without first having repented. Christ’s teaching was,</text:p>
      <text:p text:style-name="ppBibleBookName">Mark 1</text:p>
      <text:p text:style-name="ppBibleQuote"><text:span text:style-name="T233">15</text:span><text:span text:style-name="T232"> </text:span>Repen<text:span text:style-name="T46">t</text:span>, and believe the gospel.</text:p>
      <text:p text:style-name="P259">Paul preached,</text:p>
      <text:p text:style-name="ppBibleBookName">Acts 20</text:p>
      <text:p text:style-name="ppBibleQuote"><text:span text:style-name="T233">21</text:span><text:span text:style-name="T232"> </text:span>Repentance toward God, and faith toward our Lord Jesus Christ.</text:p>
      <text:p text:style-name="P259">This is the true order. And the repentance must be complete. We must keep the whole law. Keeping eight-tenths or nine-tenths of the law is not enough.</text:p>
      <text:h text:style-name="ppSubTitle" text:outline-level="3"><text:bookmark-start text:name="__RefHeading___Toc100426_2271061126"/>The Need of Unity<text:bookmark-end text:name="__RefHeading___Toc100426_2271061126"/></text:h>
      <text:p text:style-name="ppMainAfterSub">As we have before remarked, then, there is no exclusive<text:span text:style-name="T219">n</text:span>ess about the matter. Certain ones who do not render obedience to all the law of God, will say,</text:p>
      <text:p text:style-name="ppQuote"><text:soft-page-break/>“Come, let us partake of communion together.”</text:p>
      <text:p text:style-name="P252">We would be glad to do so, but how can there be communion when there is disagreement? When they say,</text:p>
      <text:p text:style-name="ppQuote">“Let us commune together,”</text:p>
      <text:p text:style-name="P252">–it is equivalent to saying,</text:p>
      <text:p text:style-name="ppQuote">“Let us show our union or agreement; let there be perfect harmony between us.”</text:p>
      <text:p text:style-name="P252"><text:span text:style-name="T219">A</text:span>nd yet they refuse to agree. It is sometimes said:</text:p>
      <text:p text:style-name="ppQuote">“We will waive this point; we will not let our opinions interfere; we will agree to disagree.”</text:p>
      <text:p text:style-name="P252">But an agreement to disagree is disagreement still, and brings no union. Beside<text:span text:style-name="T219">s,</text:span> it is not our opinion that separates us, but the commandment of God.</text:p>
      <text:p text:style-name="P252">But what if the person asking to commune does not understand all the law, but is walking up to all the light that he has? Then give him the further instruction that he needs. If he has <text:span text:style-name="T17">been</text:span> conscientiously walking in all the light that he had, he will thank God for further light, and will at once accept it. But what if he cannot see as you do, and is still honestly trying to do right? Then pray that his eyes be opened. If he is really honest, God will not permit him to wander in darkness. But whether honest or dishonest, whether walking in the light or self-deceived, there can be no true communion where there is material disagreement. The Saviour prayed thus for <text:span text:style-name="T219">H</text:span>is disciples:</text:p>
      <text:p text:style-name="ppBibleBookName">John 17</text:p>
      <text:p text:style-name="ppBibleQuote"><text:span text:style-name="T218">11</text:span><text:span text:style-name="T219"> </text:span>Holy Father, keep through <text:span text:style-name="T219">your</text:span> own name those whom <text:span text:style-name="T219">Y</text:span>ou ha<text:span text:style-name="T219">ve</text:span> given me, that they may be one, as we are.</text:p>
      <text:p text:style-name="P259">And in this prayer He included <text:span text:style-name="T229">H</text:span>is whole church, for He said:</text:p>
      <text:p text:style-name="ppBibleQuoteNoHead"><text:span text:style-name="T218">20</text:span><text:span text:style-name="T219"> </text:span>Neither pray I for these alone but for them also which shall believe on me through their word;</text:p>
      <text:p text:style-name="ppBibleQuoteNoHead"><text:soft-page-break/><text:span text:style-name="T218">21</text:span> <text:span text:style-name="T219">T</text:span>hat they all may be one; as <text:span text:style-name="T219">You</text:span>, Father, ar<text:span text:style-name="T219">e</text:span> in me, and I in <text:span text:style-name="T219">You</text:span>, that they also may be one in us.</text:p>
      <text:p text:style-name="P266">Christ, then, did not contemplate many churches, nor one church with the individual branches “each serving God in his own way,” but an individual church, between the members of which the union should be as close as it was between <text:span text:style-name="T219">H</text:span>im and the Father.</text:p>
      <text:p text:style-name="P266">And this union and harmony was not intended to be a union which should be brought about by an agreement to ignore certain doctrines of the word of God, for that would be union only in name. The prayer of the Lord Jesus was:</text:p>
      <text:p text:style-name="ppBibleBookName">John 17</text:p>
      <text:p text:style-name="ppBibleQuote"><text:span text:style-name="T218">17</text:span><text:span text:style-name="T219"> </text:span>Sanctify them through your truth; your word is truth.</text:p>
      <text:p text:style-name="P259">Christian union, therefore, can only exist where all believe and speak the same thing. The apostles continually urged this state of things upon those to whom they wrote.<text:note text:id="ftn74" text:note-class="footnote"><text:note-citation>74</text:note-citation><text:note-body><text:p text:style-name="P262">See <text:span text:style-name="T17">Romans</text:span> 12:16; 15:5; <text:span text:style-name="T17">1 Corinthians</text:span> 1:10; <text:span text:style-name="T17">2 Corinthians</text:span> 13:11; <text:span text:style-name="T17">Philippians</text:span> 2:2; 3:16; <text:span text:style-name="T17">1 Peter</text:span> 3:8; etc.</text:p></text:note-body></text:note> To say that it is impossible for all to see alike, is to impeach the wisdom of Christ and <text:span text:style-name="T219">H</text:span>is inspired apostles. The exhortation of Paul is peculiarly noteworthy:</text:p>
      <text:p text:style-name="ppBibleBookName">1 Corinthians 1</text:p>
      <text:p text:style-name="ppBibleQuote"><text:span text:style-name="T218">10</text:span><text:span text:style-name="T219"> </text:span>Now I beseech you, brethren, by the name of our Lord Jesus Christ, that you all speak the same thing, and that there be no division among you; but that you be perfectly joined together in the same judgment.</text:p>
      <text:p text:style-name="P259">Nothing could indicate more perfect unity than this. All must have one mind and one judgment. And this state of things existed in the early church, as we learn from:</text:p>
      <text:p text:style-name="ppBibleBookName">Acts 4</text:p>
      <text:p text:style-name="ppBibleQuote"><text:span text:style-name="T23">32</text:span> And the multitude of them that believed were of one heart and one soul.</text:p>
      <text:p text:style-name="ppMain"><text:soft-page-break/>What has been done can be done; and this condition must necessarily exist among the true followers of Christ.</text:p>
      <text:h text:style-name="ppSubTitle" text:outline-level="3"><text:bookmark-start text:name="__RefHeading___Toc100428_2271061126"/>A Lesson in Humility<text:bookmark-end text:name="__RefHeading___Toc100428_2271061126"/></text:h>
      <text:p text:style-name="ppMainAfterSub">There is another lesson that we may learn from the example of Christ on this occasion; one that all the followers of Christ should ever keep in mind, and which if acted upon, would take the edge off from any such epithet as “exclusive” or “bigoted.” It is this: Christ could not suffer Judas to commune with <text:span text:style-name="T219">H</text:span>is loving followers, and yet <text:span text:style-name="T219">H</text:span>e washes his feet. What an amazing instance of humility! The King of glory condescends to wash the feet of <text:span text:style-name="T219">H</text:span>is betrayer, a vile wretch with whom <text:span text:style-name="T219">H</text:span>e could have nothing in common. No word of harshness or reproach for his perfidy, but a manifestation of tenderness, as though he were <text:span text:style-name="T219">H</text:span>is best friend. And after giving Judas this proof of his gentleness and humility, <text:span text:style-name="T219">H</text:span>e gives him to understand all his villainy is known, and delicately requests him to do his work at once, that his presence may not mar the scene of harmony and love that should follow.</text:p>
      <text:p text:style-name="ppMain"/>
      <text:list xml:id="list180517008323804" text:continue-list="list180517447799972" text:style-name="ppChapterNumbering">
        <text:list-item>
          <text:h text:style-name="P64" text:outline-level="2"><text:bookmark-start text:name="__RefHeading___Toc5922_1507175235"/>The Lord’s Supper and<text:line-break/><text:span text:style-name="T234">t</text:span>he Laying On of Hands<text:bookmark-end text:name="__RefHeading___Toc5922_1507175235"/></text:h>
        </text:list-item>
      </text:list>
      <text:p text:style-name="ppSmall">Signs of the Times, January 1, 1885</text:p>
      <text:p text:style-name="ppMainFirst">THE following earnest letter of inquiry to the editor was recently received from a reader of the <text:span text:style-name="T235">Signs</text:span>, in Iowa:</text:p>
      <text:p text:style-name="ppQuestion">Tonight I have finished the second reading of your work, <text:span text:style-name="T17">Thoughts on Baptism</text:span>, (by J. H. Waggoner) particularly that part relating to trine immersion. I bitterly opposed the Adventists here in Iowa, for nearly two years, but now I inquire of them. Baptism has been the hardest point to yield, so far (I was a trine immersionist). I have been looking up your references as far as I am able, and so far I have found them correct. I have compared yours and J. H. Moore’s tract, and as the light comes in, I believe more and more in single immersion. I believe your tract [pamphlet] will settle the difficulty with me. But there are other things that I do not yet understand.</text:p>
      <text:p text:style-name="ppQuestion">Why do not the Adventists observe the Lord’s Supper? as it is evident the Lord with <text:span text:style-name="T236">H</text:span>is apostles partook of a full meal. <text:span text:style-name="T17">John</text:span> 13:4. And in <text:span text:style-name="T17">1 Cor</text:span><text:span text:style-name="T235">inthians</text:span> 11:20, Paul speaks of the Lord’s Supper, and if a hint <text:span text:style-name="T237">of</text:span> it, as Paul gives, shows that such a thing did exist, why are not the Dunkards right; partaking of a full meal? They (the Dunkards) also lay hands on the baptized, that they may receive the Holy Ghost. <text:span text:style-name="T17">Acts</text:span> 8:17. Why do not the Adventist do so?</text:p>
      <text:p text:style-name="ppQuestion">I write this verily for information and explanations of the Scriptures referred to. Please don’t delay. I desire to be in harmony with Christ and <text:span text:style-name="T236">H</text:span>is people before probation closes. Yours fraternally, in hope. –<text:span text:style-name="T17">J. J. E.</text:span></text:p>
      <text:h text:style-name="ppSubTitle" text:outline-level="3"><text:bookmark-start text:name="__RefHeading___Toc19396_2388560082"/>The Lord’s Supper<text:bookmark-end text:name="__RefHeading___Toc19396_2388560082"/></text:h>
      <text:p text:style-name="ppMainAfterSub">Our brother is mistaken in supposing that Adventists do not celebrate the Lord’s Supper. We judge, however, that he does not regard the ceremony which <text:span text:style-name="T237">we obs</text:span>erve as being really the Lord’s Supper, because it is not an ordinary, regular meal. That the <text:soft-page-break/>Lord’s Supper, as celebrated by Adventists, and Christian churches generally, is identical in the form with that instituted by our Lord, and that to making it an ordinary meal is a perversion of the ordinance, can be easily demonstrated by the Bible, to the satisfaction, we think, of our inquiring brother.</text:p>
      <text:p text:style-name="P267">1. It is true that Paul, in his letter to the Corinthians, does speak of a full meal in connection with the Lord’s Supper, but only to condemn the practice. In this first epistle the apostle corrects many errors of the Corinthian church. After rebuking certain other unseemly practices, he takes up their manner of celebrating the Lord’s Supper, and says:</text:p>
      <text:p text:style-name="ppBibleBookName">1 Cor<text:span text:style-name="T237">inthians</text:span> 11</text:p>
      <text:p text:style-name="ppBibleQuote"><text:span text:style-name="ppVerseNum">20</text:span> When you come together therefore into one place, this is not to eat the Lord’s Supper.</text:p>
      <text:p text:style-name="ppBibleQuote"><text:span text:style-name="ppVerseNum"><text:span text:style-name="T237">21</text:span></text:span> For in eating everyone takes before <text:span text:style-name="T237">the </text:span>other his own supper; and one is hungry and another is drunken.</text:p>
      <text:p text:style-name="P267">That is to say,</text:p>
      <text:p text:style-name="ppQuote">“Although you profess to celebrate the Lord’s Supper, you do not take it in fact, because you eat and drink to satisfy the demands of appetite.”</text:p>
      <text:p text:style-name="P267">No stronger evidence than these two verses is needed to show that those who partake of a full meal under the impression that they are celebrating the Lord’s Supper, are grievously mistaken. In astonishment at their obtuseness, the apostle continues:</text:p>
      <text:p text:style-name="ppBibleQuoteNoHead"><text:span text:style-name="ppVerseNum"><text:span text:style-name="T237">22</text:span></text:span><text:span text:style-name="T237"> </text:span>What? have you not houses to eat and to drink in? <text:span text:style-name="T237">o</text:span>r <text:span text:style-name="T237">do you </text:span>despise the house of God, and shame them that have not? What shall I say to you? shall I praise you in this? I praise you not.</text:p>
      <text:p text:style-name="P268">2. Although the ordinance of the Lord’s Supper was instituted on the night of the last Passover, it was entirely distinct from that meal. This is apparent from an examination of the records of the evangelist. Matthews says:</text:p>
      <text:p text:style-name="ppBibleBookName"><text:soft-page-break/>Matthew 26</text:p>
      <text:p text:style-name="P269"><text:span text:style-name="ppVerseNum"><text:span text:style-name="T238">26</text:span></text:span><text:span text:style-name="T238"> </text:span>And as they were eating, Jesus took bread, and blessed it, and broke it, and gave it to the disciples, and said, Take, eat; <text:span text:style-name="T17">this</text:span> is my body.</text:p>
      <text:p text:style-name="P269"><text:span text:style-name="ppVerseNum"><text:span text:style-name="T238">27</text:span></text:span> And <text:span text:style-name="T238">H</text:span>e took the cup, and gave thanks, and gave it to them, saying, Drink you all of it;</text:p>
      <text:p text:style-name="P269"><text:span text:style-name="ppVerseNum"><text:span text:style-name="T238">28</text:span></text:span> <text:span text:style-name="T238">F</text:span>or <text:span text:style-name="T17">this</text:span> is my blood of the new testament, which is shed for many for the remission of sins.</text:p>
      <text:p text:style-name="P268">Mark’s words are almost the same. Luke says:</text:p>
      <text:p text:style-name="ppBibleBookName">Luke 22</text:p>
      <text:p text:style-name="ppBibleQuote"><text:span text:style-name="ppVerseNum"><text:span text:style-name="T238">19</text:span></text:span><text:span text:style-name="T238"> </text:span>And <text:span text:style-name="T238">H</text:span>e took bread, and gave thanks, and broke it, and gave unto them, saying, This is my body which is given for you; <text:span text:style-name="T17">this do in</text:span> remembrance of me.</text:p>
      <text:p text:style-name="ppBibleQuote"><text:span text:style-name="ppVerseNum"><text:span text:style-name="T238">20</text:span></text:span> Likewise also the cup <text:span text:style-name="T17">after supper</text:span>, saying, This cup is the new testament in my blood, which is shed for you.</text:p>
      <text:p text:style-name="P268">From these texts we learn:</text:p>
      <text:list xml:id="list180517666448088" text:continue-list="list180516518214849" text:style-name="ppNumInBrackets">
        <text:list-item text:start-value="1">
          <text:p text:style-name="P255">That it is only the bread and the wine that commemorate our Lord’s death; and</text:p>
        </text:list-item>
        <text:list-item>
          <text:p text:style-name="P256">That these emblems were partaken of “after supper,” <text:span text:style-name="T17">i.e.</text:span>, after the Passover meal.</text:p>
        </text:list-item>
      </text:list>
      <text:p text:style-name="P268">Both these points are very clearly made by Paul and <text:span text:style-name="T17">1 Cor</text:span><text:span text:style-name="T239">inthians</text:span> 11:23-26, after he had shown the Corinthians what the Lord’s Supper is not. We quote:</text:p>
      <text:p text:style-name="ppBibleBookName">1 Corinthians 11</text:p>
      <text:p text:style-name="ppBibleQuote"><text:span text:style-name="ppVerseNum"><text:span text:style-name="T238">23</text:span></text:span><text:span text:style-name="T238"> </text:span>For I have received of the Lord that which also I delivered unto you, that the Lord Jesus the same night in which <text:span text:style-name="T238">H</text:span>e was betrayed took bread:</text:p>
      <text:p text:style-name="P269"><text:span text:style-name="ppVerseNum"><text:span text:style-name="T238">24</text:span></text:span> <text:span text:style-name="T238">A</text:span>nd when <text:span text:style-name="T238">H</text:span>e had given thanks, <text:span text:style-name="T238">H</text:span>e broke it, and said, Take, eat: this is my body, which is broken for you: <text:span text:style-name="T17">this do in remembrance of me</text:span>.</text:p>
      <text:p text:style-name="P270"><text:span text:style-name="ppVerseNum"><text:span text:style-name="T238">25</text:span></text:span> After the same manner also <text:span text:style-name="T238">H</text:span>e took the cup, <text:span text:style-name="T17">when </text:span><text:span text:style-name="T239">H</text:span><text:span text:style-name="T17">e had supped</text:span> [<text:span text:style-name="T238">literally, </text:span>“after the eating of the evening meal”], saying, This cup is the new testament in my blood: <text:span text:style-name="T17">this do you</text:span>, as oft as you drink it, <text:span text:style-name="T17">in remembrance of me</text:span>.</text:p>
      <text:p text:style-name="P269"><text:soft-page-break/><text:span text:style-name="ppVerseNum"><text:span text:style-name="T238">26</text:span></text:span> For as often as you eat this bread, and drink this cup, you do show the Lord’s death till <text:span text:style-name="T238">H</text:span>e come.</text:p>
      <text:p text:style-name="ppMain">This is too plain to be misunderstood. Paul did not depend upon hearsay for his evidence, but received it directly from the Lord himself. All that they were to do in remembrance of Christ, as showing forth <text:span text:style-name="T238">H</text:span>is death till <text:span text:style-name="T238">H</text:span>e should come, was to break and eat bread, and drink of the cup; and this memorial was instituted after the supper was over, and was entirely distinct from it. The Lord’s Supper consists simply in partaking of the bread and wine, emblems of the broken body and spilled blood of Christ; whatever more is added is a perversion of the ordinance. Since the institution of the memorial was entirely distinct from the Passover Supper, and had no reference to it, there is no more reason for having the celebration of the Lord’s Supper preceded by a full, ordinary meal, than there would be for introducing it by the performance of some other act of Christ on that day.</text:p>
      <text:p text:style-name="ppMain">More proof might be given on this subject, but it would seem that these Bible statements of what the Lord’s Supper is, and the declaration by Paul that the eating of a meal is not the Lord’s Supper, should be sufficient to settle the matter.</text:p>
      <text:h text:style-name="ppSubTitle" text:outline-level="3"><text:bookmark-start text:name="__RefHeading___Toc19398_2388560082"/>Laying On <text:span text:style-name="T238">o</text:span>f Hands<text:bookmark-end text:name="__RefHeading___Toc19398_2388560082"/></text:h>
      <text:p text:style-name="ppMainAfterSub">To the question why the Adventists do not lay hands on baptized persons, that they may receive the Holy Ghost, it would be sufficient reply to say that no such act is commanded. The gospel commission<text:note text:id="ftn75" text:note-class="footnote"><text:note-citation>75</text:note-citation><text:note-body><text:p text:style-name="Footnote"><text:span text:style-name="T17">Matt</text:span><text:span text:style-name="T239">hew</text:span> 28:19-20.</text:p></text:note-body></text:note> says nothing of the laying on of hands, in addition to baptism; consequently we have no authority for such a custom.</text:p>
      <text:p text:style-name="ppMain">More than this, we find that the Holy Ghost was not given in a fixed, arbitrary manner, even in the apostles’ time. In the case cited, and in <text:span text:style-name="T17">Acts</text:span> 19:6, we learn that the apostles laid hands on baptized persons, who then received the Holy Ghost; but in <text:span text:style-name="T17">Acts </text:span>10:44-45 we have an instance where the Holy Ghost fell on a room full of people who had not been baptized, and without the <text:soft-page-break/>imposition of a human hand; and in the case of the conversion and baptism of the eunuch,<text:note text:id="ftn76" text:note-class="footnote"><text:note-citation>76</text:note-citation><text:note-body><text:p text:style-name="Footnote"><text:span text:style-name="T17">Acts</text:span> 8:26-40.</text:p></text:note-body></text:note> which is related with great minuteness, we have no intimation concerning any act of laying on of hands. When the apostles laid hands on those whom they baptized, it seems to have been in view of an especial work which they were to perform.</text:p>
      <text:p text:style-name="ppMain">With these facts before us, and others that might be cited, we think that Adventists would be acting in a very presumptuous and unwarranted manner, if, in partial imitation of the apostles, they should lay hands on people in order that they might receive the Holy Ghost.</text:p>
      <text:p text:style-name="ppMain"/>
      <text:list text:continue-list="list180517008323804" text:style-name="ppChapterNumbering">
        <text:list-item>
          <text:h text:style-name="P64" text:outline-level="2"><text:bookmark-start text:name="__RefHeading___Toc5930_1507175235"/>Unleavened Bread at Communion<text:bookmark-end text:name="__RefHeading___Toc5930_1507175235"/></text:h>
        </text:list-item>
      </text:list>
      <text:p text:style-name="P271">Signs of the Times, March 25, 1886</text:p>
      <text:p text:style-name="ppQuestion">What kind of bread should be used in a celebration of the Lord’s Supper? Some say that unleavened bread alone should be used; others argue for leavened bread; and still others say that it makes no difference. Which is right? <text:span text:style-name="T17">–</text:span><text:span text:style-name="T240">G. C. I.</text:span></text:p>
      <text:p text:style-name="ppMainFirst">TO ANSWER categorically, we should say that only unleavened should be used in the celebration of the Lord’s Supper. The reasons for this answer are as follows:</text:p>
      <text:h text:style-name="ppSubTitle" text:outline-level="3"><text:bookmark-start text:name="__RefHeading___Toc100430_2271061126"/><text:span text:style-name="T241">T</text:span>he Example of Christ<text:bookmark-end text:name="__RefHeading___Toc100430_2271061126"/></text:h>
      <text:p text:style-name="ppMainAfterSub">By using the bread we follow the example of Christ. The Lord’s Supper was instituted by Christ in connection with the last Passover,<text:note text:id="ftn77" text:note-class="footnote"><text:note-citation>77</text:note-citation><text:note-body><text:p text:style-name="Footnote"><text:span text:style-name="T17">Matthew</text:span> 26:17-30.</text:p></text:note-body></text:note> and it is certain that only unleavened bread was used on that occasion; because during the whole of the Passover week, no particle of leaven was allowed in the Jewish dwelling. The law on this point was very restrict.<text:note text:id="ftn78" text:note-class="footnote"><text:note-citation>78</text:note-citation><text:note-body><text:p text:style-name="P262">See <text:span text:style-name="T17">Exodus</text:span> 12:18-20.</text:p></text:note-body></text:note> This may be said to be only negative testimony; but it is more than can be produced in favor of leavened bread. If in the absence of positive command, we follow the example of Christ, we certainly cannot go wrong. But this is not all that we have.</text:p>
      <text:h text:style-name="ppSubTitle" text:outline-level="3"><text:bookmark-start text:name="__RefHeading___Toc100432_2271061126"/>Representing Christ’<text:span text:style-name="T241">s Body</text:span><text:bookmark-end text:name="__RefHeading___Toc100432_2271061126"/></text:h>
      <text:p text:style-name="ppMainAfterSub">The Lord’s Supper is designed to represent the death of Christ.</text:p>
      <text:p text:style-name="ppBibleBookName">1 Cor<text:span text:style-name="T241">inthians</text:span> 11</text:p>
      <text:p text:style-name="ppBibleQuote"><text:span text:style-name="T23">26</text:span> For as often as y<text:span text:style-name="T241">ou</text:span> eat this bread, and drink this cup, y<text:span text:style-name="T241">ou</text:span> do sh<text:span text:style-name="T241">o</text:span>w the Lord’s death till <text:span text:style-name="T241">H</text:span>e come.</text:p>
      <text:p text:style-name="P272">It is a memorial of that which was foreshadowed by the Passover and by all the sacrifices of the old ceremonial law. There is, therefore, the same reason for using unleavened bread in the <text:soft-page-break/>Lord’s Supper that there was for using it in the <text:span text:style-name="T241">Passover.</text:span> When Christ broke the bread, <text:span text:style-name="T241">H</text:span>e said:</text:p>
      <text:p text:style-name="ppBibleBookName">1 Corinthians 11</text:p>
      <text:p text:style-name="ppBibleQuote"><text:span text:style-name="T242">14</text:span><text:span text:style-name="T241"> </text:span>This is my body, which is broken for you.</text:p>
      <text:p text:style-name="P272"><text:span text:style-name="T241">S</text:span>ince the bread of the communion represents Christ’s body, it must be without blemish, or else it is not a fit symbol; for Peter says:</text:p>
      <text:p text:style-name="ppBibleBookName">1 Peter 1</text:p>
      <text:p text:style-name="ppBibleQuote"><text:span text:style-name="T242">18</text:span><text:span text:style-name="T241"> </text:span>You know that you were not redeemed with corruptible things, as silver and gold, from your vain conversation received by tradition from your fathers;</text:p>
      <text:p text:style-name="ppBibleQuote"><text:span text:style-name="T242">19</text:span> <text:span text:style-name="T241">B</text:span>ut with the precious blood of Christ, as of a lamb without blemish and without spot.</text:p>
      <text:p text:style-name="P272">Now leaven is a fermentation, and fermentation is decomposition and decay. Then certainly leavened bread cannot officially represent the spotless body of Christ, any more than leavened or fermented wine can properly represent <text:span text:style-name="T241">H</text:span>is precious blood. Therefore we hold that it was no accident which led to the use of unleavened bread at the institution of the Lord’s Supper.</text:p>
      <text:h text:style-name="ppSubTitle" text:outline-level="3"><text:bookmark-start text:name="__RefHeading___Toc100434_2271061126"/>A Plain Command<text:bookmark-end text:name="__RefHeading___Toc100434_2271061126"/></text:h>
      <text:p text:style-name="ppMainAfterSub">This conclusion is verified by <text:span text:style-name="T17">Ex</text:span><text:span text:style-name="T243">odus</text:span> 23:18, which reads thus:</text:p>
      <text:p text:style-name="ppBibleBookName">Exodus 23</text:p>
      <text:p text:style-name="ppBibleQuote"><text:span text:style-name="T242">18</text:span><text:span text:style-name="T241"> Y</text:span>ou shal<text:span text:style-name="T241">l</text:span> not offer the blood of my sacrifice with leavened bread.</text:p>
      <text:p text:style-name="P273">This is a positive commandment, and leaves us no choice in the matter. It cannot be said that this applies only to the sacrifices under the old ceremonial law; for they were no more the blood of the Lord’s sacrifice<text:span text:style-name="T234">s</text:span> than is the cup of the Lord’s Supper. Indeed, the Bible speaks more plainly of this than it does of those; for Christ himself said, when <text:span text:style-name="T244">H</text:span>e took the cup:</text:p>
      <text:p text:style-name="ppBibleBookName">Matthew 26</text:p>
      <text:p text:style-name="ppBibleQuote"><text:span text:style-name="T245">28</text:span><text:span text:style-name="T244"> </text:span><text:span text:style-name="T17">This is my blood</text:span> of the New Testament, which is shed for many for the remission of sins.</text:p>
      <text:p text:style-name="P273"><text:soft-page-break/>It is plain enough that <text:span text:style-name="T17">Ex</text:span><text:span text:style-name="T246">odus</text:span> 23:18 does not refer to the literal blood of Christ; for no man ever offered, or could offer that with anything; and it is equally plain that it does not refer to anything that was or <text:span text:style-name="T234">is </text:span>used to represent Christ’s blood, whether before or after <text:span text:style-name="T244">H</text:span>is death.</text:p>
      <text:p text:style-name="P273">In view of the reasons here given, and especially of the explicit commandment in <text:span text:style-name="T17">Ex</text:span><text:span text:style-name="T246">odus</text:span> 23:18, we think we are justified in saying not only that it is right to use unleavened bread at communion, but that it is wrong to use any other. It may seem to some a trifling matter, but nothing can be a trifling matter upon which the Lord has seen fit to give <text:span text:style-name="T247">a</text:span> commandment.</text:p>
      <text:p text:style-name="ppMain"/>
      <text:list text:continue-numbering="true" text:style-name="ppChapterNumbering">
        <text:list-item>
          <text:h text:style-name="P64" text:outline-level="2"><text:bookmark-start text:name="__RefHeading___Toc5934_1507175235"/>Something <text:span text:style-name="T35">t</text:span>o Be Followed<text:bookmark-end text:name="__RefHeading___Toc5934_1507175235"/></text:h>
        </text:list-item>
      </text:list>
      <text:p text:style-name="ppSmall">Signs of the Times, July 15, 1886</text:p>
      <text:p text:style-name="P274">IN REPLY to some queries an exchange has a column of replies, among which is the following categorical answer:</text:p>
      <text:p text:style-name="ppQuote">“We should <text:span text:style-name="T17">not</text:span> follow Christ’s example in washing one another’s feet.”</text:p>
      <text:p text:style-name="P273">And this notwithstanding Christ’s emphatic statement:</text:p>
      <text:p text:style-name="ppBibleBookName">John 13</text:p>
      <text:p text:style-name="ppBibleQuote"><text:span text:style-name="T245">14</text:span><text:span text:style-name="T244"> </text:span>If I then, [your] Lord and Master, have washed your feet; you also <text:span text:style-name="T17">ought</text:span> to wash one another’s feet.</text:p>
      <text:p text:style-name="ppBibleQuote"><text:span text:style-name="T245">15</text:span> For <text:span text:style-name="T17">I have given you an example</text:span>, that you should do as I have done to you.</text:p>
      <text:p text:style-name="P275">An “example” is something “which is to followed or imitated;” and Christ said that <text:span text:style-name="T244">H</text:span>e designed that <text:span text:style-name="T244">H</text:span>is disciples should follow <text:span text:style-name="T244">H</text:span>is example. He wished them to do <text:span text:style-name="T17">as</text:span> <text:span text:style-name="T244">H</text:span>e had done to them. More than this, “ought” implies duty; it is the old form of the past tense of the word “owe” and therefore indicates obligation. If we say a person <text:span text:style-name="T17">ought</text:span> to do a certain thing, we indicate that to do that thing is a debt that he owes. So when Christ says,</text:p>
      <text:p text:style-name="P276"><text:span text:style-name="T245">14</text:span><text:span text:style-name="T244"> ...y</text:span>ou <text:span text:style-name="T17">ought</text:span> to wash one another’s feet,</text:p>
      <text:p text:style-name="P277"><text:span text:style-name="T244">H</text:span>e means that to do so is a duty; it is a debt that Christians owe.</text:p>
      <text:p text:style-name="P277">Again Christ says:</text:p>
      <text:p text:style-name="ppBibleBookName">John 13</text:p>
      <text:p text:style-name="ppBibleQuote"><text:span text:style-name="T245">17</text:span><text:span text:style-name="T244"> </text:span>If you know these things, happy are you are if you do them.</text:p>
      <text:p text:style-name="P277">“Happy” is equivalent to “blessed.” A blessing is pronounced on those who <text:span text:style-name="T17">do</text:span> according to Christ’s example in this respect. And what if, knowing these things, we do not do them? Certainly the blessings will be withheld.</text:p>
      <text:p text:style-name="P277"><text:soft-page-break/>The matter is as plain as words can make it. True, there is only one mention of it in the Bible; but if those who plead this fact as against the adoption of the ordinance, mean to imply that Christ never did and said the things recorded in the <text:span text:style-name="T244">13</text:span><text:span text:style-name="T23">th</text:span> chapter of <text:span text:style-name="T17">John?</text:span> We believe not, for we never heard any doubt expressed as to the truthfulness of the account. Then if it is a fact that Christ washed <text:span text:style-name="T247">H</text:span>is disciples’ feet, and said,</text:p>
      <text:p text:style-name="ppBibleBookName">John 13</text:p>
      <text:p text:style-name="ppBibleQuote"><text:span text:style-name="T245">14</text:span><text:span text:style-name="T244"> ...y</text:span>ou also ought to wash one another’s feet;</text:p>
      <text:p text:style-name="ppBibleQuote"><text:span text:style-name="T245">15</text:span> <text:span text:style-name="T244">F</text:span>or I have given you an example,</text:p>
      <text:p text:style-name="P277">–isn’t it just as valid as though the account were repeated fifty times? It certainly is.</text:p>
      <text:p text:style-name="P277">We are morally certain that if such evidence could be found in favor of Sunday-keeping, or of “infant baptism,” those who believe in these practices would not ask for any stronger testimony in their support. We also know that there are hundreds of men who would shout for exultation if they could fined as strong as argument for Sunday-keeping as the <text:span text:style-name="T244">13</text:span><text:span text:style-name="T23">th</text:span> of <text:span text:style-name="T17">John</text:span> contains for feet-washing. The trouble is, it is too humiliating an ordinance to be generally adopted; and a strong tendency nowadays is to reject all the Bible except Christ’s own words, and to reject all of <text:span text:style-name="T244">H</text:span>is words that are unpalatable.</text:p>
      <text:p text:style-name="ppMain"/>
      <text:list text:continue-numbering="true" text:style-name="ppChapterNumbering">
        <text:list-item>
          <text:h text:style-name="P64" text:outline-level="2"><text:bookmark-start text:name="__RefHeading___Toc5936_1507175235"/>Feeding upon Christ<text:bookmark-end text:name="__RefHeading___Toc5936_1507175235"/></text:h>
        </text:list-item>
      </text:list>
      <text:p text:style-name="ppSmall">Signs of the Times, September 2, 1886</text:p>
      <text:p text:style-name="P278">A FRIEND asks what is meant by eating the flesh and drinking the blood of Christ,<text:note text:id="ftn79" text:note-class="footnote"><text:note-citation>79</text:note-citation><text:note-body><text:p text:style-name="Footnote"><text:span text:style-name="T17">John</text:span> 6:53-57.</text:p></text:note-body></text:note> and wishes to know if it has any connection with the bread and wine of the Lord’s Supper. In reply we would say that it evidently has the closest connection. Christ said:</text:p>
      <text:p text:style-name="ppBibleBookName">John 6</text:p>
      <text:p text:style-name="ppBibleQuote"><text:span text:style-name="T248">53</text:span><text:span text:style-name="T46"> </text:span>Except you eat the flesh of the Son of man, and drink <text:span text:style-name="T249">H</text:span>is blood, you have no life in you.</text:p>
      <text:p text:style-name="ppBibleQuote"><text:span text:style-name="T248">54</text:span> Whoso eats my flesh, and drinks my blood, has eternal life; and I will raise him up at the last day.</text:p>
      <text:p text:style-name="ppBibleQuote"><text:span text:style-name="T248">55</text:span> For my flesh is meat indeed, and my blood is drink indeed.</text:p>
      <text:p text:style-name="ppBibleQuote"><text:span text:style-name="T248">56</text:span> He that eats my flesh, and drinks my blood, dwells in me, and I in him.</text:p>
      <text:p text:style-name="ppMain">Now is evident that no man can literally eat the flesh and drink the blood of Christ, and this caused the unbelieving to choose to stumble. But Christ meant that by faith we should appropriate <text:span text:style-name="T46">H</text:span>im to ourselves, and thus live godly lives for <text:span text:style-name="T46">H</text:span>im, just as one lives physically by what he eats. Says Paul:</text:p>
      <text:p text:style-name="ppBibleBookName">Galatians 2</text:p>
      <text:p text:style-name="ppBibleQuote"><text:span text:style-name="T248">20</text:span><text:span text:style-name="T46"> </text:span><text:span text:style-name="T247">T</text:span>he life which I now live in the flesh I live by the faith of the Son of God, who loved me, and gave <text:span text:style-name="T46">himself</text:span> for me.</text:p>
      <text:p text:style-name="ppMain">So Christ continues:</text:p>
      <text:p text:style-name="ppBibleBookName">John 6</text:p>
      <text:p text:style-name="ppBibleQuote"><text:span text:style-name="T248">57</text:span><text:span text:style-name="T46"> </text:span>As the living Father ha<text:span text:style-name="T46">s</text:span> sent me, and I live by the Father; so he that eats me, even he shall live by me.</text:p>
      <text:p text:style-name="P259">It is by faith that we have that close communion with Christ which enables us to live as <text:span text:style-name="T46">H</text:span>e <text:span text:style-name="T46">himself</text:span> would live; for...</text:p>
      <text:p text:style-name="ppBibleBookName">Romans 1</text:p>
      <text:p text:style-name="ppBibleQuote"><text:span text:style-name="T248">17</text:span><text:span text:style-name="T46"> T</text:span>he just shall live by faith.</text:p>
      <text:p text:style-name="P259"><text:soft-page-break/><text:span text:style-name="T250">T</text:span>he Lord’s Supper is the visible manifestation of this faith which thus appropriates Christ. When Christ broke bread, <text:span text:style-name="T46">H</text:span>e said,</text:p>
      <text:p text:style-name="ppBibleBookName">1 Corinthians 11</text:p>
      <text:p text:style-name="ppBibleQuote"><text:span text:style-name="T248">24</text:span><text:span text:style-name="T46"> </text:span>This is my body, which is broken for you.</text:p>
      <text:p text:style-name="ppMain">Then <text:span text:style-name="T46">H</text:span>e took the cup and said,</text:p>
      <text:p text:style-name="ppBibleQuoteNoHead"><text:span text:style-name="T248">25</text:span><text:span text:style-name="T46"> </text:span>This cup is the new testament in my blood: for, as oft as you drink it, in remembrance of me.</text:p>
      <text:p text:style-name="ppMain">And Paul immediately adds:</text:p>
      <text:p text:style-name="ppBibleQuoteNoHead"><text:span text:style-name="T248">26</text:span><text:span text:style-name="T46"> </text:span>For as often as you eat this bread, and drink this cup you do <text:span text:style-name="T17">show the Lord’s death</text:span><text:span text:style-name="T247">.</text:span></text:p>
      <text:p text:style-name="P259">It is in the death of Christ, and our death and burial with <text:span text:style-name="T46">H</text:span>im, that we are united to <text:span text:style-name="T46">H</text:span>im. It is only <text:span text:style-name="T247">of</text:span> <text:span text:style-name="T46">H</text:span>is <text:span text:style-name="T17">broken</text:span> body that we partake. And in partaking of the bread and the wine of the Lord’s Supper, we are fulfilling <text:span text:style-name="T17">John</text:span> 6:53-57 as literally as it is possible for us to fulfill it. Of course this is true only so far as the Lord’s Supper is partaken of understandingly, and not as a mere form. He who partakes of it as a mere matter of form, not discerning with the eye <text:span text:style-name="T46">of </text:span>faith, the Lord’s body, eats and drinks damnation to <text:span text:style-name="T46">him</text:span>self. Such a person does not eat the flesh and drink the blood of Christ, but eats and drinks simply bread and wine, and of course does not comply with the divine command.</text:p>
      <text:p text:style-name="P279">Let no one, however, imagine that Christ’s words in <text:span text:style-name="T17">John</text:span> 6:53-57 can be fulfilled <text:span text:style-name="T17">only</text:span> when the Lord’s Supper is eaten. If the Christian is to live by Christ, and he can live in no other way, he must continually feed on Christ. A man cannot live a year, a month, or even a week without spiritual food any more than he can live and grow physically without daily partaking of literal food. The true Christian <text:span text:style-name="T17">abides</text:span> in Christ, and Christ <text:span text:style-name="T17">abides</text:span> in him; there is daily and hourly communion. He does not receive Christ on a fixed or varying occasions, but Christ <text:span text:style-name="T17">dwells</text:span> in him; and so when he partakes of the Lord’s Supper, he indicates outwardly that union which always exists, and by that act his union by faith <text:soft-page-break/>is strengthened. And thus living by Christ, who lives by the Father, the Christian becomes…</text:p>
      <text:p text:style-name="ppBibleBookName">Ephesians 3</text:p>
      <text:p text:style-name="ppBibleQuote"><text:span text:style-name="T248">19</text:span><text:span text:style-name="T46"> ...</text:span>filled with all the fullness of God.</text:p>
      <text:p text:style-name="P259"/>
      <text:list text:continue-numbering="true" text:style-name="ppChapterNumbering">
        <text:list-item>
          <text:h text:style-name="P64" text:outline-level="2"><text:bookmark-start text:name="__RefHeading___Toc5950_1507175235"/>Custom Against Truth<text:bookmark-end text:name="__RefHeading___Toc5950_1507175235"/></text:h>
        </text:list-item>
      </text:list>
      <text:p text:style-name="ppSmall">Signs of the Times, <text:span text:style-name="T46">September 21, 1888</text:span></text:p>
      <text:p text:style-name="P280">THE student of church history is well aware of the fact that there was less perversion of the ordinance of baptism in the early centuries, than of any other. Of course, in the general religious declension of that age, the real spirit of this ordinance, as of every other, was largely lost. When faith gave way to form, as did when the pagans, with whom religion was nothing but form, came into the church in droves, the church in general lost sight of the fact that it is faith that saves, and attached saving virtue to the water of baptism. Of this we have evidence in the writings of Tertullian. Various additions to the rite were made, such as the blessing of the water, the anointing of the candidate, marking him with the sign of the cross, giving him milk and honey, etc.; but the act of baptism itself remained unchanged.</text:p>
      <text:p text:style-name="ppMain">All church historians, no matter what their own belief and practice, are forced to agree that sprinkling and what is termed infant baptism were unknown at least in the first two centuries. Nevertheless, after giving the facts in the case, they often make queer attempts to nullify their force, by ingenuous theories and artless sophistry. A good instance of this is given in a new work, entitled <text:span text:style-name="T17">Christian Archaeology</text:span>, by Chas. W. Bennett, D.D. Professor of Historical Theology in Garrett Biblical Institute, Evanston, Illinois, with an introductory commendation by Dr. Ferdinand Piper, of the University of Berlin. It is the fourth volume of the <text:span text:style-name="T17">Biblical and Theological Library</text:span>, edited by George R. Crooks, D.D., and Bishop John F. Hurst, D.D., of the Methodist Episcopal Church, and is very highly recommended by the religious press. Both the author and the editors are fully committed to the custom of sprinkling, and of administering the rite to infants, and therefore their testimony is of the more value, since it is directly opposed to their practice, and to their argument in the book itself.</text:p>
      <text:p text:style-name="ppMain">On page 392 of <text:span text:style-name="T17">Christian Archaeology</text:span> we find the following:</text:p>
      <text:p text:style-name="ppQuote"><text:soft-page-break/>While no positive statement relative to infant baptism is met in the Scriptures, or in the writings of any Fathers earlier than Irenaeus and Tertullian, by the end of the second century mention is made of the baptism of children, and in the third, of infants. But even in the fourth, the practice of infant baptism is not general, since eminent Fathers, whose parents were Christians, did not receive baptism till adult age. . . . From the fourth century the propriety of the baptism of infants was unquestioned, and the practice was not unusual; nevertheless, adult baptism was the more common practice for the first six centuries.</text:p>
      <text:p text:style-name="ppMain">On page 396, under the heading of “The Mode of Baptism,” we find the following statement:</text:p>
      <text:p text:style-name="ppQuote">There is not the slightest evidence that, during the apostolic period, the mere mode of administration underwent any change. The customary mode was used by the apostles in the baptism of the first converts. They were familiar with the baptism of John’s disciples, and of the Jewish proselytes. This was ordinarily by dipping or immersion. This is indicated not only by the words used in describing the rite, but the earliest testimony of the documents which have been preserved gives preference to this mode.</text:p>
      <text:p text:style-name="ppMain">Finally, on page 467, we find the following:</text:p>
      <text:p text:style-name="ppQuote">We are compelled to believe that while immersion was the usual mode of administering baptism from the first to the twelfth century, there was very early a large measure of Christian liberty allowed in the church, by which the mode of baptism could be readily adjusted to the peculiar circumstances.</text:p>
      <text:p text:style-name="ppMain">Every student will know how much value to place on the “Christian liberty” that existed in the early centuries of the church, and which consisted in the unchristian practice of perverting the plainest precepts of the Bible, to suit the notions of the interpreter. This is not liberty at all, but license, and most unwarranted license. Christian liberty lies in only one direction, and that is liberty to do right; and right is nothing else than what the Bible enjoins. When men take the liberty to depart from the rules <text:soft-page-break/>laid down in the Bible, they cease to be Christian, and their acts are not to be followed. Therefore that which in the preceding paragraph is called “Christian liberty” was nothing but pagan license. It was the same kind of “Christian liberty” as that which leads people to attend horse races, theaters, and dances, etc., and to gamble in church fairs.</text:p>
      <text:p text:style-name="ppMain">The effect of the author to overthrow what he could not deny, is most amusing. On pages 390-406 there are ten cuts, which are copied from ancient frescoes representing (or rather caricaturing) baptismal scenes, some of them evidently intended to represent the baptism of Christ. The author has inserted these pictures in order to counteract as much as possible the testimony which truth compelled him to give concerning baptism; for in none of these pictures is the candidate represented as being immersed. In some of them, the candidate is represented as just coming out of the water, so that it is impossible to tell whether the rite that had evidently just been performed was immersion or pouring. In others, however, the administrator is represented as laying his hand on the candidate’s head, or else pouring water upon it from a vessel. From these cuts the author finds authority enough to warrant the substitution of sprinkling or pouring for immersion. This is what might be termed <text:span text:style-name="T17">pictorial theology</text:span>.</text:p>
      <text:p text:style-name="ppMain">But in these very pictures the inconsistency of those who appeal to custom instead of to the Bible is most clearly revealed. We quote the author’s own description of the first caricature:</text:p>
      <text:p text:style-name="P281">Christ stands in the Jordan, whose waters reach to about the middle of the body, while John, standing on the land, and holding in his left hand a jeweled cross, is pouring water from a shell held in the Baptist’s right hand. The symbolic dove, descending directly upon the head of Jesus, completes the baptismal representation. The Jordan, IORD, <text:span text:style-name="T17">symbolized by a vicegerent bearing a reed, introduces into the scene a heathen demon</text:span>.<text:note text:id="ftn80" text:note-class="footnote"><text:note-citation>80</text:note-citation><text:note-body><text:p text:style-name="Footnote">P<text:span text:style-name="T251">age</text:span> 404. </text:p></text:note-body></text:note><text:span text:style-name="T23">/</text:span><text:span text:style-name="T23"><text:note text:id="ftn81" text:note-class="footnote"><text:note-citation>81</text:note-citation><text:note-body><text:p text:style-name="P282">“<text:span text:style-name="T252">In ancient and early medieval Christian art (such as early Byzantine mosaics), “IORD” (or IORDAN / IORDANN) is an abbreviated Latin or Greek inscription representing the Jordan River. In these depictions, it frequently labels a small human figure or river-god (a classical personification holding an urn or reed) symbolizing the waters of the Jordan as a living entity, rooted in Hellenistic artistic traditions.”</text:span></text:p></text:note-body></text:note></text:span></text:p>
      <text:p text:style-name="ppMain"><draw:frame draw:style-name="fr6" draw:name="D-06 frm Baptism of Christ" text:anchor-type="char" svg:width="4.5in" draw:z-index="8"><draw:text-box fo:min-height="6.0335in"><text:p text:style-name="ppCaption"><draw:frame draw:style-name="fr7" draw:name="D-06 Baptism of Christ" text:anchor-type="paragraph" svg:width="4.5in" style:rel-width="100%" svg:height="6.0335in" style:rel-height="scale" draw:z-index="9"><draw:image xlink:href="Pictures/100000000000054600000712A39532C1.jpg" xlink:type="simple" xlink:show="embed" xlink:actuate="onLoad" draw:mime-type="image/jpeg"/></draw:frame><text:span text:style-name="T253">A picture of t</text:span>he Baptism of Christ showing sprinkling<text:line-break/>and heathen “river demon” elements <text:span text:style-name="T254">(Rosaspini, 1762-1841)</text:span></text:p></draw:text-box></draw:frame><text:soft-page-break/>The italics are ours. It is passing strange, and a wonderful instance of the blindness which custom induces, that a Christian author can put forth as authority for the practice of Christians, a <text:span text:style-name="T17">picture</text:span> in which he acknowledges that there are heathen elements, and this too in the face of his previous acknowledgment that the scriptural and apostolic baptism is immersion.</text:p>
      <text:p text:style-name="ppMain">This, however, is not all. In all of these ancient caricatures (with two exceptions), the candidate who is being sprinkled or <text:span text:style-name="T17">poured</text:span> is perfectly nude. In the two exceptions he has on a single garment. Therefore, according to the testimony of these pictures, there is the same authority for sprinkling instead of immersing that there is for stripping the candidate of his clothes. As a matter of fact, which is attested by Bingham, people were baptized naked before sprinkling was substituted for baptism.</text:p>
      <text:p text:style-name="P283">To sum up the case: Immersion is the only baptism known to the Bible writers. Sprinkling, and the administration of the rite to infants, was not known in the church until the third century, and did not become common before the sixth century. It is therefore an institution of the Catholic Church. All the authority that Protestants can claim for it is the custom of that church. Some pictures, however, have been found, which represent the candidate for church-membership as being sprinkled; and in order to get sprinkling as near apostolic times as possible, some archaeologists are quoted as <text:span text:style-name="T17">supposing</text:span> that these pictures were made in the second century, notwithstanding the statement of the author that sprinkling was not known so early in the church. But however this may be, the pictures represent the candidate as naked, and introduce a confessedly heathen element. So that whoever cites them as warrant for the practice of Christians stultifies himself. To such contemptible shifts does <text:span text:style-name="T17">custom</text:span> force its devotees to resort. How much better to acknowledge the Scripture truth that “the customs of the people are vain,”<text:note text:id="ftn82" text:note-class="footnote"><text:note-citation>82</text:note-citation><text:note-body><text:p text:style-name="P284"><text:span text:style-name="T17">Jeremiah</text:span> 10:3.</text:p></text:note-body></text:note> and to follow the Bible and that alone.</text:p>
      <text:list text:continue-numbering="true" text:style-name="ppChapterNumbering">
        <text:list-item>
          <text:h text:style-name="P64" text:outline-level="2"><text:bookmark-start text:name="__RefHeading___Toc5952_1507175235"/>Baptized for the Dead<text:bookmark-end text:name="__RefHeading___Toc5952_1507175235"/></text:h>
        </text:list-item>
      </text:list>
      <text:p text:style-name="ppSmall">Signs of the Times, <text:span text:style-name="T46">October 26, 1888</text:span></text:p>
      <text:p text:style-name="ppQuestion">Will you please explain <text:span text:style-name="T17">1 Cor</text:span><text:span text:style-name="T255">inthians</text:span> 15:29? What does the apostle mean by the expression, “baptized for the dead”?</text:p>
      <text:p text:style-name="ppMainFirstSingleLine">THE text which we are asked to explain reads thus:</text:p>
      <text:p text:style-name="ppBibleBookName">1 Corinthians 15</text:p>
      <text:p text:style-name="ppBibleQuote"><text:span text:style-name="T256">29</text:span><text:span text:style-name="T257"> </text:span>Else what shall they do which are baptized for the dead if the dead rise not at all? why are they then baptized for the dead?</text:p>
      <text:p text:style-name="P259">And to understand it the reader must keep in mind the general argument, especially the proposition laid down in verses 12-14. In this chapter the apostle is meeting the objection of some professed Christians who claimed that there will be no resurrection of the dead. He first proves (what they no doubt believed) that Christ had risen from the dead. Then he says:</text:p>
      <text:p text:style-name="ppBibleQuoteNoHead"><text:span text:style-name="T256">12</text:span><text:span text:style-name="T257"> </text:span>Now if Christ be preached that he rose from the dead, how say some among you that there is no resurrection of the dead?</text:p>
      <text:p text:style-name="ppBibleQuoteNoHead"><text:span text:style-name="T256">13</text:span> But if there be no resurrection of the dead, then is Christ not risen.</text:p>
      <text:p text:style-name="P259">The resurrection of Christ being an established fact, this is an overwhelming argument; for it is manifestly absurd to admit that one person has been raised from the dead, and at the same time to deny that there is a resurrection.</text:p>
      <text:p text:style-name="P285">The apostle then shows the condition of the dead, provided there is no resurrection, and reiterates the statement that there will be one. Then in verse 29 he returns to the original question, proving the resurrection from their own faith and practice. Being baptized for the dead has reference to the death and resurrection of Christ, of which baptism is an emblem.<text:note text:id="ftn83" text:note-class="footnote"><text:note-citation>83</text:note-citation><text:note-body><text:p text:style-name="Footnote">See <text:span text:style-name="T17">Rom</text:span><text:span text:style-name="T258">ans</text:span> 6:3-4.</text:p></text:note-body></text:note> By being buried in the water we show our faith in the death and burial of Christ, and by <text:soft-page-break/>coming out of the water, our faith in <text:span text:style-name="T259">H</text:span>is resurrection as the pledge of ours. Now comes in his question:</text:p>
      <text:p text:style-name="ppBibleBookName">1 Corinthians 15</text:p>
      <text:p text:style-name="ppBibleQuote"><text:span text:style-name="ppVerseNum"><text:span text:style-name="T259">29</text:span></text:span><text:span text:style-name="T259"> ...</text:span>If the dead rise not at all, why are they then baptized for the dead?</text:p>
      <text:p text:style-name="P285">Or, in other words, uniting the two parts of the argument:</text:p>
      <text:p text:style-name="ppQuote">“If the dead rise not, then Christ is not risen; and if Christ be not risen, what is the use of being baptized in memory of <text:span text:style-name="T259">H</text:span>is death and resurrection? since in that case our faith is vain.”</text:p>
      <text:p text:style-name="ppMain">Following is the closing portion of Dr. Clarke’s comment on this text:</text:p>
      <text:p text:style-name="ppQuote">But as they receive baptism as an emblem of <text:span text:style-name="T17">death</text:span> in voluntarily going under the water, so they receive it as an emblem of the <text:span text:style-name="T17">resurrection</text:span> unto eternal life, in coming up out of the water; thus they are baptized for the dead, in perfect faith of the resurrection. The three following verses seem to confirm this sense.</text:p>
      <text:p text:style-name="ppMain"/>
      <text:list text:continue-numbering="true" text:style-name="ppChapterNumbering">
        <text:list-item>
          <text:h text:style-name="P64" text:outline-level="2"><text:bookmark-start text:name="__RefHeading___Toc5990_1507175235"/>The Church vs. Christ<text:bookmark-end text:name="__RefHeading___Toc5990_1507175235"/></text:h>
        </text:list-item>
      </text:list>
      <text:p text:style-name="ppSmall">Present Truth, <text:span text:style-name="T46">December 7, 1893</text:span></text:p>
      <text:p text:style-name="P286">IT IS well-known that Archdeacon Farrar and Canon Knox Little appear as the champions of the evangelical and the Romanist parties, respectively, in the Church of England. Farrar protests against the idea of a sacrificing priesthood, the Mass, and auricular confession, all of which Knox Little defends, claiming that the Church of England prayer book authori<text:span text:style-name="T260">z</text:span>es them. The latter has written a reply to Farrar’s denunciation of Sacerdotalism, which reply is highly commended by the <text:span text:style-name="T17">Church Times</text:span> in its issue of November 24. On the point of receiving the communion fasting, as to whether or not it is as a mere matter of self-denial, or as an honor to the Lord, whose real presence is claimed to be in the bread and wine, the <text:span text:style-name="T17">Church Times</text:span> says:</text:p>
      <text:p text:style-name="ppQuote">This particular phase of the question does not, however, touch the essential point of Canon Knox Little’s controversy with Archdeacon Farrar on the binding force of the custom of the Catholic Church. The Canon does not go as fully as we could wish into the important question whether it is sinful to break the fast before communion. No one has ever stated that it is wrong <text:span text:style-name="T17">in itself</text:span> to eat food before communion; but if the established custom of the church is the law for Christian people, and that is one of the fundamental principles of jurisprudence, then there must be sin in breaking such law, just in proportion as there is willful disregard of ecclesiastical authority.</text:p>
      <text:p text:style-name="P287">There is much more in this than the simple question of fasting communion and the real presence. The whole matter of the source of authority in matters of religion is involved. Is it “the church” or is it Christ? If “the church” is decided to be the source of authority, then the question is,</text:p>
      <text:p text:style-name="ppQuote">“What is the church?”</text:p>
      <text:p text:style-name="P287">If “the church” is the lawgiver, who are they who are to obey? It is evident that as soon as it is claimed that “the church” has the <text:soft-page-break/>power to make laws, it is also claimed that “the church” consists of something else than the body of professed believers in Christ. For in this latter case, we should have the anomaly of the individual members making laws for themselves, and that would be anarchy.</text:p>
      <text:p text:style-name="P287">The idea that “the church” is the lawgiver, therefore, implies that a certain class compose “the church,” and that all who join the church must join those few, so that joining the church would be something distinct from joining Christ. This is the Roman Catholic theory, that “the church” consists of the “clergy,” and that they control and make laws, while the people—the “laity”—have only to obey their “superiors.” This is founded on Cyprian’s <text:span text:style-name="T17">dictum</text:span> that...</text:p>
      <text:p text:style-name="ppQuote">“<text:span text:style-name="T261">T</text:span>he church is in the bishop.”</text:p>
      <text:p text:style-name="P285">We hope our readers will pay special attention to this point, because it is the very foundation of the Papal fabric, and because that idea has so strong a hold upon professed Protestants. What “our church” says and allows, and the “customs of the church,” have a great deal to do with directing the course of many who nominally repudiate the pretensions of Rome. And now, having called attention to the main point involved, let us see where the sole authority in matters of religion rest.</text:p>
      <text:p text:style-name="P285">Read again <text:span text:style-name="T258">Ephesians</text:span><text:span text:style-name="T259"> 5:23-24:</text:span></text:p>
      <text:p text:style-name="ppBibleBookName">Eph<text:span text:style-name="T261">esians</text:span> <text:span text:style-name="T261">5</text:span></text:p>
      <text:p text:style-name="ppBibleQuote"><text:span text:style-name="T23">23</text:span> For the husband is the head of the wife, even as Christ is the head of the church; and He is the Saviour of the body.</text:p>
      <text:p text:style-name="ppBibleQuote"><text:span text:style-name="T262">24</text:span> Therefore as the church is subject to Christ, so let the wives be subject to their own husbands in everything.</text:p>
      <text:p text:style-name="P287">Again, we read that God has set Christ…</text:p>
      <text:p text:style-name="ppBibleBookName">Ephesians 1</text:p>
      <text:p text:style-name="ppBibleQuote"><text:span text:style-name="T262">20</text:span><text:span text:style-name="T261"> ...</text:span>at His own right hand in the heavenly places,</text:p>
      <text:p text:style-name="ppBibleQuote"><text:soft-page-break/><text:span text:style-name="T262">21</text:span> <text:span text:style-name="T261">F</text:span>ar above all principality, and power, and might, and dominion, and every name that is named, not only in this world, but also in that which is to come:</text:p>
      <text:p text:style-name="ppBibleQuote"><text:span text:style-name="T262">22</text:span> <text:span text:style-name="T261">A</text:span>nd has put all things under His feet, and gave Him to be the Head over all things to in the church.</text:p>
      <text:p text:style-name="ppMain">Here we find that Christ is the Head in all things; that “the church” itself needs to be saved, and is to be subject to Christ. It is subject, therefore, and not in authority. It needs to be saved from sin, instead of being the one to set the standard of righteousness.</text:p>
      <text:p text:style-name="P287">Again we read,</text:p>
      <text:p text:style-name="ppBibleBookName">James 4</text:p>
      <text:p text:style-name="ppBibleQuote"><text:span text:style-name="T262">12</text:span><text:span text:style-name="T261"> </text:span>There is one Lawgiver, who is able to save and to destroy.</text:p>
      <text:p text:style-name="P287">Who is that one Lawgiver? The prophet Isaiah answers:</text:p>
      <text:p text:style-name="ppBibleBookName">Isaiah 33</text:p>
      <text:p text:style-name="ppBibleQuote"><text:span text:style-name="T262">22</text:span><text:span text:style-name="T261"> </text:span>The Lord is our Judge, the Lord is our Lawgiver, the Lord is our King: He will save us.</text:p>
      <text:p text:style-name="ppBibleBookName">1 John 3</text:p>
      <text:p text:style-name="ppBibleQuote"><text:span text:style-name="T262">4</text:span><text:span text:style-name="T261"> </text:span>Sin is the transgression of the Law.</text:p>
      <text:p text:style-name="P287">And since God is the one Lawgiver, it is evident that sin is the transgression of the law of God, and not of any law of “the church.” If anyone ever should sin in deviating from any custom of “the church,” it would be only because he violated the law of God, and not because he did not conform to the custom of “the church.” When “the church” presumes to originate customs and laws, or when it claims lordship in customs and laws which Christ has given, it is usurping the place of Christ, the true Head, and thereby becomes antichrist.</text:p>
      <text:p text:style-name="ppMain"/>
      <text:list text:continue-numbering="true" text:style-name="ppChapterNumbering">
        <text:list-item>
          <text:h text:style-name="P288" text:outline-level="2"><text:bookmark-start text:name="__RefHeading___Toc6048_1507175235"/>Robbing the Church<text:bookmark-end text:name="__RefHeading___Toc6048_1507175235"/></text:h>
        </text:list-item>
      </text:list>
      <text:p text:style-name="P289">Present Truth, <text:span text:style-name="T60">June 6, 1895</text:span></text:p>
      <text:p text:style-name="ppMainFirstSingleLine">T<text:span text:style-name="T263">HE</text:span> Church is the body of Christ, and He is…</text:p>
      <text:p text:style-name="P290">Ephesians 1</text:p>
      <text:p text:style-name="P291"><text:span text:style-name="T264">22</text:span><text:span text:style-name="T263"> ...</text:span>Head over all things to the church.</text:p>
      <text:p text:style-name="P290">Ephesians 5</text:p>
      <text:p text:style-name="P291"><text:span text:style-name="T23">23</text:span> Christ is the head of the church.</text:p>
      <text:p text:style-name="P126">To His church He says,</text:p>
      <text:p text:style-name="P290">Matthew 28</text:p>
      <text:p text:style-name="P291"><text:span text:style-name="T264">18</text:span><text:span text:style-name="T263"> </text:span>All power is given unto me in heaven and in earth;</text:p>
      <text:p text:style-name="P291"><text:span text:style-name="T264">19</text:span> <text:span text:style-name="T263">G</text:span>o therefore and teach all nations,…</text:p>
      <text:p text:style-name="P291"><text:span text:style-name="T264">20</text:span> <text:span text:style-name="T263">A</text:span>nd lo, I am with you alway<text:span text:style-name="T60">s</text:span>, even unto the end of the world.</text:p>
      <text:p text:style-name="ppMain">T<text:span text:style-name="T265">hese</text:span> words set forth very plainly the purpose for which the church exists in the earth, and the source from which she is to derive her power.</text:p>
      <text:p text:style-name="P126">When the church allies herself with the State, or allows the State to ally itself with her, by direct “establishment,” or by the indirect union so popular with even Nonconformists, the establishment of certain religious institutions by law, she thereby severs her union with Jesus Christ; for the State is of the world, and the world is not in harmony with God. The Bible plainly declares that whosoever will be a friend of the world is at enmity with God.</text:p>
      <text:p text:style-name="P290">James 4</text:p>
      <text:p text:style-name="P291"><text:span text:style-name="T23">4</text:span> Y<text:span text:style-name="T80">ou</text:span> adulterers and adulteresses, know y<text:span text:style-name="T80">ou</text:span> not that the friendship of the world is enmity with God? whosoever therefore will be a friend of the world is the enemy of God.</text:p>
      <text:p text:style-name="P126">Severed from her spiritual Head, the church is as powerless for all that pertains to the execution of her Divine commission as is a headless man to engage in the activities of life. There are, of course, individuals in every such body who maintain their union with Christ and manifest spiritual life; but just in proportion as <text:soft-page-break/>the members of a church enter into alliances with the powers of the world, her spirituality and power is lost.</text:p>
      <text:p text:style-name="P126">This is the real robbery that concerns and should occupy the attention of religious people. By alliance with the State the church robs herself of that power with which the Lord endows her for the preaching of the Gospel. That power is the Gospel; for...</text:p>
      <text:p text:style-name="P290">Romans 1</text:p>
      <text:p text:style-name="P291"><text:span text:style-name="T79">16</text:span><text:span text:style-name="T80"> The gospel...</text:span>is the power of God unto salvation to every one that believes.</text:p>
      <text:p text:style-name="P126">The Gospel is entirely distinct from any power of earth. And when a church has lost that power which is the Gospel, she has become a menace to mankind and not a help.</text:p>
      <text:p text:style-name="P126">Tithes and offerings are due to God for the accomplishment of His work on earth, but not through any alliance with worldly power. The duty to render these is an individual duty between every man and his Maker.</text:p>
      <text:p text:style-name="P290">Malachi 3</text:p>
      <text:p text:style-name="P291"><text:span text:style-name="T79">8</text:span><text:span text:style-name="T80"> </text:span>Will a man rob God?</text:p>
      <text:p text:style-name="P126">–inquired the prophet Malachi of God’s ancient people.</text:p>
      <text:p text:style-name="P292"><text:span text:style-name="T79">8</text:span><text:span text:style-name="T80"> </text:span>Yet you have robbed me. But you say, Wherein have we robbed You? In tithes and offerings.</text:p>
      <text:p text:style-name="P126">It is God who is robbed by the withholding of means from His treasury, and He will take care of the robber. Every offering to God must be a willing offering:</text:p>
      <text:p text:style-name="P290">Ex<text:span text:style-name="T80">odus</text:span> 25</text:p>
      <text:p text:style-name="P291"><text:span text:style-name="T23">2</text:span> Speak unto the children of Israel, that they bring me an offering: of every man that give<text:span text:style-name="T80">s</text:span> it willingly with his heart y<text:span text:style-name="T80">ou</text:span> shall take my offering.</text:p>
      <text:p text:style-name="P290"><text:soft-page-break/>2 Cor<text:span text:style-name="T80">inthians</text:span> 9</text:p>
      <text:p text:style-name="P291"><text:span text:style-name="T23">7</text:span> Every man according as he purpose<text:span text:style-name="T80">s</text:span> in his heart, so let him give; not grudgingly, or of necessity: for God love<text:span text:style-name="T80">s</text:span> a cheerful giver.</text:p>
      <text:p text:style-name="P126"><text:span text:style-name="T80">A</text:span>nd for that reason alone He could not accept any offering obtained for Him through the machinery of the State; for the State represents force, compulsion. To force gifts from our fellow-men, friends and enemies alike, to be presented to us, would be counted by us as an insult; how much more then must such a method of filling His treasury be insulting and dishon<text:span text:style-name="T80">or</text:span>ing to God!</text:p>
      <text:p text:style-name="P126"/>
      <text:list text:continue-numbering="true" text:style-name="ppChapterNumbering">
        <text:list-item>
          <text:h text:style-name="P223" text:outline-level="2"><text:bookmark-start text:name="__RefHeading___Toc6142_1507175235"/>The Fruit of the Vine<text:bookmark-end text:name="__RefHeading___Toc6142_1507175235"/></text:h>
        </text:list-item>
      </text:list>
      <text:p text:style-name="P54">Present Truth, <text:span text:style-name="T36">February 28, 1901</text:span></text:p>
      <text:p text:style-name="P55">A RECENT number of the <text:span text:style-name="T17">Church Family Newspaper</text:span> discusses “The Communion Wine Question” at some length, only, however, with the purpose of aiding its readers to decide what sort of fermented wine to choose for the Lord’s Supper. Under the sub-heading, “Unfermented Wine,” it says:</text:p>
      <text:p text:style-name="P56">This, we assert, is in no sense suitable, in that, properly speaking, it is not wine, whatever else it may be.</text:p>
      <text:p text:style-name="P57">After some foolish talk about the impossibility of keeping pure grape juice without fermentation, it adds:</text:p>
      <text:p text:style-name="P56">Wine is the <text:span text:style-name="T17">fermented</text:span> juice of the grape; and we hold that the term should not, strictly speaking, be employed to designate a liquid which has not undergone the process of fermentation.</text:p>
      <text:p text:style-name="P57">Of course this is only unsupported assertion. There are very many who know that grape juice can be kept pure and sweet indefinitely, without the addition of any substance whatever. This unfermented grape juice improves with age, just as a hardy apple is better in January than when it is picked in October, and just because it has in it no trace of fermentation and corruption. At the end of a year, if it is properly put up, it will be found as fresh and sweet as when pressed from the grapes.</text:p>
      <text:p text:style-name="P293">Moreover, this juice, fresh as it is in the grapes, is in the Bible called wine. Thus:</text:p>
      <text:p text:style-name="ppBibleBookName">Isaiah 65</text:p>
      <text:p text:style-name="ppBibleQuote"><text:span text:style-name="ppVerseNum"><text:span text:style-name="T266">8</text:span></text:span><text:span text:style-name="T266"> </text:span>The new wine is found in the cluster, and one says, Destroy it not; for a blessing is in it.</text:p>
      <text:p text:style-name="P293">Now it is certain that fermented grape juice is not found in the cluster; and so we have the Bible against the <text:span text:style-name="T17">Church Family Newspaper</text:span>, as proof that the unfermented juice of the grape is wine.</text:p>
      <text:p text:style-name="P57"><text:soft-page-break/>But all this talk pro and con as to wine is wholly irrelevant as regards the communion; for nowhere in the New Testament is there a word said about “wine” in connection with it. The word “wine” is never once used in any reference to the Lord’s Supper. The terms invariably used are “the cup,” and the “fruit of the vine.” The first expression of course indicates nothing, except that by it we learn that in the last supper Jesus took the cup of wine that was on the table where they were eating the Passover, and we know that during the whole of the Passover week not a particle of anything having ferment in it was to be found in any Jewish house.</text:p>
      <text:p text:style-name="P293">The second term, however, is very explicit, and takes away all ground of controversy over “what kind of wine” should be used at the Lord’s supper. Although the fresh, unfermented juice of the grape is really wine, the Lord would not use that word, since it is true that there is also such a thing as <text:span text:style-name="T17">fermented</text:span> wine, and if the word “wine” were used, there would be some room for question as to whether fermented or unfermented wine were the proper thing. But that everybody might know that only unfermented grape juice should be used, and that nobody might ever have the slightest shadow of excuse for using fermented wine, He used the term “fruit of the vine” for that which He called His blood. This term is most expressive, since He is “the true Vine.” Just as there is no decay, and that is what fermentation is, in the fruit of the vine, so there is no blemish in Christ.</text:p>
      <text:p text:style-name="ppBibleBookName">Psalm 92</text:p>
      <text:p text:style-name="ppBibleQuote"><text:span text:style-name="ppVerseNum"><text:span text:style-name="T266">15</text:span></text:span><text:span text:style-name="T266"> </text:span>He is my Rock, and there is no unrighteousness in Him.</text:p>
      <text:p text:style-name="P57">Nothing can be more <text:span text:style-name="T36">dishonoring</text:span> to Christ, no graver charge could be brought against Him, than to say that fermented, decomposed matter either is or represents His blood. It is simply to count the blood of the covenant an unholy thing. It is the same as saying that the blood of Christ is not pure; and that is the same as saying that it cannot purify.</text:p>
      <text:p text:style-name="P57"><text:soft-page-break/>Our readers will see that whether we should use fermented wine or the pure, uncorrupted fruit of the vine at the Lord’s supper, and so always, is not a matter of trifling importance. We shall have more to say about this hereafter.</text:p>
      <text:p text:style-name="P57"/>
      <text:list text:continue-numbering="true" text:style-name="ppChapterNumbering">
        <text:list-item>
          <text:h text:style-name="P49" text:outline-level="2"><text:bookmark-start text:name="__RefHeading___Toc6194_1507175235"/>Bread and Wine<text:bookmark-end text:name="__RefHeading___Toc6194_1507175235"/></text:h>
        </text:list-item>
      </text:list>
      <text:p text:style-name="P50">Present Truth, <text:span text:style-name="T267">February 5, 1903</text:span></text:p>
      <text:p text:style-name="P51">THESE two elements, which form the perfect diet for men, are repeatedly spoken of in the Scriptures as that which God has given him for food. <text:span text:style-name="T268">Melchizedek</text:span>, Priest of the Most High God, representing Christ,</text:p>
      <text:p text:style-name="P294">Genesis 14</text:p>
      <text:p text:style-name="P295"><text:span text:style-name="T269">18</text:span><text:span text:style-name="T270"> ...</text:span>brought forth bread and wine,</text:p>
      <text:p text:style-name="P52">–for the refreshment of the patriarch Abraham. In <text:span text:style-name="T17">Ps</text:span><text:span text:style-name="T271">alm</text:span> <text:span text:style-name="T268">104</text:span> we read that God has given for the service of man…</text:p>
      <text:p text:style-name="P294">Psalm 104</text:p>
      <text:p text:style-name="P295"><text:span text:style-name="T269">15</text:span><text:span text:style-name="T270"> ...</text:span>wine that makes glad the heart of man,...and bread which strengthens man’s heart.</text:p>
      <text:p text:style-name="P52">On the night of His betrayal, Jesus took bread and wine to represent His broken body and shed blood, upon which we may feed by faith, and so have His life in us.</text:p>
      <text:p text:style-name="P294">Matthew 26</text:p>
      <text:p text:style-name="P295"><text:span text:style-name="T23">26</text:span> And as they were eating, Jesus took bread, and blessed it, and br<text:span text:style-name="T270">o</text:span>ke it, and gave it to the disciples, and said, Take, eat; this is my body.</text:p>
      <text:p text:style-name="P295"><text:span text:style-name="T23">27</text:span> And <text:span text:style-name="T270">H</text:span>e took the cup, and gave thanks, and gave it to them, saying, Drink all of it;</text:p>
      <text:p text:style-name="P295"><text:span text:style-name="T23">28</text:span> For this is my blood of the new testament, which is shed for many for the remission of sins.</text:p>
      <text:p text:style-name="P52">At different times both bread and wine were given in their perfection by Christ to His people. In the ordinary course of nature, the bread which strengthens man’s heart, having passed through the earth, has been more or less affected by the curse under which the whole creation labors. It does not therefore convey a perfectly pure life, nor can it impart perfect strength. But when Jesus fed the Israelites with bread from heaven, untouched by the curse, they ate…</text:p>
      <text:p text:style-name="P294"><text:soft-page-break/>Psalm 78<text:span text:style-name="T41"> </text:span><text:span text:style-name="T272">[margin]</text:span></text:p>
      <text:p text:style-name="P295"><text:span text:style-name="T269">25</text:span><text:span text:style-name="T270"> </text:span>...the bread of the mighty.</text:p>
      <text:p text:style-name="P52">Again, when at the marriage feast He manifested forth His glory in the giving of wine direct from His personal presence, instead of through the usual channel, the people recognized that it was “good wine,” and different from that to which they were accustomed. It was, in fact, such wine as had not been tasted on earth, since Adam was driven out of Paradise, and forced to till the ground which should not henceforth yield unto him her strength.</text:p>
      <text:p text:style-name="P52">O<text:span text:style-name="T268">f</text:span> both the bread and the wine we are told that we shall partake in the heavenly kingdom, the restored Eden. The bread that came from heaven is called…</text:p>
      <text:p text:style-name="P294">Psalm 78</text:p>
      <text:p text:style-name="P295"><text:span text:style-name="T269">25</text:span><text:span text:style-name="T270"> </text:span>...angel’s food,</text:p>
      <text:p text:style-name="P52">–and Christ has promised to the overcomer that He will give him to eat of…</text:p>
      <text:p text:style-name="P294">Revelation 2</text:p>
      <text:p text:style-name="P295"><text:span text:style-name="T269">17</text:span><text:span text:style-name="T270"> </text:span>...the hidden manna.</text:p>
      <text:p text:style-name="P52">He said also to His disciples when they drank wine at His table on the eve of His crucifixion,</text:p>
      <text:p text:style-name="P294">Matthew 26</text:p>
      <text:p text:style-name="P295"><text:span text:style-name="T269">29</text:span><text:span text:style-name="T270"> </text:span>I will not drink henceforth of this fruit of the vine, until that day when I drink it new, with you in my Father’s kingdom.</text:p>
      <text:p text:style-name="P52">So as we come periodically to “the Lord’s table” on earth, and take of the unfermented bread and wine by which He has chosen to reveal himself to us, we look forward to “that day” when through partaking of Him on earth, we shall feast with Him eternally in Paradise, where…</text:p>
      <text:p text:style-name="P294">Revelation 22</text:p>
      <text:p text:style-name="P295"><text:span text:style-name="T269">3</text:span><text:span text:style-name="T270"> </text:span>...there shall be no more curse.</text:p>
      <text:p text:style-name="P295"/>
      <text:h text:style-name="P40" text:outline-level="1"><text:bookmark-start text:name="__RefHeading___Toc100436_2271061126"/>The Ministry<text:line-break/><text:span text:style-name="T45">(Gifts)</text:span><text:bookmark-end text:name="__RefHeading___Toc100436_2271061126"/></text:h>
      <text:p text:style-name="P232"/>
      <text:list text:continue-numbering="true" text:style-name="ppChapterNumbering">
        <text:list-item text:start-value="1">
          <text:h text:style-name="P296" text:outline-level="2" text:restart-numbering="true" text:start-value="-1"><text:bookmark-start text:name="__RefHeading___Toc3499_1716464460"/>Shunning Responsibility<text:bookmark-end text:name="__RefHeading___Toc3499_1716464460"/></text:h>
        </text:list-item>
      </text:list>
      <text:p text:style-name="ppSmall">Signs of the Times, July 12, 1883</text:p>
      <text:p text:style-name="P297">WHAT would be thought of the pastor of a church who would occasionally be absent from service on Sabbath morning without sending any excuse, or even letting the congregation know that he intended to be absent? Or, if a minister should make an appointment to preach on a certain evening, and then should stay away without informing anyone of his intended absence, how would he be regarded? The reply is at once that a man who would do such a thing, and repeat the offense, could not expect to retain the confidence of the people. They would justly feel that he had no appreciation for the responsibility resting upon him. His course would show that he was not a true minister—a servant of the church—but a server of self.</text:p>
      <text:p text:style-name="P235">But how much worse would that be than for a Sabbath school teacher to absent himself from his class, without any real excuse, or without notifying anybody of his intended absence? The cases are exactly parallel. When the teacher consents to take charge of the class, he virtually pledges himself to be present every Sabbath and do his duty by it. He has no more right to be absent from the Sabbath-school than the pastor has to be away from church. The teacher who does so, shows his unfitness for the work in which he is engaged, and should he not reform, ought not to be retained in his position.</text:p>
      <text:p text:style-name="P235">Some teacher of this sort may say:</text:p>
      <text:p text:style-name="ppQuote">“Well, I am willing to give up my class; let them fill my place with some one who can do better.”</text:p>
      <text:p text:style-name="P235">What an admission! Willing to give up all responsibility, because it interferes with your convenience; <text:span text:style-name="T205">w</text:span>illing to do nothing, when you ought to, and by the practice of a little self-denial could, do a great deal. How much better it would be to say,</text:p>
      <text:p text:style-name="ppQuote"><text:soft-page-break/>“I am willing to do all I can; if I fail, it shall not be on account of lack of effort.”</text:p>
      <text:p text:style-name="P298">You who are so humble that you don’t want to occupy any position of responsibility; who are willing to let others do all the work, do <text:span text:style-name="T205">you</text:span> imagine that you will take things so calmly when you see another coming forward to take your crown? Think of this. It is well to consider consequences.</text:p>
      <text:p text:style-name="ppMain"/>
      <text:list text:continue-numbering="true" text:style-name="ppChapterNumbering">
        <text:list-item>
          <text:h text:style-name="P64" text:outline-level="2"><text:bookmark-start text:name="__RefHeading___Toc5924_1507175235"/>Vice <text:span text:style-name="T273">A</text:span>s an Aid to Virtue<text:bookmark-end text:name="__RefHeading___Toc5924_1507175235"/></text:h>
        </text:list-item>
      </text:list>
      <text:p text:style-name="ppSmall">Signs of the Times, February 5, 1885</text:p>
      <text:p text:style-name="P299">A SHORT time ago it was stated in the daily papers that Dunton C. Ross, a noted athlete and saloon-keeper, have announced his intention of leaving his present business and entering the ministry. To that, of course, no one offers an objection. We shall be pleased to see every saloon-keeper quit the business; even if he did not feel the necessity of disgorging his ill-gotten gains, society would be the better for a diminution in the number of plague spots. And the desire to enter the ministry is certainly a laudable one, provided the aspirant does not seek simply to make gain by his “godliness,” or to gratify unholy ambition.</text:p>
      <text:p text:style-name="P300">Mr. Ross may be perfectly sincere; doubtless he is as honest in his purpose as he knows how to be, but we have our doubts as to his fitness for the position which he seeks. For a man to decide to enter the ministry, before his heart has been touched sufficiently to make him quit selling beer, looks to us as though he was troubled with moral blindness. It is better for a man to become converted before he decides to enter the ministry, than to make such a decision and then be “converted.” In the former case there would be more hope of the conversion being genuine.</text:p>
      <text:p text:style-name="P300">But that to which we wish to call special attention is the statement made by Mr. Ross, that he has learned many things in his career as a saloon-keeper and “sporting man,” which will be of material value to him in his work as a preacher. He thinks that, with his past experience, all he needs is a short course in theology, to prepare him for successful work.</text:p>
      <text:p text:style-name="P300">It is a deplorable fact that this idea obtains quite generally in the world. If a man has been a “rough,” people will flock to hear him <text:span text:style-name="T274">warn</text:span> people by his “sad experience” as he tells how degraded he used to be; while the man who has from his earliest childhood endeavored to walk in the path of virtue, is thought to be deficient. It is no exaggeration to say that a large majority of people <text:soft-page-break/>think that a career of vice is almost absolutely essential to fix one to be a teacher of morals. They did not formulate their ideas in words, but the thought is there. When they compare a teacher who has been brought up in the nurture and admonition of the Lord, with one who has assiduously served the devil nearly all his life, there is a decision in favor of the latter. They almost wish that the first one could have had the advantage of at least a short course in crime, “would it have been such a benefit to him.”</text:p>
      <text:p text:style-name="P300">Now the secret of this is found in the love which the natural human heart has for sin. Each heart has a natural tendency toward that which is evil.</text:p>
      <text:p text:style-name="ppBibleBookName">Matthew 15</text:p>
      <text:p text:style-name="ppBibleQuote"><text:span text:style-name="T275">19</text:span><text:span text:style-name="T274"> </text:span>Out of the heart proceed evil thoughts, murders, adulteries, fornications, thefts, false witness, blasphemies.</text:p>
      <text:p text:style-name="P300">There is a charm about the man who has distinguished himself among his vicious associates, which leads some to almost deify him; and this fascination is felt to a greater or lesser extent by every unrenewed individual. Let us examine this matter, and see if a man is really benefited as a teacher by having been familiar with all the details of vice.</text:p>
      <text:p text:style-name="P300">Take, for instance, the teacher of youth in the high school or the college. Of two candidates for such a position, one of whom never learned to read until he was forty years of age, while the other has been a close student from his early years, and has always associated with the educated and refined, which would be chosen? Every committee would choose the latter, without hesitation. In so doing they would show wisdom. It is not denied that the first man might take a good teacher, but the question is, Can he teach as well as he could if in his youth he had trained his mind to think? Is his previous ignorance a recommendation? There can be no difference of opinion as to the answer.</text:p>
      <text:p text:style-name="ppMain">Suppose I am to make a trip into the mountains, and was to secure a competent guide. Shall I accept a man whose principal recommendation is that he is thoroughly familiar with all the streets <text:soft-page-break/>and alleys of the city, and who has never been in the country? Not by any means. The hardy mountaineer is the one whom I will choose. I care not if he knows nothing about the city where I live. What I want is that he shall be familiar with the place to which I am going. He cannot guide me if he has not been there himself.</text:p>
      <text:p text:style-name="P300">The same rule will apply to religious teachers. A man may know all about the paths of vice, and the steps that takes hold on hell, but that is not the kind of instruction that people need. They know enough in that direction; and many will go that way fast enough without any instruction. What they do need is to be led into wisdom’s way, to learn the ways of peace, and to know <text:span text:style-name="T274">of </text:span>the love that passes knowledge. Who shall lead them there? Shall it not be the man who has walked in those ways himself, and who has been with Jesus? Reason would answer, Yes. No amount of argument can convince us that Ahab could ever have developed into a teacher that would compare with Enoch, who walked with God all his life. The best man that ever lived has enough of human nature to contend with to enable him to sympathize with the struggles of poor, frail sinners.</text:p>
      <text:p text:style-name="P300">We do not say that a good man is <text:span text:style-name="T17">best</text:span> fitted for a religious teacher, but that he is the <text:span text:style-name="T17">only</text:span> one for such a position. If he has at some time in his life followed vicious practices, the grace of God through Christ must remove the stains before he can render acceptable service to God. But he can never be the man that he would have been had he always lived an upright life.</text:p>
      <text:p text:style-name="P300">This is a matter that should receive serious thought by our young men who are designing to work in the cause of God. You want to lead men to God; but you can never lead others there till you have been there yourself. You must <text:span text:style-name="T17">know Christ</text:span> before you can reveal him to others. This is <text:span text:style-name="T17">the essential</text:span> qualification. While you are striving for intellectual culture, do not neglect culture of the heart. It is right and necessary to improve the talent of intellect that God has given you; but at the same time let it be your chief aim to reach…</text:p>
      <text:p text:style-name="ppBibleBookName"><text:soft-page-break/>Ephesians <text:span text:style-name="T274">4</text:span></text:p>
      <text:p text:style-name="ppBibleQuote"><text:span text:style-name="T275">13</text:span><text:span text:style-name="T274"> ...</text:span>the measure of the stature of the fullness of Christ.</text:p>
      <text:p text:style-name="P300">Remember that men who were ignorant of books have done noble service in the cause of God, but never one who was ignorant of Christ. Let these words of one who had fallen low in sin, be pondered by all:</text:p>
      <text:p text:style-name="ppBibleBookName">Psalm 51</text:p>
      <text:p text:style-name="ppBibleQuote"><text:span text:style-name="T275">10</text:span><text:span text:style-name="T274"> </text:span>Create in me a clean heart, O God; and renew a right spirit within me.</text:p>
      <text:p text:style-name="ppBibleQuote"><text:span text:style-name="T275">11</text:span> Cast me not away from your presence; and take not your holy Spirit from me.</text:p>
      <text:p text:style-name="ppBibleQuote"><text:span text:style-name="T275">12</text:span> Restore unto me the joy of your salvation; and uphold me with your free Spirit.</text:p>
      <text:p text:style-name="ppBibleQuote"><text:span text:style-name="T275">13</text:span> <text:span text:style-name="T17">Then</text:span> shall I teach transgressors your ways; and sinners shall be converted unto <text:span text:style-name="T274">You</text:span>.</text:p>
      <text:p text:style-name="ppMain"/>
      <text:list text:continue-numbering="true" text:style-name="ppChapterNumbering">
        <text:list-item>
          <text:h text:style-name="P64" text:outline-level="2"><text:bookmark-start text:name="__RefHeading___Toc5932_1507175235"/>Little Religion<text:bookmark-end text:name="__RefHeading___Toc5932_1507175235"/></text:h>
        </text:list-item>
      </text:list>
      <text:p text:style-name="ppSmall">Signs of the Times, June 24, 1886</text:p>
      <text:p text:style-name="P278">THE word “sermon” seems to grate harshly on the ears of many people. Listening to a sermon is considered as sort of penance, which they are constrained to undergo once a week as an expiation for their “shortcomings;” for “shortcomings” also sounds less harsh than “sins.” And so the word “sermonizing” is used to characterize any talk which, being of a serious cast, is consequently disagreeable. This is doubtless why “sermonettes” have become so popular lately. They are ostensibly for children, but we learn that they are preferred by older people. A “sermonette” is supposed to be a diluted sermon<text:span text:style-name="T46">—</text:span>easier to take. And now they have the “churchette.” This, the <text:span text:style-name="T17">Sunday School Times</text:span> aptly defines as a place...</text:p>
      <text:p text:style-name="ppQuote">...where they have sermonettes, and prayerettes, and hymnettes, and creedettes, and commandmentettes, and all the other <text:span text:style-name="T276">little</text:span> “ettes.”</text:p>
      <text:p text:style-name="P259">All of this is in harmony with the mistaken idea that religion must be belittled in order to adapt it to children.</text:p>
      <text:p text:style-name="P259"/>
      <text:list text:continue-numbering="true" text:style-name="ppChapterNumbering">
        <text:list-item>
          <text:h text:style-name="P64" text:outline-level="2"><text:bookmark-start text:name="__RefHeading___Toc5942_1507175235"/>Women in the Church<text:bookmark-end text:name="__RefHeading___Toc5942_1507175235"/></text:h>
        </text:list-item>
      </text:list>
      <text:p text:style-name="ppSmall">Signs of the Times, May 12, 1887</text:p>
      <text:p text:style-name="P278">WE ARE asked by a subscriber in Washington Territory to explain how the usages of Seventh-day Adventists, and of many other religious bodies as well, can be harmonized with <text:span text:style-name="T17">1 Cor</text:span><text:span text:style-name="T255">inthians</text:span> 14:34-35, and <text:span text:style-name="T17">1 Tim</text:span><text:span text:style-name="T255">othy</text:span> 2:11-12. He asks:</text:p>
      <text:p text:style-name="ppQuestion">Were these commands transient? if so, when did they cease to be binding, and by what authority?</text:p>
      <text:p text:style-name="P259">He also asks if <text:span text:style-name="T17">1 Cor</text:span><text:span text:style-name="T255">inthians</text:span> 14:34-35, is correctly translated in Conybeare and Howson’s <text:span text:style-name="T17">Life and Epistles of the Apostle Paul</text:span>.</text:p>
      <text:p text:style-name="P259">To the last question we would reply that the <text:span text:style-name="T17">Authorized Version</text:span> gives the sense of the text as well as can be done, and is more nearly literal than is Conybeare and Howson’s rendering. The question on the text itself is worthy of consideration, for many good people think that the Bible forbids women to take part in public religious service. <text:span text:style-name="T17">1 Cor</text:span><text:span text:style-name="T255">inthians</text:span> 14:34-35, reads as follows:</text:p>
      <text:p text:style-name="ppBibleBookName">1 Corinthians 14</text:p>
      <text:p text:style-name="ppBibleQuote"><text:span text:style-name="T248">34</text:span><text:span text:style-name="T46"> </text:span>Let your women keep silence in the churches; for it is not permitted unto them to speak; but they are commanded to be under obedience, as also sa<text:span text:style-name="T46">ys</text:span> the law.</text:p>
      <text:p text:style-name="ppBibleQuote"><text:span text:style-name="T248">35</text:span> And if they will learn any thing, let them ask their husbands at home: for it is a shame for women to speak in the church.</text:p>
      <text:p text:style-name="P259">It is worthy of mention that those who are most bitterly opposed to women’s taking part in public service, are inconsistent with their own interpretation of this text. They interpret it to mean that women should never speak in public, either to preach, or to bear testimony in prayer-meeting; yet there is not a church in the land which does not have women singers, and in many of them the singing would greatly languish if it were not for the women. Now it is certain that those who sing do not “keep silence.” We do not think that this is wrong, not a violation of Paul’s injunction; we cite this instance merely for the purpose of <text:soft-page-break/>showing the inconsistency of those who interpret Paul’s words as prohibiting speaking in meeting, but allowing singing. Now if the injunction to “keep silence” does not prohibit singing, it is reasonable to suppose that it does not prohibit speaking at proper times and in a proper manner, for simple speaking is far more nearly an approach to silence than is ordinary singing.</text:p>
      <text:p text:style-name="P301">And this we shall find to be the case, when we consider a few other texts; for we must always let scripture explain scripture. Read the other text to which our correspondent referred,</text:p>
      <text:p text:style-name="ppBibleBookName">1 Tim<text:span text:style-name="T276">othy</text:span> 2</text:p>
      <text:p text:style-name="ppBibleQuote"><text:span text:style-name="ppVerseNum">11</text:span> Let the woman learn in silence with all subjection.</text:p>
      <text:p text:style-name="ppBibleQuote"><text:span text:style-name="ppVerseNum"><text:span text:style-name="T276">12</text:span></text:span> But I suffer not a woman to teach, nor to usurp authority over the man, but to be in silence.</text:p>
      <text:p text:style-name="P301">This must certainly be considered as parallel to, and explanatory of, <text:span text:style-name="T17">1 Cor</text:span><text:span text:style-name="T277">inthians</text:span> 14:34-35. But there is nothing in it which would stop a woman from bearing testimony in social meeting, or even from preaching. Notice that Paul says:</text:p>
      <text:p text:style-name="ppBibleQuoteNoHead"><text:span text:style-name="ppVerseNum"><text:span text:style-name="T276">12</text:span></text:span><text:span text:style-name="T276"> </text:span>I suffer not a woman to teach, nor to usurp authority over a man,</text:p>
      <text:p text:style-name="P301">–the idea being of a wom<text:span text:style-name="T276">a</text:span>n’s setting herself up as superior, and assuming authority which does not belong to her. But a simple testimony for Christ is the farthest removed from the assumption of authority, and even the preacher who usurps authority over his hearers, is out of place. The place of the preacher is not to be a lord over God’s heritage, but to act the part of an ambassador for Christ. From the two texts quoted we must conclude that Paul did not mean to prohibit women from witnessing publicly for Christ, but only to have them act with becoming modesty.</text:p>
      <text:p text:style-name="P298">This conclusion is made positive by other texts. In <text:span text:style-name="T17">1 Cor</text:span><text:span text:style-name="T277">inthians</text:span> 11:4, 5, 13, the same apostle says:</text:p>
      <text:p text:style-name="ppBibleBookName">1 Corinthians 11</text:p>
      <text:p text:style-name="ppBibleQuote"><text:span text:style-name="ppVerseNum"><text:span text:style-name="T276">4</text:span></text:span><text:span text:style-name="T276"> </text:span>Every man praying or prophesying, having his head covered, dishonor<text:span text:style-name="T47">s</text:span> his head.</text:p>
      <text:p text:style-name="ppBibleQuote"><text:soft-page-break/><text:span text:style-name="ppVerseNum"><text:span text:style-name="T276">5</text:span></text:span> But every woman that pray<text:span text:style-name="T47">s</text:span> or prophesi<text:span text:style-name="T47">es</text:span> with her head uncovered dishonor<text:span text:style-name="T47">s</text:span> her head; for that is even all one as if she were shaven.</text:p>
      <text:p text:style-name="ppBibleQuote"><text:span text:style-name="ppVerseNum"><text:span text:style-name="T276">13</text:span></text:span><text:span text:style-name="T276"> </text:span>Judge in yourselves; is it comely that a woman pray unto God uncovered?</text:p>
      <text:p text:style-name="ppMain">In these verses, and the context, the apostle is giving directions for the proper conducting of public worship. Now if in chapter 14 he meant to teach that women should utter no sound in public service, why did he here give directions concerning their praying and speaking in public assemblies? Certainly no directions are needed for the performance of that which is forbidden, and the fact that Paul tells how women should pray and prophesy in public meeting, shows that such action was not forbidden.</text:p>
      <text:p text:style-name="P298">To forbid women any of the <text:span text:style-name="T17">privileges</text:span> of the gospel would be utterly at variance with the spirit of the gospel. Says Paul: </text:p>
      <text:p text:style-name="ppBibleBookName">Galatians 3</text:p>
      <text:p text:style-name="ppBibleQuote"><text:span text:style-name="ppVerseNum"><text:span text:style-name="T276">27</text:span></text:span><text:span text:style-name="T276"> </text:span>For as many of you as have been baptized into Christ have put on Christ.</text:p>
      <text:p text:style-name="ppBibleQuote"><text:span text:style-name="ppVerseNum"><text:span text:style-name="T276">28</text:span></text:span> There is neither Jew nor Greek, there is neither bond nor free, there is neither male nor female: for you are all one in Christ Jesus.</text:p>
      <text:p text:style-name="P298">That means that in the gospel plan there is no difference made for race, condition, or sex. A woman stands before God a sinner, just the same as a man; she is responsible for her own sins, and, if saved, must be saved in exactly the same way that a man is. No Christian would think of prohibiting a person from taking part in meeting, on the ground that he is a servant, or because he is of a different nationality from the majority of the members of the church; then no Christian should prevent a person from speaking to the praise of God, because that person is a woman.</text:p>
      <text:p text:style-name="P301">To interpret Paul’s language in <text:span text:style-name="T17">1 Cor</text:span><text:span text:style-name="T277">inthians</text:span> 14:34-35, as meaning that women should bear no part in public worship is to do violence to the Scriptures which, being inspired, must always and <text:soft-page-break/>everywhere be harmonious. Thus in <text:span text:style-name="T17">Acts</text:span> 21:8-9, we read that Philip the evangelist…</text:p>
      <text:p text:style-name="ppBibleBookName">Acts 21</text:p>
      <text:p text:style-name="ppBibleQuote"><text:span text:style-name="ppVerseNum"><text:span text:style-name="T278">9</text:span></text:span> ...had four daughters, virgins, which did prophesy.</text:p>
      <text:p text:style-name="P301">Paul speaks of Phebe,</text:p>
      <text:p text:style-name="ppBibleBookName">Romans 16</text:p>
      <text:p text:style-name="ppBibleQuote"><text:span text:style-name="ppVerseNum"><text:span text:style-name="T278">1</text:span></text:span><text:span text:style-name="T278"> ...</text:span>a servant of the church which is at Cenchre<text:span text:style-name="T278">a,</text:span></text:p>
      <text:p text:style-name="P298">–and in <text:span text:style-name="T17">Phil</text:span><text:span text:style-name="T279">ippians</text:span> 4:3 bespeaks the care of the church for…</text:p>
      <text:p text:style-name="ppBibleBookName">Philippians 4</text:p>
      <text:p text:style-name="ppBibleQuote"><text:span text:style-name="ppVerseNum"><text:span text:style-name="T278">3</text:span></text:span><text:span text:style-name="T278"> ...</text:span>those women which labored with me in the gospel, with Clement also, and with other fellow-laborers.</text:p>
      <text:p text:style-name="P298">And the mighty and eloquent Apollos was instructed in the way of God by Aquila and his wife Priscilla.<text:note text:id="ftn84" text:note-class="footnote"><text:note-citation>84</text:note-citation><text:note-body><text:p text:style-name="Footnote"><text:span text:style-name="T17">Acts</text:span> 18:2, 24-26.</text:p></text:note-body></text:note></text:p>
      <text:p text:style-name="ppMain">In the Old Testament we read of “Miriam the prophetess”<text:note text:id="ftn85" text:note-class="footnote"><text:note-citation>85</text:note-citation><text:note-body><text:p text:style-name="Footnote"><text:span text:style-name="T17">Ex</text:span><text:span text:style-name="T279">odus</text:span> 15:20.</text:p></text:note-body></text:note> by whom the Lord spoke as well as by Moses and Aaron.<text:note text:id="ftn86" text:note-class="footnote"><text:note-citation>86</text:note-citation><text:note-body><text:p text:style-name="Footnote"><text:span text:style-name="T17">Num</text:span><text:span text:style-name="T279">bers</text:span> 12:1-2.</text:p></text:note-body></text:note> We read also of “Deborah, a prophetess”<text:note text:id="ftn87" text:note-class="footnote"><text:note-citation>87</text:note-citation><text:note-body><text:p text:style-name="Footnote"><text:span text:style-name="T17">Judges</text:span> 4.</text:p></text:note-body></text:note> who judged Israel, and whose wisdom and prudence were esteemed so highly that Barak would not go to war without her counsel and her presence. Still later we read of “Huldah the prophetess”<text:note text:id="ftn88" text:note-class="footnote"><text:note-citation>88</text:note-citation><text:note-body><text:p text:style-name="Footnote"><text:span text:style-name="T17">2 Kings</text:span> 22:14.</text:p></text:note-body></text:note> to whom Josiah sent when he would inquire of the Lord concerning the book of the law which the priest had found. There is something remarkable about this case. At this time Jeremiah had been prophesying for five years, yet the king sent to Huldah instead of to him. Moreover the king’s messengers to the prophetess were, among others, a scribe of the law, and the high priest, whose lips should keep knowledge, and at whose mouth men were accustomed to seek the law.<text:note text:id="ftn89" text:note-class="footnote"><text:note-citation>89</text:note-citation><text:note-body><text:p text:style-name="Footnote"><text:span text:style-name="T17">Micah</text:span> 2:7.</text:p></text:note-body></text:note> Yet it seems that on this occasion no one had the word of the Lord except this woman.</text:p>
      <text:p text:style-name="ppMain"><text:soft-page-break/>We have considered this matter at this length not only for the satisfaction of our correspondent, but also to meet a very common infidel cavil. There are many men, and more women, of a class who seek to overthrow the divinely-established order of nature, who are accustomed to rail at the apostle Paul as a crusty old bachelor and a misogynist, because of his words to the Corinthians. Hastily assuming that he absolutely forbade women to take any part in public meetings, they think that the present liberty accorded to women is an evidence of the advance which people of the nineteenth century have made over Paul’s antiquated notions. From railing at Paul they naturally come to despise all his writings, and as a natural consequence, they lightly esteem the entire Bible.</text:p>
      <text:p text:style-name="ppMain">But Paul was not crusty, he was not a misogynist, and he was not a bachelor. He was a large-hearted, whole-souled, loving Christian, who treats of the family relation with a knowledge and tenderness not exceeded by any writer who ever lived. Instead of commanding women to say nothing in meetings for the worship of God, he encouraged them even to occupy responsible positions. What he did do was to give instruction that would keep them from being classed with the heathen women who, in their eagerness for notice, divested themselves of that modesty which always characterizes true wom<text:span text:style-name="T280">e</text:span>n, and which the gospel tends to heighten.</text:p>
      <text:p text:style-name="ppMain"/>
      <text:list text:continue-numbering="true" text:style-name="ppChapterNumbering">
        <text:list-item>
          <text:h text:style-name="P64" text:outline-level="2"><text:bookmark-start text:name="__RefHeading___Toc5958_1507175235"/>Preaching Christ<text:bookmark-end text:name="__RefHeading___Toc5958_1507175235"/></text:h>
        </text:list-item>
      </text:list>
      <text:p text:style-name="ppSmall">Present Truth, December 15, 1892</text:p>
      <text:p text:style-name="ppBibleBookName">2 Corinthians 4</text:p>
      <text:p text:style-name="ppBibleQuote"><text:span text:style-name="T23">5</text:span> For we preach not ourselves but Christ Jesus the Lord.</text:p>
      <text:p text:style-name="ppMainFirstAfterSub">THERE is a great deal of difference between preaching Christ and preaching about Christ. There are doubtless thousands of sermons preached about Christ, to one sermon in which Christ himself is preached. One preaches about Christ when he tells about where Christ was born, the condition of the government and the people, etc., and tells, what Jesus did at different periods of His life. This is far better than that preaching about Christ which is content with mentioning Him, and goes off into speculation concerning the meaning of His teaching.</text:p>
      <text:p text:style-name="P302">But to preach Christ is to preach so that Christ himself appears to the people, and is received by them. Paul preached to the Galatians so that they saw Jesus crucified among them.<text:note text:id="ftn90" text:note-class="footnote"><text:note-citation>90</text:note-citation><text:note-body><text:p text:style-name="Footnote"><text:span text:style-name="T17">Galatians</text:span> 3:1.</text:p></text:note-body></text:note> No one can tell another how this is done, and no one can do it until Christ has been revealed in him. When the teacher knows Christ as a personal friend, then he can preach Him.</text:p>
      <text:p text:style-name="P302">Even so we are commanded to preach the Word, and not to preach about the Word. The Gospel is to be preached, and not preached about. This also can be done only by one in whom the word of Christ dwells richly in all wisdom. When such a one speaks it will be as the oracles of God.</text:p>
      <text:p text:style-name="ppMain"/>
      <text:list text:continue-numbering="true" text:style-name="ppChapterNumbering">
        <text:list-item>
          <text:h text:style-name="P64" text:outline-level="2"><text:bookmark-start text:name="__RefHeading___Toc5960_1507175235"/>As Occasion Serves<text:bookmark-end text:name="__RefHeading___Toc5960_1507175235"/></text:h>
        </text:list-item>
      </text:list>
      <text:p text:style-name="ppSmall">Present Truth, <text:span text:style-name="T46">January 12, 1893</text:span></text:p>
      <text:p text:style-name="P303">ONE of the most notable things in connection with working for the salvation of souls is the fear of departing from precedent. People hear of some man who has been used by the Lord for the accomplishment of a great work, and straightway they want to find out from him how he did it. They want to know what he said, how he labored, and just the methods he employed. Then they will do as nearly as they can the same as he did, and wonder why they do not have the same success. They forget the one thing that is needful, and try to substitute method for the power and instruction of the Holy Spirit. Such should take a lesson from Samuel’s instruction to Saul.</text:p>
      <text:p text:style-name="ppBibleBookName">1 Samuel 10</text:p>
      <text:p text:style-name="ppBibleQuote"><text:span text:style-name="T256">6</text:span><text:span text:style-name="T257"> </text:span>And the Spirit of the Lord will come upon <text:span text:style-name="T257">you</text:span>, and <text:span text:style-name="T257">y</text:span>ou shal<text:span text:style-name="T257">l</text:span> prophesy with them, and shall be turned into another man.</text:p>
      <text:p text:style-name="ppBibleQuote"><text:span text:style-name="T256">7</text:span> And let it be, when these things are come unto <text:span text:style-name="T257">you</text:span>, that <text:span text:style-name="T257">y</text:span>ou do as the occasion serve <text:span text:style-name="T257">you</text:span>; for God is with <text:span text:style-name="T257">you</text:span>.</text:p>
      <text:p text:style-name="P304">When one learns from the Spirit of the Lord, he will not need to ask somebody how he shall present the Gospel, and what he shall say on different occasions. The same condition never occurs twice, and therefore however closely he may study another’s method of working, it will not give him success. The work of saving men is the Lord’s work, and no one can engage in it successfully except the one who has learned of Jesus.</text:p>
      <text:p text:style-name="ppMain"/>
      <text:list text:continue-numbering="true" text:style-name="ppChapterNumbering">
        <text:list-item>
          <text:h text:style-name="P64" text:outline-level="2"><text:bookmark-start text:name="__RefHeading___Toc5962_1507175235"/>Ministers of Grace<text:bookmark-end text:name="__RefHeading___Toc5962_1507175235"/></text:h>
        </text:list-item>
      </text:list>
      <text:p text:style-name="ppSmall">Present Truth, <text:span text:style-name="T46">January 26, 1893</text:span></text:p>
      <text:p text:style-name="P303">IT IS possible that a good deal of the so-called work for the Lord that is done in these days, arises from a misconception of the work of the angels of God, the…</text:p>
      <text:p text:style-name="ppBibleBookName">Psalm 103</text:p>
      <text:p text:style-name="ppBibleQuote"><text:span text:style-name="T256">21</text:span><text:span text:style-name="T257"> </text:span>...ministers of His that do His pleasure.</text:p>
      <text:p text:style-name="P304">Their occupation is thus set forth:</text:p>
      <text:p text:style-name="ppBibleBookName">Hebrews 1<text:span text:style-name="T41"> </text:span><text:span text:style-name="T281">[RV]</text:span></text:p>
      <text:p text:style-name="ppBibleQuote"><text:span text:style-name="T256">14</text:span><text:span text:style-name="T257"> </text:span>Are they not all ministering spirits, sent forth to do service for the sake of them that shall inherit salvation?</text:p>
      <text:p text:style-name="P304"><text:span text:style-name="T257">W</text:span>hat is their work? To do service for the sake or benefit of the heirs of salvation. How many of them are engaged in this work? All of them. Then it seems that there are none left to engage in the work of spying out the evil and reporting it to the Lord, a thing which is commonly supposed to be a large part of their occupation.</text:p>
      <text:p text:style-name="ppQuote">“But does not God take notice of the evil that goes on?”</text:p>
      <text:p text:style-name="P304">He certainly does know all about it, and will punish for it; but how He knows it does not concern us. Since He is God, knowledge of all things is a part of His existence. But we may be sure that God does not sit in heaven beholding the works of man as a spy, and that He does not send the angels out “slumming.” His thoughts are thoughts of peace, and the angels are ministers of His grace. Let all who would be workers together with God and the angels remember this.</text:p>
      <text:p text:style-name="ppMain"/>
      <text:list text:continue-numbering="true" text:style-name="ppChapterNumbering">
        <text:list-item>
          <text:h text:style-name="P64" text:outline-level="2"><text:bookmark-start text:name="__RefHeading___Toc5964_1507175235"/>All <text:span text:style-name="T35">A</text:span>re Priests<text:bookmark-end text:name="__RefHeading___Toc5964_1507175235"/></text:h>
        </text:list-item>
      </text:list>
      <text:p text:style-name="ppSmall">Present Truth, June 1, 1893</text:p>
      <text:p text:style-name="ppSmall">Original title: Front Page</text:p>
      <text:p text:style-name="ppBibleBookName">1 Peter 2</text:p>
      <text:p text:style-name="ppBibleQuote"><text:span text:style-name="T256">9</text:span><text:span text:style-name="T257"> </text:span>But you are a chosen generation, a royal priesthood, a holy nation, a peculiar people; that you should show forth the praises [virtues, or excellencies] of Him who has called you out of darkness into His marvelous light.</text:p>
      <text:p text:style-name="P305">WHOM is the apostle addressing? It is those who…</text:p>
      <text:p text:style-name="ppBibleQuoteNoHead"><text:span text:style-name="ppVerseNum"><text:span text:style-name="T282">3</text:span></text:span> ...have tasted that the Lord is gracious.</text:p>
      <text:p text:style-name="P306">Such ones, coming to Christ the living corner-stone, are made living stones also, and...</text:p>
      <text:p text:style-name="ppBibleQuoteNoHead"><text:span text:style-name="T256">5</text:span><text:span text:style-name="T257"> ...</text:span>are built up a spiritual house, a holy priesthood, to offer up spiritual sacrifices acceptable to God by Jesus Christ.</text:p>
      <text:p text:style-name="P259">This applies not to a special class of Christians, but to all,</text:p>
      <text:p text:style-name="ppBibleBookName">Romans 2</text:p>
      <text:p text:style-name="ppBibleQuote"><text:span text:style-name="T256">11</text:span><text:span text:style-name="T257"> F</text:span>or there is no respect of persons with God.</text:p>
      <text:p text:style-name="P306">This means, then, that all the people of God, whatever their earthly condition, are priests, capable of offering up…</text:p>
      <text:p text:style-name="ppBibleBookName">1 Peter 2</text:p>
      <text:p text:style-name="ppBibleQuote"><text:span text:style-name="ppVerseNum"><text:span text:style-name="T282">5</text:span></text:span> ...spiritual sacrifices, acceptable to God by Jesus Christ.</text:p>
      <text:p text:style-name="P304">But this does not mean that all or any of God’s people are capable of offering up a sacrifice that will be acceptable to God for the salvation of some other person or persons. Christ says,</text:p>
      <text:p text:style-name="ppBibleBookName">John 14</text:p>
      <text:p text:style-name="ppBibleQuote"><text:span text:style-name="T256">6</text:span><text:span text:style-name="T257"> </text:span>No man come<text:span text:style-name="T46">s</text:span> unto the Father but by <text:span text:style-name="T257">m</text:span>e.</text:p>
      <text:p text:style-name="ppBibleBookName">1 Timothy 2</text:p>
      <text:p text:style-name="ppBibleQuote"><text:span text:style-name="T256">5</text:span><text:span text:style-name="T257"> </text:span>There is one God, and one Mediator between God and m<text:span text:style-name="T282">e</text:span>n, the Man Christ Jesus.</text:p>
      <text:p text:style-name="P304"><text:soft-page-break/>There is no human being who can stand between God and man; and there is no need of a mediator between man and Christ, for He is the Divine Man. He is the one link that connects humanity with Divinity. He is God by nature, and He took upon himself the nature of man, so that men can have free access to Him, and through Him to God.</text:p>
      <text:p text:style-name="P304">There is therefore no special priestly class in the church of Christ. Each soul may come directly to the Lord for himself. No man can offer a sacrifice for another.</text:p>
      <text:p text:style-name="ppBibleBookName">Psalm 49</text:p>
      <text:p text:style-name="ppBibleQuote"><text:span text:style-name="T256">7</text:span><text:span text:style-name="T257"> </text:span>None of them can by any means redeem his brother, or give to God a ransom for him.</text:p>
      <text:p text:style-name="P304">How is it then that all are priests? and how can they offer up sacrifices acceptable to God? The answer is given in the text which says that all are priests. They offer up acceptable sacrifices by Jesus Christ.</text:p>
      <text:p text:style-name="ppBibleBookName">Hebrews 10</text:p>
      <text:p text:style-name="ppBibleQuote"><text:span text:style-name="T256">12</text:span><text:span text:style-name="T257"> </text:span>This Man, after He had offered one sacrifice for sins for ever, sat down on the right hand of God.</text:p>
      <text:p text:style-name="ppBibleBookName">Psalm 51</text:p>
      <text:p text:style-name="ppBibleQuote"><text:span text:style-name="T256">17</text:span><text:span text:style-name="T257"> </text:span>The sacrifices of God are a broken spirit; a broken and a contrite heart, O God, <text:span text:style-name="T257">Y</text:span>ou will not despise.</text:p>
      <text:p text:style-name="P304">A broken and a contrite heart is one that is broken in pieces and ground up. Not of much worth, is it? What is it good for? Nothing. And that is why it appropriates Christ, who is of infinite worth, a sacrifice that is always acceptable to God. Having nothing in itself, it trusts wholly in Christ. He is the surety of the new covenant, and so when He comes He will say,</text:p>
      <text:p text:style-name="ppBibleBookName">Psalm 50</text:p>
      <text:p text:style-name="ppBibleQuote"><text:span text:style-name="T256">5</text:span><text:span text:style-name="T257"> </text:span>Gather <text:span text:style-name="T257">m</text:span>y saints together unto <text:span text:style-name="T257">m</text:span>e; those that have made a covenant with <text:span text:style-name="T257">m</text:span>e by sacrifice.</text:p>
      <text:p text:style-name="ppMain"/>
      <text:list text:continue-numbering="true" text:style-name="ppChapterNumbering">
        <text:list-item>
          <text:h text:style-name="P64" text:outline-level="2"><text:bookmark-start text:name="__RefHeading___Toc5968_1507175235"/>The True Church<text:bookmark-end text:name="__RefHeading___Toc5968_1507175235"/></text:h>
        </text:list-item>
      </text:list>
      <text:p text:style-name="ppSmall">Present Truth, <text:span text:style-name="T70">August 31, 1893</text:span></text:p>
      <text:p text:style-name="ppBibleBookName">1 John 4</text:p>
      <text:p text:style-name="P307"><text:span text:style-name="T283">16</text:span><text:span text:style-name="T70"> </text:span>God is love; and he that dwells in <text:span text:style-name="T70">love dwells in </text:span>God, and God in him.</text:p>
      <text:p text:style-name="P307"><text:span text:style-name="T283">17</text:span> Herein is our love made perfect, that we may have boldness in the day of judgment; because as He is, so are we in this world.</text:p>
      <text:p text:style-name="P305">CONCERNING His disciples Christ prayed:</text:p>
      <text:p text:style-name="ppBibleBookName">John 17</text:p>
      <text:p text:style-name="P307"><text:span text:style-name="T283">17</text:span><text:span text:style-name="T70"> </text:span>Sanctify them through <text:span text:style-name="T61">y</text:span><text:span text:style-name="T70">our</text:span> truth; <text:span text:style-name="T61">y</text:span><text:span text:style-name="T70">our</text:span> word is truth.</text:p>
      <text:p text:style-name="P307"><text:span text:style-name="T283">18</text:span> As <text:span text:style-name="T70">Y</text:span>ou ha<text:span text:style-name="T70">ve</text:span> sent <text:span text:style-name="T70">m</text:span>e into the world, even so have I also sent them into the world.</text:p>
      <text:p text:style-name="P307"><text:span text:style-name="T283">19</text:span> And for their sakes I sanctify <text:span text:style-name="T70">my</text:span>self, that they also might be sanctified through the truth.</text:p>
      <text:p text:style-name="P307"><text:span text:style-name="T283">20</text:span> Neither pray I for these alone, but for them also which shall believe on <text:span text:style-name="T70">m</text:span>e through their word;</text:p>
      <text:p text:style-name="P307"><text:span text:style-name="T283">21</text:span> <text:span text:style-name="T70">T</text:span>hat they all may be one; as <text:span text:style-name="T70">Y</text:span>ou, Father, ar<text:span text:style-name="T70">e</text:span> in <text:span text:style-name="T70">m</text:span>e, and I in <text:span text:style-name="T70">You</text:span>, that they also may be one in us; that the world may believe that <text:span text:style-name="T70">Y</text:span>ou ha<text:span text:style-name="T70">ve</text:span> sent <text:span text:style-name="T70">m</text:span>e.</text:p>
      <text:p text:style-name="P186">Again He said to them, and to all them also who should believe on Him through their word:</text:p>
      <text:p text:style-name="ppBibleBookName">John 15</text:p>
      <text:p text:style-name="ppBibleQuote"><text:span text:style-name="T283">19</text:span><text:span text:style-name="T70"> </text:span>If you were of the world, the world would love his own; but because you are not of the world, but I have chosen you out of the world, therefore the world hate<text:span text:style-name="T70">s</text:span> you.</text:p>
      <text:p text:style-name="ppMain">In the above text the words “chosen out,” are akin to the word which is rendered “church”; for that which is in modern language called the church is really <text:span text:style-name="T17">the chosen</text:span>, or <text:span text:style-name="T17">called out</text:span>. Therefore in the above texts Christ addresses what is commonly termed His church, and we learn from them that the church of Christ must be the same in this world that He himself was when on earth. The following Scriptures make this still more clear.</text:p>
      <text:p text:style-name="ppBibleBookName">Colossians 1</text:p>
      <text:p text:style-name="ppBibleQuote"><text:span text:style-name="ppVerseNum"><text:span text:style-name="T284">17</text:span></text:span><text:span text:style-name="T284"> </text:span>He is before all things, and by Him all things consist.</text:p>
      <text:p text:style-name="ppBibleQuote"><text:soft-page-break/><text:span text:style-name="ppVerseNum"><text:span text:style-name="T284">18</text:span></text:span> And He is the head of the body, the church.</text:p>
      <text:p text:style-name="P308">God wrought great power…</text:p>
      <text:p text:style-name="ppBibleBookName">Ephesians 1</text:p>
      <text:p text:style-name="ppBibleQuote"><text:span text:style-name="ppVerseNum"><text:span text:style-name="T284">20</text:span></text:span><text:span text:style-name="T284"> ...</text:span>in Christ, when He raised Him from the dead, and set Him at His own right hand in heavenly places,</text:p>
      <text:p text:style-name="ppBibleQuote"><text:span text:style-name="ppVerseNum"><text:span text:style-name="T284">21</text:span></text:span> <text:span text:style-name="T284">F</text:span>ar above all principality, and power, and might, and dominion, and every name that is named, not only in this world, but also in that which is to come:</text:p>
      <text:p text:style-name="ppBibleQuote"><text:span text:style-name="ppVerseNum"><text:span text:style-name="T284">22</text:span></text:span> <text:span text:style-name="T284">A</text:span>nd has put all things under His feet, and gave Him to be the head over all things to the church,</text:p>
      <text:p text:style-name="ppBibleQuote"><text:span text:style-name="ppVerseNum"><text:span text:style-name="T284">23</text:span></text:span> <text:span text:style-name="T284">W</text:span>hich is His body, the fullness of Him that fill<text:span text:style-name="T47">s</text:span> all in all.</text:p>
      <text:p text:style-name="P308">The church is the body of Christ. This does not mean that anything that calls itself the church is therefore necessarily the body of Christ, but that nothing is the church unless it is the body of Christ; and nothing is the body of Christ unless it is the living manifestation of the Spirit of Christ. Only those are Christ’s who have His Spirit.<text:note text:id="ftn91" text:note-class="footnote"><text:note-citation>91</text:note-citation><text:note-body><text:p text:style-name="Footnote"><text:span text:style-name="T17">Rom</text:span><text:span text:style-name="T285">ans</text:span> <text:span text:style-name="T284">8:</text:span>9.</text:p></text:note-body></text:note> The body of Christ is that which is directly connected with the Head, so that it…</text:p>
      <text:p text:style-name="ppBibleBookName">Colossians 2</text:p>
      <text:p text:style-name="ppBibleQuote"><text:span text:style-name="ppVerseNum"><text:span text:style-name="T284">19</text:span></text:span> ...increase<text:span text:style-name="T47">s</text:span> with the increase of God.</text:p>
      <text:p text:style-name="P308">In short, it is…</text:p>
      <text:p text:style-name="ppBibleBookName"><text:span text:style-name="T284">Ephesians </text:span><text:s/><text:span text:style-name="T284">1</text:span></text:p>
      <text:p text:style-name="ppBibleQuote"><text:span text:style-name="ppVerseNum"><text:span text:style-name="T284">23</text:span></text:span><text:span text:style-name="T284"> ...</text:span>the fullness of Him that fill<text:span text:style-name="T47">s</text:span> all in all.</text:p>
      <text:h text:style-name="ppSubTitle" text:outline-level="3"><text:bookmark-start text:name="__RefHeading___Toc36986_4285442925"/>Offices <text:span text:style-name="T70">i</text:span>n <text:span text:style-name="T70">t</text:span>he Church<text:bookmark-end text:name="__RefHeading___Toc36986_4285442925"/></text:h>
      <text:p text:style-name="ppBibleBookName">Romans 12</text:p>
      <text:p text:style-name="P309"><text:span text:style-name="ppVerseNum"><text:span text:style-name="T284">4</text:span></text:span><text:span text:style-name="T284"> </text:span>For as we have many members in one body, and all members have not the same office:</text:p>
      <text:p text:style-name="P309"><text:span text:style-name="ppVerseNum"><text:span text:style-name="T284">5</text:span></text:span> <text:span text:style-name="T284">S</text:span>o we, being many, are one body in Christ, and every one members one of another.</text:p>
      <text:p text:style-name="ppBibleBookName">1 Corinthians 12</text:p>
      <text:p text:style-name="ppBibleQuote"><text:span text:style-name="ppVerseNum"><text:span text:style-name="T284">27</text:span></text:span><text:span text:style-name="T284"> </text:span>Now you are the body of Christ, and members in particular.</text:p>
      <text:p text:style-name="ppBibleQuote"><text:soft-page-break/><text:span text:style-name="ppVerseNum"><text:span text:style-name="T284">28</text:span></text:span> And God has set some in the church, first apostles, secondarily prophets, thirdly teachers, after that <text:span text:style-name="T284">m</text:span>iracles, then gifts of healing, helps, governments, diversities of tongues.</text:p>
      <text:p text:style-name="ppBibleQuote"><text:span text:style-name="ppVerseNum"><text:span text:style-name="T284">4</text:span></text:span><text:span text:style-name="T284"> </text:span>Now there are diversities of gifts, but the same Spirit.</text:p>
      <text:p text:style-name="ppBibleQuote"><text:span text:style-name="ppVerseNum"><text:span text:style-name="T284">5</text:span></text:span> And there are differences of administrations, but the same Lord.</text:p>
      <text:p text:style-name="ppBibleQuote"><text:span text:style-name="ppVerseNum"><text:span text:style-name="T284">6</text:span></text:span> And there are diversities of operations, but it is the same God which work<text:span text:style-name="T70">s</text:span> all in all.</text:p>
      <text:p text:style-name="ppBibleQuote"><text:span text:style-name="ppVerseNum"><text:span text:style-name="T284">7</text:span></text:span> But the manifestation of the Spirit is given to every man to profit withal.</text:p>
      <text:p text:style-name="ppBibleQuote"><text:span text:style-name="ppVerseNum"><text:span text:style-name="T284">8</text:span></text:span> For to one is given by the Spirit the word of wisdom; to another the word of knowledge by the same Spirit;</text:p>
      <text:p text:style-name="ppBibleQuote"><text:span text:style-name="ppVerseNum"><text:span text:style-name="T284">9</text:span></text:span> <text:span text:style-name="T284">T</text:span>o another faith by the same Spirit; to another the gifts of healing by the same Spirit;</text:p>
      <text:p text:style-name="ppBibleQuote"><text:span text:style-name="ppVerseNum"><text:span text:style-name="T284">10</text:span></text:span> <text:span text:style-name="T284">T</text:span>o another the working of miracles; to another prophecy; to another discerning of spirits; to another divers kinds of tongues; to another the interpretation of tongues;</text:p>
      <text:p text:style-name="ppBibleQuote"><text:span text:style-name="ppVerseNum"><text:span text:style-name="T284">11</text:span></text:span> <text:span text:style-name="T284">B</text:span>ut all these work<text:span text:style-name="T70">s</text:span> that one and the selfsame Spirit, dividing to every man severally as He will.</text:p>
      <text:p text:style-name="ppBibleBookName">Ephesians 4</text:p>
      <text:p text:style-name="ppBibleQuote"><text:span text:style-name="ppVerseNum"><text:span text:style-name="T284">7</text:span></text:span><text:span text:style-name="T284"> </text:span>But unto every one of us is given grace according to the measure of the gift of Christ.</text:p>
      <text:p text:style-name="ppBibleQuote"><text:span text:style-name="ppVerseNum"><text:span text:style-name="T284">8</text:span></text:span> Wherefore He says, When He ascended up on high, He led captivity captive, and gave gifts unto men.</text:p>
      <text:p text:style-name="ppBibleQuote"><text:span text:style-name="ppVerseNum"><text:span text:style-name="T284">11</text:span></text:span><text:span text:style-name="T284"> </text:span>And He gave some, apostles; and some, prophets; and some, evangelists; and some, pastors and teachers;</text:p>
      <text:p text:style-name="ppBibleQuote"><text:span text:style-name="ppVerseNum"><text:span text:style-name="T284">12</text:span></text:span> <text:span text:style-name="T284">F</text:span>or the perfecting of the saints, for the work of the ministry, for the edifying of the body of Christ.</text:p>
      <text:p text:style-name="P308">At one time there arose a question in the little company which Jesus had chosen out,<text:span text:style-name="T284">—</text:span>the church,<text:span text:style-name="T284">—</text:span>as to which should be the greatest, and Jesus said unto them:</text:p>
      <text:p text:style-name="ppBibleBookName">Luke 22</text:p>
      <text:p text:style-name="ppBibleQuote"><text:span text:style-name="ppVerseNum"><text:span text:style-name="T284">25</text:span></text:span><text:span text:style-name="T284"> </text:span>The kings of the Gentiles exercise lordship over them; and they that exercise authority upon them are called benefactors.</text:p>
      <text:p text:style-name="ppBibleQuote"><text:span text:style-name="ppVerseNum"><text:span text:style-name="T284">26</text:span></text:span> But you shall not be so; but he that is greatest among you, let him be as the younger; and he that is chief, as he that does serve.</text:p>
      <text:p text:style-name="P308"><text:soft-page-break/>And again He said:</text:p>
      <text:p text:style-name="ppBibleBookName">Matthew 20</text:p>
      <text:p text:style-name="ppBibleQuote"><text:span text:style-name="ppVerseNum"><text:span text:style-name="T284">25</text:span></text:span><text:span text:style-name="T284"> </text:span>You know that the princes of the Gentiles exercise dominion over them, and they that are great exercise authority upon them.</text:p>
      <text:p text:style-name="ppBibleQuote"><text:span text:style-name="ppVerseNum"><text:span text:style-name="T284">26</text:span></text:span> But it shall not be so among you; but whosoever will be great among you, let him be your minister;</text:p>
      <text:p text:style-name="ppBibleQuote"><text:span text:style-name="ppVerseNum"><text:span text:style-name="T284">27</text:span></text:span> <text:span text:style-name="T284">A</text:span>nd whosoever will be chief among you, let him be your servant;</text:p>
      <text:p text:style-name="ppBibleQuote"><text:span text:style-name="ppVerseNum"><text:span text:style-name="T284">28</text:span></text:span> <text:span text:style-name="T284">E</text:span>ven as the Son of man came not to be ministered unto, but to minister, and to give His life a ransom for many.</text:p>
      <text:p text:style-name="P160">The apostles Barnabas and Paul “ordained them elders in every church,” as they returned from their first missionary tour.<text:note text:id="ftn92" text:note-class="footnote"><text:note-citation>92</text:note-citation><text:note-body><text:p text:style-name="Footnote"><text:span text:style-name="T17">Acts</text:span> <text:span text:style-name="T284">14:</text:span>23.</text:p></text:note-body></text:note> The apostle Paul wrote to Titus:</text:p>
      <text:p text:style-name="ppBibleBookName">Titus 1</text:p>
      <text:p text:style-name="ppBibleQuote"><text:span text:style-name="ppVerseNum"><text:span text:style-name="T284">5</text:span></text:span><text:span text:style-name="T284"> </text:span>For this cause <text:span text:style-name="T133">I </text:span>left you in Crete, that you should set in order the things that are wanting, and ordain <text:span text:style-name="T17">elders</text:span> in every city, as I had appointed you:</text:p>
      <text:p text:style-name="ppBibleQuote"><text:span text:style-name="ppVerseNum"><text:span text:style-name="T284">6</text:span></text:span> <text:span text:style-name="T284">I</text:span>f any be blameless, the husband of one wife, having faithful children not accused of riot or unruly.</text:p>
      <text:p text:style-name="ppBibleQuote"><text:span text:style-name="ppVerseNum"><text:span text:style-name="T284">7</text:span></text:span> For a <text:span text:style-name="T17">bishop</text:span> must be blameless, as the steward of God; not self-willed, not soon angry, not given to wine, no striker, not given to filthy lucre.</text:p>
      <text:p text:style-name="P160">Here we learn that an elder is the same as a bishop. The terms “elder” and “bishop” are interchangeable. The word “bishop” is <text:span text:style-name="T17">episcopos</text:span>, from which we have “episcopal,” and means one who oversees. It is used in <text:span text:style-name="T17">Acts</text:span> <text:span text:style-name="T133">20:</text:span>28, in the apostle Paul’s address to the elders of the church in Ephesus:</text:p>
      <text:p text:style-name="ppBibleBookName">Acts 20</text:p>
      <text:p text:style-name="P166"><text:span text:style-name="ppVerseNum">17</text:span> And from Miletus he sent to Ephesus, and called the <text:span text:style-name="T17">elders</text:span> of the church.</text:p>
      <text:p text:style-name="ppBibleQuote"><text:span text:style-name="ppVerseNum">18</text:span> and when they were come to him, he said unto them,...</text:p>
      <text:p text:style-name="P310"><text:span text:style-name="ppVerseNum"><text:span text:style-name="T284">28</text:span></text:span><text:span text:style-name="T284"> </text:span>Take heed therefore unto yourselves, and to all the flock, over the which the Holy Ghost has made you <text:span text:style-name="T17">overseers</text:span>, to feed the church of God, which He has purchased with His own blood.</text:p>
      <text:p text:style-name="P311"><text:soft-page-break/>Here again we see that elders and bishops are the same.</text:p>
      <text:p text:style-name="P311">But in this last text we have a reference to another title belonging to the same persons. The apostle exhorted the elders to feed the church of God. Accordingly we read in:</text:p>
      <text:p text:style-name="ppBibleBookName">1 Peter <text:span text:style-name="T133">5</text:span></text:p>
      <text:p text:style-name="ppBibleQuote"><text:span text:style-name="ppVerseNum">1</text:span> The elders which are among you I exhort, who am also an elder, and a witness of the sufferings of Christ, and also a partaker of the glory that shall be revealed:</text:p>
      <text:p text:style-name="ppBibleQuote"><text:span text:style-name="ppVerseNum"><text:span text:style-name="T286">2</text:span></text:span> <text:span text:style-name="T286">F</text:span>eed the flock of God which is among you, taking the oversight thereof, not by constraint, but willingly; not for filthy lucre, but of a ready mind;</text:p>
      <text:p text:style-name="ppBibleQuote"><text:span text:style-name="ppVerseNum"><text:span text:style-name="T286">3</text:span></text:span> <text:span text:style-name="T286">N</text:span>either as being lords over God’s heritage, but being ensamples to the flock.</text:p>
      <text:p text:style-name="ppBibleQuote"><text:span text:style-name="ppVerseNum"><text:span text:style-name="T286">4</text:span></text:span> And when the chief Shepherd shall appear, you shall receive a crown of glory that fades not away.</text:p>
      <text:p text:style-name="ppMain">Here we see that the elders have a flock to feed, under the direction of Christ, who is the chief Shepherd, they being under-shepherds. Now “shepherd,” and “pastor” are the same thing, the latter being simply the Latin equivalent of the former. So we learn that there is no difference between elders, bishops, and pastors. The different words represent the same office. The fact that in <text:span text:style-name="T17">Phil</text:span><text:span text:style-name="T287">ippians</text:span> <text:span text:style-name="T288">1:</text:span>1 “bishops and deacons” are mentioned the same as elders and deacons elsewhere, shows that bishops and elders are the same, since there is no intervening office between bishops and deacons. The duties attached to those offices are fully set forth in the scriptures above referred to.</text:p>
      <text:p text:style-name="ppMain"/>
      <text:list text:continue-numbering="true" text:style-name="ppChapterNumbering">
        <text:list-item>
          <text:h text:style-name="P64" text:outline-level="2"><text:bookmark-start text:name="__RefHeading___Toc5996_1507175235"/>Speaking for God<text:bookmark-end text:name="__RefHeading___Toc5996_1507175235"/></text:h>
        </text:list-item>
      </text:list>
      <text:p text:style-name="ppSmall">Present Truth, <text:span text:style-name="T70">December 28, 1893</text:span></text:p>
      <text:p text:style-name="P312">WHO will speak of the wonderful love and power of God? Are there any special ones of His followers who are privileged to tell of His goodness, while others must keep silence? Hear what is written:</text:p>
      <text:p text:style-name="ppBibleBookName">Amos 3</text:p>
      <text:p text:style-name="ppBibleQuote"><text:span text:style-name="T289">8</text:span><text:span text:style-name="T260"> </text:span>The Lord God has spoken, who can but prophesy?</text:p>
      <text:p text:style-name="P313">Evidently none can help speaking His word, save those who have not heard it. Jeremiah once, because of the criticism of men, thought he would not make mention of the Lord any more; but he said,</text:p>
      <text:p text:style-name="ppBibleBookName">Jeremiah 20</text:p>
      <text:p text:style-name="ppBibleQuote"><text:span text:style-name="T289">9</text:span><text:span text:style-name="T260"> </text:span>His word was in my heart as a burning fire shut up in my bones, and I was weary with forbearing, and I could not stay.</text:p>
      <text:p text:style-name="P313">And so when the apostles were even commanded not to speak any more in the name of Jesus, they said,</text:p>
      <text:p text:style-name="ppBibleBookName">Acts 4</text:p>
      <text:p text:style-name="ppBibleQuote"><text:span text:style-name="T289">20</text:span><text:span text:style-name="T260"> </text:span>We cannot but speak the things which we have seen and heard.</text:p>
      <text:p text:style-name="P313">And so it will always be; none will keep silence except those who have not known the voice of God speaking to them.</text:p>
      <text:p text:style-name="ppPoem">Let those refuse to sing,</text:p>
      <text:p text:style-name="ppPoem"><text:tab/>Who never knew our God;</text:p>
      <text:p text:style-name="ppPoem">But servants of the Heavenly King</text:p>
      <text:p text:style-name="ppPoem"><text:tab/>May speak their joys abroad.<text:note text:id="ftn93" text:note-class="footnote"><text:note-citation>93</text:note-citation><text:note-body><text:p text:style-name="Footnote"><text:span text:style-name="T260">Isaac Watts, Hymn: </text:span><text:span text:style-name="T290">We’re Marching to Zion</text:span>, 1707.</text:p></text:note-body></text:note></text:p>
      <text:p text:style-name="ppMain"/>
      <text:list text:continue-numbering="true" text:style-name="ppChapterNumbering">
        <text:list-item>
          <text:h text:style-name="P64" text:outline-level="2"><text:bookmark-start text:name="__RefHeading___Toc6002_1507175235"/>Trusting in Man<text:bookmark-end text:name="__RefHeading___Toc6002_1507175235"/></text:h>
        </text:list-item>
      </text:list>
      <text:p text:style-name="ppSmall">Present Truth, <text:span text:style-name="T70">February 1, 1894</text:span></text:p>
      <text:p text:style-name="P185">THE <text:span text:style-name="T17">Chronicle</text:span>, referring to the case of Mr. Jabez Balfour, who figured prominently in the recent “Liberator” scheme and is now wanted in England for obtaining money under false preten<text:span text:style-name="T70">s</text:span>es, says that:</text:p>
      <text:p text:style-name="ppQuote"><text:span text:style-name="T70">I</text:span>t is now probable that a man may be in this Christian land not only highly respectable, but an apparent pillar of the church, and yet may be grasping all the time at that, the love of which his Bible tells him is the “root of all evil.”</text:p>
      <text:p text:style-name="P314">If people would only read their Bibles, they would understand that a high position in the church and a high profession do not make any person a Christian. Christianity is a <text:span text:style-name="T17">life</text:span>, and not a profession or a position of influence among men. By trusting in the representations of Mr. Balfour and his partners in crime, many people lost their money; but a far worse fate awaits the deluded ones who hang their spiritual welfare upon the representations of bishop or prebendary or vicar or some other apparent “pillar in the church,” without studying for themselves the word of God. Less confidence in men and more confidence in the word is the most import<text:span text:style-name="T291">ant</text:span> lesson of the hour.</text:p>
      <text:p text:style-name="ppMain"/>
      <text:list text:continue-numbering="true" text:style-name="ppChapterNumbering">
        <text:list-item>
          <text:h text:style-name="P64" text:outline-level="2"><text:bookmark-start text:name="__RefHeading___Toc6004_1507175235"/>Messengers of God<text:bookmark-end text:name="__RefHeading___Toc6004_1507175235"/></text:h>
        </text:list-item>
      </text:list>
      <text:p text:style-name="ppSmall">Present Truth, <text:span text:style-name="T70">March 1, 1894</text:span></text:p>
      <text:p text:style-name="ppMainFirst">HUMAN eyes are often dazzled, and human minds bewildered, by the imminence and splendor of earthly potentates; but there is a position open to men that is far higher than any held by these. Above all the imminence of kings and queens, emperor or president, is the calling and station of a messenger of the Lord of hosts.</text:p>
      <text:p text:style-name="ppMain">Human hands place a crown upon the head of an earthly potentate, or administer to him the oath of office, and human wills commission him to the place of earthly dominion; but how inferior is this to the commission given by the eternal God and sanctioned by the infinite host who stand in His presence!</text:p>
      <text:p text:style-name="P314">The prophet Isaiah presents before us a picture of the scene attending his own commission as a messenger from God to Israel.</text:p>
      <text:p text:style-name="ppBibleBookName">Isaiah 6</text:p>
      <text:p text:style-name="ppBibleQuote"><text:span text:style-name="ppVerseNum"><text:span text:style-name="T291">1</text:span></text:span><text:span text:style-name="T291"> </text:span>In the year that king Uzziah died I saw also the Lord sitting upon a throne, high and lifted up, and <text:span text:style-name="T291">H</text:span>is train filled the temple.</text:p>
      <text:p text:style-name="ppBibleQuote"><text:span text:style-name="ppVerseNum"><text:span text:style-name="T291">2</text:span></text:span><text:span text:style-name="T291"> </text:span>Above it stood the seraphim; each one had six wings; with twain he covered his face, and with twain he covered his feet, and with twain he did fly.</text:p>
      <text:p text:style-name="ppBibleQuote"><text:span text:style-name="ppVerseNum"><text:span text:style-name="T291">3</text:span></text:span> And one cried unto another, and said, Holy, holy, holy, is the Lord of hosts; the whole earth is full of His glory.</text:p>
      <text:p text:style-name="ppBibleQuote"><text:span text:style-name="ppVerseNum"><text:span text:style-name="T291">4</text:span></text:span> And the posts of the door moved at the voice of Him that cried, and the house was filled with smoke.</text:p>
      <text:p text:style-name="ppBibleQuote"><text:span text:style-name="ppVerseNum"><text:span text:style-name="T291">5</text:span></text:span><text:span text:style-name="T291"> </text:span>Then said I, Woe is me! for I am undone; because I am a man of unclean lips, and I dwell in the midst of a people of unclean lips; for my eyes have seen the King, the Lord of hosts.</text:p>
      <text:p text:style-name="ppBibleQuote"><text:span text:style-name="ppVerseNum"><text:span text:style-name="T291">6</text:span></text:span> Then flew one of the seraphim unto me, having a live coal in his hand, which he had taken with the tongs from off the altar.</text:p>
      <text:p text:style-name="ppBibleQuote"><text:span text:style-name="ppVerseNum"><text:span text:style-name="T291">7</text:span></text:span> And he laid it upon my mouth, and said, Lo, this has touched your lips; and your iniquity is taken away, and your sin purged.</text:p>
      <text:p text:style-name="ppBibleQuote"><text:span text:style-name="ppVerseNum"><text:span text:style-name="T291">8</text:span></text:span> Also I heard the voice of the Lord, saying, Whom shall I send, and who will go for us? Then said I, Here am I; send me.</text:p>
      <text:p text:style-name="ppBibleQuote"><text:span text:style-name="ppVerseNum"><text:span text:style-name="T291">9</text:span></text:span> And He said, Go!</text:p>
      <text:p text:style-name="ppMain"><text:soft-page-break/>What earthly scene of coronation or investment with the authority of man, could ever be compared with this? And who that could be commissioned with the authority and power of the King of kings would ever thirst for the honor that comes from men? Yet all God’s servants may be so commissioned, for God desires that they shall be. For they are to be His witnesses, witnessing to His power (unto salvation) by revealing it in themselves before all men. They are to be ambassadors of God unto the world, clothed with the glory and authority of the Divine government which they represent. This is the position open to all who will become, by faith, the children of God.</text:p>
      <text:p text:style-name="P315">Who will choose this honor in preference to worldly fame and distinction,—the honor that is seen and recognized by…</text:p>
      <text:p text:style-name="ppBibleBookName">1 John 2</text:p>
      <text:p text:style-name="ppBibleQuote"><text:span text:style-name="ppVerseNum"><text:span text:style-name="T292">16</text:span></text:span><text:span text:style-name="T292"> </text:span>...the lust of the flesh, and the lust of the eyes, and the pride of life?</text:p>
      <text:p text:style-name="P315">Today,</text:p>
      <text:p text:style-name="ppBibleBookName">2 Chronicles 16</text:p>
      <text:p text:style-name="ppBibleQuote"><text:span text:style-name="ppVerseNum"><text:span text:style-name="T292">9</text:span></text:span><text:span text:style-name="T292"> T</text:span>he eyes of the Lord run to and fro throughout the whole earth, to show himself strong in behalf of them whose heart is perfect toward Him.</text:p>
      <text:p text:style-name="P315">Today the call is sounding,</text:p>
      <text:p text:style-name="ppBibleBookName">Isaiah 6</text:p>
      <text:p text:style-name="ppBibleQuote"><text:span text:style-name="ppVerseNum"><text:span text:style-name="T292">8</text:span></text:span><text:span text:style-name="T292"> </text:span>Whom shall I send, and who will go for us?</text:p>
      <text:p text:style-name="P315">Who is willing to have his sins purged and his iniquity taken away by a live coal from the altar of the Lord, in order that he may say,</text:p>
      <text:p text:style-name="ppBibleQuoteNoHead"><text:span text:style-name="ppVerseNum"><text:span text:style-name="T292">8</text:span></text:span><text:span text:style-name="T292"> ...</text:span>Here am I; send me?</text:p>
      <text:p text:style-name="P315">The altar of the Lord represents sacrifice; and only those who possess the spirit of sacrifice, even…</text:p>
      <text:p text:style-name="ppBibleBookName">Psalm 51</text:p>
      <text:p text:style-name="ppBibleQuote"><text:span text:style-name="ppVerseNum"><text:span text:style-name="T292">17</text:span></text:span><text:span text:style-name="T292"> ...</text:span>a broken and a contrite heart...</text:p>
      <text:p text:style-name="P315"><text:soft-page-break/>–for their undone condition in sin, can become the messengers of God. It is ours to repent and believe, and His to do the sending.</text:p>
      <text:p text:style-name="ppMain"/>
      <text:list text:continue-numbering="true" text:style-name="ppChapterNumbering">
        <text:list-item>
          <text:h text:style-name="P64" text:outline-level="2"><text:bookmark-start text:name="__RefHeading___Toc6024_1507175235"/>Fellowservants<text:bookmark-end text:name="__RefHeading___Toc6024_1507175235"/></text:h>
        </text:list-item>
      </text:list>
      <text:p text:style-name="ppSmall">Present Truth, June 21, 1894</text:p>
      <text:p text:style-name="P79">WHEN John was about to fall down and worship the angel who had been sent to him with important messages, the angel said,</text:p>
      <text:p text:style-name="ppBibleBookName">Revelation 22</text:p>
      <text:p text:style-name="ppBibleQuote"><text:span text:style-name="T153">9</text:span><text:span text:style-name="T60"> </text:span>See you do it not; for I am your fellowservant, and of your brethren the prophets, and of them which keep the sayings of this book; worship God.</text:p>
      <text:p text:style-name="P187">The angel did not say,</text:p>
      <text:p text:style-name="ppQuote">“I am your fellowservant, and <text:span text:style-name="T17">one</text:span> of your brethren the prophets,”</text:p>
      <text:p text:style-name="P187">–but that he was the fellowservant of John and <text:span text:style-name="T17">also</text:span> of his brethren the prophets, <text:span text:style-name="T17">as well as</text:span> the fellowservant of all who should keep the sayings of the book. He was not a prophet, but was a servant of God, a fellow-worker with all other servants of God.<text:note text:id="ftn94" text:note-class="footnote"><text:note-citation>94</text:note-citation><text:note-body><text:p text:style-name="Footnote">PP Editor’s note<text:span text:style-name="T60">: The angel referred to here is Gabriel, who has been given a position next to Christ (</text:span><text:span text:style-name="T293">Daniel</text:span><text:span text:style-name="T60"> 10:21), and is therefore part of the redeemed Church in heaven. Please see the book, </text:span><text:a xlink:type="simple" xlink:href="https://practicaprophetica.com/books/ftw/gabriel-from-the-meekest-to-the-greatest/" text:style-name="Internet_20_link" text:visited-style-name="Visited_20_Internet_20_Link"><text:span text:style-name="T294">Gabriel: From the Meekest to the Greatest</text:span></text:a><text:span text:style-name="T60">, by F. T. Wright, for more information.</text:span></text:p></text:note-body></text:note></text:p>
      <text:p text:style-name="ppMain">It is a wonderful thought that the angels in heaven, “who excel in strength,”<text:note text:id="ftn95" text:note-class="footnote"><text:note-citation>95</text:note-citation><text:note-body><text:p text:style-name="Footnote"><text:span text:style-name="T295">Psalm</text:span><text:span text:style-name="T156"> 103:20.</text:span></text:p></text:note-body></text:note> who were created before man was, and who were present and “shouted for joy”<text:note text:id="ftn96" text:note-class="footnote"><text:note-citation>96</text:note-citation><text:note-body><text:p text:style-name="Footnote"><text:span text:style-name="T295">Job</text:span><text:span text:style-name="T156"> 38:7.</text:span></text:p></text:note-body></text:note> at the foundation of the earth, are willing to associate themselves with men as fellowservants of one common Lord and Master. Such humility does not lower them, but does infinitely exalt man.</text:p>
      <text:p text:style-name="P188">The disposition that some servants of the Lord have to worship those whom they think their superiors, and who may be far above them in capacity and in power, but who are nevertheless only fellowservants, is not by any means extinct. But unfortu<text:soft-page-break/>nately the disposition of the angel who refused worship is not so common. Human nature loves admiration, and it is most easy for one who is sent on God’s message, to receive homage that is due to God alone. It requires much of the grace of God and the mind of Christ to enable a man to whom God has entrusted a great work to remember that he is only a fellow<text:span text:style-name="T60">s</text:span>ervant with the humblest soul who loves and fears the Lord.</text:p>
      <text:p text:style-name="P188"/>
      <text:list text:continue-numbering="true" text:style-name="ppChapterNumbering">
        <text:list-item>
          <text:h text:style-name="P64" text:outline-level="2"><text:bookmark-start text:name="__RefHeading___Toc6026_1507175235"/>The Greatness of Service<text:bookmark-end text:name="__RefHeading___Toc6026_1507175235"/></text:h>
        </text:list-item>
      </text:list>
      <text:p text:style-name="ppSmall">Present Truth, <text:span text:style-name="T60">June 28, 1894</text:span></text:p>
      <text:p text:style-name="P316">SERVICE is not a mark of degradation, but of greatness. We are accustomed to think of the position of a servant as a menial one, because it has been made so in the majority of cases by the customs and traditions of men; but considered from the standpoint of Gospel truth, it is not so. To His disciples the Saviour said,</text:p>
      <text:p text:style-name="ppBibleBookName">Luke 22</text:p>
      <text:p text:style-name="ppBibleQuote"><text:span text:style-name="T296">25</text:span><text:span text:style-name="T297"> </text:span>The kings of the Gentiles exercise lordship over them; and they that exercise authority upon them are called benefactors.</text:p>
      <text:p text:style-name="ppBibleQuote"><text:span text:style-name="T296">26</text:span> But you shall not be so; but he that is greatest among you, let him be as the younger; and he that is chief, as he that does service.</text:p>
      <text:p text:style-name="ppBibleQuote"><text:span text:style-name="T296">27</text:span> For whether is greater, he that sits at meat? but I am among you as he that serves.</text:p>
      <text:p text:style-name="ppMain">From the world’s standpoint, he that sits at meat is greater than He that serves; yet Christ, the only begotten Son of the eternal God, came and took on earth a place of a servant; and in this He did not degrade himself, but invested with His own glory and greatness all service for the benefit of our fellow-men.</text:p>
      <text:p text:style-name="P317">And is not God himself the greatest servant in the universe? Who does so much to minister to the comfort and happiness of all creatures as He? Not only does He minister in things that are great and exalted, but in all the little things that pertain to daily existence, whether of high or low, rich or poor. The veriest vagabond of the street is not passed by. To him, equally with the prince, it is granted to live and move and have his being in the Lord.</text:p>
      <text:p text:style-name="ppBibleBookName">Acts 17</text:p>
      <text:p text:style-name="ppBibleQuote"><text:span text:style-name="T23">28</text:span> For in <text:span text:style-name="T297">H</text:span>im we live, and move, and have our being.</text:p>
      <text:p text:style-name="P317">He gives to him…</text:p>
      <text:p text:style-name="ppBibleBookName"><text:soft-page-break/>Acts 17</text:p>
      <text:p text:style-name="ppBibleQuote"><text:span text:style-name="T296">25</text:span><text:span text:style-name="T297"> ...</text:span>life, and breath, and all things,</text:p>
      <text:p text:style-name="P317">–as freely as to anyone else.</text:p>
      <text:p text:style-name="ppBibleBookName">Matthew 5</text:p>
      <text:p text:style-name="ppBibleQuote"><text:span text:style-name="T296">45</text:span><text:span text:style-name="T297"> </text:span>He makes His sun to rise on the evil and on the good, and send<text:span text:style-name="T297">s</text:span> rain on the just and on the unjust.</text:p>
      <text:p text:style-name="P317">The path that leads to greatness is the path of service; and in proportion to the service we have rendered to our fellows here, and to the capacity we have developed for being a blessing to others, will be the height of the station assigned us in the world hereafter.</text:p>
      <text:p text:style-name="ppMain"/>
      <text:list text:continue-numbering="true" text:style-name="ppChapterNumbering">
        <text:list-item>
          <text:h text:style-name="P64" text:outline-level="2"><text:bookmark-start text:name="__RefHeading___Toc6068_1507175235"/>Plain Bread for Hungry Men<text:bookmark-end text:name="__RefHeading___Toc6068_1507175235"/></text:h>
        </text:list-item>
      </text:list>
      <text:p text:style-name="ppSmall">Present Truth, <text:span text:style-name="T74">May 7, 1896</text:span></text:p>
      <text:p text:style-name="ppMainFirst">THAT veteran preacher and writer, Dr. Theodore L. Cuyler, celebrated his fiftieth year in the ministry the other day. Speaking of his early years as a preacher he said:</text:p>
      <text:p text:style-name="ppQuote">My congregation was small, and mostly composed of shoemakers, coachmen, gardeners, and plain folk—just the best sort of material for a young beginner. I aimed my sermons at the coachmen and gardeners, and by that style of gunnery reached the whole of my little congregation. One thing I soon discovered, and that was that the half-dozen highly cultured families in the parish relished simple, spiritual, and earnest sermons quite as much as the gardeners and the shoemakers. The Gospel of Christianity is not a delicate dainty for the fastidious few, or a difficult enigma for acute intellects alone to solve. It is God’s simple bread of life for the hungering masses of humanity. There is no greater delusion than the idea that highly-educated parishioners hanker after severely intellectual or abstruse preaching.</text:p>
      <text:p text:style-name="ppMain"/>
      <text:list text:continue-numbering="true" text:style-name="ppChapterNumbering">
        <text:list-item>
          <text:h text:style-name="P318" text:outline-level="2"><text:bookmark-start text:name="__RefHeading___Toc6090_1507175235"/>Not a Creed<text:bookmark-end text:name="__RefHeading___Toc6090_1507175235"/></text:h>
        </text:list-item>
      </text:list>
      <text:p text:style-name="P175"><text:span text:style-name="T298">Present Truth</text:span>, <text:span text:style-name="T298">September 10</text:span><text:span text:style-name="T46">, 189</text:span><text:span text:style-name="T298">6</text:span></text:p>
      <text:p text:style-name="P319">JUSTIFICATION by faith, and that means salvation by the Lord Jesus Christ, is not a theory. It can never be put into a creed, a form of words. Every professor of religion who has certain points of doctrine which he holds, and who is satisfied with them just as he <text:span text:style-name="T109">h</text:span>as put them into a form of statement, has as iron-bound a creed as any ever imposed by a council.</text:p>
      <text:p text:style-name="P74">But the truth of God is ever growing, ever enlarging.</text:p>
      <text:p text:style-name="ppBibleBookName">Proverbs 4</text:p>
      <text:p text:style-name="ppBibleQuote"><text:span text:style-name="ppVerseNum"><text:span text:style-name="T109">18</text:span></text:span><text:span text:style-name="T109"> </text:span>The path of the just is as the shining light, that shine<text:span text:style-name="T46">s</text:span> more and more unto the perfect day,</text:p>
      <text:p text:style-name="P74">–and we cannot put that light into writing, and say,</text:p>
      <text:p text:style-name="ppQuote">“This is the sum of the doctrine.”</text:p>
      <text:p text:style-name="P74">We may speak what we know, and write what we know, but this simply calls attention to the truth; there is more and more. There are oceans of light and truth, wonderful revelations that the Lord will make to every soul, beyond what he has ever seen, in the treasures of the grace of Christ, if he will but give up to the Lord continually, for him to live his own marvelous life in him. Continually should the prayer be made,</text:p>
      <text:p text:style-name="ppBibleBookName">Psalm 119</text:p>
      <text:p text:style-name="ppBibleQuote"><text:span text:style-name="ppVerseNum"><text:span text:style-name="T109">18</text:span></text:span><text:span text:style-name="T109"> O</text:span>pen m<text:span text:style-name="T109">y</text:span> eyes, that I may behold wondrous things out of your law.</text:p>
      <text:p text:style-name="ppMain">Every wonderful thing that we see is but the forerunner of a still more wonderful thing to be revealed, if we will but be open to receive it.</text:p>
      <text:p text:style-name="P184">But the man not content with God’s words, who will not rest until he has defined doctrine by his own words and put God into a formula, shuts himself away from learning of God.</text:p>
      <text:p text:style-name="P184"/>
      <text:list text:continue-numbering="true" text:style-name="ppChapterNumbering">
        <text:list-item>
          <text:h text:style-name="P64" text:outline-level="2"><text:bookmark-start text:name="__RefHeading___Toc6080_1507175235"/>Positive Preaching<text:bookmark-end text:name="__RefHeading___Toc6080_1507175235"/></text:h>
        </text:list-item>
      </text:list>
      <text:p text:style-name="ppSmall">Present Truth, <text:span text:style-name="T74">January 28, 1897</text:span></text:p>
      <text:p text:style-name="P93">IN Dr. John Watson’s new book, <text:span text:style-name="T17">The Cure of Souls</text:span>, containing his Yale lectures on preaching, delivered during his recent visit to the United States, these sentences are found:</text:p>
      <text:p text:style-name="ppQuote">What is wanted above everything today is positive preaching, by men who believe with all their mind and heart in Jesus Christ. . . . <text:span text:style-name="T299">T</text:span>he pulpit is not the place for discussing systems of s<text:span text:style-name="T74">k</text:span>epticism, or proving the instinctive truths of religion, or adjusting the speculated difficulties of Christianity, or apologi<text:span text:style-name="T74">z</text:span>ing for Christ.</text:p>
      <text:p text:style-name="P320">Truer words than these could scarce be written. Their application in preaching would seem to be simple. Why then are there not more such men filling such pulpits? It is because the positive preaching of Jesus Christ, as He has revealed himself to the world in the Word of God, without admitting the influence of systems of s<text:span text:style-name="T74">k</text:span>epticism, ignoring speculative difficulties, but accepting the difficult things which the Bible itself takes out of the realm of speculation, presenting the plain truths of religion without apology for them, or their Author, or the Book from which they are drawn,—it is because such preaching as this, Christ and His Gospel pure and undefiled, so contravenes accepted theology and the popular learning of the schools and customs of Christendom, that few popular pulpits or comfortably furnished pews would endure it.</text:p>
      <text:p text:style-name="ppMain"/>
      <text:list text:continue-numbering="true" text:style-name="ppChapterNumbering">
        <text:list-item>
          <text:h text:style-name="P64" text:outline-level="2"><text:bookmark-start text:name="__RefHeading___Toc6106_1507175235"/>Lift Up Your Voice with Strength<text:bookmark-end text:name="__RefHeading___Toc6106_1507175235"/></text:h>
        </text:list-item>
      </text:list>
      <text:p text:style-name="ppSmall">Present Truth, <text:span text:style-name="T36">February 8, </text:span><text:span text:style-name="T300">1900</text:span><text:span text:style-name="T300"><text:note text:id="ftn97" text:note-class="footnote"><text:note-citation>97</text:note-citation><text:note-body><text:p text:style-name="P321">PP Editor’s note: This issue of <text:span text:style-name="T17">Present Truth</text:span> was mistakenly dated as 1899 in the Pioneer Writings.</text:p></text:note-body></text:note></text:span></text:p>
      <text:p text:style-name="ppMainFirst">IT IS an admitted fact in all the Christian denominations that the one lack in Gospel work is the power to move the people to forsake sin and accept righteousness. A message is borne, but it does not affect the hearers. There is much said about the <text:span text:style-name="T17">power</text:span> of the Gospel, but little of that power is manifest.</text:p>
      <text:p text:style-name="P322">When a man has been brought up, like the psalmist,</text:p>
      <text:p text:style-name="ppBibleBookName">Psalm 40</text:p>
      <text:p text:style-name="ppBibleQuote"><text:span text:style-name="ppVerseNum"><text:span text:style-name="T300">2</text:span></text:span><text:span text:style-name="T300"> ...</text:span>out of a horrible pit, out of the miry clay,</text:p>
      <text:p text:style-name="P322">–and his feet set upon a rock, and his goings established, he cannot help telling about it; and when he does tell about it, his words are effective. Of course some will declare that he is an enthusiast, that he talks too much, that he is injuring the cause, and all that; and perhaps in times of momentary discouragement he will determine to hold his peace, but he cannot. The prophet Jeremiah’s experience will be his:</text:p>
      <text:p text:style-name="ppBibleBookName">Jeremiah 20</text:p>
      <text:p text:style-name="ppBibleQuote"><text:span text:style-name="ppVerseNum"><text:span text:style-name="T300">9</text:span></text:span><text:span text:style-name="T300"> </text:span>His word was in my heart as a burning fire shut up in my bones, and I was weary with forbearing, and I could not stay.</text:p>
      <text:p text:style-name="P322">Or like Peter and John, who when they were threatened even with death, declared,</text:p>
      <text:p text:style-name="ppBibleBookName">Acts 4</text:p>
      <text:p text:style-name="ppBibleQuote"><text:span text:style-name="ppVerseNum"><text:span text:style-name="T300">20</text:span></text:span><text:span text:style-name="T300"> </text:span>We cannot but speak the things which we have seen and heard.</text:p>
      <text:p text:style-name="P322">The apostles had seen and heard something, and when they told what they had seen and heard, it moved the people so that even their enemies…</text:p>
      <text:p text:style-name="ppBibleBookName"><text:soft-page-break/>Acts 4</text:p>
      <text:p text:style-name="ppBibleQuote"><text:span text:style-name="ppVerseNum"><text:span text:style-name="T300">13</text:span></text:span><text:span text:style-name="T300"> </text:span>...took knowledge of them that they had been with Jesus.</text:p>
      <text:p text:style-name="P322">An actor who had the power on the stage to move his audience from laughter to tears at will, was once asked by a minister for the secret of his success.</text:p>
      <text:p text:style-name="ppQuote1Start">“I cannot understand it, <text:span text:style-name="T298">[</text:span>the minister said,<text:span text:style-name="T298">]</text:span> for what you say is only fiction, while I speak the truth, yet I have no such power as you have.”</text:p>
      <text:p text:style-name="ppQuote3End">“The secret is this, <text:span text:style-name="T298">[</text:span>replied the actor,<text:span text:style-name="T298">]</text:span> I speak fiction as though it were truth, while you speak the truth as though it were fiction.”</text:p>
      <text:p text:style-name="P322">There is too much half-heartedness in giving the Gospel message today. The flood-gates of evil are wider open now than ever before, and men and women are being swept down the current more rapidly, and with less concern. The Lord calls upon his watchman to…</text:p>
      <text:p text:style-name="ppBibleBookName">Isaiah 58</text:p>
      <text:p text:style-name="ppBibleQuote"><text:span text:style-name="ppVerseNum"><text:span text:style-name="T300">1</text:span></text:span><text:span text:style-name="T300"> </text:span>Cry aloud, spare not, lift up your voice like a trumpet, and show my people their transgression, and the house of Jacob their sins.</text:p>
      <text:p text:style-name="P322">There need be no discouragement, for…</text:p>
      <text:p text:style-name="ppBibleBookName">Isaiah 59</text:p>
      <text:p text:style-name="ppBibleQuote"><text:span text:style-name="ppVerseNum"><text:span text:style-name="T300">19</text:span></text:span><text:span text:style-name="T300"> W</text:span>hen the enemy shall come in like a flood, the Spirit of the Lord shall lift up a standard against him,</text:p>
      <text:p text:style-name="P322">–and the Lord is stronger than Satan.</text:p>
      <text:p text:style-name="P322">There is a message to bear to the world, a message that when given in the power and demonstration of the Spirit will find its way to the hearts of the people, and lead them to cry as on the day of Pentecost,</text:p>
      <text:p text:style-name="ppBibleBookName">Acts 2</text:p>
      <text:p text:style-name="ppBibleQuote"><text:span text:style-name="ppVerseNum"><text:span text:style-name="T300">37</text:span></text:span><text:span text:style-name="T300"> </text:span>Men and brethren, what shall we do?</text:p>
      <text:p text:style-name="P323">That message is to preach the naked Word of God, pure and simple. That is…</text:p>
      <text:p text:style-name="ppBibleBookName"><text:soft-page-break/>Hebrews 4</text:p>
      <text:p text:style-name="ppBibleQuote"><text:span text:style-name="ppVerseNum"><text:span text:style-name="T301">12</text:span></text:span><text:span text:style-name="T301"> ...</text:span>sharper than any two-edged sword.</text:p>
      <text:p text:style-name="P324">But no man can preach the Word in fact till he knows for himself what that Word is, and not till his own lips have been touched with a live coal from off the altar, can he give the truth of the Word as though it were truth and not fiction.</text:p>
      <text:p text:style-name="ppMain"/>
      <text:list text:continue-numbering="true" text:style-name="ppChapterNumbering">
        <text:list-item>
          <text:h text:style-name="P64" text:outline-level="2"><text:bookmark-start text:name="__RefHeading___Toc6108_1507175235"/>One Thing I Do<text:bookmark-end text:name="__RefHeading___Toc6108_1507175235"/></text:h>
        </text:list-item>
      </text:list>
      <text:p text:style-name="ppSmall">Present Truth, May 4, 1899</text:p>
      <text:p text:style-name="P325">WHILE crossing the Atlantic a short time ago, a man who had never been on the ocean before was conversing with another who had made frequent trips to America. The first one said,</text:p>
      <text:p text:style-name="ppQuote">“I suppose you must have become quite well acquainted with the captain of this ship, having crossed the ocean so many times.”</text:p>
      <text:p text:style-name="P111">The other one replied,</text:p>
      <text:p text:style-name="ppQuote">“Though I have crossed the ocean many times in this vessel, I have as yet never so much as even seen him. The fact is, the high responsibility of his position and the vigilant <text:span text:style-name="T92">c</text:span>ar<text:span text:style-name="T92">e</text:span> necessary to insure the safety of the ship and the hundreds of passengers aboard will not permit of his mind being diverted from the trust committed to his care, and he is rarely seen but by very few of the passengers, and never mingles with them.”</text:p>
      <text:p text:style-name="P111">Then the thought came, how like his position is that of the ambassador of Christ. It is the studied purpose of the enemy to put every possible hindrance in the way of the advancement of the work of God. He will set in circulation slanderous stories to injure the worker, who would naturally seek to justify himself and defend his reputation. But if he should seek to do this, he would have no time for anything else, and this is what would delight Satan. When the enemies of the prophet Nehemiah would call him away from the work that God had appointed him to do, he sent word to them saying,</text:p>
      <text:p text:style-name="ppBibleBookName">Nehemiah 6</text:p>
      <text:p text:style-name="ppBibleQuote"><text:span text:style-name="ppVerseNum"><text:span text:style-name="T92">3</text:span></text:span><text:span text:style-name="T92"> </text:span>I am doing a great work, so that I cannot come down.</text:p>
      <text:p text:style-name="P111">That is the determination and spirit that God wants all His workers to have. The captain of that great steamer knew nothing but the sailing of it across the mighty deep and safely landing it at <text:soft-page-break/>its destination. The Apostle Paul declared that he would know nothing…</text:p>
      <text:p text:style-name="ppBibleBookName">1 Corinthians 2</text:p>
      <text:p text:style-name="ppBibleQuote"><text:span text:style-name="ppVerseNum"><text:span text:style-name="T92">2</text:span></text:span><text:span text:style-name="T92"> </text:span>...but <text:span text:style-name="T92">Jesus </text:span>Christ and Him crucified.</text:p>
      <text:p text:style-name="P111">So in the Gospel work of today, the ministers of Jesus Christ, and all His followers as well, are to know what God would have them to do, then follow on to do that thing, turning neither to the right nor the left.</text:p>
      <text:p text:style-name="ppMain"/>
      <text:list text:continue-numbering="true" text:style-name="ppChapterNumbering">
        <text:list-item>
          <text:h text:style-name="P64" text:outline-level="2"><text:bookmark-start text:name="__RefHeading___Toc6118_1507175235"/>The Love of the Truth<text:bookmark-end text:name="__RefHeading___Toc6118_1507175235"/></text:h>
        </text:list-item>
      </text:list>
      <text:p text:style-name="ppSmall">Present Truth, <text:span text:style-name="T36">July 13, 1899</text:span></text:p>
      <text:p text:style-name="P326">ONE of the reasons why there is no more power seen in the preaching of the Gospel today is because so many who proclaim it have not really received…</text:p>
      <text:p text:style-name="ppBibleBookName">2 Thessalonians 2</text:p>
      <text:p text:style-name="ppBibleQuote"><text:span text:style-name="ppVerseNum"><text:span text:style-name="T302">10</text:span></text:span><text:span text:style-name="T302"> </text:span>...the <text:span text:style-name="T17">love</text:span> of the <text:span text:style-name="T17">truth</text:span>.</text:p>
      <text:p text:style-name="P327">Their words in the pulpit and their writings are like the drippings of honey, and one would naturally think from their professions that their hearts were open to the reception of any truth from any source. A<text:span text:style-name="T302">n</text:span> instance will illustrate: A member of the congregation of a popular church went to his pastor with a new-found Bible truth in which he was rejoicing, thinking that all he would have to do would be to present it, and his pastor would gladly accept it. But to his disappointment the truth was rejected, with the reply:</text:p>
      <text:p text:style-name="ppQuote">“That is unpopular; if I should accept it and preach it, I would lose my place and position and my usefulness would be ended.”</text:p>
      <text:p text:style-name="ppMain">A further conversation with him showed conclusively that much of the preaching he did, and the truths he enunciated, were merely for effect, and not that he believed and practi<text:span text:style-name="T47">c</text:span>ed what he taught. Jesus met this class of people in His day, and this is what He said to their followers:</text:p>
      <text:p text:style-name="ppBibleBookName">Matthew 23</text:p>
      <text:p text:style-name="ppBibleQuote"><text:span text:style-name="ppVerseNum"><text:span text:style-name="T302">3</text:span></text:span><text:span text:style-name="T302"> </text:span>All therefore whatsoever they bid you observe, that observe and do; but do not <text:span text:style-name="T302">follow</text:span> their works, for they say and do not.</text:p>
      <text:p text:style-name="ppMain"/>
      <text:list text:continue-numbering="true" text:style-name="ppChapterNumbering">
        <text:list-item>
          <text:h text:style-name="P328" text:outline-level="2"><text:bookmark-start text:name="__RefHeading___Toc6124_1507175235"/>The Foolishness of Preaching<text:bookmark-end text:name="__RefHeading___Toc6124_1507175235"/></text:h>
        </text:list-item>
      </text:list>
      <text:p text:style-name="P329">Present Truth, April 5, 1900</text:p>
      <text:p text:style-name="P329">Original title: Back Page</text:p>
      <text:p text:style-name="P330">THE Rev. William Cuff, President-elect of the Baptist Union, has had nearly thirty years’ experience in laboring among the poor of London, his parish being in Shoreditch, and therefore his testimony as to how to reach “the masses” is worthy of attention. Being asked his opinion of what is termed the “Social Gospel,” which consists in the use of all sorts of baits to entice the people to hear a minimum of preaching, he says:</text:p>
      <text:p text:style-name="ppQuote">I have no faith in it whatever. All my long and varied experience proves up to the hilt that it is the Gospel of Jesus Christ that works the revolution in the p<text:span text:style-name="T303">e</text:span>rson, and cha<text:span text:style-name="T303">n</text:span>ges the whole environment. I have seen everything else tried and for permanent good all these schemes have been failures. With a few honorable exceptions all the churches round me in the East End have tried these artifices, but they have not reached the masses. The people themselves love the Gospel still, and will hear it, where it is simply and faithfully preached.</text:p>
      <text:p text:style-name="P331">It may be added also that Mr. Cuff does not deem it necessary to play havoc with the discourse in order to secure and hold the people, but regards it as the paramount feature. It is still true that by “the foolishness of preaching”<text:note text:id="ftn98" text:note-class="footnote"><text:note-citation>98</text:note-citation><text:note-body><text:p text:style-name="Footnote"><text:span text:style-name="T304">1 Corinthians</text:span><text:span text:style-name="T303"> 1:21.</text:span></text:p></text:note-body></text:note> God saves men, provided the Gospel be preached; for the Gospel is still…</text:p>
      <text:p text:style-name="P332">Romans 1</text:p>
      <text:p text:style-name="P333"><text:span text:style-name="ppVerseNum"><text:span text:style-name="T303">16</text:span></text:span> ...the power of God unto salvation to every one that believes.</text:p>
      <text:p text:style-name="P331"/>
      <text:list text:continue-numbering="true" text:style-name="ppChapterNumbering">
        <text:list-item>
          <text:h text:style-name="P64" text:outline-level="2"><text:bookmark-start text:name="__RefHeading___Toc37028_4285442925"/>Speaking and Hearing<text:bookmark-end text:name="__RefHeading___Toc37028_4285442925"/></text:h>
        </text:list-item>
      </text:list>
      <text:p text:style-name="P334">Present Truth, September 20, 1900</text:p>
      <text:p text:style-name="ppSmall">Original title: Back Page</text:p>
      <text:p text:style-name="ppMainFirstSingleLine">T<text:span text:style-name="T305">HERE</text:span> is a complaint that...</text:p>
      <text:p text:style-name="ppQuote"><text:span text:style-name="T305">“T</text:span>he presentation of the Gospel is often in such hackneyed terms as to be uninteresting, unattractive, and powerless.”</text:p>
      <text:p text:style-name="P335">But that is not the presentation of the Gospel, for the Gospel is the power of God. It is utterly useless to tell anybody that he ought to present the Gospel with more force and life, for each person will present the Gospel just as he has it. If he has the truth, the reality of the Gospel, he will present it as a living force, and it cannot fail to be attractive, because it will be continually as fresh as the water of life; <text:span text:style-name="T302">b</text:span>ut if it is not a power in a man’s own life, he cannot be expected to present it in a live, interesting manner. And yet something depends on the listener, for the Gospel is always foolishness to them that harden their hearts against it.</text:p>
      <text:p text:style-name="P335"/>
      <text:list text:continue-numbering="true" text:style-name="ppChapterNumbering">
        <text:list-item>
          <text:h text:style-name="P64" text:outline-level="2"><text:bookmark-start text:name="__RefHeading___Toc6132_1507175235"/>Able, or Feeble?<text:bookmark-end text:name="__RefHeading___Toc6132_1507175235"/></text:h>
        </text:list-item>
      </text:list>
      <text:p text:style-name="ppSmall">Present Truth, <text:span text:style-name="T36">September 27, 1900</text:span></text:p>
      <text:p text:style-name="ppMainFirst">IN NOTING the fact that during the past year there has been an unusual number of ministers who have broken down in health, the <text:span text:style-name="T17">Christian</text:span> makes the following very pertinent remarks:</text:p>
      <text:p text:style-name="ppQuote">It is, of course, clear that if a soldier is to be commended for incurring disease and the dangers of battle for the <text:span text:style-name="T306">sa</text:span>k<text:span text:style-name="T306">e</text:span> of his country, there should be still higher commendation to the man who sacrifices his health on the altar of necessary duty <text:span text:style-name="T306">i</text:span>n the service of the Kingdom of God. But there is legitimate room for doubt whether this is always so. Attendance at multifarious meetings of an unimportant kind, and a tendency to neglect the simple laws of health and exercise, account for a good many cases of breakdown in ministerial circles. Both these causes are removable.</text:p>
      <text:p text:style-name="ppMain">And if these causes were removed, there would be an end of the breaking down in health. Ministers of the Gospel of life ought to be the healthiest men on earth. God makes <text:span text:style-name="T17">able</text:span>,<text:note text:id="ftn99" text:note-class="footnote"><text:note-citation>99</text:note-citation><text:note-body><text:p text:style-name="P336"><text:span text:style-name="T17">2 Corinthians</text:span> 3:6.</text:p></text:note-body></text:note> not <text:span text:style-name="T17">feeble</text:span>, ministers of the new covenant.</text:p>
      <text:p text:style-name="ppMain"/>
      <text:list text:continue-numbering="true" text:style-name="ppChapterNumbering">
        <text:list-item>
          <text:h text:style-name="P49" text:outline-level="2"><text:bookmark-start text:name="__RefHeading___Toc37030_4285442925"/>Rivers of Living Water<text:bookmark-end text:name="__RefHeading___Toc37030_4285442925"/></text:h>
        </text:list-item>
      </text:list>
      <text:p text:style-name="P50">Present Truth, October 4, 1900</text:p>
      <text:p text:style-name="P51">ONE whose work in the Lord’s cause required a constant outlay of thought in writing and speaking, wrote to a friend, expressing his fear that he might run out, and the quality of his work be deteriorated; to whom the friend replied, in words that all would do well to remember:</text:p>
      <text:p text:style-name="P337">What you say about “running out” reminds me of “a spring of water whose waters fail not.”</text:p>
      <text:p text:style-name="P338">Dig channels for the streams of love,</text:p>
      <text:p text:style-name="P338"><text:tab/>Where they may broadly run,</text:p>
      <text:p text:style-name="P338">And love has overflowing streams.</text:p>
      <text:p text:style-name="P338"><text:tab/>So fill them every one.</text:p>
      <text:p text:style-name="ppMain">I am glad that all we have to do is to let the water from this unfailing spring run <text:span text:style-name="T17">through</text:span>, and then we cannot run out until He does, so long as our connection with Him is unbroken. If otherwise, the sooner we run out the better. I am fond of connecting <text:span text:style-name="T17">Proverbs</text:span> 16:22 with 18:4, and these with the texts in <text:span text:style-name="T17">John</text:span>, which show that the well of water springing up in us unto everlasting life sends out streams of life as a flowing brook or a river of living water to others.</text:p>
      <text:p text:style-name="P52"/>
      <text:list text:continue-numbering="true" text:style-name="ppChapterNumbering">
        <text:list-item>
          <text:h text:style-name="P64" text:outline-level="2"><text:bookmark-start text:name="__RefHeading___Toc6136_1507175235"/>Manliness in the Pulpit, and Out<text:bookmark-end text:name="__RefHeading___Toc6136_1507175235"/></text:h>
        </text:list-item>
      </text:list>
      <text:p text:style-name="ppSmall">Present Truth, <text:span text:style-name="T36">January 31, 1901</text:span></text:p>
      <text:p text:style-name="ppMainFirst">A CORRESPONDENT of the <text:span text:style-name="T17">Pilot</text:span> is quite enthusiastic over “the common curate of today,” who he thinks is a great improvement over his predecessors. He say<text:span text:style-name="T36">s</text:span>:</text:p>
      <text:p text:style-name="ppQuote">The young clergy have learn<text:span text:style-name="T36">ed </text:span>that it is not necessary when putting off the old man to put on the old woman. They carry themselves upright, and look their fellow-man in the face, and laugh and chaff, and play football, and eat and smoke, and (sometimes) drink beer. I do not imply that they do these things in excess, or that they are, in any offensive sense, muscular Christians. I mean that they live, and move, and speak, and act like other people. They have got rid of the professional manner; and, if it were not for their collars, they could not be distinguished from the better type of secular B.A., who finds his way to the Treasury or to the Bar.</text:p>
      <text:p text:style-name="P339">A minister of the Gospel ought certainly to exhibit more robust manliness than anybody else in the world; but persons, as well as small boys, ought to be taught that “laugh and chaff,” smoking, and drinking beer are not by any means marks of manliness, but the reverse. A bishop, by which term is meant every man who has special oversight of souls, as one who shall give account to God, must, among other qualifications, be…</text:p>
      <text:p text:style-name="ppBibleBookName">1 Timothy 3</text:p>
      <text:p text:style-name="ppBibleQuote"><text:span text:style-name="ppVerseNum"><text:span text:style-name="T307">8</text:span></text:span><text:span text:style-name="T307"> ...</text:span>grave,</text:p>
      <text:p text:style-name="ppBibleBookName">Titus 1</text:p>
      <text:p text:style-name="ppBibleQuote"><text:span text:style-name="ppVerseNum"><text:span text:style-name="T307">8</text:span></text:span><text:span text:style-name="T307"> ...</text:span>sober, just, holy, temperate.<text:note text:id="ftn100" text:note-class="footnote"><text:note-citation>100</text:note-citation><text:note-body><text:p text:style-name="P336">The complete list is in <text:span text:style-name="T17">1 Timothy</text:span> 3:1-8 and <text:span text:style-name="T17">Titus</text:span> 1:5-9.</text:p></text:note-body></text:note></text:p>
      <text:p text:style-name="P339">And in these, us in all other things, the bishop is simply a model of what all other men ought to be. “The Man Christ Jesus,”<text:note text:id="ftn101" text:note-class="footnote"><text:note-citation>101</text:note-citation><text:note-body><text:p text:style-name="P336"><text:span text:style-name="T17">1 Timothy</text:span> 2:5.</text:p></text:note-body></text:note> is the type and standard of true manliness, and while He was One…</text:p>
      <text:p text:style-name="ppBibleBookName"><text:soft-page-break/>Hebrews 5</text:p>
      <text:p text:style-name="ppBibleQuote"><text:span text:style-name="ppVerseNum"><text:span text:style-name="T307">1</text:span></text:span><text:span text:style-name="T307"> ...</text:span>taken from among the people,</text:p>
      <text:p text:style-name="P339">–and equally at home with all classes, and in all society, no one can think of Him as laughing and chaffing with anybody, nor of smoking a pipe or cigar either on the streets or in any other place. As for “chaff,” its end is to be burned up with unquenchable fire,<text:note text:id="ftn102" text:note-class="footnote"><text:note-citation>102</text:note-citation><text:note-body><text:p text:style-name="P340"><text:span text:style-name="T69">Matthew</text:span> 3:12; <text:span text:style-name="T17">Luke</text:span> 3:17.</text:p></text:note-body></text:note> therefore it becomes all people to keep clear of it.</text:p>
      <text:p text:style-name="ppMain"/>
      <text:list text:continue-numbering="true" text:style-name="ppChapterNumbering">
        <text:list-item>
          <text:h text:style-name="P49" text:outline-level="2"><text:bookmark-start text:name="__RefHeading___Toc6144_1507175235"/>Pleasing God, Not Men<text:bookmark-end text:name="__RefHeading___Toc6144_1507175235"/></text:h>
        </text:list-item>
      </text:list>
      <text:p text:style-name="P50">Present Truth, April 11, 1901</text:p>
      <text:p text:style-name="P50">Original title: Back Page</text:p>
      <text:p text:style-name="ppMainFirstSingleLine">IT IS said of Enoch, that...</text:p>
      <text:p text:style-name="P294">Hebrews 11</text:p>
      <text:p text:style-name="P295"><text:span text:style-name="T308">5</text:span><text:span text:style-name="T309"> ...</text:span>before his translation he had this testimony, that he pleased God.</text:p>
      <text:p text:style-name="ppMain">W<text:span text:style-name="T307">hat</text:span> higher testimonial of good conduct could anybody wish than that? To please the Judge of all the earth, who is of purer eyes than to behold iniquity, is the highest attainment possible to man or angel.</text:p>
      <text:p text:style-name="P52">Why is it that all Christians are not perfectly satisfied with this testimony from the Lord? for notice that Enoch had this testimony before he was translated; the Lord did not withhold the expression of His gratification, as men often do, but let Enoch know that he pleased Him; and everybody who labors in true faith may have the same assurance.</text:p>
      <text:p text:style-name="P52">Someone will ask,</text:p>
      <text:p text:style-name="P341">“Is not everybody satisfied with that assurance?”</text:p>
      <text:p text:style-name="P52">Not by any means. There are many sincere Christians, who know that they are in the place where God has set them, and doing the work He has given them to do, who are downcast when their fellow-men withhold expressions of approval, and are in the depths of despondency when they are sharply criticized. This shows that they are seeking to please man, as well as the Lord; and it indicates that they depend upon the testimony of their fellows as the sole evidence that they please God. In reality they put man in the place of God.</text:p>
      <text:p text:style-name="P52">This is self-evident, and from it we can see how true are the words of the Apostle Paul:</text:p>
      <text:p text:style-name="P294"><text:soft-page-break/>Galatians 1</text:p>
      <text:p text:style-name="P295"><text:span text:style-name="ppVerseNum"><text:span text:style-name="T28">10</text:span></text:span><text:span text:style-name="T28"> </text:span>If I yet pleased men, I should not be the servant of Christ.</text:p>
      <text:p text:style-name="P342">It matters not who the men are; they may be Christians, but if we think of pleasing them, we cannot please God. This terrible alternative ought to be sufficient to guard all against the sin of…</text:p>
      <text:p text:style-name="ppBibleBookName">Ephesians 6</text:p>
      <text:p text:style-name="ppBibleQuote"><text:span text:style-name="ppVerseNum"><text:span text:style-name="T310">6</text:span></text:span> ...eyeservice, as men-pleasers.</text:p>
      <text:p text:style-name="P342">If God is pleased, what can we care about who else may be displeased? Let each one who has any service to perform, say to the Lord:</text:p>
      <text:p text:style-name="P341">“O Lord, I am <text:span text:style-name="T28">y</text:span>our servant, and not the servant of man; help me to remember this continually, that I may please You, and not be cast down by adverse criticism, nor elated by any expression of approbation by men.”</text:p>
      <text:p text:style-name="P52">When this is the case, when a man’s first and only thought is to please God, regardless of what men may think, he will have far less trouble with m<text:span text:style-name="T28">e</text:span>n, than when he is seeking to please men; for...</text:p>
      <text:p text:style-name="P294">Proverbs 16</text:p>
      <text:p text:style-name="P295"><text:span text:style-name="ppVerseNum"><text:span text:style-name="T28">7</text:span></text:span><text:span text:style-name="T28"> </text:span>When a man’s ways please the Lord, be makes even his enemies to be at peace with him.</text:p>
      <text:p text:style-name="P52">They may not be pleased with him, but they can find no fault with him. Then...</text:p>
      <text:p text:style-name="P294">Isaiah 8</text:p>
      <text:p text:style-name="P295"><text:span text:style-name="ppVerseNum"><text:span text:style-name="T28">13</text:span></text:span><text:span text:style-name="T28"> </text:span>Sanctify the Lord of hosts himself; and let Him be your fear, and let Him be your dread.</text:p>
      <text:p text:style-name="P52"/>
      <text:list text:continue-numbering="true" text:style-name="ppChapterNumbering">
        <text:list-item>
          <text:h text:style-name="P223" text:outline-level="2"><text:bookmark-start text:name="__RefHeading___Toc6146_1507175235"/>Preaching by Example<text:bookmark-end text:name="__RefHeading___Toc6146_1507175235"/></text:h>
        </text:list-item>
      </text:list>
      <text:p text:style-name="P54">Present Truth, April 18, 1901</text:p>
      <text:p text:style-name="P54">Original title: Back Page</text:p>
      <text:p text:style-name="P55">THE best way to show that we have no sympathy with any evil course <text:span text:style-name="T103">is</text:span> to do differently. It is not necessary for a man of strict integrity to be continually or periodically declaiming against dishonesty, in order to convince people that he has no sympathy with fraud. His life shows that, though he say not a single word. The man who has no other way of showing his antipathy to sin than by talking against it, is in a sad condition. The church or religious society that is obliged to pass resolutions against gambling, drunkenness, impurity, etc., in order that the world may know where it stands, thereby confesses that it is not really separate from sin. <text:span text:style-name="T17">Being</text:span> and <text:span text:style-name="T17">doing</text:span> is the most efficient preaching.</text:p>
      <text:p text:style-name="P343">Matthew 5</text:p>
      <text:p text:style-name="P344"><text:span text:style-name="T117">16</text:span><text:span text:style-name="T103"> </text:span>Let your light so shine before men, that they may see your good works, and glorify your Father which is in heaven.</text:p>
      <text:p text:style-name="P57"/>
      <text:list text:continue-numbering="true" text:style-name="ppChapterNumbering">
        <text:list-item>
          <text:h text:style-name="P345" text:outline-level="2"><text:bookmark-start text:name="__RefHeading___Toc6154_1507175235"/>Christian Work<text:bookmark-end text:name="__RefHeading___Toc6154_1507175235"/></text:h>
        </text:list-item>
      </text:list>
      <text:p text:style-name="P346">Present Truth, <text:span text:style-name="T36">January 2, 1902</text:span></text:p>
      <text:p text:style-name="ppMainFirstSingleLine">SOMEONE has said,</text:p>
      <text:p text:style-name="P347">“Let Christ be in you, your all in all, and it will surprise you how much you can do for Him.”</text:p>
      <text:p text:style-name="ppMain">Y<text:span text:style-name="T311">es</text:span>; but it will not all be in the line of preaching and singing, or by holding Gospel conversations. These are good and necessary; but they do not by any means constitute the sum of work for Christ. The term “Christian work” is almost wholly restricted to these things, but it is a great mistake. All the work that Christ did was most certainly Christian work in the highest sense, and for eighteen years He worked as a carpenter. He spent six times as long in Christian work at the carpenter’s bench as in public teaching; and it is by that part of His life that we are saved, as much as by the latter part. Whoever does his daily tasks faithfully, no matter what it may be, giving diligence to become master of it, and to do it as well as it can possibly be done, is doing work for Christ; and whoever slights his work, no matter how small it may be, is not serving the Master.</text:p>
      <text:p text:style-name="P348">Colossians 3</text:p>
      <text:p text:style-name="P349"><text:span text:style-name="T117">17</text:span><text:span text:style-name="T103"> </text:span>Whatsoever you do in word or deed, do all in the name of the Lord Jesus.</text:p>
      <text:p text:style-name="P350"/>
      <text:list text:continue-numbering="true" text:style-name="ppChapterNumbering">
        <text:list-item>
          <text:h text:style-name="P49" text:outline-level="2"><text:bookmark-start text:name="__RefHeading___Toc6156_1507175235"/>Fresh Life<text:bookmark-end text:name="__RefHeading___Toc6156_1507175235"/></text:h>
        </text:list-item>
      </text:list>
      <text:p text:style-name="P50">Present Truth, January 2, 1902</text:p>
      <text:p text:style-name="P50">Original title: Back Page</text:p>
      <text:p text:style-name="P51">NOWHERE in the Bible do we find any intimation that God wishes people to “wear themselves out in His service.” This does not mean that he would have them look out for themselves, and consider their own selfish ease. Far from it; on the contrary, He would have all do with their might what their hands find to do.<text:note text:id="ftn103" text:note-class="footnote"><text:note-citation>103</text:note-citation><text:note-body><text:p text:style-name="P351"><text:span text:style-name="T17">Ecclesiastes</text:span> 9:10.</text:p></text:note-body></text:note> But it does mean that whole-hearted, intelligent devotion to God’s cause brings fresh life. The truth of this is seen in the case of Moses, who at the age of one hundred and twenty was as young as at forty; yet he did enough work each day for seventy men. God is “the living God,”<text:note text:id="ftn104" text:note-class="footnote"><text:note-citation>104</text:note-citation><text:note-body><text:p text:style-name="P351">PP Editor’s note: The phrase “the living God” is used 30 times throughout both the Old and New Testaments.</text:p></text:note-body></text:note> Christ is “the Prince of life,”<text:note text:id="ftn105" text:note-class="footnote"><text:note-citation>105</text:note-citation><text:note-body><text:p text:style-name="P351"><text:span text:style-name="T17">Acts</text:span> 3:15.</text:p></text:note-body></text:note> and He gives eternal life to as many as believe in Him.<text:note text:id="ftn106" text:note-class="footnote"><text:note-citation>106</text:note-citation><text:note-body><text:p text:style-name="P351"><text:span text:style-name="T17">John</text:span> 3:15.</text:p></text:note-body></text:note></text:p>
      <text:p text:style-name="P52"/>
      <text:list text:continue-numbering="true" text:style-name="ppChapterNumbering">
        <text:list-item>
          <text:h text:style-name="P64" text:outline-level="2"><text:bookmark-start text:name="__RefHeading___Toc6158_1507175235"/>Recognizing His Gifts<text:bookmark-end text:name="__RefHeading___Toc6158_1507175235"/></text:h>
        </text:list-item>
      </text:list>
      <text:p text:style-name="ppSmall">Present Truth, January 23, 1902</text:p>
      <text:p text:style-name="ppSmall">Original title: Back Page</text:p>
      <text:p text:style-name="ppBibleBookName">Romans 11</text:p>
      <text:p text:style-name="ppBibleQuote"><text:span text:style-name="T308">34</text:span><text:span text:style-name="T309"> </text:span>Who has known the mind of the Lord? or who has been His counselor?</text:p>
      <text:p text:style-name="ppBibleQuote"><text:span text:style-name="T308">35</text:span> Or who has first given to Him, <text:span text:style-name="T312">and it shall be recompensed unto him </text:span>again?</text:p>
      <text:p text:style-name="ppBibleQuote"><text:span text:style-name="T308">36</text:span> For of Him, and through Him, and to Him, are all things; to whom be glory for ever.</text:p>
      <text:p text:style-name="P352">WE RECEIVE gifts from God to be used in His service. Christ led captivity captive, when He ascended on high, and…</text:p>
      <text:p text:style-name="ppBibleBookName">Psalm 68</text:p>
      <text:p text:style-name="ppBibleQuote"><text:span text:style-name="ppVerseNum"><text:span text:style-name="T312">18</text:span></text:span> <text:span text:style-name="T312">[</text:span>He<text:span text:style-name="T312">] </text:span>received gifts for men; yea, for the rebellious also, that the Lord God might dwell among them.</text:p>
      <text:p text:style-name="P353">Whoever receives God’s gifts is under obligation to serve Him. That is a simple, plain proposition that no one can deny. Do you say that you have not received any gifts from Him? Ah,</text:p>
      <text:p text:style-name="ppBibleQuoteNoHead"><text:span text:style-name="ppVerseNum"><text:span text:style-name="T312">19</text:span></text:span><text:span text:style-name="T312"> B</text:span>lessed be the Lord, who daily loads us with benefits, even the God of our salvation.</text:p>
      <text:p text:style-name="ppBibleBookName">Acts 17</text:p>
      <text:p text:style-name="ppBibleQuote"><text:span text:style-name="ppVerseNum"><text:span text:style-name="T312">25</text:span></text:span><text:span text:style-name="T312"> </text:span>He gives to all life, and breath, and all things.</text:p>
      <text:p text:style-name="P353">Have you ever made any recognition of these gifts? Have you ever expressed any thankfulness for them? If not, are you not ashamed to take good things from the hands of God all your life, and never say a word to Him in response? Think of this matter, and deal with God as fairly as you would with a man.</text:p>
      <text:p text:style-name="ppMain"/>
      <text:list text:continue-numbering="true" text:style-name="ppChapterNumbering">
        <text:list-item>
          <text:h text:style-name="P223" text:outline-level="2"><text:bookmark-start text:name="__RefHeading___Toc6168_1507175235"/>Ambassadors for Christ<text:bookmark-end text:name="__RefHeading___Toc6168_1507175235"/></text:h>
        </text:list-item>
      </text:list>
      <text:p text:style-name="P54">Present Truth, <text:span text:style-name="T36">March 13, 1902</text:span></text:p>
      <text:p text:style-name="P343">2 Corinthians 5<text:span text:style-name="T41"> </text:span><text:span text:style-name="T313">[RV]</text:span></text:p>
      <text:p text:style-name="P344"><text:span text:style-name="T314">20</text:span><text:span text:style-name="T315"> </text:span>We are ambassadors therefore on behalf of Christ.</text:p>
      <text:p text:style-name="ppMainFirstAfterSub">WHO are ambassadors for Christ? Is it the apostles only? Is it only those specifically known as “ministers of the Gospel”? The preceding verses answer the question:</text:p>
      <text:p text:style-name="ppBibleBookName">2 Corinthians 5<text:span text:style-name="T41"> </text:span><text:span text:style-name="T316">[RV, margin]</text:span></text:p>
      <text:p text:style-name="ppBibleQuoteNoHead"><text:span text:style-name="ppVerseNum"><text:span text:style-name="T312">17</text:span></text:span><text:span text:style-name="T312"> </text:span>If any man [any person] is in Christ, there is a new creation; old things are passed away; behold, they are become new.</text:p>
      <text:p text:style-name="P354"><text:span text:style-name="ppVerseNum"><text:span text:style-name="T312">18</text:span></text:span> But all things are of God, who reconciled us to himself through Christ, and gave unto us the ministry of reconciliation;</text:p>
      <text:p text:style-name="P354"><text:span text:style-name="ppVerseNum"><text:span text:style-name="T312">19</text:span></text:span> <text:span text:style-name="T312">T</text:span>o wit, that God was in Christ reconciling the world unto himself, not reckoning unto them their trespasses, and having placed in us the word of reconciliation.</text:p>
      <text:p text:style-name="P354"><text:span text:style-name="ppVerseNum"><text:span text:style-name="T312">20</text:span></text:span> We are ambassadors therefore on behalf of Christ.</text:p>
      <text:p text:style-name="P57">Who then are Christ ambassadors? They are those who have had the ministry of reconciliation given unto them, and the word of reconciliation placed in them; and these are all they who have been reconciled to God through Christ. There are various gifts and callings in the church of Christ, but there is no ministerial rank or class. All, high and low, rich and poor, male and female, young and old, who are new creatures in Christ, are ambassadors—ministers of the new covenant, of the Spirit that gives life. This means, of course, that they have life to give; and the life which they give to others is the <text:span text:style-name="T312">l</text:span>ife by which they live. The stream by which they water others is that by which they themselves are watered.</text:p>
      <text:p text:style-name="P57"/>
      <text:list text:continue-numbering="true" text:style-name="ppChapterNumbering">
        <text:list-item>
          <text:h text:style-name="P64" text:outline-level="2"><text:bookmark-start text:name="__RefHeading___Toc6170_1507175235"/>Keep Going Forward<text:bookmark-end text:name="__RefHeading___Toc6170_1507175235"/></text:h>
        </text:list-item>
      </text:list>
      <text:p text:style-name="ppSmall">Present Truth, <text:span text:style-name="T36">April 24, 1902</text:span></text:p>
      <text:p text:style-name="P355">WHEN the children of Israel stood on the shore of the Red Sea, God said the Moses,</text:p>
      <text:p text:style-name="ppBibleBookName">Exodus 14</text:p>
      <text:p text:style-name="ppBibleQuote"><text:span text:style-name="ppVerseNum"><text:span text:style-name="T38">15</text:span></text:span><text:span text:style-name="T38"> </text:span>Speak unto the children of Israel, that they go forward.</text:p>
      <text:p text:style-name="P126">This is the secret of power. The question is often asked, why it is that certain Gospel workers who certainly had a very limited view of the truth have had so much power. The answer is that <text:span text:style-name="T17">they were making advancement</text:span>. The mighty power that accompanied the preaching of the Reformers did not consist in the fact that they preached all the truth there was, but that they had accepted truth that was in advance of that held by the people of their time, and which had lifted them above the common level. The secret of reformation does not consist in having all the truth, but in making continual advancement in the way of truth. He who has a small amount of truth that has come to him fresh from the throne of God will have far more power than the one who has a much larger measure of truth that has been handed down by tradition. And this explains why reforms so often cease after a time. The reformers, or those who come after them, are content with the same statement of truth with which they began. But God’s mercies…</text:p>
      <text:p text:style-name="ppBibleBookName">Lamentations 3</text:p>
      <text:p text:style-name="ppBibleQuote"><text:span text:style-name="ppVerseNum"><text:span text:style-name="T38">23</text:span></text:span> ...are new every morning.</text:p>
      <text:p text:style-name="P126">So His truth, in order to quicken our souls and the souls of others, must be continually developing before our eyes and in our hearts. It is not a different truth, but the unfolding of…</text:p>
      <text:p text:style-name="ppBibleBookName">1 John 1</text:p>
      <text:p text:style-name="ppBibleQuote"><text:span text:style-name="ppVerseNum"><text:span text:style-name="T38">1</text:span></text:span><text:span text:style-name="T38"> </text:span>...that which was from the beginning.</text:p>
      <text:p text:style-name="P126">Thus we can never formulate a creed. In God’s service we can never come to a place where we can say,</text:p>
      <text:p text:style-name="ppQuote"><text:soft-page-break/>“Now we have the truth, and here we can stop and build a fence around us.”</text:p>
      <text:p text:style-name="P126">We must not sit down before the race is finished; and the race will not be ended till the Lord comes.</text:p>
      <text:p text:style-name="P126"/>
      <text:list text:continue-numbering="true" text:style-name="ppChapterNumbering">
        <text:list-item>
          <text:h text:style-name="P223" text:outline-level="2"><text:bookmark-start text:name="__RefHeading___Toc6180_1507175235"/>Our Obligation to the World<text:bookmark-end text:name="__RefHeading___Toc6180_1507175235"/></text:h>
        </text:list-item>
      </text:list>
      <text:p text:style-name="P54">Present Truth, August 28, 1902</text:p>
      <text:p text:style-name="P343">Romans 1</text:p>
      <text:p text:style-name="P344"><text:span text:style-name="T314">14</text:span><text:span text:style-name="T315"> </text:span>I am debtor, both to the Greeks, and to the barbarians; both to the wise and to the unwise.</text:p>
      <text:p text:style-name="P356">THESE words, when Paul wrote them, embraced the whole world; the Greeks were the cultured people of the world, and all the rest were the barbarians. And that which they meant then, they mean now—the whole world. Paul stated that he was debtor to the whole world. What did he owe to the world, and why did he owe it? He owed his life, himself, and therefore “he counted not his life dear unto himself,”<text:note text:id="ftn107" text:note-class="footnote"><text:note-citation>107</text:note-citation><text:note-body><text:p text:style-name="P357"><text:span text:style-name="T17">Acts</text:span> 20:24.</text:p></text:note-body></text:note> but he said,</text:p>
      <text:p text:style-name="ppBibleBookName">Philippians 2</text:p>
      <text:p text:style-name="ppBibleQuote"><text:span text:style-name="ppVerseNum"><text:span text:style-name="T317">17</text:span></text:span><text:span text:style-name="T317"> </text:span>If I be offered upon the sacrifice and service of your faith, I joy and rejoice with you all.</text:p>
      <text:p text:style-name="P358">Paul was debtor, because he had received something; and he must give that thing which he had received. He himself tells us what that was:</text:p>
      <text:p text:style-name="ppBibleBookName">Galatians 2</text:p>
      <text:p text:style-name="ppBibleQuote"><text:span text:style-name="ppVerseNum"><text:span text:style-name="T317">20</text:span></text:span><text:span text:style-name="T317"> </text:span>I am crucified with Christ; nevertheless I live, yet not I, but Christ lives in me; and the life that I now live in the flesh I live by the faith of the Son of God, who loved me, and gave himself for me.</text:p>
      <text:p text:style-name="P358">Therefore when Paul said he was debtor, he meant that he owed that life that was in him,—the life of Jesus Christ—to the world; for he it was that said,</text:p>
      <text:p text:style-name="ppBibleBookName">2 Corinthians 4</text:p>
      <text:p text:style-name="ppBibleQuote"><text:span text:style-name="ppVerseNum"><text:span text:style-name="T317">5</text:span></text:span><text:span text:style-name="T317"> </text:span>We preach not ourselves, but Christ Jesus the Lord; and ourselves your servants for Jesus’ sake.</text:p>
      <text:p text:style-name="P358">Having received the gift of Christ, who gave himself for him, Paul recognized that he himself owed that same gift to the world.</text:p>
      <text:p text:style-name="P57"><text:soft-page-break/>Now what did the Apostle Paul receive that you and I have not received? What did he owe more than we owe? That is the thing for us to think about when we read that text. Everyone who receives Christ as Paul did, so that he is crucified with Him, and lives in himself no longer, but Christ in him, is debtor. What do we owe? You will say, “Our life.” But what is our life; who is our life? Christ is our life; therefore we owe the Lord Jesus Christ to the world. So when we are not representing the Lord Jesus to the world, we are defaulters; <text:span text:style-name="T317">w</text:span>e are failing to discharge our debt. There is a terrible responsibility resting upon us.</text:p>
      <text:h text:style-name="P359" text:outline-level="3"><text:bookmark-start text:name="__RefHeading___Toc37038_4285442925"/>Every Man <text:span text:style-name="T36">a</text:span> Debtor<text:bookmark-end text:name="__RefHeading___Toc37038_4285442925"/></text:h>
      <text:p text:style-name="P360">Whether you feel it or not, this is a fact, a truth for every individual. The man who acts regardless of God is no less debtor of himself to God.</text:p>
      <text:p text:style-name="ppBibleBookName">1 Corinthians 4</text:p>
      <text:p text:style-name="ppBibleQuote"><text:span text:style-name="ppVerseNum"><text:span text:style-name="T318">7</text:span></text:span><text:span text:style-name="T318"> </text:span>What have you that you have not received?</text:p>
      <text:p text:style-name="P358">Your life, your existence, the sustenance that continues your life,—what have you that was not given to you? You are debtor to God. But debts to God are payable to man, for He says,</text:p>
      <text:p text:style-name="ppBibleBookName">Matthew 25</text:p>
      <text:p text:style-name="ppBibleQuote"><text:span text:style-name="ppVerseNum"><text:span text:style-name="T318">40</text:span></text:span><text:span text:style-name="T318"> </text:span>Inasmuch as you have done it unto one of the least of these my brethren, you have done it unto me.</text:p>
      <text:p text:style-name="P358">So we discharge our obligation to God by paying it to man. We want to recognize the debt, that we may not come to the day of reckoning with an out-standing account. We do not want to come up to the time when the day of service is passed, and fail to find our debt discharged; we must square up all our accounts now.</text:p>
      <text:p text:style-name="P361">Our life, our strength, our intellect, our very existence we owe to Christ. Every fiber of our being is due to Him. Therefore we have no right to take ourselves into consideration in any question whatever. We are to be left out of the account entirely; our feelings are not to be consulted.</text:p>
      <text:p text:style-name="ppBibleBookName"><text:soft-page-break/>Romans 15</text:p>
      <text:p text:style-name="ppBibleQuote"><text:span text:style-name="ppVerseNum"><text:span text:style-name="T318">3</text:span></text:span><text:span text:style-name="T318"> </text:span>Even Christ pleased not himself.</text:p>
      <text:p text:style-name="ppBibleQuote"><text:span text:style-name="ppVerseNum"><text:span text:style-name="T318">2</text:span></text:span> Let every one of us please his neighbor for his good for edification,</text:p>
      <text:p text:style-name="P361">–and not himself. Our convenience is never to be consulted in a question of right or wrong, or of duty.</text:p>
      <text:h text:style-name="P359" text:outline-level="3"><text:bookmark-start text:name="__RefHeading___Toc37040_4285442925"/>Sanctification <text:span text:style-name="T36">f</text:span>or <text:span text:style-name="T36">t</text:span>he Sake <text:span text:style-name="T36">o</text:span>f Others<text:bookmark-end text:name="__RefHeading___Toc37040_4285442925"/></text:h>
      <text:p text:style-name="P362">In the prayer of Christ, that is recorded in the <text:span text:style-name="T318">17</text:span><text:span text:style-name="T23">th</text:span> chapter of <text:span text:style-name="T17">John</text:span>, is this prayer for all the disciples, for all the world:</text:p>
      <text:p text:style-name="ppBibleBookName">John 17</text:p>
      <text:p text:style-name="P363"><text:span text:style-name="ppVerseNum"><text:span text:style-name="T318">17</text:span></text:span><text:span text:style-name="T318"> </text:span>Sanctify them through <text:span text:style-name="T318">y</text:span>our truth, <text:span text:style-name="T318">y</text:span>our Word is truth.</text:p>
      <text:p text:style-name="P363"><text:span text:style-name="ppVerseNum"><text:span text:style-name="T318">18</text:span></text:span> As You have sent me into the world, even so have I sent them into the world.</text:p>
      <text:p text:style-name="P363"><text:span text:style-name="ppVerseNum"><text:span text:style-name="T318">19</text:span></text:span> And for their sakes I sanctify myself, that they also may be sanctified through the truth.</text:p>
      <text:p text:style-name="P361">Thank God there is a call to go into the missionary field. The voice is being recognized: “I am debtor.” But we must get away from the idea that we cannot discharge that debt until we have sailed a certain distance, or traveled a certain distance by rail. You cannot get away anywhere in the world from that obligation. Wherever we go, we are debtors to all with whom we come in contact, to represent Christ to them. And He said,</text:p>
      <text:p text:style-name="ppBibleQuoteNoHead"><text:span text:style-name="ppVerseNum"><text:span text:style-name="T318">18</text:span></text:span><text:span text:style-name="T318"> </text:span>As You have sent me, even so have I sent them…</text:p>
      <text:p text:style-name="ppBibleQuoteNoHead"><text:span text:style-name="ppVerseNum"><text:span text:style-name="T318">19</text:span></text:span> <text:span text:style-name="T318">A</text:span>nd for their sakes I sanctify myself.</text:p>
      <text:p text:style-name="P361">Then since we are in His place as ambassadors, sent forth in Christ’s stead, to pray the world to be reconciled to God, the thing that He did is obligatory upon us to do. What is that? “Sanctify yourselves.” The Lord said,</text:p>
      <text:p text:style-name="ppQuote">“I sanctify myself that others may be truly sanctified.”</text:p>
      <text:p text:style-name="P361">So we are to sanctify ourselves, in order that others may be sanctified.</text:p>
      <text:p text:style-name="P57"><text:soft-page-break/>No man lives to himself. There is not an act of our lives that does not have some affect upon someone else. The evil thought you have had toward your brother has not h<text:span text:style-name="T318">urt</text:span> him at all. But the evil we cherish in our hearts has had a disastrous effect upon some soul, because it has crippled us in the good we can do. That is the injury; it has injured ourselves, and it has injured somebody else on that account. So we cannot afford to cherish evil, unkind, or impure thoughts, or thoughts of self-pity.</text:p>
      <text:p text:style-name="P361">We must sanctify ourselves for the sake of others. Every act of our lives, our dress, our eating, our drinking, our sleeping, and our work, our recreation, our exercise, whatever it may be, must be done, not with reference to ourselves, but with reference to the effect it will have on us—whether to build us up or to depreciate character,—and its consequent effect upon others.</text:p>
      <text:p text:style-name="ppBibleBookName">1 Peter 3</text:p>
      <text:p text:style-name="ppBibleQuote"><text:span text:style-name="ppVerseNum"><text:span text:style-name="T318">15</text:span></text:span><text:span text:style-name="T318"> </text:span>Sanctify the Lord God in your hearts: and be ready always to give <text:span text:style-name="T318">an answer to every man that asks you</text:span> a reason <text:span text:style-name="T318">of</text:span> the hope that is within you.</text:p>
      <text:p text:style-name="P361">And that hope is,</text:p>
      <text:p text:style-name="ppBibleBookName">Colossians 1</text:p>
      <text:p text:style-name="ppBibleQuote"><text:span text:style-name="ppVerseNum"><text:span text:style-name="T318">27</text:span></text:span><text:span text:style-name="T318"> </text:span>Christ in you, the hope of glory.</text:p>
      <text:p text:style-name="P364">We may take this text and think about it; let us resolve it in our hearts. Then when we are inclined to do something simply because we want to do it, and we have no reason for doing it except that it will gratif<text:span text:style-name="T319">y</text:span> us, we shall hear these words of Christ:</text:p>
      <text:p text:style-name="ppBibleBookName">John 17</text:p>
      <text:p text:style-name="ppBibleQuote"><text:span text:style-name="ppVerseNum"><text:span text:style-name="T319">19</text:span></text:span><text:span text:style-name="T319"> </text:span>For their sakes I sanctify myself.</text:p>
      <text:p text:style-name="P364">That does not mean that life is to be a hardship, a penance, and a grinding, and dragging forth of duty from us. It means that we shall delight only in the will of God, and shall find our highest pleasure in His service. Self-denial will be enjoyable. We shall enter into the spirit of Moses, who esteemed…</text:p>
      <text:p text:style-name="ppBibleBookName"><text:soft-page-break/>Hebrews 11</text:p>
      <text:p text:style-name="ppBibleQuote"><text:span text:style-name="ppVerseNum"><text:span text:style-name="T319">26</text:span></text:span><text:span text:style-name="T319"> </text:span>...the reproach of Christ greater riches than all the treasures of Egypt;</text:p>
      <text:p text:style-name="P364">–and we shall share the experience of Christ,</text:p>
      <text:p text:style-name="ppBibleBookName">Hebrews 12</text:p>
      <text:p text:style-name="ppBibleQuote"><text:span text:style-name="ppVerseNum"><text:span text:style-name="T319">2</text:span></text:span><text:span text:style-name="T319"> ...who </text:span>for the joy that was set before Him endured the cross, despising the shame.</text:p>
      <text:p text:style-name="P364">We shall even find joy in the cross itself. Paul said,</text:p>
      <text:p text:style-name="ppBibleBookName">2 Corinthians 12</text:p>
      <text:p text:style-name="ppBibleQuote"><text:span text:style-name="ppVerseNum"><text:span text:style-name="T319">10</text:span></text:span><text:span text:style-name="T319"> </text:span>I take pleasure in infirmities, in reproaches, in necessities, in persecutions, in distresses for Christ’s sake; for when I am weak, then am I strong.</text:p>
      <text:p text:style-name="ppBibleQuote"><text:span text:style-name="ppVerseNum"><text:span text:style-name="T319">9</text:span></text:span><text:span text:style-name="T319"> </text:span>Most gladly therefore will I rather glory in my infirmities, that the power of Christ may rest upon me.</text:p>
      <text:p text:style-name="P364">In all these things he found more than compensation, in the measure of the presence and power of God that they brought to him.</text:p>
      <text:h text:style-name="P359" text:outline-level="3"><text:bookmark-start text:name="__RefHeading___Toc37042_4285442925"/>Extent <text:span text:style-name="T36">o</text:span>f Individual Influence<text:bookmark-end text:name="__RefHeading___Toc37042_4285442925"/></text:h>
      <text:p text:style-name="P365">In the same line is the third text, which is linked with these others. It is in the second chapter of <text:span text:style-name="T17">2 Corinthians</text:span>. I wish that we could begin with this text, and read right along in this book, and see what it has for us. It is a message of service. The third chapter of <text:span text:style-name="T17">2 Corinthians</text:span>, as you well know, is the chapter of Christian ministry.</text:p>
      <text:p text:style-name="ppBibleBookName">2 Corinthians 3</text:p>
      <text:p text:style-name="ppBibleQuote"><text:span text:style-name="ppVerseNum"><text:span text:style-name="T319">6</text:span></text:span><text:span text:style-name="T319"> [</text:span>He<text:span text:style-name="T319">]</text:span> has made <text:span text:style-name="T319">u</text:span>s able ministers.</text:p>
      <text:p text:style-name="P57">The fourth chapter goes on,</text:p>
      <text:p text:style-name="ppBibleBookName">2 Corinthians 4</text:p>
      <text:p text:style-name="ppBibleQuote"><text:span text:style-name="ppVerseNum"><text:span text:style-name="T319">5</text:span></text:span><text:span text:style-name="T319"> T</text:span>hat we preach not ourselves, but Christ Jesus the Lord; and ourselves your servants for Jesus’ sake.</text:p>
      <text:p text:style-name="P364">The fifth chapter comes in the same line, and the sixth also.</text:p>
      <text:p text:style-name="P364"><text:soft-page-break/>But now I am concerned only with the fourteenth verse of the second chapter.</text:p>
      <text:p text:style-name="ppBibleBookName">2 Corinthians 2</text:p>
      <text:p text:style-name="ppBibleQuote"><text:span text:style-name="ppVerseNum"><text:span text:style-name="T319">14</text:span></text:span><text:span text:style-name="T319"> </text:span>Now thanks be unto God, which always causes us to triumph in Christ, and makes manifest the savor of His knowledge by us in every place.</text:p>
      <text:p text:style-name="P57">This text has unlimited application in two ways. That is, in every place where we are, He will make manifest the savor of His knowledge by us. This is the thought already presented,—that you cannot get into any place where you are not debtor. You cannot get into any place, however secret it may be, however far from the habitation of man, where you are not under obligation to sanctify yourself, that others may also be sanctified. We cannot please ourselves today and God tomorrow; we cannot serve the Lord in sections. We must serve Him all the time, for He is to make manifest the savor of His knowledge by us in every place.</text:p>
      <text:p text:style-name="P57">But we may take this text also as unlimited in another sense; that God will make manifest the savor of His knowledge by us <text:span text:style-name="T17">in every place</text:span>, though we always remain in one place. From every true believer who reali<text:span text:style-name="T36">z</text:span>es his indebtedness to all men, and who for their sakes sanctifies himself, streams of life will flow forth, that shall go into all the world, carrying the savor of the knowledge of God. Christ said of himself:</text:p>
      <text:p text:style-name="ppBibleBookName">Matthew 20</text:p>
      <text:p text:style-name="ppBibleQuote"><text:span text:style-name="ppVerseNum"><text:span text:style-name="T319">28</text:span></text:span><text:span text:style-name="T319"> </text:span>The Son of man came not to be ministered unto, but to minister.</text:p>
      <text:p text:style-name="P57">This, His work on earth, is His work in heaven; and our reward for working with Christ here is a greater power and wider privilege of working with Him hereafter. So many have the idea that now is the time of work, and there will be “resting by and by,”<text:note text:id="ftn108" text:note-class="footnote"><text:note-citation>108</text:note-citation><text:note-body><text:p text:style-name="P366">PP Editor’s note: The phrase “resting by and by” comes from the classic 19<text:span text:style-name="T23">th</text:span> century hymn by the same nam<text:span text:style-name="T320">e, written by Sidney Dyer in 1867.</text:span></text:p></text:note-body></text:note> and we shall have nothing to do henceforth. But there is work over there, and the man who has not learned how to work and <text:soft-page-break/>rest here, could not work over there, and also rest. The rest th<text:span text:style-name="T320">at</text:span> remains throughout eternity is for us here and now.</text:p>
      <text:p text:style-name="P57">But notice this, that our reward for faithful service here is larger capacity and greater power for service in the world to come. Now we are but learning how to work. Everything we do, or everything we ought to do that we fail to do, has its effect, not only here, but it will have its effect in heaven, and throughout the universe. We are apprentices here, taking lessons, and learning how to work; and our faithfulness in our apprenticeships will have much to do with determining our standing when we are admitted as qualified workman, when every man’s work has come up in review.</text:p>
      <text:h text:style-name="P359" text:outline-level="3"><text:bookmark-start text:name="__RefHeading___Toc37044_4285442925"/>Our Time <text:span text:style-name="T267">o</text:span>f Apprenticeship<text:bookmark-end text:name="__RefHeading___Toc37044_4285442925"/></text:h>
      <text:p text:style-name="P365">God has given every man his work; by and by He is going to examine the work. He will give to each man authority according to the capacity developed by his faithfulness in doing the work committed to him here. Among those who are saved will be some whose sphere of influence will be limited compared with that of others. There is something more for us to think of than simply being admitted into heaven. I have no sympathy with the thought that…</text:p>
      <text:p text:style-name="ppQuote"><text:span text:style-name="T40">“I</text:span>f I can only get to heaven I shall be satisfied.”</text:p>
      <text:p text:style-name="P57">That is not what we are here for. Christ said,</text:p>
      <text:p text:style-name="ppBibleBookName">John 4</text:p>
      <text:p text:style-name="ppBibleQuote"><text:span text:style-name="ppVerseNum"><text:span text:style-name="T320">34</text:span></text:span><text:span text:style-name="T320"> </text:span>My meat is to do the will of Him that sent me, and to finish His work.</text:p>
      <text:p text:style-name="P57">His aim was not to get back to heaven again, but to do the work. Our business is to glorify God here in the earth, and that is all; and when we get into the kingdom of God, the work is not ended, but only begun. We do not have to think about our own salvation, but,</text:p>
      <text:p text:style-name="ppQuote1Start">“Are we using all the privileges that God has given us?”</text:p>
      <text:p text:style-name="ppQuote2Mid"><text:soft-page-break/>“Am I faithful? am I developing as a workman?”</text:p>
      <text:p text:style-name="ppQuote3End">“Am I refusing some work because it is hard, and thereby depriving myself of experience and development?”</text:p>
      <text:p text:style-name="P367">Now the person who does that, I do not say that he will not be saved, but in the Judgment day he will see what gran<text:span text:style-name="T320">d</text:span> privileges he has lost. Everybody will be satisfied; we shall be just as satisfied with one city as the man who has authority over ten cities. But we should consider that God will be deprived of so much service. It is not what we shall get, or what we shall lose; but what will God get, or what will He lose, by our faithfulness or unfaithfulness. According to our work here will be our field of labor in the world to come. Our work here will have its influence upon the work we shall do for the universe throughout eternity.</text:p>
      <text:p text:style-name="P57">There is nothing in this world that is wasted. We have in that beautiful poem of Gray’s, these words:</text:p>
      <text:p text:style-name="P368">Full many a flower is born to blush unseen,</text:p>
      <text:p text:style-name="P368">And waste its weakness on the desert air.<text:note text:id="ftn109" text:note-class="footnote"><text:note-citation>109</text:note-citation><text:note-body><text:p text:style-name="P369">Thomas Gray, <text:span text:style-name="T17">Elegy Written in a Country Churchyard</text:span>, 1751.</text:p></text:note-body></text:note></text:p>
      <text:p text:style-name="P57">This is a mistaken idea. Born to blush unseen and unknown, it may be; but its fragrance is not wasted. God never made anything in vain. There is not a flower that blooms in the depths of the darkest forest, with no eye to recognize it except the eye of God, that does not affect, in its measure, the whole universe. It adds something to the sum of the world’s fragrance and loveliness. You may say,</text:p>
      <text:p text:style-name="P56">“It is not worth reckoning.”</text:p>
      <text:p text:style-name="P57">We cannot reckon it, because we have not such fine perception as God has; but He who thinks things into existence, can measure the fragrance of that tiny blossom, and its effect upon the world.</text:p>
      <text:p text:style-name="P57">And thus you and I, and the words we speak, the thoughts we think, and the actions we perform, even when alone, have an influence on some other soul, we know not how many souls, yea, <text:soft-page-break/>even upon the whole world. We need to think seriously of these things, and of the great responsibility resting upon us. For,</text:p>
      <text:p text:style-name="P56"><text:span text:style-name="T40">T</text:span>he humblest worker, moved by the Holy Spirit, will touch invisible chords, whose vibrations will ring to the ends of the earth, and make melody through the eternal ages.<text:note text:id="ftn110" text:note-class="footnote"><text:note-citation>110</text:note-citation><text:note-body><text:p text:style-name="Footnote"><text:span text:style-name="T40">Ellen G. White, </text:span><text:span text:style-name="T44">The Desire of Ages</text:span><text:span text:style-name="T40">, p. 823.</text:span></text:p></text:note-body></text:note></text:p>
      <text:p text:style-name="P57"/>
      <text:list text:continue-numbering="true" text:style-name="ppChapterNumbering">
        <text:list-item>
          <text:h text:style-name="P328" text:outline-level="2"><text:bookmark-start text:name="__RefHeading___Toc6182_1507175235"/>The Ministry of Reconciliation<text:bookmark-end text:name="__RefHeading___Toc6182_1507175235"/></text:h>
        </text:list-item>
      </text:list>
      <text:p text:style-name="P329">Present Truth, <text:span text:style-name="T267">August 28, 1902</text:span></text:p>
      <text:p text:style-name="P330">GOD has committed unto us “the ministry of reconciliation”—a breaking down the enmity and hatred of mankind, and a winning souls to Him.</text:p>
      <text:p text:style-name="ppBibleBookName">2 Corinthians 5</text:p>
      <text:p text:style-name="ppBibleQuote"><text:span text:style-name="ppVerseNum"><text:span text:style-name="T317">19</text:span></text:span><text:span text:style-name="T317"> </text:span>God was in Christ, reconciling <text:span text:style-name="T317">[</text:span>—drawing—<text:span text:style-name="T317">] </text:span>the world unto himself.</text:p>
      <text:p text:style-name="P358">Men may resist His drawing, yet all have been…</text:p>
      <text:p text:style-name="ppBibleBookName">Ephesians 2</text:p>
      <text:p text:style-name="ppBibleQuote"><text:span text:style-name="ppVerseNum"><text:span text:style-name="T317">13</text:span></text:span><text:span text:style-name="T317"> ...</text:span>made nigh by the blood of Christ.</text:p>
      <text:p text:style-name="P331">The arms of Christ stretched out on the cross, have encompassed the universe, and now they close in, and draw all to himself. In spite of the scorn, the scourging, and the spitting, His persistent love is drawing all to His heart.</text:p>
      <text:p text:style-name="P331">Even so we, revealing God, who is in us reconciling the world to himself, must be oblivious to hatred and persecution. This will be swallowed up in the Divine love that constrains us. In the battle, the good soldier, regardless of his own wounds, presses through all opposition that he may reach the heart of the foe. We also, to whom this ministry of reconciliation is given, must press through all hindrances, and all opposing forces, to reach the heart of the enemy, in order to speak comfortably,<text:note text:id="ftn111" text:note-class="footnote"><text:note-citation>111</text:note-citation><text:note-body><text:p text:style-name="P357"><text:span text:style-name="T17">Isaiah</text:span> 40:2.</text:p></text:note-body></text:note> words of love that shall destroy the enmity, and bring the peace of God.</text:p>
      <text:p text:style-name="P331"/>
      <text:list text:continue-numbering="true" text:style-name="ppChapterNumbering">
        <text:list-item>
          <text:h text:style-name="P223" text:outline-level="2"><text:bookmark-start text:name="__RefHeading___Toc6196_1507175235"/>Blind Watchmen<text:bookmark-end text:name="__RefHeading___Toc6196_1507175235"/></text:h>
        </text:list-item>
      </text:list>
      <text:p text:style-name="P54">Present Truth, <text:span text:style-name="T267">March 19, 1903</text:span></text:p>
      <text:p text:style-name="P343">Isaiah 21</text:p>
      <text:p text:style-name="P344"><text:span text:style-name="T314">6</text:span><text:span text:style-name="T315"> </text:span>Go, set a watchman <text:span text:style-name="T315">[</text:span>said the Lord to Isaiah<text:span text:style-name="T315">]:</text:span> <text:span text:style-name="T315">l</text:span>et him declare what he sees.</text:p>
      <text:p text:style-name="ppMainFirstAfterSub">A WATCHMAN is one who is continually on the look-out, and his business is to declare faithfully what he sees. Of what use would a blind watchman be? The very phrase is a contradiction. Yet this is what the Lord says of His people in the days just <text:span text:style-name="T267">preceding</text:span> His coming, when…</text:p>
      <text:p text:style-name="ppBibleBookName">Isaiah 56</text:p>
      <text:p text:style-name="ppBibleQuote"><text:span text:style-name="ppVerseNum"><text:span text:style-name="T320">1</text:span></text:span><text:span text:style-name="T320"> [</text:span>His<text:span text:style-name="T320">]</text:span> salvation is near to come, and <text:span text:style-name="T320">[</text:span>His<text:span text:style-name="T320">]</text:span> righteousness to be revealed.</text:p>
      <text:p text:style-name="ppBibleQuote"><text:span text:style-name="ppVerseNum"><text:span text:style-name="T320">10</text:span></text:span><text:span text:style-name="T320"> </text:span>Your watchmen are blind.</text:p>
      <text:p text:style-name="P57">How like an echo of this ancient prophecy read the words Mr. Campbell recently addressed to his ministerial brethren, “not as censor, but as brother.” They had not, he said,</text:p>
      <text:p text:style-name="P56">...many stewards of the deeper things. They had practical, men, public servants, leaders of thought, champions of the faith, but not many with the vision of things unseen.</text:p>
      <text:p text:style-name="P57">He accounted for Dr. Clifford’s statement that “priestcraft was abroad in the land,” by the fact that…</text:p>
      <text:p text:style-name="P56">...there were no prophets. Before the prophets the priest would disappear.</text:p>
      <text:h text:style-name="P359" text:outline-level="3"><text:bookmark-start text:name="__RefHeading___Toc14952_2852801033"/>The Eye-salve<text:bookmark-end text:name="__RefHeading___Toc14952_2852801033"/></text:h>
      <text:p text:style-name="P365">The old Hebrew name for prophet was <text:span text:style-name="T17">seer</text:span>. The prophet is the one who sees, and who therefore knows, and speaks with authority. “The note of authority and spiritual certainty” which Mr. Campbell asserts to be missing in most modern pulpits can be supplied only by the opening of the eyes of the understanding, through the Spirit of wisdom and revelation in the knowledge of <text:soft-page-break/>God. To those who are lukewarm, neither cold nor hot, the message comes,</text:p>
      <text:p text:style-name="ppBibleBookName">Revelation 3</text:p>
      <text:p text:style-name="ppBibleQuote"><text:span text:style-name="ppVerseNum"><text:span text:style-name="T321">18</text:span></text:span><text:span text:style-name="T321"> </text:span>Anoint your eyes with eyesalve, that you may see.</text:p>
      <text:p text:style-name="P370">Their lukewarmness is the result of their blindness. Isaiah’s burning and powerful words were the effect of the vision of God’s glory recorded in the <text:span text:style-name="T321">6</text:span><text:span text:style-name="T23">th</text:span> chapter, in connection with which his lips were touched with the live coal from off the altar. It was because…</text:p>
      <text:p text:style-name="ppBibleBookName">John 12</text:p>
      <text:p text:style-name="ppBibleQuote"><text:span text:style-name="ppVerseNum"><text:span text:style-name="T321">41</text:span></text:span> ...he saw His glory <text:span text:style-name="T321">[</text:span>that<text:span text:style-name="T321">]</text:span> he spoke of Him.</text:p>
      <text:p text:style-name="ppBibleBookName">Acts 4</text:p>
      <text:p text:style-name="ppBibleQuote"><text:span text:style-name="ppVerseNum"><text:span text:style-name="T321">20</text:span></text:span><text:span text:style-name="T321"> </text:span>We cannot, <text:span text:style-name="T321">[</text:span>said the Apostles,<text:span text:style-name="T321">]</text:span> we cannot but speak the things that we have seen and heard.</text:p>
      <text:p text:style-name="P57">And they did so with such effect that Jerusalem was filled with their doctrine,<text:note text:id="ftn112" text:note-class="footnote"><text:note-citation>112</text:note-citation><text:note-body><text:p text:style-name="P371"><text:span text:style-name="T17">Acts</text:span> 5:28.</text:p></text:note-body></text:note> the blood of Christ was brought upon those who had shed it,<text:note text:id="ftn113" text:note-class="footnote"><text:note-citation>113</text:note-citation><text:note-body><text:p text:style-name="P371"><text:span text:style-name="T17">Acts</text:span> 2:35, 4:10, 7:52.</text:p></text:note-body></text:note> and multitudes were obedient to the faith which they preached.<text:note text:id="ftn114" text:note-class="footnote"><text:note-citation>114</text:note-citation><text:note-body><text:p text:style-name="P371"><text:span text:style-name="T17">Acts</text:span> 6:7.</text:p></text:note-body></text:note></text:p>
      <text:h text:style-name="P359" text:outline-level="3"><text:bookmark-start text:name="__RefHeading___Toc14954_2852801033"/>God-Appointed Watchmen<text:bookmark-end text:name="__RefHeading___Toc14954_2852801033"/></text:h>
      <text:p text:style-name="P365">To the very people of whom He says, “Your watchmen are blind,” God also says,</text:p>
      <text:p text:style-name="ppBibleBookName">Isaiah 62</text:p>
      <text:p text:style-name="ppBibleQuote"><text:span text:style-name="ppVerseNum"><text:span text:style-name="T321">6</text:span></text:span><text:span text:style-name="T321"> </text:span>I have set watchm<text:span text:style-name="T321">e</text:span>n upon your walls, O Jerusalem, which shall never hold their peace day nor night.</text:p>
      <text:p text:style-name="P57">So filled will they be with the visions of God, that, like the Apostles of old, they cannot but speak the things they see. This striking contrast implies that the blind watchmen are self-constituted. They are not of God’s appointment. His watchmen see, and declare what they see. The minister who has not “understanding <text:soft-page-break/>in the seeing of God” corresponds to the blind watchmen—both are impossibilities. A blind man cannot watch, neither can one who has not himself “the anointing that teaches all things,”<text:note text:id="ftn115" text:note-class="footnote"><text:note-citation>115</text:note-citation><text:note-body><text:p text:style-name="P371"><text:span text:style-name="T17">1 John</text:span> 2:27.</text:p></text:note-body></text:note> dispense to others the hidden mysteries of the Gospel.</text:p>
      <text:h text:style-name="P359" text:outline-level="3"><text:bookmark-start text:name="__RefHeading___Toc14956_2852801033"/>Full of Eyes<text:bookmark-end text:name="__RefHeading___Toc14956_2852801033"/></text:h>
      <text:p text:style-name="P365">There is a suggestion which it would be well for us to heed contained in the description given by Ezekiel and John of the living creatures in the midst of and round about the throne of God—they were…</text:p>
      <text:p text:style-name="ppBibleBookName">Revelation 4</text:p>
      <text:p text:style-name="ppBibleQuote"><text:span text:style-name="ppVerseNum"><text:span text:style-name="T321">6</text:span></text:span><text:span text:style-name="T321"> </text:span>...full of eyes before and behind,</text:p>
      <text:p text:style-name="ppBibleBookName">Ezekiel 1</text:p>
      <text:p text:style-name="ppBibleQuote"><text:span text:style-name="ppVerseNum"><text:span text:style-name="T322">18</text:span></text:span><text:span text:style-name="T322"> ...</text:span>round about,</text:p>
      <text:p text:style-name="ppBibleBookName">Revelation 4</text:p>
      <text:p text:style-name="ppBibleQuote"><text:span text:style-name="ppVerseNum"><text:span text:style-name="T322">8</text:span></text:span><text:span text:style-name="T322"> ...[</text:span>and<text:span text:style-name="T322">]</text:span> within.</text:p>
      <text:p text:style-name="P372">Of the seven eyes of the Lamb we are told that they are…</text:p>
      <text:p text:style-name="ppBibleQuoteNoHead"><text:span text:style-name="ppVerseNum"><text:span text:style-name="T322">5</text:span></text:span><text:span text:style-name="T322"> ...</text:span>the seven Spirits of God.</text:p>
      <text:p text:style-name="P57">It is repeatedly said of these “living creatures” that “the Spirit of life was in them;”<text:note text:id="ftn116" text:note-class="footnote"><text:note-citation>116</text:note-citation><text:note-body><text:p text:style-name="P373"><text:span text:style-name="T17">Ezekiel</text:span> 1:20-21.</text:p></text:note-body></text:note> and this fullness of the Spirit is represented by their perfect and comprehensive vision. This indicates what will be a special characteristic of one who is filled with the spirit. His perceptive faculties will be so developed, alert, and sensitive, that he will seem to be all eyes, to concentrate all the powers of the being in the act of seeing. He will see with the inmost mind, with the whole body, soul, and spirit, and the object of his vision will be God.</text:p>
      <text:h text:style-name="P359" text:outline-level="3"><text:bookmark-start text:name="__RefHeading___Toc14958_2852801033"/>The Hidden Wisdom<text:bookmark-end text:name="__RefHeading___Toc14958_2852801033"/></text:h>
      <text:p text:style-name="P374">The presence of the Spirit in a man, not only quickens the senses he has in common with all men, but develops new faculties, and reveals to him that which…</text:p>
      <text:p text:style-name="ppBibleBookName"><text:soft-page-break/>1 Corinthians 2</text:p>
      <text:p text:style-name="ppBibleQuote"><text:span text:style-name="ppVerseNum"><text:span text:style-name="T322">9</text:span></text:span><text:span text:style-name="T322"> </text:span>...eye has not seen, nor ear heard,</text:p>
      <text:p text:style-name="ppMain">–things which cannot be seen by the natural eye, nor heard by the natural ear. Such things are foolishness to the natural man, for they cannot be known by him. Yet they are to be preached by the ministers of God, as Paul declared:</text:p>
      <text:p text:style-name="ppBibleQuoteNoHead"><text:span text:style-name="ppVerseNum"><text:span text:style-name="T323">7</text:span></text:span><text:span text:style-name="T323"> </text:span>We speak the wisdom of God in a mystery, even the hidden wisdom, which God ordained before the world unto our glory:</text:p>
      <text:p text:style-name="ppBibleQuoteNoHead"><text:span text:style-name="ppVerseNum"><text:span text:style-name="T323">9</text:span></text:span> As it is written,</text:p>
      <text:p text:style-name="P375">Things which eye saw not, and ear heard not,</text:p>
      <text:p text:style-name="P375"><text:span text:style-name="T323">A</text:span>nd which entered not into the heart of man,</text:p>
      <text:p text:style-name="ppBibleQuotePoem"><text:span text:style-name="T323">W</text:span>hatsoever things God prepared for them that love Him.</text:p>
      <text:p text:style-name="ppBibleQuoteNoHead"><text:span text:style-name="ppVerseNum"><text:span text:style-name="T323">10</text:span></text:span><text:span text:style-name="T323"> </text:span>But unto us God revealed them through the Spirit...</text:p>
      <text:p text:style-name="ppBibleQuoteNoHead"><text:span text:style-name="ppVerseNum"><text:span text:style-name="T323">13</text:span></text:span> Which things also we speak, not in the words which man’s wisdom teaches, but which the Spirit teaches; comparing spiritual things with spiritual.</text:p>
      <text:h text:style-name="ppSubTitle" text:outline-level="3"><text:bookmark-start text:name="__RefHeading___Toc14960_2852801033"/>Perfect Vision and Harmonious Testimony<text:bookmark-end text:name="__RefHeading___Toc14960_2852801033"/></text:h>
      <text:p text:style-name="P365">The one who thus sees can speak with the authority of an eye-witness. He does not give the people his own opinions, speculations, or conjectures, but simply declares what he sees. Thus it is evident that were all professed ministers of the Gospel God-appointed and anointed watchmen on the walls of Zion, there would be a perfectly harmonious testimony from all pulpits, instead of the conflicting voices which today make a Babel of the religious world. When each one declares what he thinks or imagines, or what he has heard, or what he hopes, instead of what he actually sees, the result is confusion. But of His true watchmen God says,</text:p>
      <text:p text:style-name="ppBibleBookName">Isaiah 52</text:p>
      <text:p text:style-name="ppBibleQuote"><text:span text:style-name="ppVerseNum"><text:span text:style-name="T323">8</text:span></text:span><text:span text:style-name="T323"> </text:span>Your watchmen shall lift up the voice; with the voice together shall they sing: for they shall see eye to eye.</text:p>
      <text:p text:style-name="P57">Perfect harmony comes only from perfect vision.</text:p>
      <text:list text:continue-numbering="true" text:style-name="ppChapterNumbering">
        <text:list-item>
          <text:h text:style-name="P49" text:outline-level="2"><text:bookmark-start text:name="__RefHeading___Toc6198_1507175235"/>Triumphing Over Church Difficulties<text:bookmark-end text:name="__RefHeading___Toc6198_1507175235"/></text:h>
        </text:list-item>
      </text:list>
      <text:p text:style-name="P50">Present Truth, April 2, 1903</text:p>
      <text:p text:style-name="P50">Original title: Back Page</text:p>
      <text:p text:style-name="ppMainFirst">THERE are a great many obstacles in the path of the Christian, and he is often tempted to think that if he had different people to deal with, he would get along much better. <text:s/>When the church lacks life, the members think they know what is the matter. The minister or leader is not the right man for the place. But Christ had more difficulties to meet, more disagreeable people to get along with, more unsatisfactory helpers, than any other that ever lived. The powers of darkness were using them all to discourage Him and stop His work. But He triumphed over them in himself.</text:p>
      <text:p text:style-name="ppBibleBookName">Col<text:span text:style-name="T323">ossians</text:span> 2<text:span text:style-name="T41"> </text:span><text:span text:style-name="T324">[</text:span><text:span text:style-name="T41">margin</text:span><text:span text:style-name="T324">]</text:span></text:p>
      <text:p text:style-name="ppBibleQuote"><text:span text:style-name="ppVerseNum"><text:span text:style-name="T323">15</text:span></text:span> And having <text:span text:style-name="T325">put off from himself</text:span> principalities and powers, <text:span text:style-name="T323">H</text:span>e made a sh<text:span text:style-name="T323">o</text:span>w of them openly, triumphing over them in <text:span text:style-name="T323">himself</text:span>.</text:p>
      <text:p text:style-name="P52">That is where we have to meet the things that annoy us. When we have conquered them in ourselves they will not trouble us in anybody else. The man who sees the weaknesses and mistakes of his fellow-laborers can find them and triumph over them in himse<text:span text:style-name="T267">l</text:span>f.</text:p>
      <text:p text:style-name="ppBibleBookName">2 Corinthians 2</text:p>
      <text:p text:style-name="ppBibleQuote"><text:span text:style-name="ppVerseNum"><text:span text:style-name="T325">14</text:span></text:span><text:span text:style-name="T325"> </text:span>Now thanks be unto God, which always causes us to triumph in Christ, and makes manifest the savor of His knowledge by us in every place.</text:p>
      <text:p text:style-name="P52">We sometimes think that those who were living in the days when Jesus of Nazareth was on earth, and who came into personal contact with Him in the flesh, had aids to faith and advantages that are not granted to us. But the truth is that His flesh was a barrier rather than an inducement to faith.</text:p>
      <text:p text:style-name="ppBibleBookName">Matthew 16</text:p>
      <text:p text:style-name="ppBibleQuote"><text:span text:style-name="ppVerseNum"><text:span text:style-name="T325">17</text:span></text:span><text:span text:style-name="T325"> </text:span>Flesh and blood has not revealed it unto you,</text:p>
      <text:p text:style-name="P52">–said He to Peter who had just acknowledged His divinity,</text:p>
      <text:p text:style-name="ppBibleBookName"><text:soft-page-break/>Matthew 16</text:p>
      <text:p text:style-name="ppBibleQuote"><text:span text:style-name="ppVerseNum"><text:span text:style-name="T325">17</text:span></text:span><text:span text:style-name="T325"> ...</text:span>but my Father which is in heaven.</text:p>
      <text:p text:style-name="P52">And again:</text:p>
      <text:p text:style-name="ppBibleBookName">John 6</text:p>
      <text:p text:style-name="ppBibleQuote"><text:span text:style-name="ppVerseNum"><text:span text:style-name="T325">44</text:span></text:span><text:span text:style-name="T325"> </text:span>No man can come to me, except the Father which has sent me draw him.</text:p>
      <text:p text:style-name="P52">It is a remarkable fact that those with whom He had been the most familiar were the slowest to believe on Him. The men of His city were offended when He declared His mission, and sought to put Him to death.</text:p>
      <text:p text:style-name="ppBibleBookName">John 7</text:p>
      <text:p text:style-name="ppBibleQuote"><text:span text:style-name="ppVerseNum"><text:span text:style-name="T325">5</text:span></text:span><text:span text:style-name="T325"> </text:span>Neither did His brethren believe on Him.</text:p>
      <text:p text:style-name="P52">Not “after the flesh,” but only “after the spirit” is He known. And the Spirit of the Father is drawing the souls of men to Him today, and revealing the Christ to them just as surely as He did to the men of His generation.</text:p>
      <text:p text:style-name="ppBibleBookName">Titus 2<text:span text:style-name="T41"> </text:span><text:span text:style-name="T326">[RV]</text:span></text:p>
      <text:p text:style-name="ppBibleQuote"><text:span text:style-name="ppVerseNum"><text:span text:style-name="T325">11</text:span></text:span><text:span text:style-name="T325"> </text:span>For the grace of God has appeared, bringing salvation to all m<text:span text:style-name="T325">e</text:span>n,</text:p>
      <text:p text:style-name="P376"><text:span text:style-name="ppVerseNum"><text:span text:style-name="T325">12</text:span></text:span> <text:span text:style-name="T325">I</text:span>nstructing us, to the intent that, denying ungodliness and worldly lusts, we should live soberly and righteously and godly in this present world:</text:p>
      <text:p text:style-name="P376"><text:span text:style-name="ppVerseNum"><text:span text:style-name="T325">13</text:span></text:span> <text:span text:style-name="T325">L</text:span>ooking for the blessed hope and appearing of the glory of our great God and Saviour Jesus Christ;</text:p>
      <text:p text:style-name="ppBibleQuote"><text:span text:style-name="ppVerseNum"><text:span text:style-name="T325">14</text:span></text:span> <text:span text:style-name="T325">W</text:span>ho gave himself for us, that He might redeem us from all iniquity, and purify unto himself a people for His own possession.</text:p>
      <text:p text:style-name="ppMain"/>
      <text:list text:continue-numbering="true" text:style-name="ppChapterNumbering">
        <text:list-item>
          <text:h text:style-name="P377" text:outline-level="2"><text:bookmark-start text:name="__RefHeading___Toc6202_1507175235"/>Undeveloped Teachers<text:bookmark-end text:name="__RefHeading___Toc6202_1507175235"/></text:h>
        </text:list-item>
      </text:list>
      <text:p text:style-name="P378">Present Truth, <text:span text:style-name="T267">July 23, 1903</text:span></text:p>
      <text:p text:style-name="ppMainFirstSingleLine">TO WHOM is the apostle speaking when he says,</text:p>
      <text:p text:style-name="ppBibleBookName">Hebrews 5</text:p>
      <text:p text:style-name="ppBibleQuote"><text:span text:style-name="ppVerseNum"><text:span text:style-name="T327">12</text:span></text:span><text:span text:style-name="T327"> </text:span>You ought to be teachers?</text:p>
      <text:p text:style-name="P379">To every one who is, or professes to be, a child of God. For every son is a priest, as we have learned; and...</text:p>
      <text:p text:style-name="P380">Malachi 2</text:p>
      <text:p text:style-name="P381"><text:span text:style-name="ppVerseNum"><text:span text:style-name="T28">7</text:span></text:span><text:span text:style-name="T28"> T</text:span>he priest’s lips should keep knowledge, and they should seek the law at his mouth.</text:p>
      <text:p text:style-name="P382">While the church is “the flock of God,”<text:note text:id="ftn117" text:note-class="footnote"><text:note-citation>117</text:note-citation><text:note-body><text:p text:style-name="P383"><text:span text:style-name="T17">1 Peter</text:span> 5:2.</text:p></text:note-body></text:note> and the elders in it,—those of most experience and most richly endowed by the Spirit—are, as under-shepherds, to feed the others, all are to be teachers to the unconverted. But the mere fact that one professes to be a Christian does not constitute him a teacher. Only as he obeys the injunction,</text:p>
      <text:p text:style-name="ppBibleBookName">1 Peter 3</text:p>
      <text:p text:style-name="ppBibleQuote"><text:span text:style-name="ppVerseNum"><text:span text:style-name="T327">15</text:span></text:span><text:span text:style-name="T327"> </text:span>Sanctify the Lord God in your heart,</text:p>
      <text:p text:style-name="P382">–can he teach others. He must let the word of Christ <text:span text:style-name="T17">dwell</text:span> in him richly in all wisdom.<text:note text:id="ftn118" text:note-class="footnote"><text:note-citation>118</text:note-citation><text:note-body><text:p text:style-name="P383"><text:span text:style-name="T17">Colossians</text:span> 3:16.</text:p></text:note-body></text:note> No one need be ignorant, for...</text:p>
      <text:p text:style-name="ppBibleBookName">Proverbs 2</text:p>
      <text:p text:style-name="ppBibleQuote"><text:span text:style-name="ppVerseNum"><text:span text:style-name="T327">6</text:span></text:span><text:span text:style-name="T327"> T</text:span>he Lord gives wisdom: out of His mouth comes knowledge and understanding.</text:p>
      <text:p text:style-name="P382">The entrance of His Word gives light and understanding; for it is light; and it quickens the dullest ear, since it wakes even the dead.</text:p>
      <text:p text:style-name="P382"/>
      <text:list text:continue-numbering="true" text:style-name="ppChapterNumbering">
        <text:list-item>
          <text:h text:style-name="P49" text:outline-level="2"><text:bookmark-start text:name="__RefHeading___Toc6204_1507175235"/>Only a Voice<text:bookmark-end text:name="__RefHeading___Toc6204_1507175235"/></text:h>
        </text:list-item>
      </text:list>
      <text:p text:style-name="P50">Present Truth, <text:span text:style-name="T267">July 23, 1903</text:span></text:p>
      <text:p text:style-name="P51">WHEN God uttered His law from Mount Sinai He introduced it with these words:</text:p>
      <text:p text:style-name="ppBibleBookName">Exodus 20</text:p>
      <text:p text:style-name="ppBibleQuote"><text:span text:style-name="ppVerseNum"><text:span text:style-name="T325">2</text:span></text:span><text:span text:style-name="T325"> </text:span>I am the Lord your God, which brought you out of the land of Egypt, out of the house of bondage.</text:p>
      <text:p text:style-name="ppBibleQuote"><text:span text:style-name="ppVerseNum"><text:span text:style-name="T325">3</text:span></text:span> You shall have no other gods before me.</text:p>
      <text:p text:style-name="P384">By comparing these words with the same words given in a different order in <text:span text:style-name="T17">Ps</text:span><text:span text:style-name="T328">alm</text:span> <text:span text:style-name="T325">81:</text:span>8-10, we see that they are a glorious promise of righteousness.</text:p>
      <text:p text:style-name="ppBibleBookName">Psalm 81</text:p>
      <text:p text:style-name="ppBibleQuote"><text:span text:style-name="ppVerseNum">8</text:span> Hear, O my people, and I will testify unto <text:span text:style-name="T325">you</text:span>: O Israel, if <text:span text:style-name="T325">y</text:span>ou wil<text:span text:style-name="T325">l</text:span> hearken unto me;</text:p>
      <text:p text:style-name="ppBibleQuote"><text:span text:style-name="ppVerseNum">9</text:span> There shall no strange god be in <text:span text:style-name="T325">you</text:span>; neither shal<text:span text:style-name="T325">l</text:span> <text:span text:style-name="T325">y</text:span>ou worship any strange god.</text:p>
      <text:p text:style-name="ppBibleQuote"><text:span text:style-name="ppVerseNum">10</text:span> I am the Lord <text:span text:style-name="T325">your</text:span> God, which brought <text:span text:style-name="T325">you</text:span> out of the land of Egypt: open <text:span text:style-name="T325">your</text:span> mouth wide, and I will fill it.</text:p>
      <text:p text:style-name="P384">Studying more closely, we see that the statement, “I am the Lord your God,” thundered forth from Sinai, was but the repetition of the everlasting covenant made with Abraham more than four hundred years before. Thus:</text:p>
      <text:p text:style-name="ppBibleBookName">Genesis 17</text:p>
      <text:p text:style-name="ppBibleQuote"><text:span text:style-name="ppVerseNum"><text:span text:style-name="T325">7</text:span></text:span><text:span text:style-name="T325"> </text:span>I will establish my covenant between me and you and your seed after you in their generations, for an everlasting covenant, to be a God unto you, and to your seed after you.</text:p>
      <text:p text:style-name="P52">Look at every statement of the new, the everlasting covenant, and you will find that its essential part is this,</text:p>
      <text:p text:style-name="ppQuote">“I will be a God to you.”</text:p>
      <text:p text:style-name="P52">So the giving of the law upon Mount Sinai in such awful majesty was not to frighten the people with its terrors, as Moses assured them, but was a proclamation of the Gospel of peace in <text:soft-page-break/>tones that should reach to the ends of the earth, so that all might hear and accept it.</text:p>
      <text:p text:style-name="P52">Some time afterward, Moses, speaking of this occasion, and exhorting the children of Israel against departing from the Lord, said:</text:p>
      <text:p text:style-name="ppBibleBookName">Deuteronomy 4</text:p>
      <text:p text:style-name="ppBibleQuote"><text:span text:style-name="ppVerseNum"><text:span text:style-name="T325">9</text:span></text:span><text:span text:style-name="T325"> </text:span>Take heed to yourself, and keep your soul diligently, lest you forget the things which your eyes have seen, and lest they depart from your heart all the days of your life; but teach them your sons, and your sons’ sons;</text:p>
      <text:p text:style-name="ppBibleQuote"><text:span text:style-name="ppVerseNum"><text:span text:style-name="T325">10</text:span></text:span> <text:span text:style-name="T325">S</text:span>pecially the day that you stood before the Lord your God in Horeb, when the Lord said unto me, Gather me the people together, and I will make them hear my words, that they may learn to fear me all the days that they shall live upon the earth, and that they shall teach their children.</text:p>
      <text:p text:style-name="ppBibleQuote"><text:span text:style-name="ppVerseNum"><text:span text:style-name="T325">11</text:span></text:span> And you came near and stood under the mountain; and the mountain burned with fire unto the midst of heaven, with darkness, clouds, and thick darkness.</text:p>
      <text:p text:style-name="ppBibleQuote"><text:span text:style-name="ppVerseNum"><text:span text:style-name="T325">12</text:span></text:span> And the Lord spoke unto you out of the midst of the fire; you heard the voice of the words, but saw no similitude; <text:span text:style-name="T17">only you heard a voice</text:span>.</text:p>
      <text:p text:style-name="ppBibleQuote"><text:span text:style-name="ppVerseNum"><text:span text:style-name="T325">13</text:span></text:span> And He declared unto you His covenant, which He commanded you to perform.</text:p>
      <text:p text:style-name="P52">Come down now fifteen hundred years to the days of John the Baptist, and listen to his words when the scribes and Pharisees sent messengers from Jerusalem, to ask him who he was. To all their queries he had but the one reply, that he was “only a voice.”<text:note text:id="ftn119" text:note-class="footnote"><text:note-citation>119</text:note-citation><text:note-body><text:p text:style-name="P385"><text:span text:style-name="T17">John</text:span> 1:23.</text:p></text:note-body></text:note> He was indeed, according to Christ’s own testimony,</text:p>
      <text:p text:style-name="ppBibleBookName">Matthew 11</text:p>
      <text:p text:style-name="ppBibleQuote"><text:span text:style-name="ppVerseNum"><text:span text:style-name="T329">14</text:span></text:span><text:span text:style-name="T329"> </text:span>Eli<text:span text:style-name="T28">jah</text:span>, which was for to come;</text:p>
      <text:p text:style-name="P52">–yet when asked if he was Eli<text:span text:style-name="T28">j</text:span>a<text:span text:style-name="T28">h</text:span>, he still replied that he was a voice. He was nobody; the only thing of importance was the voice. That was everything, because that voice in the wilderness <text:soft-page-break/>of Judea was the same voice that had sounded in the wilderness of Sinai so many centuries before.</text:p>
      <text:p text:style-name="P52">This is the example for those who would proclaim the Gospel message. The human is to be kept out of sight, that only the voice of God may be heard. In harmony with this, Paul wrote,</text:p>
      <text:p text:style-name="ppBibleBookName">2 Corinthians 4</text:p>
      <text:p text:style-name="ppBibleQuote"><text:span text:style-name="ppVerseNum"><text:span text:style-name="T329">5</text:span></text:span><text:span text:style-name="T329"> </text:span>We preach not ourselves, but Christ Jesus the Lord:</text:p>
      <text:p text:style-name="P52">–and John said,</text:p>
      <text:p text:style-name="ppBibleBookName">John 3</text:p>
      <text:p text:style-name="ppBibleQuote"><text:span text:style-name="ppVerseNum"><text:span text:style-name="T329">30</text:span></text:span><text:span text:style-name="T329"> </text:span>He must increase, but I must decrease.</text:p>
      <text:p text:style-name="P52">Not the man, but the message, must be made prominent. Human plans, human organizations, human agents, must all be hidden from view, that the Word of God alone may be heard and seen and felt, and may have all the glory. All who proclaim the message,</text:p>
      <text:p text:style-name="ppBibleBookName">Isaiah 40</text:p>
      <text:p text:style-name="ppBibleQuote"><text:span text:style-name="ppVerseNum"><text:span text:style-name="T329">9</text:span></text:span><text:span text:style-name="T329"> ...</text:span>Behold your God!</text:p>
      <text:p text:style-name="ppBibleQuote"><text:span text:style-name="ppVerseNum"><text:span text:style-name="T329">10</text:span></text:span> Behold, the Lord God will come with strong hand, and His arm shall rule for Him: behold, His reward is with Him, and His work before Him,</text:p>
      <text:p text:style-name="P52">–have a most comforting assurance of Divine support and protection in so doing; for God says:</text:p>
      <text:p text:style-name="P294">Isaiah 51</text:p>
      <text:p text:style-name="P295"><text:span text:style-name="ppVerseNum"><text:span text:style-name="T28">15</text:span></text:span><text:span text:style-name="T28"> </text:span>I am the Lord your God, that divided the sea, whose waves roared: the Lord of hosts is His name.</text:p>
      <text:p text:style-name="P295"><text:span text:style-name="ppVerseNum"><text:span text:style-name="T28">16</text:span></text:span> And I have put my words in your mouth, and have covered you with the shadow of my hand, that I may plant the heavens, and lay the foundations of the earth, and say unto Zion, You are my people.</text:p>
      <text:p text:style-name="ppMain"/>
      <text:h text:style-name="P40" text:outline-level="1"><text:bookmark-start text:name="__RefHeading___Toc100440_2271061126"/>Missionary Work<text:bookmark-end text:name="__RefHeading___Toc100440_2271061126"/></text:h>
      <text:p text:style-name="P232"/>
      <text:list text:continue-numbering="true" text:style-name="ppChapterNumbering">
        <text:list-item text:start-value="1">
          <text:h text:style-name="P64" text:outline-level="2" text:restart-numbering="true" text:start-value="-1"><text:bookmark-start text:name="__RefHeading___Toc5928_1507175235"/>Shifting Responsibility<text:bookmark-end text:name="__RefHeading___Toc5928_1507175235"/></text:h>
        </text:list-item>
      </text:list>
      <text:p text:style-name="ppSmall">Signs of the Times, November 26, 1885</text:p>
      <text:p text:style-name="ppMainFirst">THE following paragraph we recently came across in a religious exchange:</text:p>
      <text:p text:style-name="ppQuote1Start">In a recent address Professor Drummond said that he was once conversing with an infidel, when a well-known gentleman passed them on the road.</text:p>
      <text:p text:style-name="ppQuote2Mid">“That gentleman,” said the infidel, pointing to the passer-by, “is the founder of our infidel club.”</text:p>
      <text:p text:style-name="ppQuote2Mid">“What,” said Mr. Drummond, in startled tones, “why that is Mr. So-and-so, an influential man in such a church!”</text:p>
      <text:p text:style-name="ppQuote3End">“Yes,” said the infidel, “we know he professes Christianity; but his inconsistencies have driven many of us into infidelity, and led to the founding of our club.”</text:p>
      <text:p text:style-name="P386">From the above, which is undoubtedly true, there are two lessons to be learned. The first is that Christians, if they are not consistent in their life, are active agents of the devil. Says Christ:</text:p>
      <text:p text:style-name="ppBibleBookName">Matthew 12</text:p>
      <text:p text:style-name="ppBibleQuote"><text:span text:style-name="T330">30</text:span><text:span text:style-name="T331"> </text:span>He that is not with me is against me; and he that gather<text:span text:style-name="T331">s</text:span> not with me scatters abroad.</text:p>
      <text:p text:style-name="P386">Many professed Christians would be shocked to be told that they are doing missionary work for Satan, yet they can easily convince themselves that such is the case. Let them seriously ask,</text:p>
      <text:p text:style-name="ppQuote1Start">“Am I doing my duty?”</text:p>
      <text:p text:style-name="ppQuote2Mid">“Do I honor Christ and the profession that I make?”</text:p>
      <text:p text:style-name="ppQuote3End">“Is my influence positive on the Lord’s side?”</text:p>
      <text:p text:style-name="P386">Unless these questions can be answered affirmatively, they may know that they are driving men away from Christ. The name of God is blasphemed because of the lives of any of his professed followers.</text:p>
      <text:p text:style-name="ppBibleBookName"><text:soft-page-break/>Rom<text:span text:style-name="T331">ans</text:span> 2</text:p>
      <text:p text:style-name="ppBibleQuote"><text:span text:style-name="T23">21</text:span> <text:span text:style-name="T331">Y</text:span>ou therefore which teach another, <text:span text:style-name="T331">do you not </text:span>teach <text:span text:style-name="T331">your</text:span>self? <text:span text:style-name="T331">y</text:span>ou that preach a man should not steal, do <text:span text:style-name="T331">y</text:span>ou steal?</text:p>
      <text:p text:style-name="ppBibleQuote"><text:span text:style-name="T23">22</text:span> <text:span text:style-name="T331">Y</text:span>ou that say a man should not commit adultery, do <text:span text:style-name="T331">y</text:span>ou commit adultery? <text:span text:style-name="T331">y</text:span>ou that abhor idols, do <text:span text:style-name="T331">y</text:span>ou commit sacrilege?</text:p>
      <text:p text:style-name="ppBibleQuote"><text:span text:style-name="T23">23</text:span> <text:span text:style-name="T331">Y</text:span>ou that make <text:span text:style-name="T331">your</text:span> boast of the law, through breaking the law <text:span text:style-name="T331">do you </text:span>dishonor God?</text:p>
      <text:p text:style-name="ppBibleQuote"><text:span text:style-name="T23">24</text:span> For the name of God is blasphemed among the Gentiles through you, as it is written.</text:p>
      <text:p text:style-name="P386">How terrible to think that there is more blasphemy than there would be if many who profess to love God were not in existence.</text:p>
      <text:p text:style-name="P386">Some professors think to make amends by acknowledging their false position without correcting it. They will try to teach unbelievers, but will say,</text:p>
      <text:p text:style-name="ppQuote">“Don’t take me for an example; you must not judge of Christianity by me.”</text:p>
      <text:p text:style-name="P386">But that is just what the world must do. Christians are here in order that this world may be able to judge of Christianity. Said Christ to his disciples:</text:p>
      <text:p text:style-name="ppBibleBookName">Matthew 5</text:p>
      <text:p text:style-name="ppBibleQuote"><text:span text:style-name="T330">14</text:span><text:span text:style-name="T331"> </text:span>You are the light of the world;</text:p>
      <text:p text:style-name="P386"><text:span text:style-name="T331">–</text:span><text:span text:style-name="T332">a</text:span>nd <text:span text:style-name="T331">H</text:span>e prayed that they might…</text:p>
      <text:p text:style-name="ppBibleBookName">John 17</text:p>
      <text:p text:style-name="ppBibleQuote"><text:span text:style-name="T333">23</text:span><text:span text:style-name="T334"> </text:span>...be made perfect in one,</text:p>
      <text:p text:style-name="P386">–so that the world might know that <text:span text:style-name="T331">H</text:span>e was from God. One of the first things the professor of Christianity should think about is that worldlings will watch him closely, and that they will know whether he is really a Christian or not. They can tell the genuine article every time.</text:p>
      <text:p text:style-name="P387">And this brings us to the second lesson that may be learned from the paragraph quoted. It is this: The fact that professed Christians do not fulfill their obligations, is not the slightest ex<text:soft-page-break/>cuse for anybody’s unbelief. Whenever worldlings criticize the inconsistencies of professed Christians, they at once condemn themselves; for by their criticisms they show that they know what ought to be done. And their punishment for evil-doing will be none the less because it was a professed Christian who led them astray. As for the professor, the Judgment alone will reveal the responsibility that attaches to him for his scattering influence. Taking it all together, neither Christians nor infidels have anything from which to derive comfort for a course of wrong-doing.</text:p>
      <text:p text:style-name="ppMain"/>
      <text:list xml:id="list180518056780553" text:continue-numbering="true" text:style-name="ppChapterNumbering">
        <text:list-item>
          <text:h text:style-name="P64" text:outline-level="2"><text:bookmark-start text:name="__RefHeading___Toc5938_1507175235"/>What <text:span text:style-name="T35">A</text:span>bout the Heathen?<text:bookmark-end text:name="__RefHeading___Toc5938_1507175235"/></text:h>
        </text:list-item>
      </text:list>
      <text:p text:style-name="ppSmall">Signs of the Times, November 4, 1886</text:p>
      <text:p text:style-name="P388">A GOOD many people nowadays are troubled about the heathen. That in itself is all right, if it leads to right action. Paul was troubled about the heathen, so much so that he exclaimed,</text:p>
      <text:p text:style-name="ppBibleBookName">1 Corinthians 9</text:p>
      <text:p text:style-name="ppBibleQuote"><text:span text:style-name="T335">16</text:span><text:span text:style-name="T336"> </text:span>Woe is me if I preach not the gospel.</text:p>
      <text:p text:style-name="P389">But in the most of this modern worry over the heathen, we have seen no tendency toward a disposition to relieve their needs. In fact, neither the heathen nor the people themselves are benefited by it, and could not be expected to be. The question is,</text:p>
      <text:p text:style-name="ppQuote">“What is going to become of the heathen who have never heard the gospel?”</text:p>
      <text:p text:style-name="P389">This is answered in two ways. One answer is that they will all be damned; and in this answer people see the destruction of nearly all the heathen without any chance for salvation, because they imagine that but very few have ever heard the gospel. Another answer, and that which is now the more popular one, is that those who “have not had a chance” in this life will be granted a chance in the future life.</text:p>
      <text:p text:style-name="P389">The tendency of both these views is deadening to all spiritual growth. Try to persuade a man to accept Christ and obey the truth, and he will ask,</text:p>
      <text:p text:style-name="ppQuote">“What is going to become of all those who never heard this gospel? Are they all lost?”</text:p>
      <text:p text:style-name="P389">And so much more interested is the man in the dead heathen than he is in his own living soul, that he will pay no attention to present duty till that question is settled. Moreover he usually has already settled it in his own mind according to the first answer given above, and then says,</text:p>
      <text:p text:style-name="ppQuote"><text:soft-page-break/>“Well, if God will condemn men without giving them a chance, <text:span text:style-name="T336">H</text:span>e doesn’t deal justly, and I will have nothing to do with <text:span text:style-name="T336">H</text:span>im.”</text:p>
      <text:p text:style-name="P389">As for the other view, once let a sinner become indoctrinated into the error that some men will have a future probation, and he will quickly draw the legitimate conclusion that all men may have a second probation; and since in matters spiritual there is a universal tendency to await “a more convenient season<text:span text:style-name="T336">,”</text:span><text:span text:style-name="T336"><text:note text:id="ftn120" text:note-class="footnote"><text:note-citation>120</text:note-citation><text:note-body><text:p text:style-name="Footnote"><text:span text:style-name="T17">Acts</text:span> 24:25.</text:p></text:note-body></text:note></text:span> such a one will make no effort to turn from the error of his ways.</text:p>
      <text:p text:style-name="ppMain">Now while the most sensible way for each one to do would be to attend to the call of mercy which he knows is extended to him, paying no attention to matters which cannot possibly concern him, it may be well to note how the heathen stand related to God. The matter is not a complicated one, as we find it in the Bible.</text:p>
      <text:h text:style-name="ppSubTitle" text:outline-level="3"><text:bookmark-start text:name="__RefHeading___Toc100442_2271061126"/>1. The Heavens Declare<text:bookmark-end text:name="__RefHeading___Toc100442_2271061126"/></text:h>
      <text:p text:style-name="ppMainAfterSub">Paul says that the heathen are “without excuse,” because ever since the foundation of the world, the invisible things of God, that is,</text:p>
      <text:p text:style-name="ppBibleBookName">Romans 1</text:p>
      <text:p text:style-name="ppBibleQuote"><text:span text:style-name="T337">20</text:span><text:span text:style-name="T338"> ...H</text:span>is eternal power and Godhead, <text:span text:style-name="T338">[</text:span>are<text:span text:style-name="T338">] </text:span>clearly seen, being understood by the things that are made.</text:p>
      <text:p text:style-name="P390">Thus we find that if there are any heathen who do not know,</text:p>
      <text:list xml:id="list180517637546877" text:continue-list="list180517666448088" text:style-name="ppNumInBrackets">
        <text:list-item text:start-value="1">
          <text:p text:style-name="P391">that there is a God;</text:p>
        </text:list-item>
        <text:list-item>
          <text:p text:style-name="P392">that <text:span text:style-name="T338">H</text:span>e is all-powerful, the Creator of all things, and therefore before all things; and</text:p>
        </text:list-item>
        <text:list-item>
          <text:p text:style-name="P393">that to this Supreme Being his allegiance is rightfully due,</text:p>
        </text:list-item>
      </text:list>
      <text:p text:style-name="P390">–it is his own fault.</text:p>
      <text:p text:style-name="ppBibleBookName">Psalm 19</text:p>
      <text:p text:style-name="ppBibleQuote"><text:span text:style-name="T337">1</text:span><text:span text:style-name="T338"> </text:span>The heavens declare the glory of God; and the firmament show<text:span text:style-name="T338">s</text:span> <text:span text:style-name="T338">H</text:span>is handiwork.</text:p>
      <text:p text:style-name="P390"><text:soft-page-break/>And so plainly is God revealed in nature that he who says, even in thought, that there is no God, is justly called a fool.</text:p>
      <text:p text:style-name="ppBibleBookName">Ps<text:span text:style-name="T338">alm</text:span> 14</text:p>
      <text:p text:style-name="ppBibleQuote"><text:span text:style-name="T23">1</text:span> The fool ha<text:span text:style-name="T338">s</text:span> said in his heart, There is no God.</text:p>
      <text:h text:style-name="ppSubTitle" text:outline-level="3"><text:bookmark-start text:name="__RefHeading___Toc100444_2271061126"/>2. The Conscience Speaks<text:bookmark-end text:name="__RefHeading___Toc100444_2271061126"/></text:h>
      <text:p text:style-name="ppMainAfterSub">There are none who have not some consciousness of right and wrong. Paul says,</text:p>
      <text:p text:style-name="ppBibleBookName">Romans 2</text:p>
      <text:p text:style-name="ppBibleQuote"><text:span text:style-name="T337">14</text:span><text:span text:style-name="T338"> </text:span>For when the Gentiles, which have not the <text:span text:style-name="T339">[</text:span>written<text:span text:style-name="T339">]</text:span> law, do by nature the things contained in the law, these, having not the law, are a law unto themselves;</text:p>
      <text:p text:style-name="ppBibleQuote"><text:span text:style-name="T337">15</text:span> <text:span text:style-name="T338">W</text:span>hich show the work of the law written in their hearts, their conscience also bearing witness, and their thoughts the meanwhile accusing or else excusing one another.</text:p>
      <text:p text:style-name="P394">It is not possible, by the light of nature alone, to know the fullness of the truth as it is in Jesus, but there is not a man upon earth who does not have enough knowledge of what is right to justly condemn him if he does not profit by that knowledge. It is true that men may…</text:p>
      <text:p text:style-name="ppBibleBookName">Romans 1<text:span text:style-name="T41"> </text:span><text:span text:style-name="T340">[margin]</text:span></text:p>
      <text:p text:style-name="ppBibleQuote"><text:span text:style-name="ppVerseNum"><text:span text:style-name="T339">28</text:span></text:span> ...not like to retain God in their knowledge,</text:p>
      <text:p text:style-name="P394">–and may ignore the good and practice the bad so persistently as to completely deaden all sensibility, and be given over…</text:p>
      <text:p text:style-name="ppBibleQuoteNoHead"><text:span text:style-name="ppVerseNum"><text:span text:style-name="T339">28</text:span></text:span> ...to a mind void of judgment;</text:p>
      <text:p text:style-name="P394">–but the fact that this is done only proves the truth of the statement that all men have naturally a certain amount of knowledge of right and wrong.</text:p>
      <text:h text:style-name="ppSubTitle" text:outline-level="3"><text:bookmark-start text:name="__RefHeading___Toc100446_2271061126"/>3. The Law of Growth<text:bookmark-end text:name="__RefHeading___Toc100446_2271061126"/></text:h>
      <text:p text:style-name="ppMainAfterSub">If a man persists in stifling his conscience, and is determined that he will not do even the little good that he knows, he must inevitably go into deeper darkness and degradation. It would be impossible for God to give him greater light, since he resolutely <text:soft-page-break/>shuts his eyes to that which he has. And it is just as true that if a man has a fixed purpose to practice all the good that he knows, he will not only be aided in his effort, but will be given greater light.</text:p>
      <text:p text:style-name="ppBibleBookName">John 7</text:p>
      <text:p text:style-name="ppBibleQuote"><text:span text:style-name="T337">17</text:span><text:span text:style-name="T338"> </text:span>If any man will do His will, he shall know of the doctrine.</text:p>
      <text:p text:style-name="ppBibleBookName">Psalm 97</text:p>
      <text:p text:style-name="ppBibleQuote"><text:span text:style-name="T337">11</text:span><text:span text:style-name="T338"> </text:span>Light is sown for the righteous.</text:p>
      <text:p text:style-name="P390">And,</text:p>
      <text:p text:style-name="ppBibleBookName">Psalm 112</text:p>
      <text:p text:style-name="ppBibleQuote"><text:span text:style-name="T337">4</text:span><text:span text:style-name="T338"> U</text:span>nto the upright there arise<text:span text:style-name="T338">s</text:span> light in the darkness.</text:p>
      <text:p text:style-name="P390">Numerous examples of this are given in the Bible. Abraham was brought up among idolaters:</text:p>
      <text:p text:style-name="ppBibleBookName">Joshua 24</text:p>
      <text:p text:style-name="ppBibleQuote"><text:span text:style-name="T23">2</text:span> Your fathers dwelt on the other side of the flood in old time, even Terah, the father of Abraham, and the father of Nachor: and they served other gods.</text:p>
      <text:p text:style-name="P390">But he loved to retain God in his knowledge, and so resolutely did that which he knew to be right. And because of this integrity of purpose, God called him out from his heathen associates, and revealed <text:span text:style-name="T341">H</text:span>is truth to him in an especial manner. </text:p>
      <text:p text:style-name="P390">The centurion Cornelius is another example. He had risen above his heathen education, and feared the true God, living up to all the light that he had. To him Peter was sent by divine command, to give him the full light of the gospel.</text:p>
      <text:p text:style-name="P390">So it will ever be. No matter how remote from civilization a heathen may be, if he sincerely desires to do right, God will enlighten him. A minister may not be sent to him, as Peter was to Cornelius, but God’s word will be in some manner conveyed to him, and the entrance of that always gives light. That, without man’s interpretation, is able to make any man…</text:p>
      <text:p text:style-name="ppBibleBookName"><text:soft-page-break/>2 Timothy 3</text:p>
      <text:p text:style-name="ppBibleQuote"><text:span text:style-name="T337">15</text:span><text:span text:style-name="T338"> ...</text:span>wise unto salvation.</text:p>
      <text:h text:style-name="ppSubTitle" text:outline-level="3"><text:bookmark-start text:name="__RefHeading___Toc100448_2271061126"/>4. <text:span text:style-name="T342">Preaching of the Gospel</text:span><text:bookmark-end text:name="__RefHeading___Toc100448_2271061126"/></text:h>
      <text:p text:style-name="ppMainAfterSub">Moreover, in Paul’s day all the heathen had heard the word of life. He says,</text:p>
      <text:p text:style-name="ppBibleBookName">Romans 10</text:p>
      <text:p text:style-name="ppBibleQuote"><text:span text:style-name="T343">17</text:span><text:span text:style-name="T342"> </text:span>So then faith come<text:span text:style-name="T342">s</text:span> by hearing, and hearing by the word of God.</text:p>
      <text:p text:style-name="ppBibleQuote"><text:span text:style-name="T343">18</text:span> But I say, Have they not heard? Yes verily, their sound went into all the earth, and their words unto the ends of the world.</text:p>
      <text:p text:style-name="P395">These words were spoken, by David, of the heavenly bodies, but Paul applies them to the gospel. And that this is so is proved by his words to the Colossians:</text:p>
      <text:p text:style-name="ppBibleBookName">Colossians 1</text:p>
      <text:p text:style-name="P396"><text:span text:style-name="T344">21</text:span><text:span text:style-name="T345"> </text:span>And you...has <text:span text:style-name="T345">H</text:span>e reconciled</text:p>
      <text:p text:style-name="P396"><text:span text:style-name="T344">22</text:span> <text:span text:style-name="T345">I</text:span>n the body of <text:span text:style-name="T345">H</text:span>is flesh through death, to present you holy and unblameable and unreproveable in <text:span text:style-name="T345">H</text:span>is sight;</text:p>
      <text:p text:style-name="ppBibleQuote"><text:span text:style-name="T344">23</text:span> <text:span text:style-name="T345">I</text:span>f you continue in the faith grounded and settled, and be not moved away from the hope of the gospel, <text:span text:style-name="T345">w</text:span>hich you have heard, and which was preached to every creature which is under heaven.</text:p>
      <text:p text:style-name="ppBibleBookName">Hebrews 9</text:p>
      <text:p text:style-name="ppBibleQuote"><text:span text:style-name="T344">27</text:span><text:span text:style-name="T345"> </text:span>And as it is appointed unto men once to die, but after this the judgment;</text:p>
      <text:p text:style-name="ppBibleQuote"><text:span text:style-name="T344">28</text:span> <text:span text:style-name="T345">S</text:span>o Christ was <text:span text:style-name="T17">once</text:span> offered to bear the sins of many.</text:p>
      <text:p text:style-name="ppBibleBookName">Acts <text:span text:style-name="T345">4</text:span></text:p>
      <text:p text:style-name="ppBibleQuote"><text:span text:style-name="T344">12</text:span><text:span text:style-name="T345"> </text:span>There is none other name under heaven given among men, whereby we must be saved <text:span text:style-name="T345">[</text:span>except the name of Jesus<text:span text:style-name="T345">]</text:span>.</text:p>
      <text:p text:style-name="P395">Christ was <text:span text:style-name="T17">once</text:span> offered for the sins of men on probation in this life. At the close of this probation, <text:span text:style-name="T345">H</text:span>e will come the second time “without si<text:span text:style-name="T339">n</text:span><text:span text:style-name="T345">,”</text:span><text:span text:style-name="T345"><text:note text:id="ftn121" text:note-class="footnote"><text:note-citation>121</text:note-citation><text:note-body><text:p text:style-name="Footnote"><text:span text:style-name="T17">Hebrews</text:span> 9:28.</text:p></text:note-body></text:note></text:span> for the salvation of those who look for <text:span text:style-name="T345">H</text:span>im. When <text:span text:style-name="T345">H</text:span>e comes, <text:span text:style-name="T345">H</text:span>e no longer bears the sins of any. Now a pro<text:soft-page-break/>bation for sinners without any means outside of themselves whereby to be saved from sin, would be no probation at all. But Christ bears no sins except for men on probation in this life, before <text:span text:style-name="T345">H</text:span>is coming; and outside of Christ there is no salvation; therefore there can be no probation after this life. Just before Christ comes it will be said:</text:p>
      <text:p text:style-name="ppBibleBookName">Revelation 22</text:p>
      <text:p text:style-name="ppBibleQuote"><text:span text:style-name="T344">11</text:span><text:span text:style-name="T345"> </text:span>He that is unjust, let him be unjust still; and he which is filthy, let him be filthy still: and he that is righteous, let him be righteous still: and he that is holy, let him be holy still.</text:p>
      <text:p text:style-name="P397">After that there will be no more “chance” for anybody.</text:p>
      <text:p text:style-name="P397">But this fact, together with the fact that the Judge of all the earth will do right,<text:note text:id="ftn122" text:note-class="footnote"><text:note-citation>122</text:note-citation><text:note-body><text:p text:style-name="Footnote"><text:span text:style-name="T17">Genesis</text:span> 18:25.</text:p></text:note-body></text:note> is further evidence that every man on earth will in this life have ample opportunity to…</text:p>
      <text:p text:style-name="ppBibleBookName">1 Timothy 6</text:p>
      <text:p text:style-name="ppBibleQuote"><text:span text:style-name="T344">12</text:span><text:span text:style-name="T345"> ...</text:span>lay hold on eternal life.</text:p>
      <text:p text:style-name="P398">Indeed, why should it be otherwise?</text:p>
      <text:p text:style-name="ppBibleBookName">2 Corinthians 5</text:p>
      <text:p text:style-name="ppBibleQuote"><text:span text:style-name="T346">5</text:span> <text:span text:style-name="T347">[</text:span>God<text:span text:style-name="T347">] </text:span>has wrought us for this self-same thing;</text:p>
      <text:p text:style-name="P398">–<text:span text:style-name="T339">t</text:span>hat is, <text:span text:style-name="T347">H</text:span>e has placed us on this earth in order that we may fit ourselves by <text:span text:style-name="T347">H</text:span>is grace for an immortal life; and to say that, when God has placed man on this earth for one definite purpose, <text:span text:style-name="T347">H</text:span>e will deprive any of an opportunity to learn what that purpose is, is to charge God with folly. The truth of the matter is that the very fact that man exists on this earth is an evidence that he is having a “chance” for a better existence.</text:p>
      <text:p text:style-name="P398">None of these things release us from obligation to do all in our power to spread the gospel, for God usually works through human agencies. He has in mercy to us allowed us to become…</text:p>
      <text:p text:style-name="ppBibleBookName">2 Corinthians 6</text:p>
      <text:p text:style-name="ppBibleQuote"><text:span text:style-name="T346">1</text:span><text:span text:style-name="T347"> ...</text:span>workers together with <text:span text:style-name="T347">H</text:span>im,</text:p>
      <text:p text:style-name="P398"><text:soft-page-break/>–that thus we may finally enter into the joy of the Lord. But let no one charge God with folly and injustice, by saying that the heathen or any other people do not have a chance, nor foolishly neglect the word of truth, in the vain expectation of a “more convenient season.”<text:note text:id="ftn123" text:note-class="footnote"><text:note-citation>123</text:note-citation><text:note-body><text:p text:style-name="P399"><text:span text:style-name="T17">Acts</text:span> 24:25.</text:p></text:note-body></text:note></text:p>
      <text:p text:style-name="ppBibleBookName">2 Corinthians 6</text:p>
      <text:p text:style-name="ppBibleQuote"><text:span text:style-name="T346">2</text:span><text:span text:style-name="T347"> </text:span>Behold, now is the accepted time; behold, now is the day of salvation.</text:p>
      <text:p text:style-name="ppMain"/>
      <text:list text:continue-list="list180518056780553" text:style-name="ppChapterNumbering">
        <text:list-item>
          <text:h text:style-name="P64" text:outline-level="2"><text:bookmark-start text:name="__RefHeading___Toc5940_1507175235"/><text:span text:style-name="T46">W</text:span>ho <text:span text:style-name="T348">I</text:span>s My Neighbor?<text:bookmark-end text:name="__RefHeading___Toc5940_1507175235"/></text:h>
        </text:list-item>
      </text:list>
      <text:p text:style-name="ppSmall">Signs of the Times, November 25, 1886</text:p>
      <text:p text:style-name="ppMainFirstSingleLine">THE following question has been asked:</text:p>
      <text:p text:style-name="ppQuestion">According to the parable of the good Samaritan (<text:span text:style-name="T17">Luke</text:span> 10:30-37), who is our neighbor? Do verses 36 and 37 teach that they only are our neighbors who show themselves to be neighborly, and that it is only such that we are to love as our <text:span text:style-name="T17">neighbor</text:span><text:span text:style-name="T349">,</text:span> while we are to love others as <text:span text:style-name="T17">enemies?</text:span></text:p>
      <text:p text:style-name="ppMain">W<text:span text:style-name="T118">e</text:span> <text:span text:style-name="T118">are</text:span> not able to find in the Bible any distinction between the treatment of “neighbors” and “enemies.” If there were such a distinction, the parable referred to would certainly read differently from what it does. Between the Jews and the Samaritans there was bitterness amounting to almost deadly hatred.</text:p>
      <text:p text:style-name="P400">John 4</text:p>
      <text:p text:style-name="P401"><text:span text:style-name="T23">9</text:span> Then sai<text:span text:style-name="T350">d</text:span> the woman of Samaria unto <text:span text:style-name="T350">H</text:span>im, How is it that <text:span text:style-name="T350">y</text:span>ou, being a Jew, ask<text:span text:style-name="T350">s</text:span> drink of me, which am a woman of Samaria? for the Jews have no dealings with the Samaritans.</text:p>
      <text:p text:style-name="P400">Luke 9</text:p>
      <text:p text:style-name="P401"><text:span text:style-name="T23">51</text:span> And it came to pass, when the time was come that <text:span text:style-name="T350">H</text:span>e should be received up, <text:span text:style-name="T350">H</text:span>e ste<text:span text:style-name="T350">a</text:span>dfastly set <text:span text:style-name="T350">H</text:span>is face to go to Jerusalem,</text:p>
      <text:p text:style-name="P401"><text:span text:style-name="T23">52</text:span> And sent messengers before <text:span text:style-name="T350">H</text:span>is face: and they went, and entered into a village of the Samaritans, to make ready for <text:span text:style-name="T350">H</text:span>im.</text:p>
      <text:p text:style-name="P401"><text:span text:style-name="T23">53</text:span> And they did not receive <text:span text:style-name="T350">H</text:span>im, because <text:span text:style-name="T350">H</text:span>is face was as though <text:span text:style-name="T350">H</text:span>e would go to Jerusalem.</text:p>
      <text:p text:style-name="P401"><text:span text:style-name="T23">54</text:span> And when <text:span text:style-name="T350">H</text:span>is disciples James and John saw this, they said, Lord, wil<text:span text:style-name="T350">l</text:span> <text:span text:style-name="T350">y</text:span>ou that we command fire to come down from heaven, and consume them, even as Eli<text:span text:style-name="T350">j</text:span>a<text:span text:style-name="T350">h</text:span> did?</text:p>
      <text:p text:style-name="P402">For this enmity it seems that the Jews were chiefly responsible, as they considered themselves far superior to the Samaritans, whom they regarded with contempt, treating them as dogs. The worst thing the unbelieving Jews could say in reproach of Christ was,</text:p>
      <text:p text:style-name="P400"><text:soft-page-break/>John 8</text:p>
      <text:p text:style-name="P401"><text:span text:style-name="T351">4</text:span><text:span text:style-name="T350"> Do we not say</text:span> well that <text:span text:style-name="T350">y</text:span>ou ar<text:span text:style-name="T350">e</text:span> a Samaritan and ha<text:span text:style-name="T350">ve</text:span> a devil?</text:p>
      <text:p text:style-name="P402">To call him a Samaritan was to brand him with infamy.</text:p>
      <text:p text:style-name="P402">In the parable we have a man, presumably a Jew, since he was going down to Jericho from Jerusalem, who was maltreated by robbers, and left for dead. Some of his own countrymen, a priest and a Levite, passed by, and left him to his fate. But a Samaritan, one of the despised and hated race, came by, and did to the wounded man as is described. He could not have done more for him if he had been his brother. Now the question is, Who was my neighbor to him that fell among thieves? The answer is,</text:p>
      <text:p text:style-name="P400">Luke 10</text:p>
      <text:p text:style-name="P401"><text:span text:style-name="T352">37</text:span><text:span text:style-name="T353"> </text:span>He that showed mercy upon him.</text:p>
      <text:p text:style-name="P402"><text:span text:style-name="T350">A</text:span>nd this answer is accepted. The good Samaritan was neighbor to the disabled Jew, whom he treated as his own neighbor. And yet, the Jew was the enemy of the Samaritan. The only inference is, that when the law says,</text:p>
      <text:p text:style-name="P400">Leviticus 19</text:p>
      <text:p text:style-name="P401"><text:span text:style-name="T352">18</text:span><text:span text:style-name="T353"> Y</text:span>ou shal<text:span text:style-name="T353">l</text:span> love your neighbor as <text:span text:style-name="T353">your</text:span>self,</text:p>
      <text:p text:style-name="P403">–we are to hold ourselves ready to serve anybody who needs our assistance, and are not stop to inquire whether the needy person is a “neighbor” or “enemy” and have two standards of action. In other words, our <text:span text:style-name="T17">enemies</text:span> are to be treated as our <text:span text:style-name="T17">neighbors;</text:span> or, better still, we are to act as though we had no enemies. In our dealings with our fellow-men we are not to consider if any man is our enemy, but are to treat all with kindly consideration.</text:p>
      <text:p text:style-name="P403">This is in harmony with our Saviour’s words in the <text:span text:style-name="T353">S</text:span>ermon on the <text:span text:style-name="T353">M</text:span>ount:</text:p>
      <text:p text:style-name="P400">Matthew 5</text:p>
      <text:p text:style-name="P401"><text:span text:style-name="T351">43</text:span><text:span text:style-name="T350"> </text:span>You have heard that it has been said, <text:span text:style-name="T350">Y</text:span>ou shal<text:span text:style-name="T350">l</text:span> love your neighbor, and hate <text:span text:style-name="T350">your</text:span> enemy.</text:p>
      <text:p text:style-name="P401"><text:soft-page-break/><text:span text:style-name="T351">44</text:span> But I say unto you, Love your enemies, bless them that curse you, do good to them that hate you, and pray for them which despitefully use you, and persecute you;</text:p>
      <text:p text:style-name="P401"><text:span text:style-name="T351">45</text:span> <text:span text:style-name="T350">T</text:span>hat you may be the children of your Father which is in heaven: for <text:span text:style-name="T350">H</text:span>e makes his sun to rise on the evil and on the good, and send<text:span text:style-name="T350">s</text:span> rain on the just and on the unjust.</text:p>
      <text:p text:style-name="P402">God dispenses the favors of <text:span text:style-name="T349">H</text:span>is Providence impartially on the good and the bad. Blasphemers, as well as those who praise, are the objects of God’s kind of care. If we would be his children, we must do likewise. It is not in accordance with human nature so to do. This can be done only when we are fully imbued with the Spirit of <text:span text:style-name="T350">H</text:span>im who on the cross prayed for <text:span text:style-name="T350">H</text:span>is relentless persecutors,</text:p>
      <text:p text:style-name="P400">Luke 23</text:p>
      <text:p text:style-name="P401"><text:span text:style-name="T351">34</text:span><text:span text:style-name="T350"> </text:span>Father, forgive them, for they know not what they do.</text:p>
      <text:p text:style-name="P402"/>
      <text:list text:continue-numbering="true" text:style-name="ppChapterNumbering">
        <text:list-item>
          <text:h text:style-name="P64" text:outline-level="2"><text:bookmark-start text:name="__RefHeading___Toc5946_1507175235"/>The Work of the Church<text:bookmark-end text:name="__RefHeading___Toc5946_1507175235"/></text:h>
        </text:list-item>
      </text:list>
      <text:p text:style-name="ppSmall">Signs of the Times, September 7, 1888</text:p>
      <text:p text:style-name="P404">LAST WEEK we answered a question in regard to the Sabbath;<text:note text:id="ftn124" text:note-class="footnote"><text:note-citation>124</text:note-citation><text:note-body><text:p text:style-name="P405"><text:span text:style-name="T354">See the </text:span><text:span text:style-name="T355">a</text:span><text:span text:style-name="T354">rticle, </text:span>“Something About Sabbath-Keeping,” <text:span text:style-name="T356">in </text:span><text:span text:style-name="T357">Fragments, v</text:span><text:span text:style-name="T356">olume 9B, </text:span><text:a xlink:type="simple" xlink:href="https://www.practicaprophetica.com/books/ejw/fragments-vol-9b-sabbath-compendium/" text:style-name="Internet_20_link" text:visited-style-name="Visited_20_Internet_20_Link"><text:span text:style-name="T358">Sabbath Compendium</text:span></text:a><text:span text:style-name="T356">.</text:span></text:p></text:note-body></text:note> but there was an expression in the question, to which we wished to call attention, but as it had no special connection with the Sabbath question, we left it for separate notice. We therefore reprint the question:</text:p>
      <text:p text:style-name="P406">If that particular day [the seventh day of the week] is essential, is it possible that God would have permitted the Christian church, whom <text:span text:style-name="T359">H</text:span>e designed for such a glorious work, through all these eighteen hundred years to make such a great mistake?</text:p>
      <text:p text:style-name="P407">The point which we wish especially to note at this time is the statement that God designed the Christian church “for such a glorious work.” We do not question this in the least; but we fear that our correspondent has the too common misapprehension of what that glorious work is. We suspect that he holds the popular view that the work of the church is to gather to itself all the people of the earth, so that when Christ comes <text:span text:style-name="T360">H</text:span>e will find the inhabitants of the world all at peace with <text:span text:style-name="T360">H</text:span>im and each other, and waiting to receive <text:span text:style-name="T360">H</text:span>im. If he does not hold this view, it will do no harm to give it a brief notice for the benefit of others.</text:p>
      <text:p text:style-name="P407">That all the people of the world will not accept the gospel, is one of the plainest things. The Bible states it, and observation confirms the statement. When Christ shall be revealed from Heaven, it will be…</text:p>
      <text:p text:style-name="P408">2 Thessalonians 1</text:p>
      <text:p text:style-name="P409"><text:span text:style-name="ppVerseNum"><text:span text:style-name="T361">8</text:span></text:span><text:span text:style-name="T361"> I</text:span>n flaming fire taking vengeance on them that know not God, and that obey not the gospel of our Lord Jesus Christ.</text:p>
      <text:p text:style-name="P410">This could not be the case if all men were obeying the gospel.</text:p>
      <text:p text:style-name="P410"><text:soft-page-break/>Again, our Saviour said:</text:p>
      <text:p text:style-name="P408">Luke 17</text:p>
      <text:p text:style-name="P409"><text:span text:style-name="ppVerseNum"><text:span text:style-name="T361">26</text:span></text:span><text:span text:style-name="T361"> </text:span>And as it was in the days of No<text:span text:style-name="T362">ah</text:span>, so shall it be also in the days of the Son of man.</text:p>
      <text:p text:style-name="P409"><text:span text:style-name="ppVerseNum"><text:span text:style-name="T361">27</text:span></text:span> They did eat, they drank, they married wives, they were given in marriage, until the day that No<text:span text:style-name="T362">ah</text:span> entered into the ark, and the flood came, and destroyed them all.</text:p>
      <text:p text:style-name="P409"><text:span text:style-name="ppVerseNum"><text:span text:style-name="T361">28</text:span></text:span> Likewise also as it was in the days of Lot; they did eat, they drank, they bought, they sold, they planted, they built;</text:p>
      <text:p text:style-name="P409"><text:span text:style-name="ppVerseNum"><text:span text:style-name="T361">29</text:span></text:span> <text:span text:style-name="T361">B</text:span>ut the same day that Lot went out of Sodom it rained fire and brimstone from heaven, and destroyed them all.</text:p>
      <text:p text:style-name="P409"><text:span text:style-name="ppVerseNum"><text:span text:style-name="T361">30</text:span></text:span> Even thus shall it be in the day when the Son of man is revealed.</text:p>
      <text:p text:style-name="P407">This certainly is very different from a temporal millennium to precede the coming of the Lord, in which all shall know the Lord.</text:p>
      <text:p text:style-name="P407">The days that will immediately precede the coming of the Lord will be perilous days for the righteous, because of the wickedness that will abound. Says the apostle:</text:p>
      <text:p text:style-name="P408">2 Timothy 3</text:p>
      <text:p text:style-name="P409"><text:span text:style-name="ppVerseNum"><text:span text:style-name="T355">1</text:span></text:span><text:span text:style-name="T355"> </text:span>This know also, that in the last days perilous times shall come.</text:p>
      <text:p text:style-name="P409"><text:span text:style-name="ppVerseNum"><text:span text:style-name="T355">2</text:span></text:span> For men shall be lovers of their own selves, covetous, boasters, proud, blasphemers, disobedient to parents, unthankful, unholy,</text:p>
      <text:p text:style-name="P409"><text:span text:style-name="ppVerseNum"><text:span text:style-name="T355">3</text:span></text:span> <text:span text:style-name="T355">W</text:span>ithout natural affection, trucebreakers, false accusers, incontinent, fierce, despisers of those that are good,</text:p>
      <text:p text:style-name="P409"><text:span text:style-name="ppVerseNum"><text:span text:style-name="T355">4</text:span></text:span> <text:span text:style-name="T355">T</text:span>raitors, heady, highminded, lovers of pleasures more than lovers of God;</text:p>
      <text:p text:style-name="P409"><text:span text:style-name="ppVerseNum"><text:span text:style-name="T355">5</text:span></text:span> <text:span text:style-name="T355">H</text:span>aving a form of godliness, but denying the power thereof; from such turn away.</text:p>
      <text:p text:style-name="P407">Here we have the description of wickedness that is almost inconceivable; and although in <text:span text:style-name="T17">Rom</text:span><text:span text:style-name="T363">ans</text:span> 1:29-31 we have almost the same sins ascribed to the heathen, the latter times will be worse than the former, in this respect, that whereas the heathen were abominably wicked, they had not the Bible, and did not pretend to know God, while in the last days the wickedness will be in the church, anon, “those who profess the gospel of Jesus Christ.”</text:p>
      <text:p text:style-name="P407"><text:soft-page-break/>Look out over the world today, and what is seen? Fraud, deceit, embezzlement, forgery, theft, licentiousness, murder, adultery, drunkenness, and every species of vice running rampant, and justice seems to have far more than the proverbial amount of blindness, so that she cannot see it. And what does the apostle say?</text:p>
      <text:p text:style-name="P408">2 Timothy 3</text:p>
      <text:p text:style-name="P409"><text:span text:style-name="ppVerseNum"><text:span text:style-name="T355">13</text:span></text:span><text:span text:style-name="T355"> </text:span>But evil men and seducers shall wax worse and worse, deceiving, and being deceived.</text:p>
      <text:p text:style-name="P407">Surely these things do not point toward the conversion of the whole world.</text:p>
      <text:p text:style-name="P407">Moreover our Saviour has given us an exhortation based upon the fact that the mass of mankind will follow evil rather than good. Said <text:span text:style-name="T355">H</text:span>e:</text:p>
      <text:p text:style-name="P408">Matthew 7</text:p>
      <text:p text:style-name="P409"><text:span text:style-name="ppVerseNum"><text:span text:style-name="T355">13</text:span></text:span><text:span text:style-name="T355"> </text:span>Enter in at the strait gate; for wide is the gate, and broad is the way, that lead<text:span text:style-name="T355">s</text:span> to destruction, and many there be which go in thereat;</text:p>
      <text:p text:style-name="P409"><text:span text:style-name="ppVerseNum"><text:span text:style-name="T355">14</text:span></text:span> <text:span text:style-name="T355">B</text:span>ecause strait is the gate, and narrow is the way, which lead<text:span text:style-name="T355">s</text:span> unto life, and few there be that find it.</text:p>
      <text:p text:style-name="P407">Under these circumstances, an exhortation to zeal and faithfulness is very necessary; for when the current is toward destruction it requires a struggle to go in the right way. In the last days, more than any other, it will be the most natural thing in the world to do wrong, and extremely difficult, and out of the ordinary course of things, for one to do right.</text:p>
      <text:p text:style-name="P407">Now if there is no probability, nor even a possibility, that all men will receive the truth, then most certainly it cannot be the duty of the church to accomplish the conversion of the world. God does not ask the church to do impossibilities. But this does not mean that God has nothing for the church to do, nor that its work is not a glorious one. Its work is to hold up the light of truth to the world, so that “whosoever will”<text:note text:id="ftn125" text:note-class="footnote"><text:note-citation>125</text:note-citation><text:note-body><text:p text:style-name="Footnote"><text:span text:style-name="T363">Revelation</text:span><text:span text:style-name="T355"> 22:17.</text:span></text:p></text:note-body></text:note> may rally to the stan<text:soft-page-break/>dard. Surely this is a glorious work. Let us read a few texts. Says Paul:</text:p>
      <text:p text:style-name="P408">Philippians 2</text:p>
      <text:p text:style-name="P409"><text:span text:style-name="ppVerseNum"><text:span text:style-name="T355">14</text:span></text:span><text:span text:style-name="T355"> </text:span>Do all things without murmurings and disputings:</text:p>
      <text:p text:style-name="P409"><text:span text:style-name="ppVerseNum"><text:span text:style-name="T355">15</text:span></text:span> <text:span text:style-name="T355">T</text:span>hat you may be blameless and harmless, the sons of God, without rebuke, in the midst of a crooked and perverse nation, among whom you shine as lights in the world;</text:p>
      <text:p text:style-name="P409"><text:span text:style-name="ppVerseNum"><text:span text:style-name="T355">16</text:span></text:span> <text:span text:style-name="T355">H</text:span>olding forth the word of life; that I may rejoice in the day of Christ, that I have not run in vain, neither labored in vain.</text:p>
      <text:p text:style-name="P407">The work of the church is to hold forth the word of life; and it can do that only by being blameless and harmless. For while the truth of God is a light, the members of the church are not merely to hold that word forth in their hands, but are to let it shine forth from themselves, so that they themselves shall be light. As the Saviour said:</text:p>
      <text:p text:style-name="P408">Matthew 5</text:p>
      <text:p text:style-name="P409"><text:span text:style-name="ppVerseNum"><text:span text:style-name="T355">14</text:span></text:span><text:span text:style-name="T355"> </text:span>You are the light of the world. A city that is set on a hill cannot be hid.</text:p>
      <text:p text:style-name="P409"><text:span text:style-name="ppVerseNum"><text:span text:style-name="T355">15</text:span></text:span> Neither do men light a candle, and put it under a bushel, but on a candlestick; and it gives light unto all that are in the house.</text:p>
      <text:p text:style-name="P409"><text:span text:style-name="ppVerseNum"><text:span text:style-name="T355">16</text:span></text:span> Let your light so shine before men, that they may see your good works, and glorify your Father which is in heaven.</text:p>
      <text:p text:style-name="P407">The church is the light of the world only when its members are the workmanship of God,</text:p>
      <text:p text:style-name="P408">Ephesians 2</text:p>
      <text:p text:style-name="P409"><text:span text:style-name="ppVerseNum"><text:span text:style-name="T355">10</text:span></text:span><text:span text:style-name="T355"> ...</text:span>created in Christ Jesus unto good works,</text:p>
      <text:p text:style-name="P407">–and these works are constant, so that the light burns with a steady flame. Those who are in this condition are “workers together”<text:note text:id="ftn126" text:note-class="footnote"><text:note-citation>126</text:note-citation><text:note-body><text:p text:style-name="Footnote"><text:span text:style-name="T363">2 Corinthians</text:span><text:span text:style-name="T355"> 6:1.</text:span></text:p></text:note-body></text:note> with God. This is indeed a glorious calling. But those who are not in this condition are not of the church of Christ at all.</text:p>
      <text:p text:style-name="P397"><text:soft-page-break/>Some will say that this view of the subject has a tendency to discourage the church in its evangelistic efforts. But this is not so; it is the view that the Lord himself gives, and we most certainly allow that <text:span text:style-name="T362">H</text:span>e knows better than men can, what will be for the best. For our part, we cannot see what could be more discouraging to evangelistic effort than the attempt to convert the world. The only reason why utter discouragement has not come ere this to those who hold that doctrine, is the fact that their standard of what will constitute the millennium has gradually been lowered to meet the circumstances of the case.</text:p>
      <text:p text:style-name="P411">Next week we shall show some of the dangers attendant on the belief in the conversion of the world before the coming of the Lord.</text:p>
      <text:p text:style-name="P407"/>
      <text:list text:continue-numbering="true" text:style-name="ppChapterNumbering">
        <text:list-item>
          <text:h text:style-name="P64" text:outline-level="2"><text:bookmark-start text:name="__RefHeading___Toc5948_1507175235"/>The World for Christ<text:bookmark-end text:name="__RefHeading___Toc5948_1507175235"/></text:h>
        </text:list-item>
      </text:list>
      <text:p text:style-name="ppSmall">Signs of the Times, <text:span text:style-name="T46">September 14, 1888</text:span></text:p>
      <text:p text:style-name="ppMainFirst">WE QUOTED Scripture last week to show that there is no warrant for the idea that all men will be converted before the Lord comes.<text:note text:id="ftn127" text:note-class="footnote"><text:note-citation>127</text:note-citation><text:note-body><text:p text:style-name="Footnote"><text:span text:style-name="T354">See the previous </text:span><text:span text:style-name="T364">a</text:span><text:span text:style-name="T354">rticle, </text:span><text:a xlink:type="simple" xlink:href="#4.The Work of the Church|outline" text:style-name="Internet_20_link" text:visited-style-name="Visited_20_Internet_20_Link"><text:span text:style-name="T365">The Work of the Church</text:span></text:a><text:span text:style-name="T354">.</text:span></text:p></text:note-body></text:note> This week, according to promise, we wish to show the evil tendency of that theory. Among those by whom it is held, the expression at the head of this article is very common, and is considered as an indication of a lack of understanding of the Bible, and of the true work of the church.</text:p>
      <text:p text:style-name="ppMain">Those who hold to the idea that the world must all be converted, claim that any other view must have a tendency to discourage missionary effort. This is not the case, for since they cannot know who will be saved and who will not, but are sure that some will accept the gift which is offered to all, they can faithfully obey the Lord’s command to labor, not knowing “whether shall prosper either this or that,”<text:note text:id="ftn128" text:note-class="footnote"><text:note-citation>128</text:note-citation><text:note-body><text:p text:style-name="P412"><text:span text:style-name="T17">Ecclesiastes</text:span> 11:6.</text:p></text:note-body></text:note> trusting results to the Lord of the harvest. All we have to do is to hold forth the word of life; if we do this faithfully, we are not responsible for the results.</text:p>
      <text:p text:style-name="ppMain">On the other hand, one of two things, either one disastrous, must result from the theory of the world’s conversion:</text:p>
      <text:p text:style-name="ppMain">1. Since there is not the slightest prospect that the world will be converted, but, according to the apostle’s words, evil men and seducers are getting worse and worse, and false systems of religion are making converts faster than the Christian religion, people who look for the conversion of the world must inevitably become discouraged. No person can long keep up heart in a struggle for the impossible. There must be, if no prospect, at least a promise of success in order for men to keep from giving up in despair. But in the matter of the world’s conversion, there is neither prospect nor promise.</text:p>
      <text:p text:style-name="ppMain"><text:soft-page-break/>2. But it must be confessed that we do not see the church getting discouraged. Religious workers exhibit a confidence that is mournfully absurd. They will write of the world’s standing armies, of how all Europe is one vast military camp, and how the one thought seems to be war and preparation to kill people, and in the same breath will speak of the prospects of universal peace. Now since it is absolutely certain that there will never be peace on earth until the Prince of peace destroys the fierce people from the earth; since there never will be on this earth universal knowledge of God, until those who know not God and obey not the gospel are punished with everlasting destruction, it follows that those who look for the reign of righteousness before the coming of the Lord, and who think they see indications of it, will be satisfied with a spurious righteousness. In short, they will accept the form for the substance, and will call the world Christian when all it has of Christianity is the name.</text:p>
      <text:p text:style-name="ppMain">Before we present a scripture which proves this conclusion, we wish to show how this theory of a temporal millennium leads naturally to the doctrine of universalism and of future probation, or probation after death. Thus: there has never been a generation since the fall, in which all men have served the Lord. All will admit that the greater portion of mankind in every age of the past have been corrupt; they have not even been professedly religious. But why should the last generation be more highly favored than any other. If it be true that in order for the gospel not to be a failure, all the people in the world must be converted, then it is equally true that for the same reason all who have ever lived in the world must be converted. If it is necessary to the vindication of the power of the gospel, that this or some future generation should all be saved, then it is just as necessary to the vindication of the power of the gospel, that all of every generation should be saved. Thus the doctrine of the world’s conversion before the coming of the Lord, is in reality universalism.</text:p>
      <text:p text:style-name="ppMain">But, as has before been stated, the greater portion of mankind have not known God, and have died in their sins. Therefore, if the <text:soft-page-break/>doctrine of the world’s conversion be true, it must be that all those multitudes will be converted while in a state of death, or in some future state, which is positively unscriptural. Moreover, that theory does really cast discredit upon the power of the gospel, and makes it necessary for some other gospel to be preached, since it teaches that what the gospel has not accomplished in this life will be accomplished in another.</text:p>
      <text:p text:style-name="ppMain">Again, the theory that the world must be converted before Christ comes, is a denial of the scriptures which states that when Christ comes he will punish the wicked; for if all men are converted, there will be no wicked to punish. And this is virtually an arraignment of God for his judgments upon the wicked of one generation, so that there will not be any to punish, he ought to have done so in the past. The theory really charges God with double dealing; it says that his ways are not equal.</text:p>
      <text:p text:style-name="ppMain">So we see that the theory of the conversion of the world, instead of being simply a pleasing fancy, a harmless delusion, is a monstrous perversion of the Scriptures. It also sets at naught the doctrine of the soon coming of Christ, ignoring all those signs which prove that this generation shall not pass away until all things shall be fulfilled.</text:p>
      <text:p text:style-name="ppMain">Now look at a Bible picture of national religion, and its consequences. We quote from <text:span text:style-name="T17">Isa</text:span><text:span text:style-name="T366">iah</text:span> 2:2-5:</text:p>
      <text:p text:style-name="ppBibleBookName">Isaiah 2</text:p>
      <text:p text:style-name="ppBibleQuote"><text:span text:style-name="ppVerseNum"><text:span text:style-name="T367">2</text:span></text:span><text:span text:style-name="T367"> </text:span>And it shall come to pass in the last days, that the mountain of the Lord’s house shall be established in the top of the mountains, and shall be exalted above the hills; and all nations shall flow unto it.</text:p>
      <text:p text:style-name="ppBibleQuote"><text:span text:style-name="ppVerseNum"><text:span text:style-name="T367">3</text:span></text:span> And many people shall go and say, Come, and let us go up to the mountain of the Lord, to the house of the God of Jacob; and <text:span text:style-name="T367">H</text:span>e will teach us of <text:span text:style-name="T367">H</text:span>is ways, and we will walk in <text:span text:style-name="T367">H</text:span>is paths; for out of Zion shall go forth the law, and the word of the Lord from Jerusalem.</text:p>
      <text:p text:style-name="ppBibleQuote"><text:span text:style-name="ppVerseNum"><text:span text:style-name="T367">4</text:span></text:span> And he shall judge among the nations, and shall rebuke many people; and they shall beat their swords into plowshares, and <text:soft-page-break/>their spears into pruninghooks; nation shall not lift up sword against nation, neither shall they learn war any more.</text:p>
      <text:p text:style-name="ppBibleQuote"><text:span text:style-name="ppVerseNum"><text:span text:style-name="T367">5</text:span></text:span> O house of Jacob, come you, and let us walk in the light of the Lord.</text:p>
      <text:p text:style-name="P413">This is the result toward which those look who shout,</text:p>
      <text:p text:style-name="ppQuote">“The world for Christ.”</text:p>
      <text:p text:style-name="P413">Mark, the scripture does not say that people will actually walk in the law of the Lord, but that “many people shall go and say” that certain things shall take place. That this national Christianity will be only a sham, an outside show, and not real service to God, is indicated by the next four verses, which say:</text:p>
      <text:p text:style-name="ppBibleBookName">Isaiah 2</text:p>
      <text:p text:style-name="ppBibleQuote"><text:span text:style-name="ppVerseNum"><text:span text:style-name="T367">6</text:span></text:span><text:span text:style-name="T367"> </text:span>Therefore you have forsaken your people the house of Jacob, because they be replenished from the east, and are soothsayers like the Philistines, and they please themselves in the children of strangers.</text:p>
      <text:p text:style-name="ppBibleQuote"><text:span text:style-name="ppVerseNum"><text:span text:style-name="T367">7</text:span></text:span> Their land also is full of silver and gold, neither is there any end of their treasures; their land is also full of horses, neither is there any end of their chariots:</text:p>
      <text:p text:style-name="ppBibleQuote"><text:span text:style-name="ppVerseNum"><text:span text:style-name="T367">8</text:span></text:span> <text:span text:style-name="T367">T</text:span>heir land also is full of idols; they worship the work of their own hands, that which their own fingers have made:</text:p>
      <text:p text:style-name="ppBibleQuote"><text:span text:style-name="ppVerseNum"><text:span text:style-name="T367">9</text:span></text:span> <text:span text:style-name="T367">A</text:span>nd the mean man bow<text:span text:style-name="T368">s</text:span> down, and the great man humble<text:span text:style-name="T368">s</text:span> himself; therefore forgive them not.</text:p>
      <text:p text:style-name="ppMain">These verses show that while they profess that they know God, in works they deny <text:span text:style-name="T367">H</text:span>im. They will be worshiping something of their own creation. Since it is utterly impossible that all men should be converted, it follows that those who will not hear to anything else, will gradually lower their standard of what true Christianity is, until it comes down to where the mass of the people are, and then they will declare that the world is converted. This, of course, will cause the world to be satisfied; and so we see that the doctrine of the world’s conversion will result in the hardening of men to the influence of pure Christianity, and will con<text:soft-page-break/>firm them in their practices. And what will be the final result? The prophet continues:</text:p>
      <text:p text:style-name="ppBibleBookName">Isaiah 2</text:p>
      <text:p text:style-name="ppBibleQuote"><text:span text:style-name="ppVerseNum"><text:span text:style-name="T364">10</text:span></text:span><text:span text:style-name="T364"> </text:span>Enter into the rock, and hide in the dust, for fear of the Lord, and for the glory of <text:span text:style-name="T364">H</text:span>is majesty.</text:p>
      <text:p text:style-name="ppBibleQuote"><text:span text:style-name="ppVerseNum"><text:span text:style-name="T364">11</text:span></text:span> The lofty looks of man shall be humbled, and the haughtiness of men shall be bowed down, and the Lord alone shall be exalted in that day.</text:p>
      <text:p text:style-name="ppBibleQuote"><text:span text:style-name="ppVerseNum"><text:span text:style-name="T364">12</text:span></text:span> For the day of the Lord of hosts shall be upon every one that is proud and lofty, and upon every one that is lifted up; and he shall be brought low.</text:p>
      <text:p text:style-name="P414"><text:span text:style-name="ppVerseNum"><text:span text:style-name="T364">19</text:span></text:span><text:span text:style-name="T364"> </text:span>And they shall go into the holes of the rocks, and into the caves of the earth, for fear of the Lord, and for the glory of <text:span text:style-name="T368">H</text:span>is majesty, when <text:span text:style-name="T368">H</text:span>e arise<text:span text:style-name="T368">s</text:span> to shake terribly the earth.</text:p>
      <text:p text:style-name="P414"><text:span text:style-name="ppVerseNum"><text:span text:style-name="T368">20</text:span></text:span> In the day a man shall cast his idols of silver, and his idols of gold, which they made each one for himself to worship, to the moles and to the bats;</text:p>
      <text:p text:style-name="P414"><text:span text:style-name="ppVerseNum"><text:span text:style-name="T368">21</text:span></text:span> <text:span text:style-name="T368">T</text:span>o go into the clefs of the ragged rocks, for fear of the Lord, and for the glory of <text:span text:style-name="T368">H</text:span>is majesty, when <text:span text:style-name="T368">H</text:span>e arise<text:span text:style-name="T368">s</text:span> to shake the terribl<text:span text:style-name="T368">y</text:span> the earth.</text:p>
      <text:p text:style-name="P407">In that day of the Lord the earth shall be melted,<text:note text:id="ftn129" text:note-class="footnote"><text:note-citation>129</text:note-citation><text:note-body><text:p text:style-name="P415"><text:span text:style-name="T17">2 Peter</text:span> 3:10-11; <text:span text:style-name="T17">Isa</text:span><text:span text:style-name="T369">iah</text:span> 24:19-20.</text:p></text:note-body></text:note> and sinners shall be destroyed out of it;</text:p>
      <text:p text:style-name="ppBibleBookName">2 Peter 2</text:p>
      <text:p text:style-name="ppBibleQuote"><text:span text:style-name="ppVerseNum"><text:span text:style-name="T364">13</text:span></text:span><text:span text:style-name="T364"> N</text:span>evertheless we, according to <text:span text:style-name="T364">H</text:span>is promise, look for new heavens and a new earth, wherein dwells righteousness.</text:p>
      <text:p text:style-name="P407">And when the earth shall thus be freed from the curse, then will be fulfilled the word of the Lord which is written:</text:p>
      <text:p text:style-name="ppBibleBookName">Jeremiah 31</text:p>
      <text:p text:style-name="ppBibleQuote"><text:span text:style-name="ppVerseNum"><text:span text:style-name="T364">34</text:span></text:span><text:span text:style-name="T364"> </text:span>And they shall teach no more every man his neighbor, and every man his brother, saying, Know the Lord; for they shall all know me, from the least of them unto the greatest of them;</text:p>
      <text:p text:style-name="ppBibleBookName">Isaiah 54</text:p>
      <text:p text:style-name="ppBibleQuote"><text:span text:style-name="ppVerseNum"><text:span text:style-name="T364">13</text:span></text:span><text:span text:style-name="T364"> [F</text:span>or<text:span text:style-name="T364">]</text:span> all your children shall be taught of the Lord; and great shall be the peace of your children.</text:p>
      <text:list text:continue-numbering="true" text:style-name="ppChapterNumbering">
        <text:list-item>
          <text:h text:style-name="P64" text:outline-level="2"><text:bookmark-start text:name="__RefHeading___Toc5956_1507175235"/>Reaching the Masses<text:bookmark-end text:name="__RefHeading___Toc5956_1507175235"/></text:h>
        </text:list-item>
      </text:list>
      <text:p text:style-name="ppSmall">Present Truth, <text:span text:style-name="T46">December 15, 1892</text:span></text:p>
      <text:p text:style-name="P278">OF CHRIST it is written that the common people heard Him gladly. His enemies, the priests, said,</text:p>
      <text:p text:style-name="ppBibleBookName">John 12</text:p>
      <text:p text:style-name="ppBibleQuote"><text:span text:style-name="T370">19</text:span><text:span text:style-name="T133"> </text:span>You see how that the whole world is gone after Him.</text:p>
      <text:p text:style-name="P413">Even when He retired to the desert for a little rest, the people flocked after Him by the thousands. Yet He did not ask for any law to compel the people to rest, so that He might have a chance to preach to them. He did not make use of any of the schemes ever used in these days to “draw” the crowds. The “gracious words that He sp<text:span text:style-name="T360">o</text:span>ke” were all-sufficient to draw the people. Even the officers who were sent to apprehend Him, forgot their errand in the charm of His wonderful words of life.</text:p>
      <text:p text:style-name="ppMain">Those same words are handed down to us in the Bible. They are living words, and therefore have all the power and charm that they had when they fell from His lips. And so we cannot help thinking that when those words are spoken to the people, in the Spirit of Christ, by one in whom Christ dwells, so that they will in reality come from Him, they will have as much drawing power as when they were first spoken.</text:p>
      <text:p text:style-name="ppBibleBookName">John 12</text:p>
      <text:p text:style-name="ppBibleQuote"><text:span text:style-name="T370">32</text:span><text:span text:style-name="T133"> </text:span>I, if I be lifted up from the earth, will draw all men unto <text:span text:style-name="T133">m</text:span>e.</text:p>
      <text:p text:style-name="P160">There are many now as of old, who are saying, or feeling,</text:p>
      <text:p text:style-name="ppBibleQuoteNoHead"><text:span text:style-name="T370">21</text:span><text:span text:style-name="T133"> </text:span>Sir, we would see Jesus.</text:p>
      <text:p text:style-name="P160">Let Christ be lifted up before the people, and there need be no worry about the hearers.</text:p>
      <text:p text:style-name="ppMain"/>
      <text:list text:continue-numbering="true" text:style-name="ppChapterNumbering">
        <text:list-item>
          <text:h text:style-name="P64" text:outline-level="2"><text:bookmark-start text:name="__RefHeading___Toc5966_1507175235"/>Helping God<text:bookmark-end text:name="__RefHeading___Toc5966_1507175235"/></text:h>
        </text:list-item>
      </text:list>
      <text:p text:style-name="ppSmall">Present Truth, <text:span text:style-name="T70">August 3, 1893</text:span></text:p>
      <text:p text:style-name="P185">HOW natural it is for us to think that what we do is of great assistance to the Lord. In a missionary meeting it was recently stated that:</text:p>
      <text:p text:style-name="ppQuote">“God needs our help in evangeli<text:span text:style-name="T70">z</text:span>ing the world.”</text:p>
      <text:p text:style-name="P186">No greater mistake was ever made, yet it is a very common one. No man can ever put God under any obligation to <text:span text:style-name="T367">h</text:span>im. Neither can any man do anything to recompense God for what He has done for us. He does not stand in need of man’s work or gifts. He says,</text:p>
      <text:p text:style-name="ppBibleBookName">Psalm 50</text:p>
      <text:p text:style-name="ppBibleQuote"><text:span text:style-name="ppVerseNum"><text:span text:style-name="T367">12</text:span></text:span><text:span text:style-name="T367"> </text:span>If I were hungry, I would not tell you: for the world is mine, and the fullness thereof.</text:p>
      <text:p text:style-name="P413">How can it be said or thought that God needs our help, when He himself supplies all the wisdom and strength with which we work, and himself does whatever is done that amounts to anything? The apostle Paul, speaking of his work, said,</text:p>
      <text:p text:style-name="ppBibleBookName">2 Corinthians 3</text:p>
      <text:p text:style-name="P416"><text:span text:style-name="ppVerseNum"><text:span text:style-name="T367">5</text:span></text:span><text:span text:style-name="T367"> </text:span>Not that we are sufficient of ourselves to think anything as of ourselves; but our sufficiency is of God;</text:p>
      <text:p text:style-name="P416"><text:span text:style-name="ppVerseNum"><text:span text:style-name="T367">6</text:span></text:span> <text:span text:style-name="T367">W</text:span>ho also has made us able ministers of the new covenant.</text:p>
      <text:p text:style-name="P413">And again:</text:p>
      <text:p text:style-name="ppBibleBookName">1 Corinthians 15</text:p>
      <text:p text:style-name="ppBibleQuote"><text:span text:style-name="ppVerseNum"><text:span text:style-name="T367">10</text:span></text:span><text:span text:style-name="T367"> </text:span>But by the grace of God I am what I am; and His grace which was bestowed upon me was not in vain; but I labored more abundantly than they all; yet not I, but the grace of God which was with me.</text:p>
      <text:p text:style-name="P186">Even Christ did not claim to be doing work by himself. He said:</text:p>
      <text:p text:style-name="ppBibleBookName"><text:span text:style-name="T367">J</text:span>ohn 5</text:p>
      <text:p text:style-name="ppBibleQuote"><text:span text:style-name="ppVerseNum"><text:span text:style-name="T367">30</text:span></text:span><text:span text:style-name="T367"> </text:span>I can of <text:span text:style-name="T70">my</text:span> own self do nothing.</text:p>
      <text:p text:style-name="ppBibleBookName"><text:soft-page-break/>John 14</text:p>
      <text:p text:style-name="ppBibleQuote"><text:span text:style-name="ppVerseNum"><text:span text:style-name="T367">10</text:span></text:span><text:span text:style-name="T367"> </text:span>The Father that dwells in me, He doe<text:span text:style-name="T70">s</text:span> the works.</text:p>
      <text:p text:style-name="P186">How much less, then, can we do anything that will help the Lord?</text:p>
      <text:p text:style-name="ppBibleBookName">John 13</text:p>
      <text:p text:style-name="ppBibleQuote"><text:span text:style-name="ppVerseNum"><text:span text:style-name="T371">16</text:span></text:span><text:span text:style-name="T371"> </text:span>The servant is not greater than his lord; neither he that is sent greater than he that sent him.</text:p>
      <text:p text:style-name="ppMain">Who has not seen the little child trying to help its mother? Perhaps it tried to sweep, and though it only moved the dirt from one place to another, and left it, the mother was pleased, and rewarded the child with a kiss. Then she afterwards went and swept the room clean. And the child rejoiced in the great help it had rendered.</text:p>
      <text:p text:style-name="ppMain">Or, perhaps, the child thought to help with its mother’s knitting or sewing. It dropped stitches and tangled threads, yet the mother accepted the work for the love that prompted it, and although the child’s work was done so bunglingly, the job was perfect when finished. How so? Because the mother untangled the thread, and picked up the dropped stitches, and made the work perfect by her superior skill.</text:p>
      <text:p text:style-name="P417">We are but children; but, oh, how infinitely greater is the contrast between us and our Father in heaven, and that between our children and us! We take hold of the work of God, and fancy that we are actually doing something, when we are really only dropping stitches, and hindering. Yet God does not call it hindering, but smiles in tender love as He sees our awkward yet earnest attempts, even as the mother catches her child to her bosom and kisses it when its loving efforts make the work worse instead of better. And when work is done, God will say,</text:p>
      <text:p text:style-name="ppBibleBookName">Matthew 25</text:p>
      <text:p text:style-name="ppBibleQuote"><text:span text:style-name="ppVerseNum"><text:span text:style-name="T371">21</text:span></text:span><text:span text:style-name="T371"> </text:span>Well done, good and faithful servant,</text:p>
      <text:p text:style-name="P417">–and the work will be found to be perfect, because we are…</text:p>
      <text:p text:style-name="ppBibleBookName"><text:soft-page-break/>Colossians 2</text:p>
      <text:p text:style-name="ppBibleQuote"><text:span text:style-name="ppVerseNum"><text:span text:style-name="T371">10</text:span></text:span> ...complete in Him,</text:p>
      <text:p text:style-name="P417">–and His perfection has made up our deficiency.</text:p>
      <text:p text:style-name="ppMain"/>
      <text:list text:continue-numbering="true" text:style-name="ppChapterNumbering">
        <text:list-item>
          <text:h text:style-name="P64" text:outline-level="2"><text:bookmark-start text:name="__RefHeading___Toc5984_1507175235"/>The Church and the World<text:bookmark-end text:name="__RefHeading___Toc5984_1507175235"/></text:h>
        </text:list-item>
      </text:list>
      <text:p text:style-name="ppSmall">Present Truth, <text:span text:style-name="T70">October 12, 1893</text:span></text:p>
      <text:p text:style-name="P85">THE <text:span text:style-name="T17">Echo</text:span>, commenting upon the tardy interest now being manifested by “the Church” in the social and industrial welfare of mankind, says:</text:p>
      <text:p text:style-name="ppQuote">It is better late than never. Now, when secular movements are manifesting themselves so powerfully in the world; now, when Socialists are increasing in number in every country in Europe; now, when the “world” is leaving the Church behind, the Church is making prodigious efforts to overtake the world, and is generously using worldly agencies for its own protection.</text:p>
      <text:p text:style-name="P82">There is altogether too much truth in these words. The world is leaving “the church” behind, and “the church” is following the world. This is exactly the reverse of what God intended. The church ought to take the lead in all matters which affect the welfare of mankind, not only spiritually, but temporally; but the Gospel of Jesus Christ, which she is set to minister, is not something that concerns the spiritual nature alone, but has to do with the whole life, physical as well as moral. When Christ was on earth a very large part of His time was spent in healing the sick and relieving those who were suffering from physical afflictions; and His followers ought to be in the same work. It is to those who clothe the naked, feed the hungry, visit the sick and the prisoners, and seek to relieve the distress of any kind in their fellowmen, that Christ will finally say,</text:p>
      <text:p text:style-name="ppBibleBookName">Matthew 25</text:p>
      <text:p text:style-name="ppBibleQuote"><text:span text:style-name="ppVerseNum"><text:span text:style-name="T371">34</text:span></text:span><text:span text:style-name="T371"> </text:span>Come you blessed of my Father, inherit the kingdom prepared for you from the foundation of the world.</text:p>
      <text:p text:style-name="P82">Jesus says to His church,</text:p>
      <text:p text:style-name="ppBibleBookName">Matthew 5</text:p>
      <text:p text:style-name="ppBibleQuote"><text:span text:style-name="ppVerseNum"><text:span text:style-name="T371">14</text:span></text:span><text:span text:style-name="T371"> </text:span>You are the light of the world. A city that is set on a hill cannot be hid.</text:p>
      <text:p text:style-name="P82"><text:soft-page-break/>The light of the world ought to be before the world, and not behind it. It ought to go ahead, to reveal the dangers and point out the path before the world, and not that which has been left behind. It ought to lead the world; but it is being led by the world. The result of such an order of the procession need not be foretold.</text:p>
      <text:p text:style-name="P418">The world will never go in the right path. Its representatives may do their best to deal with the problems which concern the physical and moral welfare of mankind, but they are moving in the dark. There is no light into a world but the light of the Gospel. The socialist and other movements in progress in the world, which have for their object the amelioration of human ills, are all moved by the spirit of self; they have in them the seeds of the very evils they seek to cure. What is wanted is the spirit of unselfishness, of disinterested love for others; and that is only found in the Gospel, for it is the Spirit of Christ. And it can only be had by those to whom Christ gives it.</text:p>
      <text:p text:style-name="P418">This is the Spirit that should be shown by the church; and the benign results accomplished by it would throw a bright light upon all problems having to do with human welfare. Then people would see that in the Gospel of Jesus Christ is to be found everything that is needed by mankind, not for spiritual wants alone, but for those which are felt by man as a social and industrial being.</text:p>
      <text:p text:style-name="P419">The church ought to be in the lead of everything; not allied with the world or its governments, not falling behind it, but far ahead, leading the way with majestic step, clothed with the power and encircled by the glory of Divinity, while the world looks on in wonder and awe. This is where the church ought to be, this is where God has designed that she should be; and this is where the true church of God will be, in the not distant future when, purified from hypocritical and worldly elements, she shall stand forth…</text:p>
      <text:p text:style-name="P98">Song of Solomon 6</text:p>
      <text:p text:style-name="P420"><text:span text:style-name="ppVerseNum"><text:span text:style-name="T371">10</text:span></text:span><text:span text:style-name="T371"> ...</text:span>fair as the moon, clear as the sun, and terrible as an army with banners.</text:p>
      <text:list text:continue-numbering="true" text:style-name="ppChapterNumbering">
        <text:list-item>
          <text:h text:style-name="P64" text:outline-level="2"><text:bookmark-start text:name="__RefHeading___Toc5986_1507175235"/>Denominationalism and Foreign Missions<text:bookmark-end text:name="__RefHeading___Toc5986_1507175235"/></text:h>
        </text:list-item>
      </text:list>
      <text:p text:style-name="ppSmall">Present Truth, <text:span text:style-name="T70">October 19, 1893</text:span></text:p>
      <text:p text:style-name="P185">IN HIS memorable prayer recorded in the 17<text:span text:style-name="T23">th</text:span> chapter of <text:span text:style-name="T17">John</text:span>, Jesus said:</text:p>
      <text:p text:style-name="P98">John 17</text:p>
      <text:p text:style-name="ppBibleQuote"><text:span text:style-name="T372">21</text:span><text:span text:style-name="T373"> </text:span>That they all may be one; as You, Father, are in me, and I in You, that they also may be one in us; that the world may believe that You have sent me.</text:p>
      <text:p text:style-name="P418">Nearly nineteen hundred years later comes this comment on the words of Christ, from the lips of a prominent adherent of the Buddhist faith, Mr. H. Dharmapala, given at the “Parliament of Religions” in Chicago:</text:p>
      <text:p text:style-name="P421">There are too many religions in the present day. Representatives of each urge our acceptance of their God. The Christian calls on us to accept his God; the Jew wants us to adore his God, and so on with the others. The result is we are puzzled which to accept. These conditions have led to much <text:span text:style-name="T373">skepticism</text:span> and materialism.</text:p>
      <text:p text:style-name="P422">As every one familiar with the history of foreign missionary effort knows, denominationalism has been and is now the bane of the missionary work. The professed followers of Christ have not been one as He wished, and the world has not believed that God has sent Him. Those who are one with Christ are one with each other, but His professed church have not been united to Him; the multiplicity of Christian sects is most certainly not the work of His Spirit. While therefore it is true that there are Christians in all these sects, it cannot be true, as some would have us believe, that all these sects are recogni<text:span text:style-name="T70">z</text:span>ed by Him as parts of His church. In the Church of Christ there is unity. The apostle’s question to the Corinthians—“Is Christ divided?” can no more be answered in the affirmative now than it could in the days of Paul.<text:note text:id="ftn130" text:note-class="footnote"><text:note-citation>130</text:note-citation><text:note-body><text:p text:style-name="Footnote"><text:span text:style-name="T17">1 Corinthians</text:span> 1:13.</text:p></text:note-body></text:note></text:p>
      <text:list text:continue-numbering="true" text:style-name="ppChapterNumbering">
        <text:list-item>
          <text:h text:style-name="P64" text:outline-level="2"><text:bookmark-start text:name="__RefHeading___Toc5998_1507175235"/>The Grace of Giving<text:bookmark-end text:name="__RefHeading___Toc5998_1507175235"/></text:h>
        </text:list-item>
      </text:list>
      <text:p text:style-name="ppSmall">Present Truth, <text:span text:style-name="T70">December 28, 1893</text:span></text:p>
      <text:p text:style-name="P316">THE matter of raising money for religious work is one of the greatest perplexities connected with such work in these days. In almost every church the question of raising the minister’s salary and meeting other incidental expenses, takes more consultation and planning than the salvation of the people. Almost every denomination has its special agents to raise money for foreign missions,—men who have great power of persuasion,—and the successful pleader for money is considered the most useful man in the cause. And then there are the other methods for coaxing a few shillings out of people, such as suppers, fairs, and bazaars, with devices that ought not ever to be named as becoming Christians.</text:p>
      <text:p text:style-name="P423">Now there cannot be any question about the necessity for money and the work of the Gospel.</text:p>
      <text:p text:style-name="P424">Luke 10</text:p>
      <text:p text:style-name="ppBibleQuote"><text:span text:style-name="ppVerseNum"><text:span text:style-name="T374">7</text:span></text:span><text:span text:style-name="T374"> </text:span>The laborer is worthy of his hire,</text:p>
      <text:p text:style-name="P423">–and the Lord has…</text:p>
      <text:p text:style-name="P425">1 Corinthians 9</text:p>
      <text:p text:style-name="ppBibleQuote"><text:span text:style-name="ppVerseNum"><text:span text:style-name="T374">14</text:span></text:span> ...ordained that they which preach the Gospel should live of the Gospel.</text:p>
      <text:p text:style-name="P423">The only question is,</text:p>
      <text:p text:style-name="ppQuote">“How shall the means be raised?”</text:p>
      <text:p text:style-name="P423">This question is answered in the statement last quoted.</text:p>
      <text:p text:style-name="ppBibleBookName">1 Corinthians 9</text:p>
      <text:p text:style-name="ppBibleQuote"><text:span text:style-name="ppVerseNum"><text:span text:style-name="T374">14</text:span></text:span><text:span text:style-name="T374"> </text:span>They which preach the Gospel should live of the Gospel.</text:p>
      <text:p text:style-name="P423">God himself has ordained this. It arises from the very nature of the Gospel, which begins and ends in giving. If sufficient attention were given to the Gospel, the money question would settle itself. Let us read a few texts about giving.</text:p>
      <text:p text:style-name="ppBibleBookName"><text:soft-page-break/>John 3</text:p>
      <text:p text:style-name="ppBibleQuote"><text:span text:style-name="ppVerseNum"><text:span text:style-name="T374">16</text:span></text:span><text:span text:style-name="T374"> </text:span>For God so loved the world, that <text:span text:style-name="T17">He gave His only begotten Son</text:span>, that whosoever believes in <text:span text:style-name="T374">H</text:span>im should not perish, but have everlasting life.</text:p>
      <text:p text:style-name="ppBibleBookName">Galatians 1</text:p>
      <text:p text:style-name="P426"><text:span text:style-name="ppVerseNum"><text:span text:style-name="T374">3</text:span></text:span><text:span text:style-name="T374"> </text:span>Grace be to you and peace from God the Father, and from our Lord <text:span text:style-name="T17">Jesus Christ</text:span>,</text:p>
      <text:p text:style-name="ppBibleQuote"><text:span text:style-name="ppVerseNum"><text:span text:style-name="T374">4</text:span></text:span> <text:span text:style-name="T374">W</text:span>ho <text:span text:style-name="T17">gave himself</text:span> for our sins, that He might deliver us from this present evil world, according to the will of God and our Father.</text:p>
      <text:p text:style-name="ppBibleBookName">Galatians 2</text:p>
      <text:p text:style-name="ppBibleQuote"><text:span text:style-name="ppVerseNum"><text:span text:style-name="T374">20</text:span></text:span><text:span text:style-name="T374"> </text:span>The life which I now live in the flesh I live by the faith of the Son of God, who loved me, and <text:span text:style-name="T17">gave himself</text:span> for me.</text:p>
      <text:p text:style-name="ppBibleBookName">Romans 8</text:p>
      <text:p text:style-name="ppBibleQuote"><text:span text:style-name="ppVerseNum"><text:span text:style-name="T374">32</text:span></text:span><text:span text:style-name="T374"> </text:span>He that spared not His own Son, but delivered Him up for us all, how shall He not with Him also freely give us all things?</text:p>
      <text:p text:style-name="ppBibleBookName">1 Timothy 6</text:p>
      <text:p text:style-name="ppBibleQuote"><text:span text:style-name="ppVerseNum"><text:span text:style-name="T374">17</text:span></text:span><text:span text:style-name="T374"> </text:span>Charge them that are rich in this world, that they be not highminded, nor trust in uncertain riches, but in the living God, who <text:span text:style-name="T17">gives us richly all things</text:span> to enjoy.</text:p>
      <text:p text:style-name="P427">The Apostle Paul exhorts us to…</text:p>
      <text:p text:style-name="ppBibleBookName">2 Corinthians 8</text:p>
      <text:p text:style-name="ppBibleQuote"><text:span text:style-name="ppVerseNum"><text:span text:style-name="T374">7</text:span></text:span><text:span text:style-name="T374"> ...</text:span>abound in this grace also,</text:p>
      <text:p text:style-name="P427">–the grace of giving; for, says he,</text:p>
      <text:p text:style-name="ppBibleQuoteNoHead"><text:span text:style-name="ppVerseNum"><text:span text:style-name="T374">9</text:span></text:span><text:span text:style-name="T374"> </text:span>You know the grace of our Lord Jesus Christ, that though He was rich, yet for your sakes He became poor, that you through His poverty might be rich.</text:p>
      <text:p text:style-name="P423">From these texts, and there are many other similar ones, we learn that the grace of God consists in giving. Grace itself is a gift.</text:p>
      <text:p text:style-name="ppBibleBookName">Eph<text:span text:style-name="T374">esians</text:span> 2</text:p>
      <text:p text:style-name="ppBibleQuote"><text:span text:style-name="ppVerseNum">8</text:span> For by grace are y<text:span text:style-name="T374">ou</text:span> saved through faith; and that not of yourselves: <text:span text:style-name="T17">it is the gift of God</text:span>.</text:p>
      <text:p text:style-name="ppBibleBookName"><text:soft-page-break/>Rom<text:span text:style-name="T374">ans</text:span> <text:span text:style-name="T374">5</text:span></text:p>
      <text:p text:style-name="ppBibleQuote"><text:span text:style-name="ppVerseNum">15</text:span> But not as the offen<text:span text:style-name="T374">s</text:span>e, so also is <text:span text:style-name="T17">the free gift</text:span>. For if through the offen<text:span text:style-name="T374">s</text:span>e of one many be dead, much more the grace of God, and the gift by grace, which is by one man, Jesus Christ, ha<text:span text:style-name="T374">s</text:span> abounded unto many.</text:p>
      <text:p text:style-name="ppBibleQuote"><text:span text:style-name="ppVerseNum">16</text:span> And not as it was by one that sinned, so is <text:span text:style-name="T17">the gift:</text:span> for the judgment was by one to condemnation, but <text:span text:style-name="T17">the free gift</text:span> is of many offen<text:span text:style-name="T374">s</text:span>es unto justification.</text:p>
      <text:p text:style-name="ppBibleQuote"><text:span text:style-name="ppVerseNum">17</text:span> For if by one man’s offen<text:span text:style-name="T374">s</text:span>e death reigned by one; much more they which receive abundance of grace and of <text:span text:style-name="T17">the gift</text:span> of righteousness shall reign in life by one, Jesus Christ.</text:p>
      <text:p text:style-name="P423">Righteousness is a gift, and so is eternal life. It is the love of God that leads Him to bestow these gifts upon us. The love of God must manifest itself in giving. Therefore when the love of God is shed abroad in the hearts of men, they will give according to their ability, just as freely as God himself does.</text:p>
      <text:p text:style-name="P427">See how this was demonstrated in the case of the believers in Macedonia.</text:p>
      <text:p text:style-name="ppBibleBookName">2 Corinthians 8</text:p>
      <text:p text:style-name="P426"><text:span text:style-name="ppVerseNum"><text:span text:style-name="T374">1</text:span></text:span><text:span text:style-name="T374"> </text:span>Moreover, brethren, we make known to you the grace of God which has been given in the churches of Macedonia;</text:p>
      <text:p text:style-name="P426"><text:span text:style-name="ppVerseNum"><text:span text:style-name="T374">2</text:span></text:span> <text:span text:style-name="T374">H</text:span>ow that in much proof of affliction the abundance of their joy and their deep poverty abounded unto the riches of their liberality.</text:p>
      <text:p text:style-name="P426"><text:span text:style-name="ppVerseNum"><text:span text:style-name="T374">3</text:span></text:span> For according to their power, I bear witness, yea, and beyond their power, <text:span text:style-name="T17">they gave of their own accord</text:span>,</text:p>
      <text:p text:style-name="P426"><text:span text:style-name="ppVerseNum"><text:span text:style-name="T374">4</text:span></text:span> <text:span text:style-name="T374">B</text:span>eseeching us with much entreaty in regard to this grace and the fellowship in the ministering to the saints;</text:p>
      <text:p text:style-name="P426"><text:span text:style-name="ppVerseNum"><text:span text:style-name="T374">5</text:span></text:span> <text:span text:style-name="T374">A</text:span>nd this, not as we had hoped, but <text:span text:style-name="T17">first gave their own selves to the Lord</text:span>, and unto us by the will of God.</text:p>
      <text:p text:style-name="P427">They knew the grace of the Lord, who gave himself, and so they gave themselves; and in giving themselves they gave all that they had.</text:p>
      <text:p text:style-name="P427">Notice also how the love of the brethren in Galatia showed itself. The Apostle Paul wrote,</text:p>
      <text:p text:style-name="ppBibleBookName"><text:soft-page-break/>Galatians 4</text:p>
      <text:p text:style-name="ppBibleQuote"><text:span text:style-name="ppVerseNum"><text:span text:style-name="T374">15</text:span></text:span><text:span text:style-name="T374"> </text:span>I bear you record, that, if it had been possible, he would have plucked out your own eyes, and have given them to me.</text:p>
      <text:p text:style-name="P427">Nothing that they could give was withheld. What was the cause of this? Jesus Christ had been set forth evidently crucified among them.<text:note text:id="ftn131" text:note-class="footnote"><text:note-citation>131</text:note-citation><text:note-body><text:p text:style-name="Footnote"><text:span text:style-name="T17">Galatians</text:span> 3:1.</text:p></text:note-body></text:note> Let the Gospel be preached with the power of the Spirit, so that it becomes a living reality to the hearers, and there will be no trouble in regard to gifts.</text:p>
      <text:p text:style-name="P427">All that is necessary, therefore, in order to raise money for the support of the Gospel, is to preach the Gospel of free grace of God. Men in whose hearts the love of God finds a place, will give without urging, and the Lord does not desire offerings from any others.</text:p>
      <text:p text:style-name="ppBibleBookName">2 Corinthians 9</text:p>
      <text:p text:style-name="ppBibleQuote"><text:span text:style-name="ppVerseNum"><text:span text:style-name="T375">7</text:span></text:span><text:span text:style-name="T375"> </text:span>Every man according as he purpose<text:span text:style-name="T375">s</text:span> in his heart, so let him give; not grudgingly, nor of necessity: for God love<text:span text:style-name="T375">s</text:span> a cheerful giver.</text:p>
      <text:p text:style-name="P428">God desires gifts from people who give without urging. This is shown in the call for offerings for the tabernacle in the wilderness.</text:p>
      <text:p text:style-name="ppBibleBookName">Exodus 25</text:p>
      <text:p text:style-name="ppBibleQuote"><text:span text:style-name="ppVerseNum"><text:span text:style-name="T375">1</text:span></text:span><text:span text:style-name="T375"> </text:span>And the Lord spoke unto Moses, saying, speak unto the children of Israel, that they bring me an offering; <text:span text:style-name="T17">of every man that gives it willingly with his heart you shall take my offering</text:span>.</text:p>
      <text:p text:style-name="ppBibleBookName">Exodus 35</text:p>
      <text:p text:style-name="ppBibleQuote"><text:span text:style-name="ppVerseNum"><text:span text:style-name="T375">21</text:span></text:span><text:span text:style-name="T375"> </text:span>And they came, every one whose heart stirred him up, and every one whom his spirit made willing, and they brought the Lord’s offering to the work of the tabernacle of the congregation, and for all His service, and for the holy garments.</text:p>
      <text:p text:style-name="ppBibleQuote"><text:span text:style-name="ppVerseNum"><text:span text:style-name="T375">22</text:span></text:span> And they came, both men and women, <text:span text:style-name="T17">as many as were willing hearted</text:span>, and brought bracelets, and earrings, and rings...</text:p>
      <text:p text:style-name="P427"><text:soft-page-break/>That shows the kind of offerings that the Lord requires; and now for the result of such giving:</text:p>
      <text:p text:style-name="ppBibleBookName">Exodus 36</text:p>
      <text:p text:style-name="ppBibleQuote"><text:span text:style-name="ppVerseNum"><text:span text:style-name="T375">4</text:span></text:span><text:span text:style-name="T375"> </text:span>And all the wise men, that wrought all the work of the sanctuary, came every man from his work which they made:</text:p>
      <text:p text:style-name="ppBibleQuote"><text:span text:style-name="ppVerseNum"><text:span text:style-name="T375">5</text:span></text:span> <text:span text:style-name="T375">A</text:span>nd they sp<text:span text:style-name="T375">o</text:span>ke unto Moses, saying, The people bring much more than enough for the service of the work, which the Lord commanded to make.</text:p>
      <text:p text:style-name="ppBibleQuote"><text:span text:style-name="ppVerseNum"><text:span text:style-name="T375">6</text:span></text:span> And Moses gave commandment, and they caused it to be proclaimed throughout the camp, saying, Let neither man nor woman make any more work for the offering of the sanctuary. So the people were restrained from bringing.</text:p>
      <text:p text:style-name="ppBibleQuote"><text:span text:style-name="ppVerseNum"><text:span text:style-name="T375">7</text:span></text:span> For the stuff they had was sufficient for all the work to make it, and too much.</text:p>
      <text:p text:style-name="P427">What a sensation it would make for such a proclamation to be made in some congregation in these days.</text:p>
      <text:p text:style-name="P427">Since not even the brethren are to be urged to give against their free will, it is very evident that it is not according to the will of God that contributions for the Gospel should be solicited from unbelievers. God is not so poor that He is obliged to beg for the support of His cause.</text:p>
      <text:p text:style-name="ppBibleBookName">Psalm 50</text:p>
      <text:p text:style-name="ppBibleQuote"><text:span text:style-name="ppVerseNum"><text:span text:style-name="T375">10</text:span></text:span><text:span text:style-name="T375"> </text:span>For every beast of the forest is mine, and the cattle upon a thousand hills.</text:p>
      <text:p text:style-name="ppBibleQuote"><text:span text:style-name="ppVerseNum"><text:span text:style-name="T375">11</text:span></text:span> I know all the fowls of the mountains; and the wild beasts of the field are mine.</text:p>
      <text:p text:style-name="ppBibleQuote"><text:span text:style-name="ppVerseNum"><text:span text:style-name="T375">12</text:span></text:span> If I were hungry, I would not tell you; for the world is mine, and the fullness thereof.</text:p>
      <text:p text:style-name="P427">There is nothing more dishonoring to the cause of Christ, than the desperate efforts that are put forth by many who profess it, to induce the world to give to its support. The Apostle John says of the early ministers of Christ that…</text:p>
      <text:p text:style-name="ppBibleBookName">3 John</text:p>
      <text:p text:style-name="ppBibleQuote"><text:span text:style-name="ppVerseNum"><text:span text:style-name="T375">7</text:span></text:span><text:span text:style-name="T375"> F</text:span>or His names sake they went forth, taking nothing of the Gentiles.</text:p>
      <text:p text:style-name="P427"><text:soft-page-break/>The love of God is the secret of real giving. When Christ dwells in the heart, the language will be “I am debtor.” This was the case with the early disciples.</text:p>
      <text:p text:style-name="ppBibleBookName">Acts 4</text:p>
      <text:p text:style-name="ppBibleQuote"><text:span text:style-name="ppVerseNum"><text:span text:style-name="T375">32</text:span></text:span><text:span text:style-name="T375"> </text:span>And the multitude of them that believed were of one heart and of one soul; neither said any of them that ought of the things which he possessed was his own.</text:p>
      <text:p text:style-name="P427">The mind that was in them, that made them one, was the mind of Christ, who gave himself. Such ones delight to give, and thank God for the privilege, so that they can say with David:</text:p>
      <text:p text:style-name="ppBibleBookName">1 Chronicles 29</text:p>
      <text:p text:style-name="ppBibleQuote"><text:span text:style-name="ppVerseNum"><text:span text:style-name="T375">13</text:span></text:span><text:span text:style-name="T375"> </text:span>Now therefore, our God, we thank You, and praise <text:span text:style-name="T375">y</text:span>our glorious name.</text:p>
      <text:p text:style-name="ppBibleQuote"><text:span text:style-name="ppVerseNum"><text:span text:style-name="T375">14</text:span></text:span> But who am I, and what is my people, that we should be able to offer so willingly after this sort? for all things come of You, and of <text:span text:style-name="T375">your</text:span> own have we given You.</text:p>
      <text:p text:style-name="ppMain"/>
      <text:list text:continue-numbering="true" text:style-name="ppChapterNumbering">
        <text:list-item>
          <text:h text:style-name="P64" text:outline-level="2"><text:bookmark-start text:name="__RefHeading___Toc6006_1507175235"/>A Pitiful Story<text:bookmark-end text:name="__RefHeading___Toc6006_1507175235"/></text:h>
        </text:list-item>
      </text:list>
      <text:p text:style-name="ppSmall">Present Truth, March 22, 1894</text:p>
      <text:p text:style-name="ppSmall"><text:span text:style-name="T376">PP Editor’s note</text:span><text:span text:style-name="T377">: </text:span><text:span text:style-name="T378">I have combined </text:span><text:span text:style-name="T377">this article with another one that followed it on the same matter, called </text:span>“Cannot Forget.”</text:p>
      <text:p text:style-name="ppMainFirst">IN AN editorial entitled, “Going into the Highways and Byways,” illustrative of the work of the Salvation Army, the <text:span text:style-name="T17">New York Independent</text:span> relates the following incident:</text:p>
      <text:p text:style-name="ppQuote1Start">In a revival in a church, recently, a woman whose life was bad, and who had been touched by a sermon at the funeral of her child, was converted. Her penitence was real, her determination to lead a new life fixed. She at once broke off her sinful relations, but would not join the church.</text:p>
      <text:p text:style-name="ppQuote2Mid">“I cannot,” she said; I should not feel at home. The women know what my life has been; they would try to be kind, but I must go elsewhere.”</text:p>
      <text:p text:style-name="ppQuote2Mid">And the women of the church did not urge her. She joined the <text:span text:style-name="T17">Salvation Army</text:span>.</text:p>
      <text:p text:style-name="ppQuote3End">“It will make no difference there,” she said, “I can work with them.”</text:p>
      <text:p text:style-name="P429">The most pitiful part of this story is that the <text:span text:style-name="T17">Independent</text:span> does not recognize in it anything out of the way. It rejoices that there is such a body as the Salvation Army, where such people can be made welcome, but does not seem to realize what a terrible shame it is to the church, that such things should be. The fact that it is taken as a matter of course that people of notoriously bad lives, who repent, cannot feel at home in the churches, reveals the painful fact that the churches have largely forgotten the words of their reputed Head,</text:p>
      <text:p text:style-name="ppBibleBookName">Mark 2</text:p>
      <text:p text:style-name="ppBibleQuote"><text:span text:style-name="ppVerseNum"><text:span text:style-name="T375">17</text:span></text:span><text:span text:style-name="T375"> </text:span>I came not to call the righteous, but sinners to repentance,</text:p>
      <text:p text:style-name="P429">–and have become too much like respectable social clubs. The greatest honor ever bestowed on Christ was the sneering statement of the scribes and Pharisees,</text:p>
      <text:p text:style-name="ppBibleBookName"><text:soft-page-break/>Luke 15</text:p>
      <text:p text:style-name="ppBibleQuote"><text:span text:style-name="ppVerseNum"><text:span text:style-name="T375">2</text:span></text:span><text:span text:style-name="T375"> </text:span>This man receive<text:span text:style-name="T377">s</text:span> sinners.</text:p>
      <text:p text:style-name="P429">Not only so, but He seeks them out. Let those who call themselves by His name remember that the disciple is not above his Lord.<text:note text:id="ftn132" text:note-class="footnote"><text:note-citation>132</text:note-citation><text:note-body><text:p text:style-name="P430"><text:span text:style-name="T17">Matthew</text:span> 10:24.</text:p></text:note-body></text:note></text:p>
      <text:p text:style-name="P431"><text:span text:style-name="T377">The woman</text:span> <text:span text:style-name="T379">referred to </text:span><text:span text:style-name="T377">in this story, </text:span><text:span text:style-name="T379">who lived a loose life, but had repented, could not join the church, because, as she said:</text:span></text:p>
      <text:p text:style-name="ppQuote"><text:span text:style-name="T377">“</text:span><text:span text:style-name="T379">I should not feel at home. The women know what my life has been; they would try to be kind, but they could not forget.”</text:span></text:p>
      <text:p text:style-name="P431"><text:span text:style-name="T379">She </text:span>was not complaining, but was stating a simple fact; and the women themselves showed it to be a fact, by their willingness to have her go elsewhere. Thank God that not all churches are like that one. And although a part of any church, or the whole of it, may have that feeling, it is still a fact that no Christian—no true follower of Christ—ever turns the cold shoulder to one who is or has been a sinner. Whenever professed Christians cannot forget the sins that another has committed, it is because they have forgotten that they themselves are, or were, sinners. Every one who knows the Lord, knows himself to be a sinner, even the chief of sinners;—a sinner saved by the grace of God;—and such a one can never despise any on account of their sins.</text:p>
      <text:p text:style-name="ppBibleBookName">Romans 3</text:p>
      <text:p text:style-name="ppBibleQuote"><text:span text:style-name="ppVerseNum"><text:span text:style-name="T375">23</text:span></text:span><text:span text:style-name="T375"> </text:span>All have sinned, and come short of the glory of God; being justified freely by His grace, through the redemption that is in Christ Jesus.</text:p>
      <text:p text:style-name="ppMain">Therefore boasting—the Pharisaic boasting of self-righteousness—is excluded. All are one in Christ Jesus.<text:note text:id="ftn133" text:note-class="footnote"><text:note-citation>133</text:note-citation><text:note-body><text:p text:style-name="P432"><text:span text:style-name="T17">Galatians</text:span> 3:28.</text:p></text:note-body></text:note></text:p>
      <text:p text:style-name="ppMain"/>
      <text:list text:continue-numbering="true" text:style-name="ppChapterNumbering">
        <text:list-item>
          <text:h text:style-name="P64" text:outline-level="2"><text:bookmark-start text:name="__RefHeading___Toc6014_1507175235"/>The Church’s Duty <text:span text:style-name="T25">I</text:span>s to Provide<text:line-break/>for the Church<text:bookmark-end text:name="__RefHeading___Toc6014_1507175235"/></text:h>
        </text:list-item>
      </text:list>
      <text:p text:style-name="ppSmall">Present Truth, <text:span text:style-name="T70">May 10, 1894</text:span></text:p>
      <text:p text:style-name="ppMainFirstSingleLine">IN <text:span text:style-name="T17">The Church Times</text:span> we find this statement that...</text:p>
      <text:p text:style-name="ppQuote"><text:span text:style-name="T70">“T</text:span>he church’s duty is to provide for the church, not for the world.”</text:p>
      <text:p text:style-name="ppMain">T<text:span text:style-name="T25">he</text:span> first thought that might arise in the minds of some would be,</text:p>
      <text:p text:style-name="ppQuote">“If the church devotes its entire attention to itself, how can the people of the world ever be brought in?”</text:p>
      <text:p text:style-name="ppMain">But this question is answered when we remember that in a Church and State combination, the State’s portion of the business is to whip the people into the Church, where they can be taken care of. Far different is this from the Spirit of the Master, who gave himself and His life for the world, and who sent His disciples out into the world, with instructions to shine as lights. The only reason for the existence of the church of Christ on earth, is that its members may labor for the salvation of souls not in the church. A church that is devoted only to itself is as useless as a candle under a bushel.</text:p>
      <text:p text:style-name="P186"/>
      <text:list text:continue-numbering="true" text:style-name="ppChapterNumbering">
        <text:list-item>
          <text:h text:style-name="P64" text:outline-level="2"><text:bookmark-start text:name="__RefHeading___Toc6034_1507175235"/>The Best Study of Modern Missions<text:bookmark-end text:name="__RefHeading___Toc6034_1507175235"/></text:h>
        </text:list-item>
      </text:list>
      <text:p text:style-name="ppSmall">Present Truth, <text:span text:style-name="T60">October 18, 1894</text:span></text:p>
      <text:p text:style-name="ppSmall"><text:span text:style-name="T380">Excerpts from: </text:span><text:span text:style-name="T17">The Story </text:span><text:span text:style-name="T293">o</text:span><text:span text:style-name="T17">f John G. Paton</text:span>, by Rev. James Paton. Illustrated. 5s. Hodder &amp; Stoughton, 27 Paternoster Row, London.</text:p>
      <text:p text:style-name="ppMainFirst">THE story of the life and labors of John G. Paton among the cannibals of the New Hebrides is the most thrilling in all the history of modern missions; and the story of modern missions is a thrilling and inspiring one. If anybody wants to find books for the youth that will hold their attention and teach lessons of faith in God, let them try the lives of some of these pioneers, and they will find more wonderful experiences than the novelist can draw from his imagination. And the life pictured is a real one, showing that God really lives and works wonders with those who will trust Him.</text:p>
      <text:p text:style-name="ppMain">The Story of John G. Paton has an important lesson for this time especially, when it is too currently believed that the methods of the <text:span text:style-name="T60">b</text:span>ook of <text:span text:style-name="T17">Acts</text:span> are out of date; and that, while it is all right to trust the Lord, it is still necessary to have the protection of consuls and gunboats in the work of preaching the Gospel to the heathen. There are many who think Christ’s teachings about non-resistance are only figurative language, and that no one could get on who really followed the teaching in these days.</text:p>
      <text:p text:style-name="P433">But when Mr. Paton went to Tanna he had only God to care for him. Was that sufficient? How could he have had more? Again and again, when the maddened natives wanted to kill him, and could have done so with perfect impunity, the voice of God was heard as of old, saying,</text:p>
      <text:p text:style-name="ppBibleBookName">Psalm 105</text:p>
      <text:p text:style-name="ppBibleQuote"><text:span text:style-name="ppVerseNum"><text:span text:style-name="T381">15</text:span></text:span><text:span text:style-name="T381"> T</text:span>ouch not my anointed, and do my prophets no harm.</text:p>
      <text:p text:style-name="P433">After a council of natives had decided that the missionary must die, the people assembled at his house and…</text:p>
      <text:p text:style-name="ppQuote">...a man furiously rushed on me with his axe; but a chief snatched a spade with which I had been working, and dexter<text:soft-page-break/>ously defended me from instant death. Life in such circumstances led me to cling very near to the Lord Jesus; I knew not for one brief hour how attack might be made, and yet with my trembling hand clasped in the Hand once nailed on Calvary, and now swaying the scept<text:span text:style-name="T381">e</text:span>r of the universe, calmness and peace and resignation abode in my soul. Next day a wild chief followed me about for four hours with loaded musket, and though often directed toward me, God restrained his hand.</text:p>
      <text:p text:style-name="P433">Again a company of men came in the night to shoot him, but they were afraid of a little dog.</text:p>
      <text:p text:style-name="ppQuote1Start">Next morning the report went all round the harbor that those who tried to shoot me were “smitten weak with fear,” and that shooting would not do.</text:p>
      <text:p text:style-name="ppQuote3End">One day, while toiling away at my house, the war chief and his brother, a<text:span text:style-name="T381">n</text:span>d a large party of armed men, surrounded the plot. They all had muskets. They watched me for some time in silence, and then every man leveled a musket straight at my head. Escape was impossible. Speech would only have increased my danger. I prayed to my Lord Jesus, either himself to protect me or take me home to His glory. I tried to keep working at my task as if no one was near me. In that moment, as never before, the words came to me—“Whatsoever you shall ask in my name, I will do it;” and I knew that I was safe. Retiring a little from their first position, no word having been spoken, they took up the same attitude somewhat further off, and seemed to be urging one another to fire the first shot. But my dear Lord restrained them once again.</text:p>
      <text:p text:style-name="ppMain">The Sacred men of the tribe had been discomfited by Mr. Paton in a trial of their arts of sorcery, and the leader attempted to kill them.</text:p>
      <text:p text:style-name="ppQuote">Though we got safely home, that old Sacred Man seemed still to hunger after my blood. For weeks thereafter, go where I would, he would suddenly appear on the path behind me, poising in his right hand that same Goliath spear. God only kept it from being thrown.</text:p>
      <text:p text:style-name="P433"><text:soft-page-break/>These are but a few of the incidents in that early experience in the island of Tanna. Day after day the angels of the Lord encamped round about the missionary, and not one of the bloodthirsty savages dared to press the trigger of the leveled musket, or throw the killing stone or spear when they might easily have done so.</text:p>
      <text:p text:style-name="ppQuote">It is the sober truth, <text:span text:style-name="T381">[</text:span>says Mr. Paton,<text:span text:style-name="T381">]</text:span> and it comes back to me sweetly after twenty years, that I had my nearest and dearest glimpses of the face and smile of my blessed Lord in those dread moments when musket, club, or spear was leveled at my life. Oh, the bliss of living and enduring, as seeing “Him who is invisible”!</text:p>
      <text:p text:style-name="ppMain">Need we say that the cannibals of Tanna and other islands long since gave up their ways and are a different people now? We wish that every one might read this story of God’s work in the New Hebrides. It is what is needed; for even professing believers are so apt to think the Lord is a long way off, and hesitate to follow Him for fear of danger or distress. As though God could not and does not care for those that put their trust in Him alone, just the same as He did in ancient days. The Lord is constantly doing it, but it is not often that we find in one book so soul-inspiring and encouraging a testimony as Mr. Paton gives in this one. If you have not read it, do not fail to do so if you possibly can, and as you read it, remember that the same Lord can do the same marvelous works for you, whatever may be the work He gives you to do, if you will take the faith that Jesus gives.</text:p>
      <text:p text:style-name="ppMain"/>
      <text:list text:continue-numbering="true" text:style-name="ppChapterNumbering">
        <text:list-item>
          <text:h text:style-name="P64" text:outline-level="2"><text:bookmark-start text:name="__RefHeading___Toc6060_1507175235"/>The Life<text:bookmark-end text:name="__RefHeading___Toc6060_1507175235"/></text:h>
        </text:list-item>
      </text:list>
      <text:p text:style-name="ppSmall">Present Truth, <text:span text:style-name="T70">August 8, 1895</text:span></text:p>
      <text:p text:style-name="P434">CHRISTIANITY is a life, and not a mere system. There can be system without life, but there cannot be life without system; for all life is from God; He is the Life-giver, and He works through system and order.</text:p>
      <text:p text:style-name="P435">Man may invent a system, but no man can impart life to that which he makes. And God does not impart life to man’s system, but to His own. Man may multiply offices in the church and appoint persons to fill them; but this is not a manifestation of Christian life.</text:p>
      <text:p text:style-name="P435">Christian life is Christ life, and Christ life is just what was seen when Christ went about in Judea, teaching the people the Word of God, preaching the Gospel to the poor, and relieving physical and moral distress. The church which does most of this work is most alive.</text:p>
      <text:p text:style-name="ppMain"/>
      <text:list text:continue-numbering="true" text:style-name="ppChapterNumbering">
        <text:list-item>
          <text:h text:style-name="P64" text:outline-level="2"><text:bookmark-start text:name="__RefHeading___Toc6062_1507175235"/>Only a Voice<text:bookmark-end text:name="__RefHeading___Toc6062_1507175235"/></text:h>
        </text:list-item>
      </text:list>
      <text:p text:style-name="ppSmall">Present Truth, <text:span text:style-name="T60">August 15, 1895</text:span></text:p>
      <text:p text:style-name="P79">WHEN Moses was recounting to the children of Israel the dealings of the Lord with them, and especially the circumstances under which the law of God, that perfect revelation of God’s character, was given to them, he said,</text:p>
      <text:p text:style-name="ppBibleBookName">Deut<text:span text:style-name="T60">eronomy</text:span> 4</text:p>
      <text:p text:style-name="ppBibleQuote"><text:span text:style-name="T23">12</text:span> The Lord spoke unto you out of the midst of the fire; you heard the voice of the words, but saw no similitude; only you heard a voice.</text:p>
      <text:p text:style-name="P436">The reason why they saw no form, but heard a voice only, is given in the following words:</text:p>
      <text:p text:style-name="ppBibleQuoteNoHead"><text:span text:style-name="ppVerseNum"><text:span text:style-name="T382">15</text:span></text:span><text:span text:style-name="T382"> </text:span>Take you therefore good heed unto yourselves; for you saw no manner of similitude on the day that the Lord spoke unto you in Horeb out of the midst of the fire:</text:p>
      <text:p text:style-name="ppBibleQuoteNoHead"><text:span text:style-name="ppVerseNum"><text:span text:style-name="T382">16</text:span></text:span> <text:span text:style-name="T382">L</text:span>est you corrupt yourselves, and make you a graven image, the similitude of any figure, the likeness of male or female.</text:p>
      <text:p text:style-name="P437">The giving of the law from Sinai was the most perfect representation of truth that could be given, because it came directly from the mouth of God himself. From that circumstance therefore we learn that it is by a voice alone, without anything else to attract the attention, that the truth of God is presented in its perfection. Of course it is the voice of God, and no other, that must be heard.</text:p>
      <text:p text:style-name="P436">We have an instance of this in the case of John the Baptist. When the Jews sent priests and Levites from Jerusalem to ask him,</text:p>
      <text:p text:style-name="ppBibleBookName">John 1</text:p>
      <text:p text:style-name="ppBibleQuote"><text:span text:style-name="ppVerseNum"><text:span text:style-name="T382">19</text:span></text:span><text:span text:style-name="T382"> </text:span>Who are you?</text:p>
      <text:p text:style-name="P436">He replied,</text:p>
      <text:p text:style-name="ppBibleQuoteNoHead"><text:span text:style-name="ppVerseNum"><text:span text:style-name="T382">23</text:span></text:span><text:span text:style-name="T382"> </text:span>I am the voice of one crying in the wilderness, Make straight the way of the Lord, as said the prophet <text:span text:style-name="T382">Isaiah</text:span>.</text:p>
      <text:p text:style-name="P436"><text:soft-page-break/>In the case of the giving of the law we have the voice of God from His own mouth; in the case of John the Baptist we have the voice of God by the mouth of His prophet. The word that John spoke was as truly the word of God as was that spoken from Sinai. It is true that John was a man, whose form could be seen; but it is none the less true that he was only a voice,—the voice of God. And the explanation of this is that John was so humble and unassuming, and was moreover so filled with the message that he bore, that no attention was attracted to his person. Those who went out into the wilderness did not go out to see a man clothed in soft raiment. It was his message that drew them.</text:p>
      <text:p text:style-name="P436">In like manner God’s truth is to be presented to the people in this time, when the ransomed of the Lord are about to return and come to Zion with everlasting joy upon their heads. God says to His servants,</text:p>
      <text:p text:style-name="ppBibleBookName">Isaiah 51</text:p>
      <text:p text:style-name="ppBibleQuote"><text:span text:style-name="ppVerseNum"><text:span text:style-name="T382">15</text:span></text:span><text:span text:style-name="T382"> </text:span>I am the Lord your God, that divided the sea, whose waves roared; the Lord of hosts is His name.</text:p>
      <text:p text:style-name="ppBibleQuote"><text:span text:style-name="ppVerseNum"><text:span text:style-name="T382">16</text:span></text:span> And I have put my words in your mouth, and I have covered you in the shadow of my hand, that I may plant the heavens, and lay the foundations of the earth, and say unto Zion, You are my people.</text:p>
      <text:p text:style-name="P436">It is not pleasing to the natural heart to be hidden under the hand of God. Many think that it is a calamity to have God’s hand upon them. They read,</text:p>
      <text:p text:style-name="ppBibleBookName">Psalm 139</text:p>
      <text:p text:style-name="ppBibleQuote"><text:span text:style-name="ppVerseNum"><text:span text:style-name="T382">5</text:span></text:span><text:span text:style-name="T382"> </text:span>You have beset me behind and before, and laid <text:span text:style-name="T382">y</text:span>our hand upon me,</text:p>
      <text:p text:style-name="P436">–and imagine that such treatment must be exceedingly severe, not knowing that the hand is the hand of a tender Father, and that it means protection. We have the choice of keeping ourselves out from under the hand of God, so that we may be seen, and thus be exposed to fearful dangers, or to be hidden under that hand, and <text:soft-page-break/>be protected from every real ill. Ought there to be any hesitation in the choice?</text:p>
      <text:p text:style-name="ppBibleBookName">Psalm 115</text:p>
      <text:p text:style-name="ppBibleQuote"><text:span text:style-name="ppVerseNum"><text:span text:style-name="T382">1</text:span></text:span><text:span text:style-name="T382"> </text:span>Not unto us, O Lord, not unto us, but unto <text:span text:style-name="T382">y</text:span>our name give glory, for <text:span text:style-name="T382">y</text:span>our mercy, and for <text:span text:style-name="T382">y</text:span>our truth’s sake.</text:p>
      <text:p text:style-name="ppMain"/>
      <text:list text:continue-numbering="true" text:style-name="ppChapterNumbering">
        <text:list-item>
          <text:h text:style-name="P64" text:outline-level="2"><text:bookmark-start text:name="__RefHeading___Toc6064_1507175235"/>Church Growth<text:bookmark-end text:name="__RefHeading___Toc6064_1507175235"/></text:h>
        </text:list-item>
      </text:list>
      <text:p text:style-name="ppSmall">Present Truth, <text:span text:style-name="T60">February 6, 1896</text:span></text:p>
      <text:p text:style-name="ppBibleBookName">Acts 2</text:p>
      <text:p text:style-name="ppBibleQuote"><text:span text:style-name="T153">47</text:span><text:span text:style-name="T60"> </text:span>And the Lord added to the church daily such as should be saved.</text:p>
      <text:p text:style-name="ppMainFirstAfterSub">WHETHER we follow this or the rendering of the <text:span text:style-name="T17">Revised Version</text:span>,</text:p>
      <text:p text:style-name="ppBibleQuoteNoHead"><text:span text:style-name="ppVerseNum"><text:span text:style-name="T118">47</text:span></text:span><text:span text:style-name="T118"> </text:span>And the Lord added to them day by day those that were being saved,</text:p>
      <text:p text:style-name="P436">–a wonderful condition of things is revealed. There were no hypocrites in the church at that time. None joined except those who were in the way of salvation. Why was this? Because the Lord added the people to the church. It was not the work of men. It is a good deal better that the Lord should bring additions to the church than that new members should be brought in by this or that minister. That which the Lord does is done right.</text:p>
      <text:p text:style-name="P436"><text:span text:style-name="T383">But w</text:span>hat were the believers doing? They were praising God, not alone with their voices, but by their lives. They were, with voice and life, showing the power and goodness of God. This is the way that God wants His people to work for Him. David said:</text:p>
      <text:p text:style-name="ppBibleBookName">Psalm 40</text:p>
      <text:p text:style-name="ppBibleQuote"><text:span text:style-name="ppVerseNum"><text:span text:style-name="T382">1</text:span></text:span><text:span text:style-name="T382"> </text:span>I waited patiently for the Lord; and He inclined unto me, and heard my cry.</text:p>
      <text:p text:style-name="ppBibleQuote"><text:span text:style-name="ppVerseNum"><text:span text:style-name="T382">2</text:span></text:span> He brought me up also out of a horrible pit, out of the miry clay, and set my feet upon a rock, and established my goings.</text:p>
      <text:p text:style-name="ppBibleQuote"><text:span text:style-name="ppVerseNum"><text:span text:style-name="T382">3</text:span></text:span> And He has put a new song in my mouth, even praise unto our God; many shall see it and fear, and trust in the Lord.</text:p>
      <text:p text:style-name="ppMain"/>
      <text:list text:continue-numbering="true" text:style-name="ppChapterNumbering">
        <text:list-item>
          <text:h text:style-name="P64" text:outline-level="2"><text:bookmark-start text:name="__RefHeading___Toc6070_1507175235"/>Crumbs from the Bread of Life<text:bookmark-end text:name="__RefHeading___Toc6070_1507175235"/></text:h>
        </text:list-item>
      </text:list>
      <text:p text:style-name="ppSmall">Present Truth, <text:span text:style-name="T74">May 28, 1896</text:span></text:p>
      <text:p text:style-name="P438">A MISSIONARY of the Pacific Islands has related a touching and suggestive story. As he passed along the road a poor crippled leper, from whom both hands and feet were gone, raised himself on his knees, and, reaching his mutilated arms toward him,—instead of begging, blessed him that he had brought the light of the Word of God to that dark island. The missionary, surprised, and confident that he had never seen the man before, stopped and talked with him. He found the poor man knew the story of Christ well, and understood perfectly the saving power of Divine grace. More astonished still, he said to the poor fellow,</text:p>
      <text:p text:style-name="ppQuote1Start">“But where have you learned this? I have never seen you at my preaching, and besides it would be too far for you to go who can only creep on your knees.”</text:p>
      <text:p text:style-name="ppQuote3End">“Ah,” said he, “when the people come from your preaching, I sit on the side of the road and say, ‘Please, give me a word that the teacher has said,’—and one tells me one little thing and another tells me another, and then God who told you to come and tell it to us helps me to put the little stories altogether, and so I know.”</text:p>
      <text:p text:style-name="ppMain">Thus this poor, helpless beggar had fed from the crumbs which fell from the Master’s table. Of what value may be the least morsel when it falls in the reach of a hungry soul! Who knows but that the tiniest crumb may feed and nourish a soul for eternity, as did this;—or perhaps it may fall into the Master’s hands and, like the loaves, be broken to many thousands.</text:p>
      <text:p text:style-name="ppMain"/>
      <text:list text:continue-numbering="true" text:style-name="ppChapterNumbering">
        <text:list-item>
          <text:h text:style-name="P64" text:outline-level="2"><text:bookmark-start text:name="__RefHeading___Toc6074_1507175235"/>God’s Choice<text:bookmark-end text:name="__RefHeading___Toc6074_1507175235"/></text:h>
        </text:list-item>
      </text:list>
      <text:p text:style-name="ppSmall">Present Truth, <text:span text:style-name="T74">July 16, 1896</text:span></text:p>
      <text:p text:style-name="P93">GOD knows where we can do the most good better than we do. Hence it is well for us to realize that we are just where we ought to be when we are in the place where God has set us.</text:p>
      <text:p text:style-name="ppQuote">“If each drop of rain <text:span text:style-name="T17">chose</text:span> where it should fall,” says Charles Kingsley, “God’s showers would not fall, as they do now, on the evil and the good alike.”</text:p>
      <text:p text:style-name="P94">So it is that the world is benefited by God’s choosing the place for His individual workers in the world.</text:p>
      <text:p text:style-name="ppMain"/>
      <text:list text:continue-numbering="true" text:style-name="ppChapterNumbering">
        <text:list-item>
          <text:h text:style-name="P64" text:outline-level="2"><text:bookmark-start text:name="__RefHeading___Toc6098_1507175235"/>He Leads <text:span text:style-name="T36">me</text:span><text:bookmark-end text:name="__RefHeading___Toc6098_1507175235"/></text:h>
        </text:list-item>
      </text:list>
      <text:p text:style-name="ppSmall">Present Truth, <text:span text:style-name="T36">September 8, 1898</text:span></text:p>
      <text:p text:style-name="ppMainFirst">THE following incident was told by a lady at a prayer meeting in London a few days ago. It had only just taken place.</text:p>
      <text:p text:style-name="ppQuote1Start">I had long been anxious that some dear friends of mine should become interested in the message of salvation, which God is making known so fully in these last days. I had written them more than once, but they did not seem to care about such things, and manifested a disinclination for the subject. A little while ago I asked the Lord to help me write such a letter to them, as would bring the matter before their minds in just the way to impress them with its importance, and make them see that it was not utterly a fad of mine, but the Word of the Lord. They replied very kindly, and invited me and my husband to spend a day with them.</text:p>
      <text:p text:style-name="ppQuote2Mid">The invitation was received with pleasure, and we prepared to accept it. We took an early train to King’s Cross, but owing to some delay, this arrived seven minutes late; and when we got to Euston Station we found that the train by which we expected to travel had been <text:span text:style-name="T36">dispatched</text:span>, and there was not another one for four hours. What was to he done? Should we go back home or not? I felt that we ought still to visit our friends, and so we decided to wait for the next train. My husband went away for a short walk and I took my way to the waiting room. I could not help feeling that the Lord was over-ruling matters, and that we ought not to be vexed at having to wait. I asked Him that if He had anything for me to do there, He would show it to me.</text:p>
      <text:p text:style-name="ppQuote2Mid">In the waiting-room was one person, a lady clothed in deep mourning, who seemed to be in great distress. I went over to her, and asked her if she was not feeling well. She lifted up to mine a very tear-stained face, but made no reply. It seemed to me that she was almost fainting, and I offered her my arm. She took it and we walked out of the waiting-room and up and down the station. In a little while she began to get control of herself, and gradually told me her sad story. Her son had lately died very suddenly of fever, and as she and her husband had been nursing him, <text:soft-page-break/>her husband had been taken with an apoplectic fit, of which he had died. These unexpected blows had fallen upon her with crushing weight, and following them came the discovery that she was reduced to comparative poverty. Her husband had determined to alter his will and make one in her favor, but had been taken away before the new one could he drawn up.</text:p>
      <text:p text:style-name="ppQuote2Mid">She could not endure to stay among the scenes connected with such sad memories, and was taking the train to Manchester. Her train did not start for five hours. I thought I knew now why I had lost my own train. The Lord wanted me to comfort this stricken soul. As we walked about, and I talked to her of the Lord’s goodness and what a faithful Friend and Comforter He was, “a very present help in trouble,” she confessed to me that she had made up her mind to destroy herself; for all the joy had gone out of her life, and the burden was greater than she could bear. She had known something of the Lord once, but her husband was indifferent to such things, and she had allowed all thoughts of the Saviour to be crowded out of her mind. The Lord gave me words to speak to her and helped me to comfort her, as I am sure I could not have done of myself, if I had tried to prepare for this interview. The four hours passed almost like four minutes, and when our train left, she said she felt so glad that God had sent me to help her, and that I had spoken to her. She felt that she could trust the Lord now, and believe that He was caring for her. We exchanged addresses and promised to write to each other.</text:p>
      <text:p text:style-name="ppQuote3End">When we finally got to the home of our friends, they were very anxious to know what had made us so many hours late, and I had opportunity to tell the whole story. They were deeply impressed by my morning’s experience, and it opened the way for just such a conversation as I had been longing to have with them. They were much concerned, and I believe that God will lead them to see and rejoice in the great things He has done for them.</text:p>
      <text:p text:style-name="P111">As the persons present at the prayer-meeting listened to this experience, simply told, all hearts were touched, and to one at least the thought was suggested that surely this was no less wonderful than when Philip was sent into the desert to join himself to the eunuch’s chariot, and point a needy, thirsty soul to the foun<text:soft-page-break/>tain of living waters. The God of Abraham; of Isaac, and of Jacob, the God of the prophets and apostles, is our God.</text:p>
      <text:p text:style-name="ppBibleBookName">Ephesians 1</text:p>
      <text:p text:style-name="ppBibleQuote"><text:span text:style-name="ppVerseNum"><text:span text:style-name="T384">11</text:span></text:span><text:span text:style-name="T384"> [</text:span>He<text:span text:style-name="T384">]</text:span> works all things after the counsel of His own will.</text:p>
      <text:p text:style-name="ppBibleBookName">Psalm 48</text:p>
      <text:p text:style-name="ppBibleQuote"><text:span text:style-name="ppVerseNum"><text:span text:style-name="T384">14</text:span></text:span><text:span text:style-name="T384"> </text:span>This God is our God for ever and ever: He will be our guide even unto death.</text:p>
      <text:p text:style-name="P111">It is a good thing to commit our ways entirely to Him, for the promise is,</text:p>
      <text:p text:style-name="ppBibleBookName">Proverbs 3</text:p>
      <text:p text:style-name="ppBibleQuote"><text:span text:style-name="ppVerseNum"><text:span text:style-name="T384">6</text:span></text:span><text:span text:style-name="T384"> </text:span>In all your ways acknowledge Him, and He shall direct your paths.</text:p>
      <text:p text:style-name="ppMain"/>
      <text:list text:continue-numbering="true" text:style-name="ppChapterNumbering">
        <text:list-item>
          <text:h text:style-name="P64" text:outline-level="2"><text:bookmark-start text:name="__RefHeading___Toc6110_1507175235"/><text:span text:style-name="T36">W</text:span>itnessing for Christ<text:bookmark-end text:name="__RefHeading___Toc6110_1507175235"/></text:h>
        </text:list-item>
      </text:list>
      <text:p text:style-name="ppSmall">Present Truth, May 18, 1899</text:p>
      <text:p text:style-name="ppBibleBookName">John 17</text:p>
      <text:p text:style-name="P439"><text:span text:style-name="T385">17</text:span><text:span text:style-name="T171"> </text:span>Your word is truth.</text:p>
      <text:p text:style-name="P98">John 12</text:p>
      <text:p text:style-name="ppBibleQuote"><text:span text:style-name="T385">32</text:span><text:span text:style-name="T171"> </text:span>And I, if I be lifted up, will draw all men unto me.</text:p>
      <text:p text:style-name="ppMainFirstAfterSub">TRUTH attracts and, like a magnet, draws the true in heart. These accept the truth, no matter at what cost. God could have commissioned angels to preach the Gospel, but that work is given to men.</text:p>
      <text:p text:style-name="ppBibleBookName">John 20</text:p>
      <text:p text:style-name="ppBibleQuote"><text:span text:style-name="T385">21</text:span><text:span text:style-name="T171"> </text:span>As my Father has sent me, so send I you.</text:p>
      <text:p text:style-name="P440">In view of this commission, the only concern to us should be that this work be faithfully done. The lifting up of Jesus Christ in our lives is our work. When we sow and water, God gives the increase.</text:p>
      <text:p text:style-name="P440">We never make headway in proclaiming the truth by finding fault. This repels instead of drawing. The injunction of the apostle is,</text:p>
      <text:p text:style-name="ppBibleBookName">2 Timothy 4</text:p>
      <text:p text:style-name="ppBibleQuote"><text:span text:style-name="T385">2</text:span><text:span text:style-name="T171"> </text:span>Preach the Word.</text:p>
      <text:p text:style-name="P428">Let error alone. The only work a Christian has in the world is to preach the truth, hold up the pure and the good.</text:p>
      <text:p text:style-name="P428">Christ said,</text:p>
      <text:p text:style-name="ppBibleBookName">Mark 16</text:p>
      <text:p text:style-name="ppBibleQuote"><text:span text:style-name="T385">15</text:span><text:span text:style-name="T171"> </text:span>Go into all the world and preach the Gospel.</text:p>
      <text:p text:style-name="P441">That is the business of every Christian today. And since this is the Lord’s commission, we may expect the Lord to open the way. Everywhere, amid all the “isms” that are rife at the present day, the honest in heart are searching after truth. What a wonderful privilege it is to have the truth to give them. If sometimes our <text:soft-page-break/>own way seems hard, and we grow weary, this will disappear when we go to work for others. Just as activity is the life and strength of the physical body, so the spiritual life of a Christian depends upon his efforts to help the needy.</text:p>
      <text:p text:style-name="P441">The Apostle Peter addressing the followers of Christ, said:</text:p>
      <text:p text:style-name="ppBibleBookName">1 Peter 2</text:p>
      <text:p text:style-name="ppBibleQuote"><text:span text:style-name="T117">9</text:span><text:span text:style-name="T103"> </text:span>You are a chosen generation, a royal priesthood, a holy nation, a peculiar people; that you should show forth the praises of Him who <text:span text:style-name="T103">has</text:span> called you out of darkness into His marvelous light.</text:p>
      <text:p text:style-name="P440">A little farther on in the epistle he says:</text:p>
      <text:p text:style-name="ppBibleQuoteNoHead"><text:span text:style-name="T117">11</text:span><text:span text:style-name="T103"> </text:span>Dearly beloved, I beseech you as strangers and pilgrims, abstain from fleshly lusts.</text:p>
      <text:p text:style-name="P442">These prevent the virtues of Christ from shining out in His people. A lighted lamp with a clean glass will shine brightly; but when the glass becomes smoked and dirty, the light is dim. So truth must have its sanctifying effect upon the receiver. It must be allowed to shine out, unobscured by fleshly lusts. The truth will transform a man’s life completely, make him refined, gentle, considerate, self-sacrificing. Is it doing that for you?</text:p>
      <text:p text:style-name="P442">To represent Christ is to <text:span text:style-name="T17">re-present</text:span> Christ: <text:span text:style-name="T103">to </text:span>present Him again. When He was upon earth, His whole life was spent in doing good, watching for openings to present the truth. At one time we see Him working with Nicodemus, revealing to him precious truths. Again, He is by the well talking to a fallen woman, teaching her the way of life. There was with Him no respect of persons. Now if we would re-present Him, we will make it our life work to look for opportunities to do good. It may be by a word fitly spoken, a kind act, or even a pleasant smile. We do not need to force the opportunities, but simply watch for souls as those who must give account.</text:p>
      <text:p text:style-name="P442">What a need there is today of unselfish, consecrated effort in spreading the Gospel.</text:p>
      <text:p text:style-name="ppBibleBookName"><text:soft-page-break/>Isaiah 60</text:p>
      <text:p text:style-name="ppBibleQuote"><text:span text:style-name="T117">2</text:span> Darkness covers the earth, and gross darkness the people.</text:p>
      <text:p text:style-name="P442">Yet in the face of the God says,</text:p>
      <text:p text:style-name="ppBibleQuoteNoHead"><text:span text:style-name="T117">1</text:span><text:span text:style-name="T103"> </text:span>Arise and shine.</text:p>
      <text:p text:style-name="P440"><text:span text:style-name="T103">O</text:span>r, as one translation has it,</text:p>
      <text:p text:style-name="ppBibleQuoteNoHead"><text:span text:style-name="T117">1</text:span><text:span text:style-name="T103"> </text:span>Arise and be enlightened,...for your light is come.<text:note text:id="ftn134" text:note-class="footnote"><text:note-citation>134</text:note-citation><text:note-body><text:p text:style-name="Footnote">1752 Challoner Revision of the <text:span text:style-name="T17">Douay-Rheims </text:span><text:span text:style-name="T386">Bible </text:span><text:span text:style-name="T384">[Catholic Translation from the Latin Vulgate].</text:span></text:p></text:note-body></text:note></text:p>
      <text:p text:style-name="P440">The thing for all to do is to become enlightened, for the light is here; then let that light shine forth undimmed. There is but little of the real spirit of the Master now in the world, yea many are longing to see a revelation of Christ. Then let our constant prayer be,</text:p>
      <text:p text:style-name="ppQuote">“Lord, enlighten me, and purge me of everything that will prevent <text:span text:style-name="T171">y</text:span>our light from shining out through me.”</text:p>
      <text:p text:style-name="ppMain"/>
      <text:list text:continue-numbering="true" text:style-name="ppChapterNumbering">
        <text:list-item>
          <text:h text:style-name="P64" text:outline-level="2"><text:bookmark-start text:name="__RefHeading___Toc6112_1507175235"/><text:span text:style-name="T36">T</text:span>he Privilege of Being Light Bearers<text:bookmark-end text:name="__RefHeading___Toc6112_1507175235"/></text:h>
        </text:list-item>
      </text:list>
      <text:p text:style-name="ppSmall">Present Truth, <text:span text:style-name="T36">June 1, 1899</text:span></text:p>
      <text:p text:style-name="P443">IT IS God’s idea that His people shall be the head and not the tail.</text:p>
      <text:p text:style-name="ppBibleBookName">Deuteronomy 28</text:p>
      <text:p text:style-name="ppBibleQuote"><text:span text:style-name="ppVerseNum">13</text:span> And the Lord shall make <text:span text:style-name="T100">you</text:span> the head, and not the tail; and <text:span text:style-name="T100">y</text:span>ou shal<text:span text:style-name="T100">l</text:span> be above only, and <text:span text:style-name="T100">y</text:span>ou shal<text:span text:style-name="T100">l</text:span> not be beneath; if that <text:span text:style-name="T100">y</text:span>ou hearken unto the commandments of the Lord <text:span text:style-name="T100">your</text:span> God, which I command <text:span text:style-name="T100">you</text:span> this day, to observe and to do them.</text:p>
      <text:p text:style-name="P444">In taking the Israelites out of Egypt into the Promised Land, the design was to make them a light to all <text:span text:style-name="T100">t</text:span>he world, for Palestine was the highway of travel between all nations. By coming in contact with them, all nations would learn of the true God. For a time they were true to their trust, but later because of their iniquities, they were carried away captives to Babylon, yet even while captives in a strange land, God through them gave the light, for the light must be given.</text:p>
      <text:p text:style-name="P444">Just so today, the Lord has a message to give, light for the children of men, and to each one of us individually in his place, He grants the privilege of helping to give this light and truth. If we refuse, God will give the privilege to someone else, for now as in olden time, the light must be given. To embrace the opportunity, is to become a co-worker with Christ, a joint heir with Him in that kingdom “which shall never be destroyed.”<text:note text:id="ftn135" text:note-class="footnote"><text:note-citation>135</text:note-citation><text:note-body><text:p text:style-name="Footnote"><text:span text:style-name="T387">Daniel</text:span><text:span text:style-name="T100"> 2:44.</text:span></text:p></text:note-body></text:note> To refuse means death and eternal destruction. There is nothing arbitrary about it,—it is a question of choice,—and every one is left free to accept or reject.</text:p>
      <text:p text:style-name="ppBibleBookName">Hebrews 3<text:span text:style-name="T41"> </text:span><text:span text:style-name="T388">[also 4:7]</text:span></text:p>
      <text:p text:style-name="ppBibleQuote"><text:span text:style-name="ppVerseNum"><text:span text:style-name="T100">15</text:span></text:span><text:span text:style-name="T100"> </text:span>Today if you will hear <text:span text:style-name="T100">H</text:span>is voice, harden not your heart.</text:p>
      <text:p text:style-name="ppMain"/>
      <text:list text:continue-numbering="true" text:style-name="ppChapterNumbering">
        <text:list-item>
          <text:h text:style-name="P64" text:outline-level="2"><text:bookmark-start text:name="__RefHeading___Toc6120_1507175235"/>Easy to Give<text:bookmark-end text:name="__RefHeading___Toc6120_1507175235"/></text:h>
        </text:list-item>
      </text:list>
      <text:p text:style-name="ppSmall">Present Truth, September 14, 1899</text:p>
      <text:p text:style-name="ppSmall">Original title: Back Page</text:p>
      <text:p text:style-name="P443">GOD has shown His unselfishness by freely giving for the benefit of others, every atom of His universe, from the kernel of wheat the life of which is given for ours, to that of His Son, who died that we might live. The more we become like God, the easier it will be to give all we have for the benefit of others. We are not to give that we may become more like God, but to be transformed that it may be easy to give.</text:p>
      <text:p text:style-name="P442">Every day we live, we are more and more convinced that it is not creed, or dogma, or any set form of worship, or worldly eloquence that wins men to Christ, but rather His <text:span text:style-name="T17">life</text:span> revealed in His followers. God could not reveal himself to the world except through the life of Christ, and Christ can be made known to the world only through His disciples.</text:p>
      <text:p text:style-name="ppBibleBookName">John <text:span text:style-name="T103">12</text:span></text:p>
      <text:p text:style-name="ppBibleQuote"><text:span text:style-name="T117">32</text:span><text:span text:style-name="T103"> </text:span>And I, if I be lifted up...will draw all unto me.</text:p>
      <text:p text:style-name="P442">The drawing power is in His life, nowhere else.</text:p>
      <text:p text:style-name="ppMain"/>
      <text:list text:continue-numbering="true" text:style-name="ppChapterNumbering">
        <text:list-item>
          <text:h text:style-name="P328" text:outline-level="2"><text:bookmark-start text:name="__RefHeading___Toc6130_1507175235"/>Preparation for Service<text:bookmark-end text:name="__RefHeading___Toc6130_1507175235"/></text:h>
        </text:list-item>
      </text:list>
      <text:p text:style-name="P329">Present Truth, <text:span text:style-name="T36">September 6, 1900</text:span></text:p>
      <text:p text:style-name="P330">IF GOD has called you to a work, be sure that He has also called you to a preparation for it. The most burning desire to preach the Gospel to perishing souls will not take the place of earnest and continuous study of the Word.</text:p>
      <text:p text:style-name="P331">If you feel that God has called you to speak or write, then know that He has called you to study to know how to express in proper form the thoughts that He gives you, so that they will be effective, and at the same time not offend the ears of the cultured.</text:p>
      <text:p text:style-name="P331">And remember that the time spent in preparation for a God-given work is just as much spent in His service as is the work that follows.</text:p>
      <text:p text:style-name="P331"/>
      <text:list text:continue-numbering="true" text:style-name="ppChapterNumbering">
        <text:list-item>
          <text:h text:style-name="P207" text:outline-level="2"><text:bookmark-start text:name="__RefHeading___Toc100452_2271061126"/>How to Be a Witness<text:bookmark-end text:name="__RefHeading___Toc100452_2271061126"/></text:h>
        </text:list-item>
      </text:list>
      <text:p text:style-name="P445">Present Truth, <text:span text:style-name="T389">October</text:span> <text:span text:style-name="T390">4</text:span>, <text:span text:style-name="T390">1900</text:span></text:p>
      <text:p text:style-name="P446">Original title: The Editor’s Private Corner. How to Be a Witness</text:p>
      <text:p text:style-name="P447"><text:span text:style-name="T391">Question:</text:span><text:span text:style-name="T389"> </text:span>For a long while I have had a great desire to find out how to build up an address, and every attempt at the study of God’s word forces me to see my ignorance of what I have become a little more acquainted with.</text:p>
      <text:p text:style-name="P447">The week before last a friend of my who has been managing a Gospel Mission church at wrote to me, asking if I would take the services on Sunday. I prayed to the Lord, promising to do my best with His help, and I am glad to say that a lady come to me after the evening service, and thanked me for the word,...but in myself I could not think that justice had been done according to the opportunity….</text:p>
      <text:p text:style-name="P447">Now I do not expect to become a preacher, but I want to become a witness for Christ. The reason I have stated my experience <text:span text:style-name="T392">is</text:span> because I want you to advise me what books I should get to read, to help me in my desire to become an <text:span text:style-name="T392">e</text:span>ffective witness. I have Ellicott’s <text:span text:style-name="T17">Commentary</text:span>, Gray’s <text:span text:style-name="T17">Biblical Museum</text:span>, Young’s and Cruden’s <text:span text:style-name="T17">Concordances</text:span>, Barnes’s <text:span text:style-name="T17">Notes on the Gospels</text:span>, Baxter’s <text:span text:style-name="T17">Saints’ Rest</text:span>, and Finney’s <text:span text:style-name="T17">Lectures to Professing Christians</text:span>. I do not expect to find any royal road, but something to guide me, and enable me to think myself when I read the Word.</text:p>
      <text:p text:style-name="P448">YOUR desire is a most laudable one, for God desires nothing more than that all His people shall be faithful witnesses for Him; and therefore I shall gladly do whatever I can to help you. I take the greater pleasure in this, because I am sure that there are many others who are in very much the same situation that you are,<text:span text:style-name="T392">—</text:span>longing to witness, but not knowing how. If our consideration of the question shall lead to further study of the grand theme, I shall be all the more glad.</text:p>
      <text:h text:style-name="P449" text:outline-level="3"><text:bookmark-start text:name="__RefHeading___Toc161_515971994"/>The First <text:span text:style-name="T392">a</text:span>nd Greatest Requisite<text:bookmark-end text:name="__RefHeading___Toc161_515971994"/></text:h>
      <text:p text:style-name="P450">One of the first things that comes to my mind when you speak of <text:soft-page-break/>witnessing, is the promise of the Lord:</text:p>
      <text:p text:style-name="P451">Acts 1</text:p>
      <text:p text:style-name="P452"><text:span text:style-name="T23">8</text:span> You shall receive power, when the Holy Ghost is come upon you; and y<text:span text:style-name="T392">ou</text:span> shall be <text:span text:style-name="T393">m</text:span>y witnesses both in Jerusalem, and in all Judea and Samaria, and unto the uttermost part of the earth.</text:p>
      <text:p text:style-name="P453">This really covers the whole ground, because the Holy Ghost is the great Teacher of the Truth,<text:note text:id="ftn136" text:note-class="footnote"><text:note-citation>136</text:note-citation><text:note-body><text:p text:style-name="P454"><text:span text:style-name="T17">John</text:span> <text:span text:style-name="T392">14:</text:span>26; <text:span text:style-name="T392">16:</text:span>13.</text:p></text:note-body></text:note> and the One who teaches us how to tell it.</text:p>
      <text:p text:style-name="P455">Another text which came to my mind as I read your letter was this:</text:p>
      <text:p text:style-name="P451">Psalm 51</text:p>
      <text:p text:style-name="P452"><text:span text:style-name="T23">9</text:span> Hide <text:span text:style-name="T392">your</text:span> face from my sins, and blot out all m<text:span text:style-name="T392">y</text:span> iniquities.</text:p>
      <text:p text:style-name="P452"><text:span text:style-name="T23">10</text:span> Create in me a clean heart, O God; and renew a right spirit within me.</text:p>
      <text:p text:style-name="P452"><text:span text:style-name="T23">11</text:span> Cast me not away from <text:span text:style-name="T392">your</text:span> presence; and take not <text:span text:style-name="T392">your</text:span> Holy Spirit from me.</text:p>
      <text:p text:style-name="P452"><text:span text:style-name="T23">12</text:span> Restore unto me the joy of <text:span text:style-name="T392">your</text:span> salvation; and uphold me with <text:span text:style-name="T392">your</text:span> free Spirit.</text:p>
      <text:p text:style-name="P452"><text:span text:style-name="T23">13</text:span> <text:span text:style-name="T17">Then</text:span> will I teach transgressors <text:span text:style-name="T392">your</text:span> ways; and sinners shall be converted unto <text:span text:style-name="T392">You</text:span>.</text:p>
      <text:p text:style-name="ppMain">This text amounts to the same thing as the other, because it shows our dependence on the Spirit of God, by whom comes conviction of sin and righteousness.</text:p>
      <text:p text:style-name="P451">Revelation 22</text:p>
      <text:p text:style-name="P452"><text:span text:style-name="T394">17</text:span><text:span text:style-name="T392"> </text:span>The Spirit and the Bride say, Come. And let him that hear<text:span text:style-name="T392">s</text:span> say, Come.</text:p>
      <text:p text:style-name="ppMain">This is all; go and tell the things that you have seen and heard with God. That is all that a true witness can possibly do. True preaching of the Gospel is not a profession; it is simply one soul talking to another, and telling from personal experience the goodness and power of God; telling what one sees and knows.</text:p>
      <text:h text:style-name="P449" text:outline-level="3"><text:bookmark-start text:name="__RefHeading___Toc163_515971994"/><text:soft-page-break/>Jesus Christ <text:span text:style-name="T392">t</text:span>he Leading Witness<text:bookmark-end text:name="__RefHeading___Toc163_515971994"/></text:h>
      <text:p text:style-name="ppMainAfterSub">Jesus Christ “is the faithful and true Witness.”<text:note text:id="ftn137" text:note-class="footnote"><text:note-citation>137</text:note-citation><text:note-body><text:p text:style-name="P454"><text:span text:style-name="T17">Revelation</text:span> 3:14.</text:p></text:note-body></text:note> We are to be joined with Him in witnessing for God, for we read these words:</text:p>
      <text:p text:style-name="P451">Isaiah 43</text:p>
      <text:p text:style-name="P452"><text:span text:style-name="T23">10</text:span> You are <text:span text:style-name="T38">m</text:span>y witnesses says the Lord, and <text:span text:style-name="T38">m</text:span>y Servant whom I have chosen.</text:p>
      <text:p text:style-name="ppMain">The Servant whom God has chosen as His chief witness is the Lord Jesus.<text:note text:id="ftn138" text:note-class="footnote"><text:note-citation>138</text:note-citation><text:note-body><text:p text:style-name="P454">See <text:span text:style-name="T17">Isaiah</text:span> 42:1-4.</text:p></text:note-body></text:note> If we learn how He testifies, we shall know what kind of testimony is expected of us. Hear what He says:</text:p>
      <text:p text:style-name="P451">John 8</text:p>
      <text:p text:style-name="P452"><text:span text:style-name="T23">26</text:span> He that sent <text:span text:style-name="T393">m</text:span>e is true; and I speak to the world those things which I have heard of Him.</text:p>
      <text:p text:style-name="P451">John 14</text:p>
      <text:p text:style-name="P452"><text:span text:style-name="T23">24</text:span> The word which you hear is not <text:span text:style-name="T393">mine</text:span>, but the Father’s which sent <text:span text:style-name="T393">m</text:span>e.</text:p>
      <text:p text:style-name="P451">John 12</text:p>
      <text:p text:style-name="P452"><text:span text:style-name="T23">49</text:span> For I have not spoken of <text:span text:style-name="T393">m</text:span>yself; but the Father which sent <text:span text:style-name="T393">m</text:span>e, He gave <text:span text:style-name="T393">m</text:span>e a commandment, what I should say, and what I should speak.</text:p>
      <text:h text:style-name="P449" text:outline-level="3"><text:bookmark-start text:name="__RefHeading___Toc165_515971994"/>Taught <text:span text:style-name="T392">o</text:span>f God<text:bookmark-end text:name="__RefHeading___Toc165_515971994"/></text:h>
      <text:p text:style-name="ppMainAfterSub">It is clear, therefore, that our witness is to consist only of the words which God teaches us. The Apostle Paul writes:</text:p>
      <text:p text:style-name="P451">1 Corinthians 2</text:p>
      <text:p text:style-name="P452"><text:span text:style-name="T23">13</text:span> Now we have received, not the spirit of the world, but the Spirit which is of God; that we might know the things that are freely given to us of God.</text:p>
      <text:p text:style-name="P452"><text:span text:style-name="T23">14</text:span> Which things also we speak, not in the words which man’s wisdom teaches, but which the Holy Ghost teaches.</text:p>
      <text:p text:style-name="P451">John 6</text:p>
      <text:p text:style-name="P452"><text:span text:style-name="T395">45</text:span><text:span text:style-name="T396"> As i</text:span>t is written in the prophets, And they shall be all taught of God.</text:p>
      <text:h text:style-name="P449" text:outline-level="3"><text:bookmark-start text:name="__RefHeading___Toc167_515971994"/><text:soft-page-break/>Ambassadors <text:span text:style-name="T392">i</text:span>n Christ’s Stead<text:bookmark-end text:name="__RefHeading___Toc167_515971994"/></text:h>
      <text:p text:style-name="ppMainAfterSub">Every soul that is reconciled to God has had put into him the word and ministry of reconciliation, so that we are ambassadors on behalf of Christ, to pray in His stead that men will be reconciled unto God, and to do this by the presence of God in us even as it was in Him.<text:note text:id="ftn139" text:note-class="footnote"><text:note-citation>139</text:note-citation><text:note-body><text:p text:style-name="P454"><text:span text:style-name="T17">2 Corinthians</text:span> 5:18-20.</text:p></text:note-body></text:note> Christ says:</text:p>
      <text:p text:style-name="P451">John 20</text:p>
      <text:p text:style-name="P452"><text:span text:style-name="T397">21</text:span><text:span text:style-name="T398"> </text:span>As <text:span text:style-name="T399">m</text:span>y Father has sent <text:span text:style-name="T399">m</text:span>e, even so send I you.</text:p>
      <text:p text:style-name="ppMain">Christ received His words direct from the Father, and we are to do the same. No one would dare accuse Him of ignorance, or of any lack of tact or courtesy, and He was a most perfect Teacher; yet He studied only one book, the Book of God. The theological schools of the Jews had nothing to do with training His mind or forming His style; yet all the people were charmed with His manner, and were astonished at His teaching. But He himself tells us that He spoke only the words that He had learned with the Father.</text:p>
      <text:h text:style-name="P449" text:outline-level="3"><text:bookmark-start text:name="__RefHeading___Toc9882_745911341"/>The Eternal Word Put Into <text:span text:style-name="T392">t</text:span>he Mouth<text:bookmark-end text:name="__RefHeading___Toc9882_745911341"/></text:h>
      <text:p text:style-name="ppMainAfterSub">Jesus was the Prophet like unto Moses, speaking only the things which God gave Him. When Moses received the commission from God, he was afraid to go, because he did not think that he could speak. Then the Lord said to him:</text:p>
      <text:p text:style-name="P451">Exodus 4</text:p>
      <text:p text:style-name="P452"><text:span text:style-name="T397">11</text:span><text:span text:style-name="T398"> </text:span>Who has made man’s mouth? or who makes the dumb, or deaf, or the seeing, or the blind? have not I the Lord?</text:p>
      <text:p text:style-name="P452"><text:span text:style-name="T397">12</text:span> Now therefore go, and I will be with your mouth, and teach you what you shall say.</text:p>
      <text:p text:style-name="ppMain">The very same word of encouragement God speaks to every timid, trembling soul. Reassuring us by reminding us of what He did in delivering Israel from Egypt, He says:</text:p>
      <text:p text:style-name="P451"><text:soft-page-break/>Isaiah 51</text:p>
      <text:p text:style-name="P452"><text:span text:style-name="T397">16</text:span><text:span text:style-name="T398"> </text:span>I have put <text:span text:style-name="T399">m</text:span>y words in your mouth, and I have covered you in the shadow of <text:span text:style-name="T399">my</text:span> hand, that I may plant the heavens, and lay the foundations of the earth, and say unto Zion, You are <text:span text:style-name="T399">m</text:span>y people.</text:p>
      <text:p text:style-name="ppMain">He says to us, referring to himself as the deliverer from the Egypt of sin:</text:p>
      <text:p text:style-name="P451">Psalm 81</text:p>
      <text:p text:style-name="P452"><text:span text:style-name="T397">10</text:span><text:span text:style-name="T398"> </text:span>Open your mouth wide, and I will <text:span text:style-name="T398">fil</text:span>l it.</text:p>
      <text:p text:style-name="ppMain">Now read this most blessed assurance:</text:p>
      <text:p text:style-name="P451">Isaiah 59</text:p>
      <text:p text:style-name="P452"><text:span text:style-name="T397">20</text:span><text:span text:style-name="T398"> </text:span>And the Redeemer shall come to Zion, and unto them that turn from transgression in Jacob, says the Lord.</text:p>
      <text:p text:style-name="P452"><text:span text:style-name="T397">21</text:span> As for <text:span text:style-name="T399">m</text:span>e, this is <text:span text:style-name="T399">m</text:span>y covenant with them, says the Lord: <text:span text:style-name="T399">m</text:span>y Spirit which is upon you, and <text:span text:style-name="T399">m</text:span>y words which I have put in your mouth, shall not depart out of your mouth, nor out of the mouth of your seed, nor out of the mouth of your seed’s seed, says the Lord, from henceforth and for ever.</text:p>
      <text:p text:style-name="ppMain">There need be no lack of testifying power with the one who learned from the great Teacher. There is nothing that God wishes to have done, that cannot be done by the one whose soul is cleansed from sin by the abiding presence of the Spirit.</text:p>
      <text:h text:style-name="P449" text:outline-level="3"><text:bookmark-start text:name="__RefHeading___Toc9884_745911341"/>I<text:span text:style-name="T392">t</text:span> <text:span text:style-name="T118">I</text:span>s <text:span text:style-name="T392">t</text:span>he Spirit <text:span text:style-name="T118">T</text:span>hat Bear<text:span text:style-name="T392">s</text:span> Witness<text:bookmark-end text:name="__RefHeading___Toc9884_745911341"/></text:h>
      <text:p text:style-name="ppMainAfterSub">Even if it has not struck you that we are here in Christ’s place, to carry on the work which He begun, and that therefore we may confidently expect that the Father will give us the same equipment that He gave to Him, we must know that we are sent by God. <text:span text:style-name="T392">Surely it is a most presumptuous thing for any person to undertake to present the message of God without having been sent. But...</text:span></text:p>
      <text:p text:style-name="P451">John 3</text:p>
      <text:p text:style-name="P452"><text:span text:style-name="T397">34</text:span><text:span text:style-name="T398"> H</text:span>e whom God has sent speaks the words of God; for God gives not the Spirit by measure.</text:p>
      <text:p text:style-name="P451"><text:soft-page-break/>Proverbs 1</text:p>
      <text:p text:style-name="P452"><text:span text:style-name="T397">20</text:span><text:span text:style-name="T398"> </text:span>Wisdom cries without; she utters her voice in the streets;</text:p>
      <text:p text:style-name="P452"><text:span text:style-name="T397">21</text:span> <text:span text:style-name="T398">S</text:span>he cries in the chief place of concourse, in the opening of the gates; in the city she utters her words, saying,</text:p>
      <text:p text:style-name="P452"><text:span text:style-name="T397">23</text:span><text:span text:style-name="T398"> </text:span>Turn you at <text:span text:style-name="T38">m</text:span>y reproof; behold, I will pour out <text:span text:style-name="T38">m</text:span>y Spirit unto you, I will make known <text:span text:style-name="T38">m</text:span>y words unto you.</text:p>
      <text:p text:style-name="P456">This is like <text:span text:style-name="T17">Psalm</text:span> 51:9-13. First hearken to the voice of the Spirit convicting of sin, not in a half-way manner, but submitting to every word of God, and then the Spirit will be poured out in a way to make you a witness. You will then be but the mouthpiece of the Spirit, for...</text:p>
      <text:p text:style-name="P451">1 John 5</text:p>
      <text:p text:style-name="P452"><text:span text:style-name="T397">6</text:span><text:span text:style-name="T398"> I</text:span>t is the Spirit that bears witness, because the Spirit is truth.</text:p>
      <text:h text:style-name="P449" text:outline-level="3"><text:bookmark-start text:name="__RefHeading___Toc9886_745911341"/>The Experience <text:span text:style-name="T392">o</text:span>f Isaiah<text:bookmark-end text:name="__RefHeading___Toc9886_745911341"/></text:h>
      <text:p text:style-name="ppMainAfterSub">This was the experience of the prophet Isaiah. When he saw God sitting on His high throne, he cried,</text:p>
      <text:p text:style-name="P451">Isaiah 6</text:p>
      <text:p text:style-name="P452"><text:span text:style-name="T395">5</text:span><text:span text:style-name="T396"> </text:span>Woe is me! for I am undone; because I am a man of unclean lips, and I dwell in the midst of a people of unclean lips; for my eyes have seen the King, the Lord of hosts.</text:p>
      <text:p text:style-name="P452"><text:span text:style-name="T395">6</text:span> Then flew one of the seraphim unto me, having a live coal in his hand, which he had taken with the tongs from off the altar;</text:p>
      <text:p text:style-name="P452"><text:span text:style-name="T395">7</text:span> <text:span text:style-name="T396">A</text:span>nd he laid it upon my mouth, and said, Lo, this has touched your lips; and your iniquity is taken away, and your sin purged.</text:p>
      <text:p text:style-name="P452"><text:span text:style-name="T395">8</text:span> Also I heard the voice of the Lord, saying, Whom shall I send, and who will go for us?</text:p>
      <text:p text:style-name="P452"><text:span text:style-name="T395">9</text:span> Then said I, Here am I; send me, and He said, Go.</text:p>
      <text:h text:style-name="P449" text:outline-level="3"><text:bookmark-start text:name="__RefHeading___Toc9888_745911341"/>The Great Secret <text:span text:style-name="T392">o</text:span>f Witnessing<text:bookmark-end text:name="__RefHeading___Toc9888_745911341"/></text:h>
      <text:p text:style-name="ppMainAfterSub">The great secret of witnessing is to become acquainted with the Lord, and to know His sin-cleansing and His keeping power. He who knows this for himself, because he has the Spirit’s own testimony, so that he has no need of any human assurance of the fact, can speak with an authority that is impossible to the greatest <text:soft-page-break/>scholar in the world, who has not that witness. The whole secret of the power of the apostles was that...</text:p>
      <text:p text:style-name="ppBibleBookName">Acts 4</text:p>
      <text:p text:style-name="ppBibleQuote"><text:span text:style-name="T400">13</text:span><text:span text:style-name="T401"> ...</text:span>they had been with Jesus.</text:p>
      <text:p text:style-name="ppMain">Not only will one who has been with Jesus, and who walks with Him, be able to witness for Him, but he will not be able to keep from testifying. The rulers threatened the apostles with the severest punishment if they persisted in witnessing for Christ, but they said,</text:p>
      <text:p text:style-name="ppBibleQuoteNoHead"><text:span text:style-name="T395">20</text:span><text:span text:style-name="T396"> </text:span>We cannot but speak the things which we have seen and heard.</text:p>
      <text:p text:style-name="ppMain">Jeremiah had a similar experience. He was derided and reproached and threatened, and he says:</text:p>
      <text:p text:style-name="P451">Jeremiah 20</text:p>
      <text:p text:style-name="P452"><text:span text:style-name="T395">9</text:span><text:span text:style-name="T396"> </text:span>Then I said, I will not make mention of Him, nor speak any more in His name. But His word was in my heart as a burning fire shut up in my bones, and I was weary with forbearing, and I could not stay.</text:p>
      <text:p text:style-name="P456">Remember that these men were ordinary men, such as we are. The apostles were fishermen whom the Lord called; and Jeremiah was a timid child until God put His words in his mouth:</text:p>
      <text:p text:style-name="P451">Jeremiah 1</text:p>
      <text:p text:style-name="P452"><text:span text:style-name="T23">4</text:span> Then the word of the Lord came unto me, saying,</text:p>
      <text:p text:style-name="P452"><text:span text:style-name="T23">5</text:span> Before I formed <text:span text:style-name="T402">you</text:span> in the belly I knew <text:span text:style-name="T402">you</text:span>; and before <text:span text:style-name="T402">y</text:span>ou came forth out of the womb I sanctified <text:span text:style-name="T402">you</text:span>, and I ordained <text:span text:style-name="T402">you</text:span> a prophet unto the nations.</text:p>
      <text:p text:style-name="P452"><text:span text:style-name="T23">6</text:span> Then said I, Ah, Lord God! behold, I cannot speak: for I am a child.</text:p>
      <text:p text:style-name="P452"><text:span text:style-name="T23">7</text:span> But the Lord said unto me, Say not, I am a child: for <text:span text:style-name="T402">y</text:span>ou shal<text:span text:style-name="T402">l</text:span> go to all that I shall send <text:span text:style-name="T402">you</text:span>, and whatsoever I command <text:span text:style-name="T402">you,</text:span> <text:span text:style-name="T402">you</text:span> shal<text:span text:style-name="T402">l</text:span> speak.</text:p>
      <text:p text:style-name="P452"><text:span text:style-name="T23">8</text:span> Be not afraid of their faces: for I am with <text:span text:style-name="T402">you</text:span> to deliver <text:span text:style-name="T402">you</text:span>, sa<text:span text:style-name="T402">ys</text:span> the Lord.</text:p>
      <text:p text:style-name="P452"><text:soft-page-break/><text:span text:style-name="T23">9</text:span> Then the Lord put forth <text:span text:style-name="T402">H</text:span>is hand, and touched my mouth. And the Lord said unto me, Behold, I have put my words in <text:span text:style-name="T402">your</text:span> mouth.</text:p>
      <text:h text:style-name="P449" text:outline-level="3"><text:bookmark-start text:name="__RefHeading___Toc9890_745911341"/>Building Up <text:span text:style-name="T396">a</text:span>n Address<text:bookmark-end text:name="__RefHeading___Toc9890_745911341"/></text:h>
      <text:p text:style-name="ppMainAfterSub">Now a word about “building up an address.” Let me beg of you as a friend never to attempt such a thing. Think what your message is, and the condition of those to whom you are sent. You are sent to save men who are on the brink of destruction. Would you “build up an address” to men who were drowning? It makes me wince when I hear people talk about “giving an address” at some Gospel meeting. <text:span text:style-name="T392">Preparation is needed, and abundance of it, but when the Word has been incorporated into the heart and life, then your work is simply to give it forth. The Word must be made flesh in you, and then you can speak as Christ did. You are not to take something in your hand or in your head, and pass it on to the people, but you are to give them yourself,</text:span><text:span text:style-name="T396">—</text:span><text:span text:style-name="T392">your transformed self,</text:span><text:span text:style-name="T396">—</text:span><text:span text:style-name="T392">your life.</text:span></text:p>
      <text:p text:style-name="P457">I know the danger of looseness and of rambling talk; but the one who testifies…</text:p>
      <text:p text:style-name="ppBibleBookName">1 Peter 1</text:p>
      <text:p text:style-name="ppBibleQuote"><text:span text:style-name="ppVerseNum"><text:span text:style-name="T38">12</text:span></text:span> ...with the Holy Ghost sent down from heaven,</text:p>
      <text:p text:style-name="P455">–is saved from it. Stephen, Paul, and Peter, of whose sermons we have some outlines, did not “build up an address” when they moved the multitudes, but they were not illogical nor rambling in their talk. The reason is that they preached Christ, not about Christ, and He is the <text:span text:style-name="T17">Logos</text:span>, the beginning and the end of logic.</text:p>
      <text:p text:style-name="P455">I know that this is contrary to all the canons of theological teaching; but one can learn more in five minutes from the Holy Spirit, about preaching, than in five years at any theological seminary without the Holy Spirit.</text:p>
      <text:h text:style-name="P449" text:outline-level="3"><text:bookmark-start text:name="__RefHeading___Toc9892_745911341"/>Avoid Religious Quackery<text:bookmark-end text:name="__RefHeading___Toc9892_745911341"/></text:h>
      <text:p text:style-name="ppMainAfterSub">Do you know that there is such a thing as religious quackery, just the same as there is medical quackery? A quack in medicine is <text:soft-page-break/>one who has a few prescriptions, which may have proved useful in some cases, and who applies them to every case. He will tell you just what sort of remedy to give for every disease, regardless of the differences in different patients. <text:span text:style-name="T392">But the real physician is the one who studies the principles of health and of disease, and who endeavors to bring the healing life to each person just according to his need. Even so with the religious teacher. You can find books that will tell you just how to deal with every sort of sinner, and just what texts are applicable to each state, and you may read them all through and be no better fitted to deal with souls than before. Fill yourself with the Word of God, and then let the Holy Spirit bring to your remembrance on each occasion just the things that are needed by the person or persons before you.</text:span></text:p>
      <text:h text:style-name="P449" text:outline-level="3"><text:bookmark-start text:name="__RefHeading___Toc9894_745911341"/>The Books <text:span text:style-name="T118">T</text:span>hat <text:span text:style-name="T118">A</text:span>re Needed<text:bookmark-end text:name="__RefHeading___Toc9894_745911341"/></text:h>
      <text:p text:style-name="P458">Now what books are necessary? Here I can give you exact and definite information. You need a fairly large library, not less than sixty-six books; but they are not very expensive, and I doubt not that you have them already. They are the books of the Old and the New Testament. It is absolutely impossible for you to learn to witness for Christ from any other books than these.</text:p>
      <text:p text:style-name="P453">I will not disparage commentaries, any more than the good men who have written them; but remember this one thing: You are called to be a witness, and a witness must tell what he knows, and must not repeat what somebody else has already said. You do not want to be a phonograph. Some other man may have given a good testimony, but that testimony is his, not yours. If he has written it down, then everybody can read it for himself, and he can continue to witness after he is dead. It is his own voice. But if you or I repeat that testimony, we are not witnessing, but are merely echoing. <text:span text:style-name="T392">God wants fresh testimony from every individual, and not the repetition of what somebody else has said better than we can. If he could speak better than me, then it is folly for us to ape him.</text:span></text:p>
      <text:p text:style-name="ppMain"><text:soft-page-break/>God sends us to tell what we have seen, even though it be but little. If we do not know much, then we cannot testify much; but the little that we know, if we do indeed know it, is just as effective as the same amount spoken by the most learned man in the world; and if we speak that which we do not absolutely know for ourselves as the direct revelation from God, then our talk is worse than useless. In such a case we cannot know but that we are leading the people astray.</text:p>
      <text:h text:style-name="P449" text:outline-level="3"><text:bookmark-start text:name="__RefHeading___Toc9896_745911341"/>A Royal <text:span text:style-name="T403">Road</text:span><text:bookmark-end text:name="__RefHeading___Toc9896_745911341"/></text:h>
      <text:p text:style-name="ppMainAfterSub">You say that you do not expect to find any royal road, but I am happy to be able to point one out to you. Here it is, described by the king who trod it to a greater extent than any other person in the world except Christ:</text:p>
      <text:p text:style-name="P451">Proverbs 2</text:p>
      <text:p text:style-name="P452"><text:span text:style-name="T395">1</text:span><text:span text:style-name="T396"> </text:span>My son, if you will receive <text:span text:style-name="T399">m</text:span>y words, and hide <text:span text:style-name="T399">m</text:span>y commandments with you;</text:p>
      <text:p text:style-name="P452"><text:span text:style-name="T395">2</text:span> <text:span text:style-name="T396">S</text:span>o that you incline your ear unto wisdom, and apply your heart to understanding;</text:p>
      <text:p text:style-name="P452"><text:span text:style-name="T395">3</text:span> <text:span text:style-name="T396">Y</text:span>ea, if you cry after knowledge, and lift up your voice for understanding;</text:p>
      <text:p text:style-name="P452"><text:span text:style-name="T395">4</text:span> <text:span text:style-name="T396">I</text:span>f you seek her as silver, and search for her as for hid treasures;</text:p>
      <text:p text:style-name="P452"><text:span text:style-name="T395">5</text:span> <text:span text:style-name="T396">T</text:span>hen shall you understand the fear of the Lord, and find the knowledge of God.</text:p>
      <text:p text:style-name="P452"><text:span text:style-name="T395">6</text:span> For the Lord gives wisdom; out of His mouth comes knowledge and understanding.</text:p>
      <text:p text:style-name="P452"><text:span text:style-name="T395">7</text:span> He lays up sound wisdom for the righteous; He is a buckler to them that walk uprightly.</text:p>
      <text:p text:style-name="P452"><text:span text:style-name="T395">8</text:span> He keeps the paths of judgment, and preserves the way of His saints.</text:p>
      <text:p text:style-name="P452"><text:span text:style-name="T395">9</text:span> Then shall you understand righteousness, and judgment, and equity; yea, every good path.</text:p>
      <text:p text:style-name="P456">When you have this preparation, you will not need to “build up an address” to sinners seeking the way of salvation, any more than you would to point out the road with which you are familiar, <text:soft-page-break/>to a traveler who asks you the way. If you are but the instrument of the Spirit, He will speak to each one through you, saying,</text:p>
      <text:p text:style-name="P451">Isaiah 30</text:p>
      <text:p text:style-name="P452"><text:span text:style-name="T404">21</text:span><text:span text:style-name="T405"> </text:span>This is the way; walk in it<text:span text:style-name="T396">;</text:span></text:p>
      <text:p text:style-name="P456">–and there will be no wavering in the testimony.</text:p>
      <text:h text:style-name="P449" text:outline-level="3"><text:bookmark-start text:name="__RefHeading___Toc9898_745911341"/>Some Personal Experience<text:bookmark-end text:name="__RefHeading___Toc9898_745911341"/></text:h>
      <text:p text:style-name="ppMainAfterSub">Will you let me give you a little personal experience in this matter of studying the Bible and using commentaries? It may help you. When I was a good deal younger than I am now, and was desirous as you are of knowing God’s Word, so that I could carry the message of salvation to others, I set myself to study a certain book in the Bible, which attracted me wonderfully. <text:span text:style-name="T392">I determined to know it thoroughly, so I took my commentary and began to study systematically. I began to read the </text:span><text:span text:style-name="T406">Introduction</text:span><text:span text:style-name="T392">, in which the author tells all about the circumstances under which the book was written, the condition of the people to whom it was addressed, and other general matter, all drawn from the book itself.</text:span></text:p>
      <text:p text:style-name="P459">In this <text:span text:style-name="T17">Introduction</text:span> there were frequent references to the Scripture text, and as I wished to know everything for myself, I had to look up these references. But this was slow work, and interrupted the continuity of the thought. I saw that if I wished to get the most profit from my commentator, and to follow him easily, I must have in my mind the whole of the text of the book on which he was commenting, so that whenever he made any reference to it I would know, without turning to it, just what he said. In short, I saw that in order to be able to understand what the Scripture writer meant, I must know just what he said.</text:p>
      <text:p text:style-name="P459">So I laid aside my commentary for a time, until I could get the words of the Scripture in my mind. I labored indeed as one who seeks a fortune, for I was in earnest. Verse by verse, sentence by sentence, I went through the whole of the book under consideration. By day and by night I meditated upon the relation of one <text:soft-page-break/>particular sentence to that which preceded and followed it. Night after night as I lay in bed I repeated the words until I fell asleep.</text:p>
      <text:p text:style-name="P459">I must remind you, by the way, that I, like you, did not expect to become a preacher; I simply wished to understand God’s Word for myself. Nor was I merely a student, without any other occupation. All the time I was studying I was working with my hands and head during the day. But as I walked to my work in the morning and at noon, and as I returned home, I had my little Bible in my pocket, and was studying my precious book, getting ready to study and understand the commentary upon it. At last frequent reference to the text, and a most diligent questioning of it, fixed it so firmly in my mind that if any sentence in it was quoted I could instantly tell all the context. If a verse were referred to by number, the words of it at once flashed through my mind.</text:p>
      <text:p text:style-name="P459">Hundreds, perhaps thousands, of times I repeated the entire book slowly and thoughtfully, until I could take in the whole of it at a glance. Then I took up my long-neglected commentary, but lo, it had lost all its interest for me. It had nothing to tell me, that I did not already know; and I discovered that no man can possibly know anything more about the Bible than what he learns from the Bible itself. If any man knows any truth of God’s Word, he must have learned it from that Word, and the Word stands open for every other man to learn the same thing for himself. God is no respecter of persons, but gives wisdom to all who ask. Even people of little learning may be wise in the things of God, for He has hid His deep things from the wise and prudent, and has revealed them unto babes. Inspiration says,</text:p>
      <text:p text:style-name="P451">2 Timothy 2</text:p>
      <text:p text:style-name="P452"><text:span text:style-name="T395">7</text:span><text:span text:style-name="T396"> </text:span>Consider what I say; for the Lord shall give you understanding in all things.</text:p>
      <text:p text:style-name="P451">John 7</text:p>
      <text:p text:style-name="P452"><text:span text:style-name="T395">17</text:span><text:span text:style-name="T396"> </text:span>If any man wills to do His will, <text:span text:style-name="T407">h</text:span>e shall know of the teaching.</text:p>
      <text:p text:style-name="P456"><text:soft-page-break/>I have written you much more than I thought to write, but the subject is inexhaustible, and one that lies very close to my heart. May the Lord bless you, and make you able to be a minister of life.</text:p>
      <text:p text:style-name="P456"/>
      <text:list text:continue-numbering="true" text:style-name="ppChapterNumbering">
        <text:list-item>
          <text:h text:style-name="P223" text:outline-level="2"><text:bookmark-start text:name="__RefHeading___Toc6148_1507175235"/>Conviction, Not Condemnation<text:bookmark-end text:name="__RefHeading___Toc6148_1507175235"/></text:h>
        </text:list-item>
      </text:list>
      <text:p text:style-name="P54">Present Truth, <text:span text:style-name="T36">May 2, 1901</text:span></text:p>
      <text:p text:style-name="P55">A FRIEND who writes expressing his appreciation of the paper, thinks that we are too mild, and that we should be more vigorous in our denunciation of error, saying that...</text:p>
      <text:p text:style-name="P56">“<text:span text:style-name="T17">Present Truth</text:span> should attack present falsehood with a naked sword.”</text:p>
      <text:p text:style-name="P57">This latter statement is true; but it must be remembered that the “naked sword” is the Word of God, and that it will pierce…</text:p>
      <text:p text:style-name="P343">Hebrews 4</text:p>
      <text:p text:style-name="P344"><text:span text:style-name="ppVerseNum"><text:span text:style-name="T40">12</text:span></text:span><text:span text:style-name="T40"> ...</text:span>even to the dividing asunder of soul and spirit, and of the joints and marrow,</text:p>
      <text:p text:style-name="P57">–<text:span text:style-name="T28">i</text:span>f it but be given free course. We, like Christ, are sent into the world, that we should witness to the truth; but a faithful witness in court does not have to attack a false swearer, and charge him with lying, in order to convict him of perjury; he needs only to tell the plain truth, and hold to it.</text:p>
      <text:p text:style-name="P343">John 3</text:p>
      <text:p text:style-name="P344"><text:span text:style-name="ppVerseNum"><text:span text:style-name="T40">17</text:span></text:span><text:span text:style-name="T40"> </text:span>God sent not His Son into the world, to condemn the world; but that the world through Him might be saved.</text:p>
      <text:p text:style-name="P344"><text:span text:style-name="ppVerseNum"><text:span text:style-name="T40">19</text:span></text:span><text:span text:style-name="T40"> </text:span>This is the condemnation, that light is come into the world, and men loved darkness rather than light, because their deeds were evil.</text:p>
      <text:p text:style-name="P57">A godly life convicts a sinner far more than the most vigorous and persistent denunciation; and it is conviction of sin, and not condemnation of the sinner, that we are to labor for. The truth that convicts is the truth that sanctifies; but condemnation is not conviction nor sanctification.</text:p>
      <text:p text:style-name="P57">In connection with the foregoing the following from an address by Rev. Roland Allen, on how missionaries should and should not behave in China, is very pertinent:</text:p>
      <text:p text:style-name="P56"><text:soft-page-break/>Missionaries should avoid violating the conscience of the Chinese. Never should young, unmarried women or girls be sent about the country without a proper escort of elderly Chinese women, so as to observe the proprieties. There should be no over-zealous resistance to native superstitions; and missionaries ma<text:span text:style-name="T28">d</text:span>e a great mistake in showing wanton disregard and disrespect to places, persons, or objects that are sacred in the eyes of the Chinese. Nor should they attack native customs, like foot-binding, as such. Plant the Gospel and there inevitably followed the exaltation of women and the abolition of customs out of harmony with Christ’s teaching.</text:p>
      <text:p text:style-name="P57">The consciences, even of the heathen, are not to be violated and shocked, but enlightened, and instructed. Denunciation makes men either fierce or fanatical, or both; instruction in righteousness tends to make them faithful followers of Christ.</text:p>
      <text:p text:style-name="P57"/>
      <text:list text:continue-numbering="true" text:style-name="ppChapterNumbering">
        <text:list-item>
          <text:h text:style-name="P64" text:outline-level="2"><text:bookmark-start text:name="__RefHeading___Toc6172_1507175235"/>Supplied Through Giving<text:bookmark-end text:name="__RefHeading___Toc6172_1507175235"/></text:h>
        </text:list-item>
      </text:list>
      <text:p text:style-name="ppSmall">Present Truth, May 15, 1902</text:p>
      <text:p text:style-name="ppSmall">Original title: Back Page</text:p>
      <text:p text:style-name="P460">THE very first blood that is sent out from the heart goes to nourish the heart itself. It is necessary that the organ upon which the body depends for life must itself be well supplied. So we have the truth illustrated:</text:p>
      <text:p text:style-name="ppBibleBookName">2 Timothy 2</text:p>
      <text:p text:style-name="ppBibleQuote"><text:span text:style-name="T408">6</text:span><text:span text:style-name="T268"> </text:span>The husbandman that labors must be first partaker of the fruits.</text:p>
      <text:p text:style-name="ppBibleBookName">Proverbs 11</text:p>
      <text:p text:style-name="ppBibleQuote"><text:span text:style-name="T408">25</text:span><text:span text:style-name="T268"> </text:span>He that waters shall be watered also himself.</text:p>
      <text:p text:style-name="P147">So God provides that the person who in self-forgetfulness devotes his life to the salvation of others, shall himself have a supply for all his need. God calls sinners to Him, in order that He may save other sinners through them; and the Word of life which He gives them to carry to others, abundantly supplies them as they carry it, for the only way that they can carry it is as their own life.</text:p>
      <text:p text:style-name="ppMain"/>
      <text:list text:continue-numbering="true" text:style-name="ppChapterNumbering">
        <text:list-item>
          <text:h text:style-name="P223" text:outline-level="2"><text:bookmark-start text:name="__RefHeading___Toc6174_1507175235"/>Hasten the Coming<text:bookmark-end text:name="__RefHeading___Toc6174_1507175235"/></text:h>
        </text:list-item>
      </text:list>
      <text:p text:style-name="P461">Present Truth, May 29, 1902</text:p>
      <text:p text:style-name="P54">Original title: Back Page</text:p>
      <text:p text:style-name="ppBibleBookName">2 Peter 3</text:p>
      <text:p text:style-name="ppBibleQuote"><text:span text:style-name="ppVerseNum">12</text:span> Looking for and hasting unto the coming of the day of God.</text:p>
      <text:p text:style-name="ppMainFirstAfterSub">THERE is a sense in which every individual helps to set the time of the Lord’s coming. In <text:span text:style-name="T17">2 Peter</text:span> 3:1<text:span text:style-name="T409">2</text:span>, we are told not to only to look for, but also to <text:span text:style-name="T17">hasten</text:span> (R<text:span text:style-name="T40">V,</text:span> margin) the coming of the day of God. Everything that contributes in any way to spread the Gospel in any part of the earth hastens the coming of that day. More is involved in this than appears at first sight. For the Saviour’s command,</text:p>
      <text:p text:style-name="ppBibleBookName">Mark 16</text:p>
      <text:p text:style-name="ppBibleQuote"><text:span text:style-name="ppVerseNum"><text:span text:style-name="T409">15</text:span></text:span><text:span text:style-name="T409"> </text:span>Go into all the world, and preach the Gospel to every creature,</text:p>
      <text:p text:style-name="P57">–was given for every disciple; and the promise,</text:p>
      <text:p text:style-name="ppBibleBookName">Acts 1</text:p>
      <text:p text:style-name="ppBibleQuote"><text:span text:style-name="ppVerseNum"><text:span text:style-name="T409">8</text:span></text:span><text:span text:style-name="T409"> </text:span>You shall be witnesses unto me...unto the uttermost parts of the earth,</text:p>
      <text:p text:style-name="P57">–is for every one who receives the Holy Spirit. How can this be? We sometimes hear it said,</text:p>
      <text:p text:style-name="ppQuote">“We cannot all <text:span text:style-name="T17">go</text:span>, but if we cannot go ourselves we can help send others, and sustain them by our sympathy and prayers.”</text:p>
      <text:p text:style-name="P57">This is good. Yet in a very real sense every faithful Christian does actually go, according to the Lord’s command, into the uttermost parts of the earth.</text:p>
      <text:p text:style-name="P56">The humblest worker, moved by the Holy Spirit, will touch invisible cords, whose vibrations will ring to the ends of the earth, and make melody through the eternal ages.<text:note text:id="ftn140" text:note-class="footnote"><text:note-citation>140</text:note-citation><text:note-body><text:p text:style-name="Footnote"><text:span text:style-name="T40">Ellen G. White, </text:span><text:span text:style-name="T44">The Desire of Ages</text:span><text:span text:style-name="T40">, p. 823.</text:span></text:p></text:note-body></text:note></text:p>
      <text:p text:style-name="P462"><text:soft-page-break/>Our echoes roll from soul to soul,</text:p>
      <text:p text:style-name="P368">And grow for ever and for ever.<text:note text:id="ftn141" text:note-class="footnote"><text:note-citation>141</text:note-citation><text:note-body><text:p text:style-name="P463">Alfred, Lord Tennyson, <text:span text:style-name="T17">The Princess</text:span>, 1847.</text:p></text:note-body></text:note></text:p>
      <text:p text:style-name="P57">However obscure, however restricted by circumstances, the influence of our lives reaches out to the uttermost parts of the earth. In the light of this great and solemn truth, how momentous are our simplest actions for good or ill! How terrible the thought that any stain of sin upon our souls will spread its deadly influence to the uttermost parts of the earth, holding the groaning earth still longer in the bondage of corruption, and delaying the coming of the Lord for which the whole creation travails in pain.</text:p>
      <text:p text:style-name="ppBibleBookName">2 Peter 3</text:p>
      <text:p text:style-name="ppBibleQuote"><text:span text:style-name="ppVerseNum"><text:span text:style-name="T410">11</text:span></text:span><text:span text:style-name="T410"> </text:span>What manner of persons ought you to be in all holy conversation and godliness,</text:p>
      <text:p text:style-name="ppBibleQuote"><text:span text:style-name="ppVerseNum"><text:span text:style-name="T410">12</text:span></text:span> <text:span text:style-name="T410">L</text:span>ooking for an<text:span text:style-name="T118">d</text:span> hastening the coming of the day of God.</text:p>
      <text:p text:style-name="P57"/>
      <text:list text:continue-numbering="true" text:style-name="ppChapterNumbering">
        <text:list-item>
          <text:h text:style-name="P328" text:outline-level="2"><text:bookmark-start text:name="__RefHeading___Toc6178_1507175235"/>The Scriptural Method of Evangeli<text:span text:style-name="T36">z</text:span>ation<text:bookmark-end text:name="__RefHeading___Toc6178_1507175235"/></text:h>
        </text:list-item>
      </text:list>
      <text:p text:style-name="P329">Present Truth, <text:span text:style-name="T36">August 7, 1902</text:span></text:p>
      <text:p text:style-name="P330">IT IS not necessary to have long conferences to discuss the “best methods of reaching the unsaved;” the one way to ensure the carrying of the Gospel to all the world, is just briefly but plainly set forth:</text:p>
      <text:p text:style-name="P332">Psalm 67</text:p>
      <text:p text:style-name="P333"><text:span text:style-name="ppVerseNum"><text:span text:style-name="T303">5</text:span></text:span><text:span text:style-name="T303"> </text:span>Let the people praise You, O God; let all the people praise You.</text:p>
      <text:p text:style-name="P333"><text:span text:style-name="ppVerseNum"><text:span text:style-name="T303">6</text:span></text:span> Then shall the earth yield her increase; and God, even our <text:span text:style-name="T303">own </text:span>God, shall bless us.</text:p>
      <text:p text:style-name="P333"><text:span text:style-name="ppVerseNum"><text:span text:style-name="T303">7</text:span></text:span> God shall bless us; and all the ends of the earth shall fear Him.</text:p>
      <text:p text:style-name="P331">If all people would honestly thank the Lord for the benefits they have received from Him, they would all be saved; for it was unthankfulness that resulted in heathenism and all manner of sin,<text:note text:id="ftn142" text:note-class="footnote"><text:note-citation>142</text:note-citation><text:note-body><text:p text:style-name="P464"><text:span text:style-name="T17">Rom</text:span><text:span text:style-name="T304">ans</text:span> 1:21-29.</text:p></text:note-body></text:note> and God says:</text:p>
      <text:p text:style-name="P332">Psalm 50<text:span text:style-name="T41"> </text:span><text:span text:style-name="T411">[AMPC]</text:span></text:p>
      <text:p text:style-name="P333"><text:span text:style-name="ppVerseNum"><text:span text:style-name="T303">23</text:span></text:span><text:span text:style-name="T303"> </text:span>Whoso offers praise glorifies me, and prepare<text:span text:style-name="T36">s</text:span> the way that I may show <text:span text:style-name="T36">h</text:span>im the salvation of God.</text:p>
      <text:p text:style-name="P331">But it cannot be expected that non-Christians will begin the good work. The initiative rests with those who profess to be followers of Christ. When they, with their feet firmly planted on the rock, sing the new song of…</text:p>
      <text:p text:style-name="P332">Psalm 40</text:p>
      <text:p text:style-name="P333"><text:span text:style-name="ppVerseNum"><text:span text:style-name="T303">3</text:span></text:span> ...praise unto our God: many shall see it, and fear, and shall trust in the Lord.</text:p>
      <text:p text:style-name="P331">The Greek word for resurrection, or to rise from the dead, means <text:span text:style-name="T17">to stand up</text:span>. Resurrection, therefore, means uprightness, and the hope of the resurrection is the hope of the coming of the new earth, wherein righteousness shall dwell.<text:note text:id="ftn143" text:note-class="footnote"><text:note-citation>143</text:note-citation><text:note-body><text:p text:style-name="Footnote"><text:span text:style-name="T304">2 Peter</text:span><text:span text:style-name="T303"> 3:13.</text:span></text:p></text:note-body></text:note> It means the lift<text:soft-page-break/>ing up of the earth from its accursed, down-trodden condition, to the everlasting glory of the new creation. Jesus was raised,</text:p>
      <text:p text:style-name="P332">Romans 1</text:p>
      <text:p text:style-name="P333"><text:span text:style-name="ppVerseNum"><text:span text:style-name="T303">4</text:span></text:span> ...according to the Spirit of holiness,</text:p>
      <text:p text:style-name="P331">–and our hope in the resurrection is…</text:p>
      <text:p text:style-name="P332">Galatians 5</text:p>
      <text:p text:style-name="P333"><text:span text:style-name="ppVerseNum"><text:span text:style-name="T303">5</text:span></text:span> ...the hope of righteousness by faith.</text:p>
      <text:p text:style-name="P331">Not that we must wait for the final resurrection in order to obtain righteousness; but the power of the resurrection now, in the life of Christ, makes possible the future resurrection of the body.</text:p>
      <text:p text:style-name="P332">1 John 3</text:p>
      <text:p text:style-name="P333"><text:span text:style-name="ppVerseNum"><text:span text:style-name="T303">2</text:span></text:span><text:span text:style-name="T303"> </text:span>Beloved, now are we the sons of God; and it does not yet appear what we shall be; but we know that when He shall appear, we shall be like Him, for we shall see Him as He is.</text:p>
      <text:p text:style-name="P331">The Apostle Paul wrote to Timothy about Hymenaeus and Philetus,</text:p>
      <text:p text:style-name="P332">2 Timothy 2</text:p>
      <text:p text:style-name="P333"><text:span text:style-name="ppVerseNum"><text:span text:style-name="T303">18</text:span></text:span><text:span text:style-name="T303"> W</text:span>ho concerning the truth have erred, saying that the resurrection is passed already.</text:p>
      <text:p text:style-name="P331">The same heresy is still extant; for a book has just been issued, teaching that are Lord’s advent is already past, and so the resurrection also, since the resurrection takes place in connection with Christ’s second coming.<text:note text:id="ftn144" text:note-class="footnote"><text:note-citation>144</text:note-citation><text:note-body><text:p text:style-name="P464">See <text:span text:style-name="T17">1 Cor</text:span><text:span text:style-name="T304">inthians</text:span> 15:51-54; <text:span text:style-name="T17">1 Thess</text:span><text:span text:style-name="T304">alonians</text:span> 4:16-17; <text:span text:style-name="T17">Phil</text:span><text:span text:style-name="T304">ippians</text:span> 3:20-21.</text:p></text:note-body></text:note> Whoever believes these texts, together with many others which describe the manner of Christ’s coming knows that His coming is still in the future. It is true that “His continual spiritual presence” is the strength and hope of the church, because it is the assurance that He has not forgotten His promise, and will come again. The Holy Spirit is His personal representative; but He will come again in the same body with which He went away, and as visibly.</text:p>
      <text:p text:style-name="P331">God says:</text:p>
      <text:p text:style-name="P332"><text:soft-page-break/>Leviticus 10</text:p>
      <text:p text:style-name="P333"><text:span text:style-name="ppVerseNum"><text:span text:style-name="T303">3</text:span></text:span><text:span text:style-name="T303"> </text:span>I will be sanctified in them that come nigh unto me, and before all the people I will be glorified.</text:p>
      <text:p text:style-name="P331">And again,</text:p>
      <text:p text:style-name="P332">Isaiah 49</text:p>
      <text:p text:style-name="P333"><text:span text:style-name="ppVerseNum"><text:span text:style-name="T303">3</text:span></text:span><text:span text:style-name="T303"> </text:span>You are my servant,...in whom I will be glorified.</text:p>
      <text:p text:style-name="P453">Good! He will be glorified in us! That is good news for us; for since He has said it, it rests with Him to accomplish it; we may be sure that He will if we are willing.</text:p>
      <text:p text:style-name="P453">How will He be glorified in us? Here is the answer in Christ’s words:</text:p>
      <text:p text:style-name="P332">John 15</text:p>
      <text:p text:style-name="P333"><text:span text:style-name="ppVerseNum"><text:span text:style-name="T303">8</text:span></text:span><text:span text:style-name="T303"> </text:span>Herein is my Father glorified, that you bear much fruit; so shall you be my disciples.</text:p>
      <text:p text:style-name="P331">And <text:span text:style-name="T303">it </text:span>is when the love of God fills our hearts and <text:span text:style-name="T303">a</text:span>bounds,<text:note text:id="ftn145" text:note-class="footnote"><text:note-citation>145</text:note-citation><text:note-body><text:p text:style-name="Footnote"><text:span text:style-name="T304">Philippians</text:span><text:span text:style-name="T303"> 1:9.</text:span></text:p></text:note-body></text:note> and we learn to…</text:p>
      <text:p text:style-name="P332">Philippians 1</text:p>
      <text:p text:style-name="P333"><text:span text:style-name="ppVerseNum"><text:span text:style-name="T303">10</text:span></text:span> ...approve things that are excellent,</text:p>
      <text:p text:style-name="P331">–or to try the things that differ, so as to put difference between the sacred and profane, that we are…</text:p>
      <text:p text:style-name="P465"><text:span text:style-name="ppVerseNum"><text:span text:style-name="T303">11</text:span></text:span><text:span text:style-name="T303"> ...</text:span>filled with the fruits of righteousness, which are by Jesus Christ, unto the glory and praise of God.</text:p>
      <text:p text:style-name="P331"/>
      <text:list text:continue-numbering="true" text:style-name="ppChapterNumbering">
        <text:list-item>
          <text:h text:style-name="P466" text:outline-level="2"><text:bookmark-start text:name="__RefHeading___Toc6210_1507175235"/>The Object of the Church<text:bookmark-end text:name="__RefHeading___Toc6210_1507175235"/></text:h>
        </text:list-item>
      </text:list>
      <text:p text:style-name="P467">Present Truth, <text:span text:style-name="T267">September 3, 1903</text:span></text:p>
      <text:p text:style-name="P468">IN A BOOK dealing with Africa and its Missions, Dr. James Stewart puts the question,</text:p>
      <text:p text:style-name="P469">“What does the Church exist for?”</text:p>
      <text:p text:style-name="P470">Its own conservation, or a self-regarding religious culture, can hardly be the complete answer, or the chief object of its existence.</text:p>
      <text:p text:style-name="P453">Jesus Christ, the Founder of Christianity and of the Church, when He was on earth, said little about such conservation. Yet His public life was hardly begun when He sent out twelve men, and later on seventy, with a certain message; and His last act consisted of directions to His Church to carry that message all over the world, and “make Christians of all nations.”<text:note text:id="ftn146" text:note-class="footnote"><text:note-citation>146</text:note-citation><text:note-body><text:p text:style-name="P463"><text:span text:style-name="T17">Matthew</text:span> 28:19.</text:p></text:note-body></text:note> Twenty centuries have passed away, and the work is still undone—in reality is now being begun.</text:p>
      <text:p text:style-name="P470">In the early days of the church when it took up the work committed to it by Christ, it was a power in the earth, and its missionary work was that which most effectually conserved its own life. “Power from on high,”<text:note text:id="ftn147" text:note-class="footnote"><text:note-citation>147</text:note-citation><text:note-body><text:p text:style-name="P463"><text:span text:style-name="T17">Luke</text:span> 24:49.</text:p></text:note-body></text:note> the casting out of devils, the signs and wonders that should follow the believers, were all linked with the commission to go into all the world and preach the Gospel to every creature.<text:note text:id="ftn148" text:note-class="footnote"><text:note-citation>148</text:note-citation><text:note-body><text:p text:style-name="P463"><text:span text:style-name="T17">Mark</text:span> 16:15-18.</text:p></text:note-body></text:note> It was while they should be teaching all nations that the promise would be theirs,</text:p>
      <text:p text:style-name="ppBibleBookName">Matthew 28</text:p>
      <text:p text:style-name="ppBibleQuote"><text:span text:style-name="ppVerseNum"><text:span text:style-name="T410">20</text:span></text:span><text:span text:style-name="T410"> </text:span>Lo, I am with you always.</text:p>
      <text:p text:style-name="P470">When the church takes up its work, it will know its wonderful privileges. As long as it neglects the commission, so long it must be willing to incur the contempt of the world for its weakness and inefficiency.</text:p>
      <text:list text:continue-numbering="true" text:style-name="ppChapterNumbering">
        <text:list-item>
          <text:h text:style-name="P223" text:outline-level="2"><text:bookmark-start text:name="__RefHeading___Toc6212_1507175235"/>Distracted by Heathen Writings<text:bookmark-end text:name="__RefHeading___Toc6212_1507175235"/></text:h>
        </text:list-item>
      </text:list>
      <text:p text:style-name="P54">Present Truth, September 10, 1903</text:p>
      <text:p text:style-name="P54">Original title: Back Page</text:p>
      <text:p text:style-name="P55">IT IS hardly to be expected that missionaries among the heathen will make very rapid progress in converting them to Christianity, while they spend their time in pointing out the excellencies of native heathen writings.</text:p>
      <text:p text:style-name="P57">Dr. Oldfield has been critici<text:span text:style-name="T267">z</text:span>ing missionaries in India because they are often ignorant of the religion they seek to displace, and Professor Armitage answers the charge. He declares that the missionaries do study the Sacred Books of Buddhism in a thoroughly sympathetic spirit, and India is today receiving from Christian students, rather than giving to them, a critical knowledge of the texts and the tenets of its own saints and philosophers. The revived interest which the Hindus themselves are today taking in the Sacred Books is largely a reflection of the interest which European and Christian scholars take in them.</text:p>
      <text:p text:style-name="P57">This may promote the study of literature, but it is difficult to see how such missionary work is going to advance the cause of Christ in India. Missionaries who simply create among the Hindus a revived interest in their own “Sacred Books” had better stay at home.</text:p>
      <text:p text:style-name="P57"/>
      <text:list text:continue-numbering="true" text:style-name="ppChapterNumbering">
        <text:list-item>
          <text:h text:style-name="P64" text:outline-level="2"><text:bookmark-start text:name="__RefHeading___Toc6216_1507175235"/>Yokes and Bands<text:bookmark-end text:name="__RefHeading___Toc6216_1507175235"/></text:h>
        </text:list-item>
      </text:list>
      <text:p text:style-name="ppSmall">Present Truth, <text:span text:style-name="T267">December 15, 1904</text:span></text:p>
      <text:p text:style-name="ppBibleBookName">Isaiah 58</text:p>
      <text:p text:style-name="ppBibleQuote"><text:span text:style-name="T314">8</text:span><text:span text:style-name="T315"> </text:span>Then shall your light break forth as the morning, and your health shall spring forth speedily.</text:p>
      <text:p text:style-name="ppMainFirstAfterSub">WHEN will this be? When you deal your bread to the hungry, and bring the poor that are cast out to your house, and…</text:p>
      <text:p text:style-name="ppBibleQuoteNoHead"><text:span text:style-name="T314">7</text:span><text:span text:style-name="T315"> ...</text:span>when you see the naked, that you cover him.</text:p>
      <text:p text:style-name="P471">Here is a promise of speedy health, and therefore health is possible. It must not be forgotten, however, that one of the conditions is...</text:p>
      <text:p text:style-name="ppBibleQuoteNoHead"><text:span text:style-name="T314">6</text:span><text:span text:style-name="T315"> ...</text:span>that you break every yoke,</text:p>
      <text:p text:style-name="P471">–loosing the bands of wickedness, and undoing the heavy burdens, to let the oppressed go free. This includes the yokes and bands that we have placed upon ourselves, as well as those with which we have oppressed others. Many of our chains we cling to; but surely such a result as is promised in our text is worth all self-denial, especially when that which we part with is a chain.</text:p>
      <text:p text:style-name="P228"/>
      <text:h text:style-name="P472" text:outline-level="1"><text:bookmark-start text:name="__RefHeading___Toc14964_2852801033"/>Church <text:span text:style-name="T412">W</text:span>arfare<text:bookmark-end text:name="__RefHeading___Toc14964_2852801033"/></text:h>
      <text:p text:style-name="ppMain"/>
      <text:list text:continue-numbering="true" text:style-name="ppChapterNumbering">
        <text:list-item text:start-value="1">
          <text:h text:style-name="P64" text:outline-level="2" text:restart-numbering="true" text:start-value="-1"><text:bookmark-start text:name="__RefHeading___Toc6000_1507175235"/>The Right Defen<text:span text:style-name="T70">s</text:span>e<text:bookmark-end text:name="__RefHeading___Toc6000_1507175235"/></text:h>
        </text:list-item>
      </text:list>
      <text:p text:style-name="ppSmall">Present Truth, <text:span text:style-name="T70">January 25, 1894</text:span></text:p>
      <text:p text:style-name="ppMainFirstSingleLine">A RELIGIOUS journal says:</text:p>
      <text:p text:style-name="ppQuote">No church is so fenced and guarded against error as that established in this land, and the increasing prevalence of false teaching within its pale is therefore the more deplorable and astounding.</text:p>
      <text:p text:style-name="ppMain">T<text:span text:style-name="T413">rue</text:span> it is that the Church of England, to which reference is here made, is as thoroughly “fenced and guarded against error” as she well could be by any means devised by man. She is the established church; she is guarded (?) by the laws of the land, she is fenced in with litanies and prayer books, forms and ceremonies, which have all the strength and venerableness that lapse of time can impart to them; and yet through these petrified ramparts, so long trusted to keep out error, “false teaching” is continually and rapidly forcing its way, until the church organs, looking helplessly on, have begun to bewail it as both “deplorable” and “astounding.”</text:p>
      <text:p text:style-name="P314">What is the trouble? Ah, the Church’s defense is not the right one. When the situation is understood, it will be seen that it is not at all astounding. The sure defense—the only reliable one—against all false teaching is the word of the Lord.</text:p>
      <text:p text:style-name="ppBibleBookName">Isaiah 8</text:p>
      <text:p text:style-name="ppBibleQuote"><text:span text:style-name="ppVerseNum"><text:span text:style-name="T25">20</text:span></text:span><text:span text:style-name="T25"> </text:span>To the law and to the testimony; if they speak not according to this word, it is because there is no light in them.</text:p>
      <text:p text:style-name="P314">God has prepared the true defense for the Church; but the Church is trusting in the defense prepared by man. The true defense is a <text:span text:style-name="T17">living</text:span> one, and not a dead one composed of petrified ceremonies and forms of worship. It is the Lord round about her like a wall of fire.<text:note text:id="ftn149" text:note-class="footnote"><text:note-citation>149</text:note-citation><text:note-body><text:p text:style-name="P38"><text:span text:style-name="T17">Zech</text:span><text:span text:style-name="T414">ariah</text:span> 2:5.</text:p></text:note-body></text:note> This is the Church’s true defense, and all the defense that she needs.</text:p>
      <text:p text:style-name="P314">But God says,</text:p>
      <text:p text:style-name="ppBibleBookName"><text:soft-page-break/>Jeremiah 23</text:p>
      <text:p text:style-name="ppBibleQuote"><text:span text:style-name="ppVerseNum"><text:span text:style-name="T25">29</text:span></text:span><text:span text:style-name="T25"> </text:span>Is not my word like as a fire, and like a hammer that break<text:span text:style-name="T25">s</text:span> the rock in pieces.</text:p>
      <text:p text:style-name="P314">Yes; His word is a wall of fire; for He is in it.</text:p>
      <text:p text:style-name="ppBibleBookName">Hebrews 4</text:p>
      <text:p text:style-name="ppBibleQuote"><text:span text:style-name="ppVerseNum"><text:span text:style-name="T25">12</text:span></text:span><text:span text:style-name="T25"> [</text:span>It<text:span text:style-name="T25">] </text:span>is quick and powerful, and sharper than any two-edged sword, piercing even to the dividing asunder of soul and spirit, and of the joints and marrow, and is a discerner of the thoughts and intents of the heart.</text:p>
      <text:p text:style-name="P314">Then let the word, full of the life and power of God, be freely proclaimed, and let it take the place of the round of dead forms. The “sword of the Spirit”<text:note text:id="ftn150" text:note-class="footnote"><text:note-citation>150</text:note-citation><text:note-body><text:p text:style-name="Footnote"><text:span text:style-name="T414">Ephesians</text:span><text:span text:style-name="T25"> 6:17.</text:span></text:p></text:note-body></text:note> will do its work; the hammer will break the rocks of error in pieces; and the strongholds of error will be pulled down, with all…</text:p>
      <text:p text:style-name="ppBibleBookName">2 Corinthians 10</text:p>
      <text:p text:style-name="ppBibleQuote"><text:span text:style-name="ppVerseNum"><text:span text:style-name="T25">5</text:span></text:span><text:span text:style-name="T25"> </text:span>...imaginations, and every high thing that exalt<text:span text:style-name="T25">s</text:span> itself against the knowledge of God.</text:p>
      <text:p text:style-name="ppMain"/>
      <text:list text:continue-numbering="true" text:style-name="ppChapterNumbering">
        <text:list-item>
          <text:h text:style-name="P64" text:outline-level="2"><text:bookmark-start text:name="__RefHeading___Toc6010_1507175235"/>Religious Pugilism<text:bookmark-end text:name="__RefHeading___Toc6010_1507175235"/></text:h>
        </text:list-item>
      </text:list>
      <text:p text:style-name="ppSmall">Present Truth, <text:span text:style-name="T70">April 26, 1894</text:span></text:p>
      <text:p text:style-name="ppMainFirst">IT IS not an edifying spectacle to see men fighting and wrangling about religion. The absurd inconsistency of a heated discussion about Jesus Christ is so apparent that it is marvelous that men should engage in such a thing. But human nature is a marvelous thing. The mystery of iniquity can only be treated as a mystery; we cannot analy<text:span text:style-name="T70">z</text:span>e it.</text:p>
      <text:p text:style-name="ppMain">Yet all the way through the history of the world since the days of the Saviour, men have disputed, and contended, and even fought each other to the death about the meek and humble One, and the Prince of Peace! It was because they did not know Him.</text:p>
      <text:p text:style-name="ppMain">They did not fight to maintain the Lord, nor to teach men to know Him, but only to convince others of their own wisdom and prowess. It is impossible for one to be filled with anger and bitterness toward another because that other does not acknowledge the Lord. His bitterness is all on his own account, and the Lord has no partnership with him in it.</text:p>
      <text:p text:style-name="ppMain">The fighting spirit is born in man, and thus it seems impossible for some to hold any form of truth or doctrine without seeing in it something about which to contend and strive. They think they believe it so thoroughly that it awakens a great variety of emotions when others oppose them. It is only because they so thoroughly believe in themselves.</text:p>
      <text:p text:style-name="P429">When we fully believe the Lord, it follows that the contentious and selfish spirit is subdued.</text:p>
      <text:p text:style-name="ppBibleBookName">2 Timothy 2</text:p>
      <text:p text:style-name="ppBibleQuote"><text:span text:style-name="ppVerseNum"><text:span text:style-name="T415">24</text:span></text:span><text:span text:style-name="T415"> </text:span>The servant of the Lord must not strive.</text:p>
      <text:p text:style-name="P429">He has no feelings to be offended; because the Lord has taken away the old nature, and the new man is being renewed day by day after the image of Him that created him.<text:note text:id="ftn151" text:note-class="footnote"><text:note-citation>151</text:note-citation><text:note-body><text:p text:style-name="P473"><text:span text:style-name="T17">Colossians</text:span> 3:9-10.</text:p></text:note-body></text:note> There is a battle to <text:soft-page-break/>be fought, but it is the good fight of faith,<text:note text:id="ftn152" text:note-class="footnote"><text:note-citation>152</text:note-citation><text:note-body><text:p text:style-name="P473"><text:span text:style-name="T17">1 Timothy</text:span> 6:12.</text:p></text:note-body></text:note> not of feelings. Love is the motive power, not animosity.</text:p>
      <text:p text:style-name="ppMain">When a person finds himself agitated and impatient when someone differs from him, he should flee to the Lord; for it means that he needs a deeper acquaintance with Him. The life of Christ is the strength of every doctrine or truth, for all the truth is in Jesus only—and the life is not something that can be contended about. It can be lived, it can be spoken; but men must necessarily have the life out when they wrangle over it.</text:p>
      <text:p text:style-name="P474">One may hold a perfect form of a given truth, but he lets the life out of it and holds it only in unrighteousness<text:note text:id="ftn153" text:note-class="footnote"><text:note-citation>153</text:note-citation><text:note-body><text:p text:style-name="P473"><text:span text:style-name="T17">Romans</text:span> 1:18.</text:p></text:note-body></text:note> when he carries it into the arena of contention and strife. He thinks he knows it, but to such a one the words of Scripture apply,</text:p>
      <text:p text:style-name="ppBibleBookName">1 Corinthians 8</text:p>
      <text:p text:style-name="ppBibleQuote"><text:span text:style-name="ppVerseNum"><text:span text:style-name="T415">2</text:span></text:span><text:span text:style-name="T415"> </text:span>If any man think that he knows anything, he knows nothing yet as he ought to know.</text:p>
      <text:p text:style-name="P474">Paul’s letter to Timothy was written at a late date, when many who had been attracted to the Gospel had lost the power of the life, and were entering upon that career of disputation and strife which bore all the evil fruits of discord so soon after apostolic days. The apostle tersely sets out the fact that the wranglers were fighting over something that they did not know. He speaks of those who had “missed the mark”—had failed to grasp the real life of the Christian doctrine—and had…</text:p>
      <text:p text:style-name="ppBibleBookName">1 Timothy 1</text:p>
      <text:p text:style-name="ppBibleQuote"><text:span text:style-name="ppVerseNum"><text:span text:style-name="T415">6</text:span></text:span><text:span text:style-name="T415"> </text:span>...turned aside unto vain jangling;</text:p>
      <text:p text:style-name="ppBibleQuote"><text:span text:style-name="ppVerseNum"><text:span text:style-name="T415">7</text:span></text:span> <text:span text:style-name="T415">D</text:span>esiring to be teachers of the law; understanding neither what they say, nor whereof they affirm.</text:p>
      <text:p text:style-name="P474">Again, he says that such are…</text:p>
      <text:p text:style-name="ppBibleBookName"><text:soft-page-break/>1 Timothy 6</text:p>
      <text:p text:style-name="ppBibleQuote"><text:span text:style-name="ppVerseNum"><text:span text:style-name="T416">4</text:span></text:span><text:span text:style-name="T416"> </text:span>...proud, knowing nothing, but doting about questions and strifes of words, whereof comes envy, strife, railings, evil surmisings,</text:p>
      <text:p text:style-name="ppBibleQuote"><text:span text:style-name="ppVerseNum"><text:span text:style-name="T416">5</text:span></text:span> <text:span text:style-name="T416">P</text:span>erverse disputings of men of corrupt minds, and destitute of the truth…<text:span text:style-name="T416">f</text:span>rom such, <text:span text:style-name="T416">[</text:span>he says,<text:span text:style-name="T416">]</text:span> withdraw yourself;</text:p>
      <text:p text:style-name="P474">–and the only way to withdraw fully from their ranks is to have all the spirit of fight taken out of the heart. We may put it down as a truth, that when we find this spirit in the heart we have the fighter-ignorance of what we are talking about. The form may be according to Scripture, but we have lost the life of it.</text:p>
      <text:p text:style-name="ppMain"/>
      <text:list text:continue-numbering="true" text:style-name="ppChapterNumbering">
        <text:list-item>
          <text:h text:style-name="P64" text:outline-level="2"><text:bookmark-start text:name="__RefHeading___Toc6012_1507175235"/>The Church and the Word<text:bookmark-end text:name="__RefHeading___Toc6012_1507175235"/></text:h>
        </text:list-item>
      </text:list>
      <text:p text:style-name="ppSmall">Present Truth, <text:span text:style-name="T417">May 3, 1894</text:span></text:p>
      <text:p text:style-name="P475">THE church of Christ should ever be inseparably connected with the word of God. The church is the body of believers who have been “called out,” as indicated by the Greek word “<text:span text:style-name="T17">ecclesia</text:span>.” They had been called out by the word; and so long as they adhere to the word, they are led by God, and fulfi<text:span text:style-name="T377">l</text:span>l the purpose He had in separating them from the world. But when they neglect the word, and turn from it to go in ways of their own choosing, they frustrate His purpose with respect to them, and though preserving the same external appearance, soon cease to stand in a position where God recogni<text:span text:style-name="T377">z</text:span>es them as His church.</text:p>
      <text:p text:style-name="ppMain">And this is what the church, in all ages of the world, has done. Its history is closely interwoven—so closely as to be almost identical with—a history of apostasy from God. We read of the church that was in the wilderness, when the Angel spoke to Moses in Mount Sinai,<text:note text:id="ftn154" text:note-class="footnote"><text:note-citation>154</text:note-citation><text:note-body><text:p text:style-name="Footnote"><text:span text:style-name="T418">A</text:span><text:span text:style-name="T17">cts</text:span> 7:38.</text:p></text:note-body></text:note> and note the almost continual acts of apostasy which marked their course down to the time when they filled up the measure of their iniquity by rejecting Christ, as related by the martyr Stephen.</text:p>
      <text:p text:style-name="P476">And had we the history of the church since that time, penned by inspiration, it would differ from the former only in details, and not in its general tone. There would be seen the same frequency of departure from God, the same hatred and intolerance toward the righteous, and spurning of the counsel of those sent by God to show them their errors. And as the church went further and further into apostasy, the time came when men were called upon to choose between the church and the word, and those who chose to obey God left the church in order that they might be free to worship God in the way that His word directs.</text:p>
      <text:p text:style-name="ppMain">When this took place, there was a reformation <text:span text:style-name="T17">in</text:span> the church; not a reformation <text:span text:style-name="T17">of</text:span> the church, for no church was ever reformed. <text:soft-page-break/>Reformation and conversion apply to individuals, and not to organi<text:span text:style-name="T377">z</text:span>ations. There were some good men in the days of Luther who labored under the impression that the Church of Rome could be reformed. Ere long they discovered their mistake. The Reformation was not a reformation of the Roman Catholic Church, but a reformation of men and women who had been in her communion, partaking of her false doctrines. And thus it has been with all reformations, before that time, and since. The church has continued to exist in outward form and ceremonies, and even to increase in wealth and members, for a church is always popular in proportion as it conforms to worldly standards of life, so that the masses of the world can by an easy step transfer themselves within the supposed portals of salvation. But the love, the truth, the faith, and all those elements essential to the true church of Christ, remained with the individuals who came out of the body which had departed from God; and these then became the church.</text:p>
      <text:p text:style-name="P477">As by the word individuals were called out to f<text:span text:style-name="T416">r</text:span>om the church, so by turning from the word, they go back again to the rudiments of the world.</text:p>
      <text:p text:style-name="ppBibleBookName">Hebrews 3</text:p>
      <text:p text:style-name="ppBibleQuote"><text:span text:style-name="ppVerseNum"><text:span text:style-name="T162">12</text:span></text:span><text:span text:style-name="T162"> </text:span>Take heed, brethren, <text:span text:style-name="T162">[</text:span>writes the apostle,<text:span text:style-name="T162">] </text:span>lest there be in any of you and evil heart of unbelief, in departing from the living God.</text:p>
      <text:p text:style-name="ppMain">Departure from God comes by unbelief.</text:p>
      <text:p text:style-name="ppBibleBookName">Jeremiah 10</text:p>
      <text:p text:style-name="ppBibleQuote"><text:span text:style-name="ppVerseNum"><text:span text:style-name="T162">23</text:span></text:span><text:span text:style-name="T162"> </text:span>I know, <text:span text:style-name="T162">[</text:span>says the prophet,<text:span text:style-name="T162">]</text:span> that the way of man is not in himself; it is not in man that walk<text:span text:style-name="T377">s</text:span> to direct his steps.</text:p>
      <text:p text:style-name="P477">But…</text:p>
      <text:p text:style-name="ppBibleBookName">Psalm 119</text:p>
      <text:p text:style-name="ppBibleQuote"><text:span text:style-name="ppVerseNum"><text:span text:style-name="T162">105</text:span></text:span><text:span text:style-name="T162"> Your</text:span> word is a lamp unto my feet, and a light unto my path.</text:p>
      <text:p text:style-name="P477">The word, and not the church, is our safe reliance in the things that pertain to salvation.</text:p>
      <text:p text:style-name="P477"><text:soft-page-break/>How is it with us today? and how is it with “the church”? We are told that…</text:p>
      <text:p text:style-name="ppBibleBookName">2 Timothy 3</text:p>
      <text:p text:style-name="ppBibleQuote"><text:span text:style-name="ppVerseNum"><text:span text:style-name="T162">1</text:span></text:span><text:span text:style-name="T162"> </text:span>in the last days perilous time shall come.</text:p>
      <text:p text:style-name="ppBibleQuote"><text:span text:style-name="ppVerseNum"><text:span text:style-name="T162">2</text:span></text:span> <text:span text:style-name="T162">F</text:span>or men shall be lovers of their own selves, covetous, boasters, proud, blasphemers,…</text:p>
      <text:p text:style-name="ppBibleQuote"><text:span text:style-name="ppVerseNum"><text:span text:style-name="T162">4</text:span></text:span><text:span text:style-name="T162"> …</text:span>lovers of pleasures more than lovers of God;</text:p>
      <text:p text:style-name="ppBibleQuote"><text:span text:style-name="ppVerseNum"><text:span text:style-name="T162">5</text:span></text:span> <text:span text:style-name="T162">H</text:span>aving a form of godliness, but denying the power thereof.</text:p>
      <text:p text:style-name="P477">The power of godliness, which these deny, is the Gospel,</text:p>
      <text:p text:style-name="ppBibleBookName">Romans 1</text:p>
      <text:p text:style-name="ppBibleQuote"><text:span text:style-name="ppVerseNum"><text:span text:style-name="T162">16</text:span></text:span><text:span text:style-name="T162"> ...</text:span>the power of God unto salvation to everyone that believes.</text:p>
      <text:p text:style-name="P476">The true church has the power of God; and from those who, though “having a form of godliness,” do not manifest its power, we are exhorted to “turn away.” The power of godliness is the power of the word of God. The words that Paul spoke were…</text:p>
      <text:p text:style-name="ppBibleBookName">1 Corinthians 2</text:p>
      <text:p text:style-name="ppBibleQuote"><text:span text:style-name="ppVerseNum"><text:span text:style-name="T416">4</text:span></text:span><text:span text:style-name="T416"> ...</text:span>in demonstration of the Spirit and of power.</text:p>
      <text:p text:style-name="ppBibleBookName">Psalm 33</text:p>
      <text:p text:style-name="ppBibleQuote"><text:span text:style-name="ppVerseNum"><text:span text:style-name="T416">6</text:span></text:span><text:span text:style-name="T416"> </text:span>By the word of the Lord were the heavens made,</text:p>
      <text:p text:style-name="P476">–and by the same word are our sins forgiven, and our hearts cleansed.</text:p>
      <text:p text:style-name="P476">The church is the body of Christ; but it is Christ, the Head, who speaks.</text:p>
      <text:p text:style-name="ppBibleBookName">Acts 7</text:p>
      <text:p text:style-name="ppBibleQuote"><text:span text:style-name="ppVerseNum"><text:span text:style-name="T416">38</text:span></text:span><text:span text:style-name="T416"> </text:span>The church in the wilderness, <text:span text:style-name="T416">[</text:span>of which Stephen spoke,<text:span text:style-name="T416">]...</text:span>received the lively oracles to give unto us.</text:p>
      <text:p text:style-name="P476">The oracles were not spoken by them, but by God; and the exhortation is given by Peter,</text:p>
      <text:p text:style-name="ppBibleBookName">1 Peter 4</text:p>
      <text:p text:style-name="ppBibleQuote"><text:span text:style-name="ppVerseNum"><text:span text:style-name="T416">11</text:span></text:span><text:span text:style-name="T416"> </text:span>If any man speak, let him speak as the oracles of God.</text:p>
      <text:p text:style-name="P476"><text:soft-page-break/>When the church forsakes these oracles, and speaks her own words, she loses the power of the word, which is…</text:p>
      <text:p text:style-name="ppBibleBookName">Romans 1</text:p>
      <text:p text:style-name="ppBibleQuote"><text:span text:style-name="ppVerseNum"><text:span text:style-name="T416">16</text:span></text:span><text:span text:style-name="T416"> ...</text:span>the power of God unto salvation to everyone that believes.</text:p>
      <text:p text:style-name="P476">And when this is true of men, whether claiming to be the church of Christ, or a part of it, it is time for those united with it to remember the exhortation,</text:p>
      <text:p text:style-name="ppBibleBookName">2 Timothy 3</text:p>
      <text:p text:style-name="ppBibleQuote"><text:span text:style-name="ppVerseNum"><text:span text:style-name="T162">5</text:span></text:span><text:span text:style-name="T162"> ...f</text:span>rom such turn away.</text:p>
      <text:p text:style-name="P477">Turn from the traditions of men to the word of the living God, that you may know His power unto salvation; and He will give you a place among them that are sanctified through the truth.<text:note text:id="ftn155" text:note-class="footnote"><text:note-citation>155</text:note-citation><text:note-body><text:p text:style-name="Footnote"><text:span text:style-name="T17">John</text:span> <text:span text:style-name="T162">17:</text:span>17.</text:p></text:note-body></text:note></text:p>
      <text:p text:style-name="ppMain"/>
      <text:list text:continue-numbering="true" text:style-name="ppChapterNumbering">
        <text:list-item>
          <text:h text:style-name="P64" text:outline-level="2"><text:bookmark-start text:name="__RefHeading___Toc6016_1507175235"/>Resisting unto Blood<text:bookmark-end text:name="__RefHeading___Toc6016_1507175235"/></text:h>
        </text:list-item>
      </text:list>
      <text:p text:style-name="ppSmall">Present Truth, <text:span text:style-name="T70">May 17, 1894</text:span></text:p>
      <text:p text:style-name="ppMainFirst">AT ONE of the May meetings no little time was spent in apologizing for members of churches who found it impossible to do as they believed they ought, because of the demands of their business. Much sympathy is assuredly due those who allow the affairs of this life to interfere with their duty to God; but, for the honor of the Gospel, let no minister of Christ talk as though it is too great a hardship or sacrifice for men to serve the Lord. The preaching the world needs is that of Christian manliness and trust in God; in fact, the preaching of the Gospel. There is too much stress laid on the idea that the way must be made easy in order to enable men to walk in it. So there must be legislation of all kinds, it is sometimes said, to make it possible for men to be Christians. Christian manliness and courage are not manufactured in this way.</text:p>
      <text:p text:style-name="P474">Dr. Mclaren, of Manchester, sounded an encouraging note a few days ago in a sermon on the text,</text:p>
      <text:p text:style-name="ppBibleBookName">Hebrews 12</text:p>
      <text:p text:style-name="ppBibleQuote"><text:span text:style-name="ppVerseNum"><text:span text:style-name="T162">4</text:span></text:span><text:span text:style-name="T162"> </text:span>You have not yet resisted unto blood, striving against sin.</text:p>
      <text:p text:style-name="P474">He said:</text:p>
      <text:p text:style-name="ppQuote1Start">I remember an old church, on the slopes of one of the hills of Rome, which is covered over on all its interior walls with a set of the most gruesome pictures of the martyrs. There may be an unwholesome admiration and adoration of these. I think modern Christianity, in its complacency with itself, and this marvelous nineteenth century, of which we are so proud, would be all the better if it went back sometimes to remember that there were times when “young men and maidens, and old men and children,” had to resist to blood; and when they went to their deaths as joyfully as a bride to the altar.</text:p>
      <text:p text:style-name="ppQuote2Mid">Ah, brethren, you Nonconformists in this generation, who have an easy-going religion, do not always remember how it was won. Think of George Fox and the Friends. Think of the early Noncon<text:soft-page-break/>formists, hunted and harried, their noses slit and ears cropped off, their pillories and exile. And then be ashamed to talk about the difficulties that you have to meet. “<text:span text:style-name="T17">You</text:span> have not yet resisted unto blood.”</text:p>
      <text:p text:style-name="ppQuote2Mid">The world has become partially Christianized, and the principles of Christianity have, in a certain imperfect way, infiltrated themselves through the mass, so that the antagonism is not quite as <text:span text:style-name="T25">h</text:span>ot as it once was. And the church has dropped its testimony and largely adopted the maxims of the world. So why should the world persecute a church which is only a bit of the world under another name?</text:p>
      <text:p text:style-name="P478">But let any man for himself honestly try to live a life modeled on Christ’s maxims,...and he will see whether the old antagonism is not there yet. What a chorus of select epithets will immediately be discharged.</text:p>
      <text:p text:style-name="ppMain"/>
      <text:h text:style-name="P40" text:outline-level="1"><text:bookmark-start text:name="__RefHeading___Toc14966_2852801033"/>Church Apostasy<text:bookmark-end text:name="__RefHeading___Toc14966_2852801033"/></text:h>
      <text:list text:continue-numbering="true" text:style-name="ppChapterNumbering">
        <text:list-item text:start-value="1">
          <text:h text:style-name="P318" text:outline-level="2" text:restart-numbering="true" text:start-value="-1"><text:bookmark-start text:name="__RefHeading___Toc5994_1507175235"/>The Church: True and False<text:bookmark-end text:name="__RefHeading___Toc5994_1507175235"/></text:h>
        </text:list-item>
      </text:list>
      <text:p text:style-name="ppSmall">Present Truth, <text:span text:style-name="T148">December 14, 1893</text:span></text:p>
      <text:p text:style-name="ppMainFirst">THE Bible contains very little of what is known as “church history.” We find abundant testimony as to what the Church of Christ ought to be, and what it will be when He returns to receive it to himself; but we find only enough of its history to enable us to see that such a church as the Bible requires is not an ideal affair, but that it did once actually exist; and thereby we may know that it will exist again. There are numerous “Church Histories” in existence, but they are only the history of apostasy. People who study church history to find out what the church should be, are as those who go to a crippled <text:span text:style-name="T38">man</text:span> to learn how to walk. Since the days of the apostles, the names and history of the members of the true church of Christ have been written only in the books in heaven.</text:p>
      <text:p text:style-name="P184">We cannot at this time enter into a study in detail of what the church ought to be. Suffice it to say that the Church of Christ is the body of Christ, and that therefore it draws its life from Him.</text:p>
      <text:p text:style-name="P479">1 John 2</text:p>
      <text:p text:style-name="P480"><text:span text:style-name="T419">6</text:span><text:span text:style-name="T148"> </text:span>He that sa<text:span text:style-name="T148">ys</text:span> he abide<text:span text:style-name="T148">s</text:span> in Him ought himself also so to walk, even as He walked.</text:p>
      <text:p text:style-name="P184">Of Him it is said that…</text:p>
      <text:p text:style-name="P479">1 Peter 2</text:p>
      <text:p text:style-name="P480"><text:span text:style-name="T419">22</text:span><text:span text:style-name="T148"> </text:span><text:span text:style-name="T420">[He] </text:span>did no sin, neither was guile found in His mouth;</text:p>
      <text:p text:style-name="P480"><text:span text:style-name="T419">23</text:span> <text:span text:style-name="T148">A</text:span>nd who, when He was reviled, reviled not again; when He suffered, He threatened not; but committed himself to Him that judge<text:span text:style-name="T148">s</text:span> righteously.</text:p>
      <text:p text:style-name="ppBibleBookName">2 Corinthians 8</text:p>
      <text:p text:style-name="ppBibleQuote"><text:span text:style-name="ppVerseNum"><text:span text:style-name="T156">9</text:span></text:span><text:span text:style-name="T156"> </text:span>Although He was rich, for our sakes He became poor, that we through His poverty might be made rich.</text:p>
      <text:p text:style-name="P187">And the church is exhorted thus:</text:p>
      <text:p text:style-name="P479"><text:soft-page-break/>Philippians 2</text:p>
      <text:p text:style-name="P480"><text:span text:style-name="T419">5</text:span><text:span text:style-name="T148"> </text:span>Let this mind be in you, which was also in Christ Jesus;</text:p>
      <text:p text:style-name="P480"><text:span text:style-name="T419">6</text:span> <text:span text:style-name="T148">Who…</text:span></text:p>
      <text:p text:style-name="P480"><text:span text:style-name="T419">7</text:span><text:span text:style-name="T148"> ...</text:span>made himself of no reputation, and took upon Him the form of a servant.</text:p>
      <text:p text:style-name="P184">To find out, therefore, what the church of Christ must be, we have only to study the life of Christ;</text:p>
      <text:p text:style-name="P479">1 John 4</text:p>
      <text:p text:style-name="P480"><text:span text:style-name="T419">17</text:span><text:span text:style-name="T148"> B</text:span>ecause as He is, so are we in this world.</text:p>
      <text:p text:style-name="P184">We may, however, quote a few words that Christ has spoken to His followers. By keeping them in mind, we shall easily be able to discern and be on our guard against the spirit of antichrist whenever we meet it.</text:p>
      <text:h text:style-name="P481" text:outline-level="3"><text:bookmark-start text:name="__RefHeading___Toc10154_1164084263"/>Unselfishness <text:span text:style-name="T148">a</text:span>nd Humility<text:bookmark-end text:name="__RefHeading___Toc10154_1164084263"/></text:h>
      <text:p text:style-name="ppMainAfterSub">At one time two of the disciples made a request, through their mother, for the two highest places in Christ’s kingdom. When the rest of the disciples heard of it, they were moved with indignation against the two. They thought that it was unfair for the two to steal a march on them in a place for preferment.</text:p>
      <text:p text:style-name="P479">Matthew 20</text:p>
      <text:p text:style-name="P480"><text:span text:style-name="T421">25</text:span><text:span text:style-name="T422"> </text:span>But Jesus called them unto Him, and said, Y<text:span text:style-name="T422">ou</text:span> know that the princes of the Gentiles exercise dominion over them, and they that are great exercise authority upon them.</text:p>
      <text:p text:style-name="P480"><text:span text:style-name="T421">26</text:span> But it shall not be so among you; but whosoever will be great among you, let him be your minister;</text:p>
      <text:p text:style-name="P480"><text:span text:style-name="T421">27</text:span> <text:span text:style-name="T422">A</text:span>nd whosoever will be chief among you, let him be your servant;</text:p>
      <text:p text:style-name="P480"><text:span text:style-name="T421">28</text:span> <text:span text:style-name="T422">E</text:span>ven as the Son of man came not to be ministered unto, but to minister, and to give His life a ransom for many.</text:p>
      <text:p text:style-name="P184">In the world men seek for place and power for themselves. But in the church of Christ the rule is,</text:p>
      <text:p text:style-name="P479">Romans 12</text:p>
      <text:p text:style-name="P480"><text:span text:style-name="T421">10</text:span><text:span text:style-name="T422"> </text:span>In honor preferring one another.</text:p>
      <text:p text:style-name="P184"><text:soft-page-break/>Whenever a spirit of seeking a position for oneself, or a disposition to exercise authority over another, comes into the church, then it is the world, and not the church of Christ.</text:p>
      <text:p text:style-name="P479">1 John 2</text:p>
      <text:p text:style-name="P480"><text:span text:style-name="T423">16</text:span><text:span text:style-name="T424"> </text:span>For all that is in the world, the lust of the flesh, and the lust of the eyes, and the pride of life, is not of the Father, but is of the world.</text:p>
      <text:p text:style-name="P184">The true church is the body of Christ,</text:p>
      <text:p text:style-name="P479">Ephesians 1</text:p>
      <text:p text:style-name="P480"><text:span text:style-name="T423">23</text:span><text:span text:style-name="T424"> ...</text:span>the ful<text:span text:style-name="T424">l</text:span>ness of Him that fill<text:span text:style-name="T424">s</text:span> all in all.</text:p>
      <text:p text:style-name="P184">Therefore we find this exhortation:</text:p>
      <text:p text:style-name="P479">Philippians 2</text:p>
      <text:p text:style-name="P480"><text:span text:style-name="T423">1</text:span><text:span text:style-name="T424"> </text:span>If there be therefore any consolation in Christ, if any comfort of love, if any fellowship of the Spirit, if any bowels and mercies,</text:p>
      <text:p text:style-name="P480"><text:span text:style-name="T423">2</text:span> <text:span text:style-name="T424">F</text:span>ulfil<text:span text:style-name="T424">l</text:span> <text:span text:style-name="T424">m</text:span>y joy, that y<text:span text:style-name="T424">ou</text:span> be like-minded, having the same love, being of one accord, of one mind.</text:p>
      <text:p text:style-name="P480"><text:span text:style-name="T423">3</text:span> Let nothing be done through strife or vainglory; but in lowliness of mind let each esteem other<text:span text:style-name="T424">s</text:span> better than themselves.</text:p>
      <text:p text:style-name="P480"><text:span text:style-name="T423">4</text:span> Look not every man on his own things, but every man also on the things of others.</text:p>
      <text:p text:style-name="P480"><text:span text:style-name="T423">5</text:span> Let this mind be in you, which was also in Christ Jesus;</text:p>
      <text:p text:style-name="P480"><text:span text:style-name="T423">6</text:span> <text:span text:style-name="T424">W</text:span>ho, being in the form of God, thought it not robbery to be equal with God;</text:p>
      <text:p text:style-name="P480"><text:span text:style-name="T423">7</text:span> <text:span text:style-name="T424">B</text:span>ut made himself of no reputation, and took upon Him the form of a servant.</text:p>
      <text:p text:style-name="P184">It was the mind that Christ had when He was in heaven, that led Him to do that. In heaven He had the spirit to serve, and it only needed that He should take the <text:span text:style-name="T17">form</text:span> of a servant, for men could not look upon Him in His glory. In Him we see in what His church must be. He “went about doing good<text:span text:style-name="T424">,”</text:span><text:span text:style-name="T424"><text:note text:id="ftn156" text:note-class="footnote"><text:note-citation>156</text:note-citation><text:note-body><text:p text:style-name="Footnote"><text:span text:style-name="T17">Acts</text:span> 10:38.</text:p></text:note-body></text:note></text:span> living among men as one that served. So it is said to us,</text:p>
      <text:p text:style-name="P479">Galatians 5</text:p>
      <text:p text:style-name="P480"><text:span text:style-name="T423">13</text:span><text:span text:style-name="T424"> </text:span>By love serve one another.</text:p>
      <text:p text:style-name="P184"><text:soft-page-break/>This mind can be in men only as they yield themselves to the Word of God, for the word is spirit and life. The prophecy concerning Christ was:</text:p>
      <text:p text:style-name="P479">Deuteronomy 18</text:p>
      <text:p text:style-name="P480"><text:span text:style-name="T423">18</text:span><text:span text:style-name="T424"> </text:span>I will put <text:span text:style-name="T424">m</text:span>y words in His mouth; and He shall speak unto them all that I shall command Him.</text:p>
      <text:p text:style-name="P184">And when He came, He took as the rule of His life:</text:p>
      <text:p text:style-name="P479">Matthew 4</text:p>
      <text:p text:style-name="P480"><text:span text:style-name="T423">4</text:span><text:span text:style-name="T424"> </text:span>It is written, Man shall not live by bread alone, but by every word that proceed<text:span text:style-name="T424">s</text:span> out of the mouth of God.</text:p>
      <text:p text:style-name="P184">Accordingly we find that the characteristics of the church at the time when the Spirit of God dwelt in it were humility and loyalty to the word of God.</text:p>
      <text:p text:style-name="P479">Acts 2</text:p>
      <text:p text:style-name="P480"><text:span text:style-name="T423">1</text:span><text:span text:style-name="T424"> </text:span>They were all with one accord in one place.</text:p>
      <text:p text:style-name="P479">Acts 4</text:p>
      <text:p text:style-name="P480"><text:span text:style-name="T423">32</text:span><text:span text:style-name="T424"> </text:span>And the multitude of them that believed were of one heart and of one soul.</text:p>
      <text:p text:style-name="P184">Their prayer was that with boldness they might speak the word.<text:note text:id="ftn157" text:note-class="footnote"><text:note-citation>157</text:note-citation><text:note-body><text:p text:style-name="Footnote">Verse 29.</text:p></text:note-body></text:note> When they were dispersed from Jerusalem, they…</text:p>
      <text:p text:style-name="P479">Acts 8</text:p>
      <text:p text:style-name="P480"><text:span text:style-name="T423">4</text:span><text:span text:style-name="T424"> ...</text:span>went everywhere preaching the word.</text:p>
      <text:h text:style-name="P481" text:outline-level="3"><text:bookmark-start text:name="__RefHeading___Toc10156_1164084263"/>The Beginning <text:span text:style-name="T148">o</text:span>f Apostasy<text:bookmark-end text:name="__RefHeading___Toc10156_1164084263"/></text:h>
      <text:p text:style-name="ppMainAfterSub">But this state of things did not last long, and change all came through the disloyalty to the word of God. To the elders of the church at Ephesus, the Apostle Paul said,</text:p>
      <text:p text:style-name="P479">Acts 20</text:p>
      <text:p text:style-name="P480"><text:span text:style-name="T425">29</text:span><text:span text:style-name="T426"> </text:span>For I know this, that after my departing shall grievous wolves enter in among you, not sparing the flock.</text:p>
      <text:p text:style-name="P480"><text:span text:style-name="T425">30</text:span> Also of your own selves shall men arise, speaking perverse things, to draw away disciples after them.</text:p>
      <text:p text:style-name="P184"><text:soft-page-break/>Notice that the “perverse things” spoken would have the effect of drawing disciples after the speakers, instead of to God.</text:p>
      <text:p text:style-name="P479">John 3</text:p>
      <text:p text:style-name="P480"><text:span text:style-name="T425">34</text:span><text:span text:style-name="T426"> </text:span>He whom God ha<text:span text:style-name="T426">s</text:span> sent speak<text:span text:style-name="T426">s</text:span> the words of God.</text:p>
      <text:p text:style-name="P184">The effect of speaking the words of God, will ever be to draw men to Him; but he that speak<text:span text:style-name="T426">s</text:span> his own words, draws to himself. It was for this reason that the Apostle Paul through the Spirit gave the solemn charge to Timothy:</text:p>
      <text:p text:style-name="P479">2 Timothy 4</text:p>
      <text:p text:style-name="P480"><text:span text:style-name="T425">1</text:span><text:span text:style-name="T426"> </text:span>I charge <text:span text:style-name="T426">you</text:span> therefore before God, and the Lord Jesus Christ, who shall judge the quick and the dead at His appearing and His kingdom;</text:p>
      <text:p text:style-name="P480"><text:span text:style-name="T425">2</text:span> <text:span text:style-name="T426">P</text:span>reach the word; be instant in season, out of season; reprove, rebuke, exhort with all longsuffering and doctrine.</text:p>
      <text:p text:style-name="P480"><text:span text:style-name="T425">3</text:span> For the time will come when they will not endure sound doctrine; but after their own lusts shall they heap to themselves teachers, having itching ears;</text:p>
      <text:p text:style-name="P480"><text:span text:style-name="T425">4</text:span> <text:span text:style-name="T426">A</text:span>nd they shall turn away their ears from the truth, and shall be turned unto fables.</text:p>
      <text:p text:style-name="P184">Even in the days of the apostles, the seeds of this apostasy were in the church. Paul wrote,</text:p>
      <text:p text:style-name="P479">2 Thessalonians 2</text:p>
      <text:p text:style-name="P480"><text:span text:style-name="T425">7</text:span><text:span text:style-name="T426"> </text:span>The mystery of iniquity already work<text:span text:style-name="T426">s</text:span>.</text:p>
      <text:p text:style-name="P184">John says,</text:p>
      <text:p text:style-name="P479">3 John</text:p>
      <text:p text:style-name="P480"><text:span text:style-name="T425">9</text:span><text:span text:style-name="T426"> </text:span>I wrote unto the church; but Diotrephes, who love<text:span text:style-name="T426">s</text:span> to have the preeminence among them, receive<text:span text:style-name="T426">s</text:span> us not.</text:p>
      <text:p text:style-name="P480"><text:span text:style-name="T425">10</text:span> Therefore, if I come, I will remember his deeds which he doe<text:span text:style-name="T426">s</text:span>, prating against us with malicious words; and not content therewith, neither do<text:span text:style-name="T426">es</text:span> he himself receive the brethren, and forbid<text:span text:style-name="T426">s</text:span> them that would, and cast<text:span text:style-name="T426">s</text:span> them out of the church.</text:p>
      <text:p text:style-name="P184">He spoke perverse words, to draw away disciples after <text:span text:style-name="T426">h</text:span>imself.</text:p>
      <text:h text:style-name="P481" text:outline-level="3"><text:bookmark-start text:name="__RefHeading___Toc10158_1164084263"/><text:soft-page-break/>The Cause <text:span text:style-name="T148">o</text:span>f Apostasy<text:bookmark-end text:name="__RefHeading___Toc10158_1164084263"/></text:h>
      <text:p text:style-name="ppMainAfterSub">It was not long before the fine gold had become dim, and a different voice than Christ’s was heard in the church. Within a little more than a hundred years after John wrote, a “Theological Seminary” was in full operation at Alexandria, spreading the darkness of Egypt over the earth. The two principal teachers at the school were Origen and Clement. To this school young men came from all parts of the world, to learn how to preach; and so great was its influence, that we are told that nearly all the servants of the day were taken either directly or indirectly from Origen. We have only to learn the sentiments of the teachers in that school, to know the kind of husks upon which the churches were fed.</text:p>
      <text:p text:style-name="P184">Origen wrote a work on the principles of things, from which we quote:</text:p>
      <text:p text:style-name="P482">Having spoken thus briefly on the subject of the Divine inspiration of the Scriptures, it is necessary to proceed to the consideration of the manner in which they are to be read and understood, seeing numerous errors have been committed in consequence of the method in which the holy documents ought to be examined not having been discovered by the multitude.<text:note text:id="ftn158" text:note-class="footnote"><text:note-citation>158</text:note-citation><text:note-body><text:p text:style-name="P483"><text:span text:style-name="T426">Origen, </text:span><text:span text:style-name="T17">De Principiis</text:span>, book 4, chap. 1, section 8.</text:p></text:note-body></text:note></text:p>
      <text:p text:style-name="P184">Clement also said:</text:p>
      <text:p text:style-name="P482">For many reasons, then, the Scriptures hide the sense. First, that we may become inquisitive, and be ever on the watch for the discovery of the words of salvation. Then it was not suitable for all to understand, so that they might not receive harm in consequence of taking in another sense the things declared for salvation by the Holy Spirit.</text:p>
      <text:p text:style-name="P184">Here we have a direct contradiction of the words of Christ, who said that the things of God were revealed unto babes, and that they who receive the kingdom of God must do so as little children, and not as philosophers. When Christ was on earth,</text:p>
      <text:p text:style-name="P479"><text:soft-page-break/>Mark 12</text:p>
      <text:p text:style-name="P480"><text:span text:style-name="T425">37</text:span><text:span text:style-name="T426"> T</text:span>he common people heard Him gladly</text:p>
      <text:p text:style-name="P184">They could understand the deep things which the learned men found so difficult. But let us read further what these men said. Origen said,</text:p>
      <text:p text:style-name="P482">With respect to Holy Scripture, our opinion is that the whole of it has a spiritual, but not the whole a bodily meaning, because the bodily meaning in many places proved to be impossible.</text:p>
      <text:p text:style-name="P184">Again He said, in the same book:</text:p>
      <text:p text:style-name="P484">The word of God has arranged that certain stumbling-blocks, as it were, and offen<text:span text:style-name="T426">s</text:span>es, and impossibilities, should be introduced into the midst of the law and the history, in order that we may not, after being drawn away in all directions by the merely attractive nature of the language, either altogether fall away from the true doctrines, as learning nothing worthy of God, or, by not departing from the letter, come to the knowledge of nothing more divine.</text:p>
      <text:p text:style-name="P485">And this also we must know, that the principal aim being to announce the “spiritual” connection in those things that are done, and that ought to be done, where the word found that things done according to the history could be adapted to these mystical senses, He made use of them, concealing from the multitude the deeper meaning; but where, in the narrative of the development of super-sensual things, there did not follow the performance of those certain events, which was already indicated by the mystical meaning, the Scripture interwoven in the history the account of some event that did not take place, sometimes what could not have happened; sometimes what could, but did not. And sometimes a few words are interpolated, which are not true in their literal acceptation, and sometimes a larger number.</text:p>
      <text:p text:style-name="P486">And a similar practice also is to be noticed in regard to the legislation, and which is often to be found what is useful in itself, and appropriate to the times of the legislation; and sometimes also what does not appear to be of utility; and at other times impossibilities are recorded for the sake of the inquisitive, in order that they may give themselves to the toil of investigating what is <text:soft-page-break/>written, and thus attain to a becoming conviction of the manner in which a meaning worthy of God must be brought out in such subjects.<text:note text:id="ftn159" text:note-class="footnote"><text:note-citation>159</text:note-citation><text:note-body><text:p text:style-name="P483"><text:span text:style-name="T426">Origen, </text:span><text:span text:style-name="T17">De Principiis</text:span>, book 4, chap. 1, section 15.</text:p></text:note-body></text:note></text:p>
      <text:p text:style-name="P184">And as though this was not enough, he proceeded to say:</text:p>
      <text:p text:style-name="P482">Nor even do the law and the commandments wholly convey what is agreeable to reason. For who that has understanding will suppose that the first, and second, and third days, and the evening and the morning, existed without a sun, and moon, and stars? and that the first day was, as it were, without a sky? And who is so foolish as to suppose that God, after the manner of a husbandman, planted a paradise in Eden, and placed in it a tree of life, visible and palpable, so that one tasting fruit by the bodily teeth obtained life? and again, that one was a partaker of good and evil by masticating what was taken from the tree? And if God is said to walk in the Paradise in the evening, and Adam to hide himself under a tree, I do not suppose that anyone doubts that these things figuratively indicate certain mysteries, the history having taken place in appearance, and not literally.<text:note text:id="ftn160" text:note-class="footnote"><text:note-citation>160</text:note-citation><text:note-body><text:p text:style-name="P483"><text:span text:style-name="T426">Origen, </text:span><text:span text:style-name="T17">De Principiis</text:span>, book 4, chap. 1, section 1<text:span text:style-name="T426">6</text:span>.</text:p></text:note-body></text:note></text:p>
      <text:h text:style-name="P481" text:outline-level="3"><text:bookmark-start text:name="__RefHeading___Toc10160_1164084263"/>Throwing <text:span text:style-name="T148">t</text:span>he Bible Away<text:bookmark-end text:name="__RefHeading___Toc10160_1164084263"/></text:h>
      <text:p text:style-name="ppMainAfterSub">Before noting the necessary results of such teaching, let us see how diligently it has been transmitted to the present time. Many quotations might be given like the following, which is taken from an article by a clergymen, in one of the most prominent religious journals:</text:p>
      <text:p text:style-name="P482">The infallibility of Scripture is on a par with the infallib<text:span text:style-name="T426">i</text:span>lity of the Pope, and the desire to lean on it is evidence of a like weakness.</text:p>
      <text:p text:style-name="P184">Again,</text:p>
      <text:p text:style-name="P482">I have been surprised that so little stress has been laid hitherto, except by Dr. Clifford, upon the grave popular mischief that is worked by this doctrine of Biblical inerrancy. It is the Communist stumbling-block to young disciples, and the stoutest weapon of <text:soft-page-break/>the ignorant unbelievers. . . . If common man held a reasonable Christian doctrine of Scripture, four out of every five secularist arguments would have no point left.</text:p>
      <text:p text:style-name="P184">So Origen thought, and he proceeded to take the point out of secularist objections to the Bible, by throwing the Bible overboard. It was thus that some of the ministers of America proceeded to answer Ingersoll several years ago. When the infidel carped at the flood, and at other things mentioned in the Old Testament, they met it by saying that those things were not believed by educated Christians. That is, they met his objections, by agreeing with him.</text:p>
      <text:p text:style-name="P487">Bearing in mind the fact that the same thing that Origen taught nearly seventeen hundred years ago, is in the church today, let us see what is involved in it.</text:p>
      <text:p text:style-name="P487">In the first place it is evident that it is the spirit of antichrist, because it directly contradicts the words of Christ, who said that the things of God are revealed unto babes. Then it puts man above God, inasmuch as it claims that God is not able to make himself understood by common people, without the help of men who have been trained in philosophy. It puts man in the place of God, and really makes man God, since the man who is able to tell when God means what He says, and when He does not, and who is able to find out by his own wisdom “a meaning worthy of God,” must have a mind even greater than that of God.</text:p>
      <text:p text:style-name="P184">Anyone can see, also, that the result of such teaching must be the same as to take the Bible away from the common people by force. For once get the common people to believe that the Bible is a book that they cannot understand, and that it needs special interpreters, and they will certainly not trouble themselves with reading it. Thus it appears that the result of teaching that the Bible has errors, and that people who read it for themselves, and who believe just what they read, will fall into dangerous errors, is to place all religious teaching in the hands of a few self-constituted interpreters. Thus are fulfilled the words of the Apostle <text:soft-page-break/>Paul, that men should arise, speaking perverse things, to draw away disciples after them. Of course with the Bible practically out of the hands of the people, there was no manner of false doctrines that their teachers could not palm off upon them.</text:p>
      <text:p text:style-name="P184">Clement’s teaching was that...</text:p>
      <text:p text:style-name="P482">Before the advent of the Lord, philosophy was necessary to the Greeks for righteousness. And now it becomes conducive to piety; being a kind of preparatory training for those who attain to faith through demonstration.<text:note text:id="ftn161" text:note-class="footnote"><text:note-citation>161</text:note-citation><text:note-body><text:p text:style-name="P488"><text:span text:style-name="T427">Clement, </text:span><text:span text:style-name="T17">Stromata</text:span>, Book 1, chap. 5.</text:p></text:note-body></text:note></text:p>
      <text:p text:style-name="P184">Therefore it followed that in course of time only those who had taken a course in “philosophy,” especially that of Plato, were thought fit to teach the Scriptures; just as in these days a man cannot be counted a “theologian” unless he has taken a thorough course in the heathen classics. The study of heathen writers is considered one of the prime essentials in the preparation of a minister of the Gospel. The result of this philosophical training for the ministry in the early days of the Christian era, was that it le<text:span text:style-name="T427">d</text:span> the teachers of religion,</text:p>
      <text:p text:style-name="P482">...to involve in philosophical obscurities many parts of our religion, which were in themselves plain and easy to be understood; and to add to the precepts of the Saviour not a few things of which not a word can be found in the Holy Scriptures.<text:note text:id="ftn162" text:note-class="footnote"><text:note-citation>162</text:note-citation><text:note-body><text:p text:style-name="P488">Mosheim.</text:p></text:note-body></text:note></text:p>
      <text:p text:style-name="P184">Not only so, but the greater part of the Platonists, imbibing the idea that Christianity was only another system of philosophy,</text:p>
      <text:p text:style-name="P482">...were led to imagine that nothing could be more easy than a transition from the one to the other, and, to the great detriment of the Christian cause, were induced to embrace Christianity without feeling it necessary to abandon scarcely any of their former principles.<text:note text:id="ftn163" text:note-class="footnote"><text:note-citation>163</text:note-citation><text:note-body><text:p text:style-name="P488"><text:span text:style-name="T17">Ibid</text:span>.</text:p></text:note-body></text:note></text:p>
      <text:p text:style-name="P184"><text:soft-page-break/>And thus, as a result of departing from the plain word of God, and being turned to fables, the church was utterly corrupted, so that it came to pass that the greatest “heretics” were those who believe<text:span text:style-name="T427">d</text:span> the Bible. Everything was perverted. In process of time it happened that even the teachers themselves lost all the knowledge of the Bible that they ever had; for since all that they taught they drew from their own heads, using the name of the Bible to give weight to their opinions, it soon became unnecessary to so much as refer to the Bible. When the priests spoke, the people were led to believe that it was the same as if God himself had spoken. <text:span text:style-name="T428">This will be more apparent when we consider the true pastors, or bishops.</text:span></text:p>
      <text:h text:style-name="P481" text:outline-level="3"><text:bookmark-start text:name="__RefHeading___Toc10162_1164084263"/>True Pastors, <text:span text:style-name="T148">o</text:span>r Bishops<text:bookmark-end text:name="__RefHeading___Toc10162_1164084263"/></text:h>
      <text:p text:style-name="ppMainAfterSub">In the primitive church, which is the only model for the church in all ages, there were no officers but elders and deacons. Each church had not simply one elder, but several. Thus Paul and Barnabas ordained “elders in every church.”<text:note text:id="ftn164" text:note-class="footnote"><text:note-citation>164</text:note-citation><text:note-body><text:p text:style-name="P489"><text:span text:style-name="T17">Acts</text:span> <text:span text:style-name="T427">14:</text:span>23.</text:p></text:note-body></text:note> Paul wrote to Titus saying,</text:p>
      <text:p text:style-name="P479">Titus 1</text:p>
      <text:p text:style-name="P480"><text:span text:style-name="T429">5</text:span><text:span text:style-name="T427"> </text:span>For this cause left I <text:span text:style-name="T427">you</text:span> in Crete, that <text:span text:style-name="T427">y</text:span>ou should set in order the things that were wanting, and ordained elders in every city.</text:p>
      <text:p text:style-name="P187">The office of elder was identical with that of bishop. Thus when Paul wrote to Titus as above, that he should ordain elders in every city, he proceeded to state the qualifications of the elders:</text:p>
      <text:p text:style-name="ppBibleQuoteNoHead"><text:span text:style-name="ppVerseNum"><text:span text:style-name="T156">6</text:span></text:span><text:span text:style-name="T156"> I</text:span>f any be blameless,…</text:p>
      <text:p text:style-name="ppBibleQuoteNoHead"><text:span text:style-name="ppVerseNum"><text:span text:style-name="T156">7</text:span></text:span><text:span text:style-name="T156"> F</text:span>or, <text:span text:style-name="T156">[</text:span>said he,<text:span text:style-name="T156">] </text:span>a bishop must be blameless.</text:p>
      <text:p text:style-name="P187">“Elder” and “bishop,” therefore, are but two terms for the same person and office. The word bishop is <text:span text:style-name="T17">episkopos</text:span>, from which we have the word “episcopal.” The literal meaning of the word is <text:span text:style-name="T17">one who looks over</text:span> or <text:span text:style-name="T17">oversees</text:span>. Accordingly we find Paul addressing the elders of Ephesus thus:</text:p>
      <text:p text:style-name="P479"><text:soft-page-break/>Acts 20</text:p>
      <text:p text:style-name="P480"><text:span text:style-name="T429">28</text:span><text:span text:style-name="T427"> </text:span>Take heed therefore unto yourselves, and to all the flock, over the which the Holy Ghost ha<text:span text:style-name="T427">s</text:span> made you overseers, to feed the church of God, which He ha<text:span text:style-name="T427">s</text:span> purchased with His own blood.</text:p>
      <text:p text:style-name="P184">But although elders are bishops or overseers, they are not to be lords or drivers. They are to feed the flock. To feed a flock is the duty of a shepherd; and so we read the following exhortation:</text:p>
      <text:p text:style-name="P479">1 Peter 5</text:p>
      <text:p text:style-name="P480"><text:span text:style-name="T429">1</text:span><text:span text:style-name="T427"> </text:span>The elders which are among you I exhort, who am also an elder, and a witness of the sufferings of Christ, and also a partaker of the glory that shall be revealed;</text:p>
      <text:p text:style-name="P480"><text:span text:style-name="T429">2</text:span> <text:span text:style-name="T427">F</text:span>eed the flock of God which is among you, taking the oversight thereof, not by constraint, but willingly; not for filthy lucre, but of a ready mind;</text:p>
      <text:p text:style-name="P480"><text:span text:style-name="T429">3</text:span> <text:span text:style-name="T427">N</text:span>either as being lords over God’s heritage, but being ensamples to the flock.</text:p>
      <text:p text:style-name="P480"><text:span text:style-name="T429">4</text:span> And when the chief Shepherd shall appear, y<text:span text:style-name="T427">ou</text:span> shall receive a crown of glory that fade<text:span text:style-name="T427">s</text:span> not away.</text:p>
      <text:p text:style-name="P187">One who feeds a flock is a shepherd; therefore the elders are called shepherds, feeding the church under the direction of Christ, the Chief Shepherd. Shepherd is the same as pastor, the latter being the Latin word for shepherd. As shepherds, the elders are to have the oversight of the flock, thus exercising the office of bishop, still under the direction of Christ, who is…</text:p>
      <text:p text:style-name="ppBibleBookName">1 Peter 2</text:p>
      <text:p text:style-name="ppBibleQuote"><text:span text:style-name="ppVerseNum"><text:span text:style-name="T156">25</text:span></text:span> ...Shepherd and Bishop of our souls.</text:p>
      <text:p text:style-name="P487">In the above text, therefore, we find that elders, pastors, shepherds and bishops, are all one and the same thing. The church of Christ knows no higher office than that of the elders, or presbyters, which is simply and Anglici<text:span text:style-name="T427">z</text:span>ed form of a Greek word for elder. Peter declared himself to be an elder.</text:p>
      <text:p text:style-name="P487">These elders were not to exercise lordship over the church. They were to be esteemed very highly in love, for their works’ sakes; but they were not to assume any airs, nor to claim any re<text:soft-page-break/>spect as “superior” officers. The church of Christ knows no such thing as rank. So the Apostle Peter continues his exhortation,</text:p>
      <text:p text:style-name="P479">1 Peter 5</text:p>
      <text:p text:style-name="P480"><text:span text:style-name="T429">5</text:span><text:span text:style-name="T427"> </text:span>Likewise y<text:span text:style-name="T427">ou</text:span> younger submit yourselves to the elder; yea, all of you be subject one to another, and be clothe<text:span text:style-name="T427">d</text:span> with humility.</text:p>
      <text:p text:style-name="P184">Remember the words of Christ,</text:p>
      <text:p text:style-name="P479">Matthew 20</text:p>
      <text:p text:style-name="P480"><text:span text:style-name="T429">27</text:span><text:span text:style-name="T427"> </text:span>He that will be chief among you, let him be your servant.</text:p>
      <text:h text:style-name="P481" text:outline-level="3"><text:bookmark-start text:name="__RefHeading___Toc10164_1164084263"/>Exaltation <text:span text:style-name="T148">o</text:span>f <text:span text:style-name="T148">t</text:span>he Bishops<text:bookmark-end text:name="__RefHeading___Toc10164_1164084263"/></text:h>
      <text:p text:style-name="ppMainAfterSub">As already intimated, the exaltation of the bishops grew out of and was parallel with the withdrawing of the Bible from the people. The idea that the Bible needed to be “interpreted,” naturally led to what Neander describes as “the formation of a false sacerdotal caste in the Christian church.” The body of bishops regarded themselves as far above the common people, whence arose the terms, “clergy,” and “laity.” The word “clergy” is from the Greek word <text:span text:style-name="T17">klaros</text:span>, meaning a lot, or an inheritance,<text:span text:style-name="T427">—</text:span>a heritage,<text:span text:style-name="T427">—</text:span>and the application of this term to themselves by the bishops, show that they regarded themselves as the heritage of God, while all the rest were simply the “laity,” that is, the people. It was the old heathen Roman distinction of patricians and plebeians. On this point we read the following from Hase’s <text:span text:style-name="T17">Church History</text:span>:</text:p>
      <text:p text:style-name="P482">It seemed desirable to increase the generation which necessarily attends the virtues and a faithful performance of official duties in the church, by mysterious forms of ordination, by connecting them through various associations with the Old Testament priesthood, and by external tokens of peculiar sanctity. The result was that even in the second century the priests were represented as the official mediators between Christ and the congregation. To speak in the church, and to administer holy rites, were conceded to be the special prerogatives of the clergy, although learned laymen were sometimes heard in the public assembly, with the consent of the bishop.</text:p>
      <text:p text:style-name="P184"><text:soft-page-break/>But this was not enough. Ambition is never satisfied, but only grows with each successive step in its gratification. The bishops were not content with being as a body above the people, but they must strive for supremacy, one over another. Accordingly one of the elders in the church assumed and was granted the sole right to be called “Bishop,” while all the others retained the simple title, “presbyters.” Thus the two names for the one office were made to indicate two different offices. The deacons were an order below the presbyters, and still below these were added, in course of time, several other orders; because the introduction of new orders among the “clergy,” raised the rank of those already existing.</text:p>
      <text:p text:style-name="P184">Another step in the exaltation of the bishops was the distinction that was made between the bishops residing in the city and those over country churches. The churches in the villages and the country round the city, were considered as territory to the larger body, and the bishops as under the bishop of the city church. They were considered as above the presbyters, but beneath the chief bishop.</text:p>
      <text:h text:style-name="P481" text:outline-level="3"><text:bookmark-start text:name="__RefHeading___Toc10166_1164084263"/>Councils<text:bookmark-end text:name="__RefHeading___Toc10166_1164084263"/></text:h>
      <text:p text:style-name="ppMainAfterSub">Still another step was the holding of Councils.</text:p>
      <text:p text:style-name="P484">For by then, in the first place, the ancient rites and privileges of the people were very much abridged; and on the other hand, the influence and authority of the bishops were not a little augmented. At first the bishops did not deny that they were merely the representatives of their churches, and that they acted in the name of the people; but by little and little, they made higher pretensions, and maintained that power was given them by Christ himself, to dictate rules of faith and conduct to the people.</text:p>
      <text:p text:style-name="P485">In the next place, the perfect equality and parity of all bishops, which existed in the early times, these councils gradually subverted. For it was necessary that one of the confederated bishops of a province should in those conventions be intrusted with some authority and power over the other; and hence originated the prerogatives of Metropolitans.</text:p>
      <text:p text:style-name="P486"><text:soft-page-break/>And lastly, when the custom of holding these councils had extended over the Christian world, and the universal church had acquired the form of a vast republic composed of many lesser ones, certain head men were to be placed over it in different parts of the world, a central point in their respective countries. Hence came the Patriarchs; and ultimately a Prince of Patriarchs, the Roman pontiff.<text:note text:id="ftn165" text:note-class="footnote"><text:note-citation>165</text:note-citation><text:note-body><text:p text:style-name="P488">Mosheim.</text:p></text:note-body></text:note></text:p>
      <text:p text:style-name="P184">All this would have been avoided if the Bible had been held. Truth does not depend upon majorities, nor on great men, the Bible is the truth, and it makes no difference how unlearned and despised a man is who states truth in the language of the Bible; it is just as true, and has as much authority as though it were stated by a council of Doctors of Divinity.</text:p>
      <text:h text:style-name="P481" text:outline-level="3"><text:bookmark-start text:name="__RefHeading___Toc10168_1164084263"/>The Church Pagani<text:span text:style-name="T148">z</text:span>ed<text:bookmark-end text:name="__RefHeading___Toc10168_1164084263"/></text:h>
      <text:p text:style-name="ppMainAfterSub">The limits of this article do not allow the statement of all the errors that crept into the professed church. It is sufficient to say that they were all the abominations of heathenism, gilded over with the appearance of Christianity. This was inevitable, for when it came to be a settled thing that the study of heathen philosophy was the necessary preparation for the teaching of religion, it could not be otherwise than that the religion taught after that preparation had been gained, should be the religion of heathenism. Thus it is that the Catholic Church is simply the continuation of ancient heathenism under the name of Christianity. Not but that there are thousands of people in that church who are as sincere as men can be, and who have the spirit of loyalty to the truth, as far as they know it; but the church itself is paganism. This may be seen in the fact that the clergy of the church gladly accepted all the homage that had previously been paid to the heathen priests. C<text:span text:style-name="T427">ae</text:span>sar gave the following account of the priests of Gaul in Britain:</text:p>
      <text:p text:style-name="P184">The Druids are in great honor among them; for they determine almost all controversies, public and private; and if any crime is <text:soft-page-break/>perpetrated, if a murder is committed, if there is a contest about an inheritance or territories, they decide and determine the rewards or punishments. If any one, whether a private or public character, will not submit to their decision, they debar him from the sacrifices. The Druids are not accustomed to be present in battle, and <text:span text:style-name="T427">neither do</text:span> they pay tribute, <text:span text:style-name="T427">like</text:span> the other citizens; but are exempt from military service, and from all of their burdens. Allured by such privileges, and from inclination, many embrace<text:span text:style-name="T427">d</text:span> their discipline, and are sent to it by their parents and friends.</text:p>
      <text:p text:style-name="P184">In a note to Mosheim’s <text:span text:style-name="T17">Ecclesiastical History</text:span>, Schlegel shows how naturally this homage paid to the Druids came to be transferred to the bishops of the church. He says:</text:p>
      <text:p text:style-name="P484">That these pagan nations had been accustomed to treat their idolatrous priests with an extraordinary reverence, is a fact well known. When they became Christians, they supposed they might show the same respect to the Christian priests. Of course they honored their bishops and clergy as they had before honored their Druids; and this reverence disposed them to bear patiently with their vices. Every Druid was accounted a very great character, and was feared by everyone; but the chief Druid was actually worshiped.</text:p>
      <text:p text:style-name="P486">When these people became Christians, they supposed that the Bishop of Rome was such a Chief Druid, and that he must be honored accordingly. And this was one cause why the Roman Pontiff obtained in process of time such an ascendancy in the Western countries. The patriarch of Constantinople rose indeed to a great elevation; but he never attained the high rank and authority of the Roman patriarch. The reason was that the people of the East had not the same ideas of the dignity of Chief Priest as the people of the West had.<text:note text:id="ftn166" text:note-class="footnote"><text:note-citation>166</text:note-citation><text:note-body><text:p text:style-name="P490"><text:span text:style-name="T430">Mosheim, </text:span><text:span text:style-name="T431">Ecclesiastical History</text:span><text:span text:style-name="T430">, </text:span>Cent. part 2, chap. 2, section 7.</text:p></text:note-body></text:note></text:p>
      <text:p text:style-name="P184">When the reader remembers that heathen philosophy had taken the place of the Bible, and that great numbers of learned heathen had been led to accept this pagan<text:span text:style-name="T430">iz</text:span>ed Christianity, thinking, as was true, that it was only another form of paganism, and that <text:soft-page-break/>they did not think it necessary to change any of their practices and principles, it will not be difficult to see how the Papacy became so firmly established.</text:p>
      <text:h text:style-name="P481" text:outline-level="3"><text:bookmark-start text:name="__RefHeading___Toc10170_1164084263"/>Taking <text:span text:style-name="T148">t</text:span>he Place <text:span text:style-name="T148">o</text:span>f God<text:bookmark-end text:name="__RefHeading___Toc10170_1164084263"/></text:h>
      <text:p text:style-name="ppMainAfterSub">But the “Fathers” of the church had prepared the way for this long before. Cyprian, Bishop of Carthage, had written:</text:p>
      <text:p text:style-name="P482">The church is founded upon the bishops, and every act of the church is controlled by the same rulers.<text:note text:id="ftn167" text:note-class="footnote"><text:note-citation>167</text:note-citation><text:note-body><text:p text:style-name="P490"><text:span text:style-name="T430">Cyprian, </text:span>Epistle xxvi.</text:p></text:note-body></text:note></text:p>
      <text:p text:style-name="P184">Again he wrote in his <text:span text:style-name="T430">68</text:span><text:span text:style-name="T23">th</text:span> epistle:</text:p>
      <text:p text:style-name="P482">They are the church, who are a people united to the priest, and a flock which adheres to its pastor. Once you ought to know that a bishop is in the church, and the church in the bishop; and if anyone be not with the bishop, that he is not in the church.</text:p>
      <text:p text:style-name="P184">And yet again he made the following blasphemous claim, putting the bishops on a level with God:</text:p>
      <text:p text:style-name="P482">But deacons ought to remember that the Lord chose apostles, that is, bishops and overseers; while apostles appointed for themselves deacons after the ascent of the Lord into heaven, as ministers of their episcopacy and of the church. But if we may dare anything against God who makes bishops, deacons may also dare anything against us by whom they are made.<text:note text:id="ftn168" text:note-class="footnote"><text:note-citation>168</text:note-citation><text:note-body><text:p text:style-name="P490"><text:span text:style-name="T430">Cyprian, </text:span>Epistle lxiv.</text:p></text:note-body></text:note></text:p>
      <text:p text:style-name="P184">But let it not be thought that the fault lay wholly with the bishops. They grasped for power, but they could not have gained the power that they did, if the people had not given it to them. If the people had held fast to the Bible, no ambitious priests could ever have brought paganism into the church. But the truth is, that the majority of people desire a pope fully as much as anybody desires to be one. Just as we read of antichrist, and then read that there are “many antichrists in the world,” so we may know that although there is one who is universally known as the Pope, there <text:soft-page-break/>are many popes in the world. So strong is the pope-making spirit in the world, that the truest minister of the Gospel must needs exercise all the grace that God gives him, in order to keep from being made a pope against his will. Let us see how this is done.</text:p>
      <text:h text:style-name="P481" text:outline-level="3"><text:bookmark-start text:name="__RefHeading___Toc10172_1164084263"/>Making Popes<text:bookmark-end text:name="__RefHeading___Toc10172_1164084263"/></text:h>
      <text:p text:style-name="ppMainAfterSub">Instead of believing the promise of God, that He will give the Holy Spirit to everyone who asks, and that the Spirit will make known the words of God, people prefer to go to their minister, to find out his opinion. In short, they put the minister in the place of the Spirit of God. Now while it is his duty to open the word of God, and to hold forth the word of life to the people, he is not to hold forth himself. He is to give them only the word of God, and not the word of man. But the people find it much easier to let somebody else do their thinking for them, and so, attaching themselves to some minister in whom they have confidence, they take his words as the words of God.</text:p>
      <text:p text:style-name="P184">Of course this reverence and deference is very pleasing to the natural man. It is very soothing to have one’s opinions received, without question, as the settlement of all controversies, and therefore the man who is not on his guard will, without reali<text:span text:style-name="T432">z</text:span>ing it, be pope to as great an extent as his influence extends. Most people are bound to have a pope. Instead of studying the word of God for themselves, they will beseech a minister to tell them what this or that means, to give his opinion upon this text of Scripture, and to tell them what they ought to do in this or that matter. Many a good man, therefore, who can scarcely find language strong enough to condemn the Papacy, are themselves popes without being conscious of it.</text:p>
      <text:p text:style-name="P184">We need not expend all our indignation on the Pope of Rome. The man who puts his trust in man instead of in God’s word, is as culpable as the Pope, inasmuch as they who make popes are as guilty as those who consent to be made popes. A Protestant Papacy is no better than a Roman Catholic Papacy. The evil of the Papacy does not consist in the special errors that are held by it, <text:soft-page-break/>but in the fact that man is put into the place of God. All the errors spring from that. Therefore repudiating some false doctrines of the Papacy, does not necessarily mean a repudiation of the Papacy itself. A man may cry out against all the false doctrines of the Papacy, and still be in reality a part of that false system. For whenever there is the spirit of exaltation of self, or the trust in man, there is the Papacy.</text:p>
      <text:p text:style-name="P184">The word of God is the only safeguard.</text:p>
      <text:p text:style-name="P479">Psalm 19</text:p>
      <text:p text:style-name="P480"><text:span text:style-name="T433">11</text:span><text:span text:style-name="T432"> Your</text:span> word have I hid in m<text:span text:style-name="T432">y</text:span> heart that I might not sin against <text:span text:style-name="T432">You</text:span>.</text:p>
      <text:p text:style-name="P479">Psalm 17</text:p>
      <text:p text:style-name="P480"><text:span text:style-name="T433">4</text:span><text:span text:style-name="T432"> </text:span>Concerning the works of man, by the word of <text:span text:style-name="T432">Your</text:span> lips I have kept me from the path of the destroyer.</text:p>
      <text:p text:style-name="P184">Of the righteous it is said:</text:p>
      <text:p text:style-name="P479">Psalm 37</text:p>
      <text:p text:style-name="P480"><text:span text:style-name="T433">31</text:span><text:span text:style-name="T432"> </text:span>The law of <text:span text:style-name="T432">h</text:span>is God is in his heart; none of his steps shall slide.</text:p>
      <text:p text:style-name="P184">Therefore the only work of the minister of the Gospel is to hold forth the word. He is to resist every attempt to make him a pope, by teaching the people that the man who puts his trust in man is cursed.<text:note text:id="ftn169" text:note-class="footnote"><text:note-citation>169</text:note-citation><text:note-body><text:p text:style-name="Footnote"><text:span text:style-name="T17">Jeremiah</text:span> 17:5.</text:p></text:note-body></text:note> It makes no difference if the fact which they get from man is the truth. He who accepts any truth on the authority of man, has not the truth on that point; for he has not received it as God would give it to him. Moreover he who receives a truth on the authority of man, will just as readily receive an error on the same authority. And there is no man in the world who is infallible. Therefore the people are to be taught that no man’s opinion is of any value whatever, in religious matters. Not only is a man to refrain from giving his opinions about the Bible to other people, but he is as strictly to refrain from giving his own opinions to himself. He is not to put his opinions into or upon the sacred word. He who approaches the Bible with any opinion of his own, <text:soft-page-break/>will learn only from himself, and not from God. Such are walking in sparks of their own kindling,<text:note text:id="ftn170" text:note-class="footnote"><text:note-citation>170</text:note-citation><text:note-body><text:p text:style-name="Footnote"><text:span text:style-name="T17">Isaiah</text:span> 50:11.</text:p></text:note-body></text:note> and not in the light of God.</text:p>
      <text:p text:style-name="P184">Let everyone understand, then, that the Papacy is all contained in deviation from the word of God; in putting man in the place of God. Let them know that Protestantism does not consist in denunciations of the Pope of Rome, nor is it simply anti-Catholicism. True Protestantism is positive, not negative. It consists in perfect loyalty to the word of God.</text:p>
      <text:p text:style-name="P479">1 John 2</text:p>
      <text:p text:style-name="P480"><text:span text:style-name="T433">5</text:span><text:span text:style-name="T432"> </text:span>Whoso keep<text:span text:style-name="T432">s</text:span> His word, in him verily is the love of God perfected; hereby we know that we are in Him.</text:p>
      <text:p text:style-name="ppMain"/>
      <text:list text:continue-numbering="true" text:style-name="ppChapterNumbering">
        <text:list-item>
          <text:h text:style-name="P64" text:outline-level="2"><text:bookmark-start text:name="__RefHeading___Toc6008_1507175235"/>Similarity in Externals<text:bookmark-end text:name="__RefHeading___Toc6008_1507175235"/></text:h>
        </text:list-item>
      </text:list>
      <text:p text:style-name="ppSmall">Present Truth, <text:span text:style-name="T70">March 22, 1894</text:span></text:p>
      <text:p text:style-name="P491">THE authorities of the <text:span text:style-name="T17">British Museum</text:span> have arranged an exhibit of objects identified with the ceremonial side of various religions. The collection of ecclesiastical trappings affords opportunity for instructive comparisons. The Tibet section, for example, is stated by the <text:span text:style-name="T17">Echo</text:span> to be:</text:p>
      <text:p text:style-name="ppQuote">...extremely interesting from its resemblance in externals to those of Christianity.</text:p>
      <text:p text:style-name="P429">There are the cowl-like hats of the Tibetan monks, a head-dress similar to the miter, various vestments, censors, holy water ewers, prayer cylinders, and rosaries.</text:p>
      <text:p text:style-name="ppMain">Now, these things antedate the days of apostles. The false religions of Asia did not get their externals from the Christian Church. The reason of the similarity is perfectly well-known to historians. But the early church fell from its apostolic simplicity and purity, and thus from its apostolic power, it sought to gain favor with heathenism round about it by adopting and adapting the forms and mysteries of the pagan worship. Thus the church itself became permeated with Paganism.</text:p>
      <text:p text:style-name="ppMain">One would find nothing for exhibition in the externals of the apostolic church. Christ alone was exhibited, not by forms and ritual, but He was set forth by the preaching of the word in demonstration of the Spirit and of power.</text:p>
      <text:p text:style-name="ppMain"/>
      <text:list text:continue-numbering="true" text:style-name="ppChapterNumbering">
        <text:list-item>
          <text:h text:style-name="P64" text:outline-level="2"><text:bookmark-start text:name="__RefHeading___Toc6020_1507175235"/>Notions About the Church<text:bookmark-end text:name="__RefHeading___Toc6020_1507175235"/></text:h>
        </text:list-item>
      </text:list>
      <text:p text:style-name="ppSmall">Present Truth, <text:span text:style-name="T70">May 24, 1894</text:span></text:p>
      <text:p text:style-name="ppMainFirst">THE church of Christ is the body of Christ, the temple of the Holy Ghost, made up of men and women who have been born anew, begotten by the word of God. Membership is not gained by assent to this or that form of words, or by any formal profession. It is a life with and in Christ, an abiding in the Vine continually.</text:p>
      <text:p text:style-name="ppMain">Strange ideas are abroad nowadays about the nature of the church. It is popular to patroni<text:span text:style-name="T70">z</text:span>e Christianity, and to talk in religious phraseology. Almost every scheme must be ticketed “Christian” in order to be considered respectable. Now statesmen talk about making a church as they make the navy, and we hear about “labor” churches, “civic” churches, and the like.</text:p>
      <text:p text:style-name="P474">The other day an energetic and somewhat famous reformer on these lines advised certain theatrical performers to organi<text:span text:style-name="T70">z</text:span>e themselves into a Christian church to secure their rights. Commenting on this the <text:span text:style-name="T17">Women’s Signal</text:span> says that really every trade union is a branch of the Christian church, and adds that…</text:p>
      <text:p text:style-name="ppQuote">...the most effectual way to preach the Gospel among many classes is to urge them to form associations.</text:p>
      <text:p text:style-name="P474">How far short, according to this, did Jesus and the apostles come in their preaching.</text:p>
      <text:p text:style-name="ppBibleBookName">Matthew 6</text:p>
      <text:p text:style-name="ppBibleQuote"><text:span text:style-name="ppVerseNum"><text:span text:style-name="T420">33</text:span></text:span><text:span text:style-name="T420"> </text:span>Seek first the kingdom of God and His righteousness,</text:p>
      <text:p text:style-name="P492">–was the word in those days; and this, too, was the Gospel which was preached to the poor.</text:p>
      <text:p text:style-name="P492">The reversal of the Gospel in these days, putting material things first, is making it another Gospel entirely. It is making the interests of self first, instead of teaching men to renounce self and put themselves into the hands of a Saviour who saves from sin, and in <text:soft-page-break/>that salvation gives something that makes men rich though in poverty, and joyful in tribulation.</text:p>
      <text:p text:style-name="P474">It is so easy to allow oneself to be carried along by the newest fashions in religion, that many sincere people think this labeling of everything as Christian means that the world is becoming Christiani<text:span text:style-name="T70">z</text:span>ed. Loose thinking about the Gospel is a sin; for man’s eternal destiny depends upon obedience to it. Injustice to the poor and oppression of the weak is rampant in a selfish world, but the greatest injustice that could be done under the sun is to give sinners the idea that Christianity is summed up in the possession of material advantages.</text:p>
      <text:p text:style-name="ppMain"/>
      <text:list text:continue-numbering="true" text:style-name="ppChapterNumbering">
        <text:list-item>
          <text:h text:style-name="P64" text:outline-level="2"><text:bookmark-start text:name="__RefHeading___Toc6022_1507175235"/>An Old-Time Bazaar<text:bookmark-end text:name="__RefHeading___Toc6022_1507175235"/></text:h>
        </text:list-item>
      </text:list>
      <text:p text:style-name="ppSmall">Present Truth, <text:span text:style-name="T60">May 24, 1894</text:span></text:p>
      <text:p text:style-name="P79">MRS. JOHN RICHARD GREEN, writing of English town life in the fifteenth century, describes the methods of raising church funds sometimes resorted to in olden times. For example, when St. Andrews, Plymouth, was enlarged, a “church ale” was held each year, on which day the taverns were closed by the town council, and every ward made a booth in the cemetery of the church for the sale of bread and ale. All were commanded to come, bringing as many friends as possible, “for the increasing of the said ale.” This was the church bazaar at its worst, perhaps. At its best, it is a humiliating way for a Christian church to raise funds.</text:p>
      <text:p text:style-name="P187">When the Gospel takes hold of people’s hearts, they first give themselves to the Lord, as the Macedonian churches did, and then their love for the Lord is shown in…</text:p>
      <text:p text:style-name="ppBibleBookName">2 Corinthians 8</text:p>
      <text:p text:style-name="ppBibleQuote"><text:span text:style-name="ppVerseNum"><text:span text:style-name="T162">2</text:span></text:span><text:span text:style-name="T162"> </text:span>…the riches of their liberality.</text:p>
      <text:p text:style-name="P188">The preaching of the same Gospel has the same effect today upon those receive it.</text:p>
      <text:p text:style-name="P188"/>
      <text:list text:continue-numbering="true" text:style-name="ppChapterNumbering">
        <text:list-item>
          <text:h text:style-name="P64" text:outline-level="2"><text:bookmark-start text:name="__RefHeading___Toc6028_1507175235"/>Heresy and Heretics<text:bookmark-end text:name="__RefHeading___Toc6028_1507175235"/></text:h>
        </text:list-item>
      </text:list>
      <text:p text:style-name="ppSmall">Present Truth, <text:span text:style-name="T60">August 23, 1894</text:span></text:p>
      <text:p text:style-name="P493">THE word “heretic” occurs but once in the Bible; the word “heresy” occurs four times, once in the singular, and three times in the plural. The full m<text:span text:style-name="T156">ean</text:span>ing of the word “heresy” is very concisely put by Mr. Gladstone, in his article on “The Place of Heresy and Schism in the Modern Christian Church,” in the current number of the <text:span text:style-name="T17">Nineteenth Century</text:span>. He says of heresy,</text:p>
      <text:p text:style-name="ppQuote">It means self-chosen and self-formed opinion. The Gospel is not chosen or formed by us: but fashioned by God, and tendered for our acceptance.</text:p>
      <text:p text:style-name="P187">That is the whole case in a nut-shell. God is the only Source of truth. Only those are heretics who will not accept the word of God. He who accepts God’s will as final is not a heretic, although he may be alone in his belief. Since God, and not the church, is the standard authority, and the source of truth, a man is not necessarily a heretic because he is not in harmony with what is called “the church.” As a general thing it is the majority of “the church” who are “heretics,” that is, choosers of their ways rather than of God’s, while those who cling closely to the word of God are the few.</text:p>
      <text:p text:style-name="ppMain">God is no respecter of persons;<text:note text:id="ftn171" text:note-class="footnote"><text:note-citation>171</text:note-citation><text:note-body><text:p text:style-name="P494"><text:span text:style-name="T17">Acts</text:span> 10:34.</text:p></text:note-body></text:note> all are alike before Him. Therefore one man has as much right to choose for himself as any other, or as all other men. Therefore heresy is not a term that can properly be applied to a man because of any relation that he sustains to “the church.” Heresy can exist only in relation to God.</text:p>
      <text:p text:style-name="P440">This fact was recognized by the Apostle Paul when he was accused before Felix. He did not admit that he was a heretic, but said,</text:p>
      <text:p text:style-name="ppBibleBookName"><text:soft-page-break/>Acts 24</text:p>
      <text:p text:style-name="ppBibleQuote"><text:span text:style-name="T385">14</text:span><text:span text:style-name="T171"> </text:span>After the way which they call heresy, so worship I the God of my fathers,</text:p>
      <text:p text:style-name="P440">–and then showed that he was not a heretic, by adding,</text:p>
      <text:p text:style-name="ppBibleQuoteNoHead"><text:span text:style-name="T385">14</text:span><text:span text:style-name="T171"> ...</text:span>believing all things which are written in law and in the prophets.</text:p>
      <text:p text:style-name="P440">As no one on earth has the power to define and set the limits of the truth of God, no one has the authority to declare any other one a heretic. Men have no right to go beyond the inspired instruction,</text:p>
      <text:p text:style-name="ppBibleBookName">2 Timothy 4</text:p>
      <text:p text:style-name="ppBibleQuote"><text:span text:style-name="ppVerseNum"><text:span text:style-name="T156">2</text:span></text:span><text:span text:style-name="T156"> </text:span>Preach the word.</text:p>
      <text:p text:style-name="P440">If the church of Christ does this, it may leave the responsibility of choosing for themselves or allowing God to choose for them, to those who hear; and to God may be left the responsibility of deciding who has chosen well.</text:p>
      <text:p text:style-name="ppMain"/>
      <text:list text:continue-numbering="true" text:style-name="ppChapterNumbering">
        <text:list-item>
          <text:h text:style-name="P64" text:outline-level="2"><text:bookmark-start text:name="__RefHeading___Toc6036_1507175235"/>Church Reunion<text:bookmark-end text:name="__RefHeading___Toc6036_1507175235"/></text:h>
        </text:list-item>
      </text:list>
      <text:p text:style-name="ppSmall">Present Truth, <text:span text:style-name="T70">November 22, 1894</text:span></text:p>
      <text:p text:style-name="ppMainFirst">WHILE the various Protestant bodies are discussing the problem of Protestant reunion, the Pope is pushing forward a scheme for the reunion of the Eastern churches with the Church of Rome. A conference at which several Eastern Patriarchs were present has been in session at the Vatican for the attainment of this object. The Pope is no doubt willing to receive the Eastern churches again in fellowship on the same terms as those recently offered to Protestants; namely, a full surrender to Rome in the form of an acknowledgment of her supreme authority in spiritual things.</text:p>
      <text:p text:style-name="ppMain">Here is a distinct basis of reunion, and in this respect the Pope and prelates of Rome have an advantage over Protestants, who are without any basis of practical value. There are, in fact, only two ways in which religious reunion is possible, and one of those is held by the Pope, while the other is the one set forth in the word of God, toward which the Protestant masses are becoming more and more skeptical and irreverent.</text:p>
      <text:p text:style-name="ppMain">These are but two great forces represented in the conflict of sin and righteousness, and under one or the other of these all reunion must take place. There must be a surrender to the control of one or the other, for there is a distinct, intelligent personality at the head of each. Christian union (there is no Christian <text:span text:style-name="T17">reunion</text:span>) comes by full individual surrender to God. It is the union of individuals filled with one Spirit,<text:span text:style-name="T434">—</text:span>the Spirit of God. It comes by an acknowledgment of the full and supreme authority of God, which means an acknowledgment of a full and supreme authority of His word.</text:p>
      <text:p text:style-name="ppMain">There has always been Christian union; it is not possible that it should be otherwise. <text:span text:style-name="T17">Re</text:span>union is a problem only for those outside the Christian ranks.</text:p>
      <text:p text:style-name="ppMain"/>
      <text:list text:continue-numbering="true" text:style-name="ppChapterNumbering">
        <text:list-item>
          <text:h text:style-name="P64" text:outline-level="2"><text:bookmark-start text:name="__RefHeading___Toc6040_1507175235"/>It Cannot Be Shaken<text:bookmark-end text:name="__RefHeading___Toc6040_1507175235"/></text:h>
        </text:list-item>
      </text:list>
      <text:p text:style-name="ppSmall">Present Truth, <text:span text:style-name="T60">March 21, 1895</text:span></text:p>
      <text:p text:style-name="ppMainFirst">AT A TIME when it is so generally believed that religion must be protected, and when even ardent Nonconformists who want to disestablish the Church of England are as zealously working to establish by law religious institutions in which they themselves are interested, it is refreshing to hear on a public platform words which indicate that the speaker fully believes that that which is Divine does not need the protection of puny human strength. In a recent speech Mr. George Russell, M.P., said of the church:</text:p>
      <text:p text:style-name="ppQuote">It is a religious body. It was created—with all reverence be it spoken—at the beginning of the church’s history, by the sacred breath and command of the Divine Master himself, and it is perpetuated by the indwelling presence of the Holy Spirit; and when men, by their sins and hardness of heart, have driven Him away, and when the church has become untrue to the Gospel of her Master, she is “destroyed” and her candlestick taken away. But no power on earth, neither parliament, nor democracy, nor bishop, nor king, can create or destroy a church. It was created by God, and it is destroyed, if destroyed at all, only by its own faithless acts.</text:p>
      <text:p text:style-name="ppMain"/>
      <text:list text:continue-numbering="true" text:style-name="ppChapterNumbering">
        <text:list-item>
          <text:h text:style-name="P64" text:outline-level="2"><text:bookmark-start text:name="__RefHeading___Toc6042_1507175235"/>Christ and His Church<text:bookmark-end text:name="__RefHeading___Toc6042_1507175235"/></text:h>
        </text:list-item>
      </text:list>
      <text:p text:style-name="ppSmall">Present Truth, <text:span text:style-name="T60">April 18, 1895</text:span></text:p>
      <text:p text:style-name="ppMainFirst">THE church of Christ is not a body which makes laws to which man must give heed if they would be saved. It is composed of all who yield themselves to Jesus Christ, allowing Him to fulfil<text:span text:style-name="T60">l</text:span> the righteousness of the law in them by the power of His own life. The church does not make laws for God; it keeps God’s law.</text:p>
      <text:p text:style-name="P91">The church of Christ cannot save men from sin, which is the transgression of God’s law. The name of Christ is the only name under heaven whereby we must be saved. The church of Christ consists of those who could not save themselves, and who are willing to confess it, and to accept Jesus as the Saviour that He is, to save to the uttermost.<text:note text:id="ftn172" text:note-class="footnote"><text:note-citation>172</text:note-citation><text:note-body><text:p text:style-name="P495"><text:span text:style-name="T17">Hebrews</text:span> 7:25.</text:p></text:note-body></text:note> Those, then, who could not save themselves, cannot turn round and profess to be able to save others. No; there is…</text:p>
      <text:p text:style-name="ppBibleBookName">1 Timothy 2</text:p>
      <text:p text:style-name="ppBibleQuote"><text:span text:style-name="ppVerseNum"><text:span text:style-name="T73">5</text:span></text:span><text:span text:style-name="T73"> ...</text:span>one Mediator between God and men;</text:p>
      <text:p text:style-name="P91">–not the church, but…</text:p>
      <text:p text:style-name="ppBibleQuoteNoHead"><text:span text:style-name="ppVerseNum"><text:span text:style-name="T73">5</text:span></text:span><text:span text:style-name="T73"> </text:span>...the Man Christ Jesus.</text:p>
      <text:p text:style-name="ppMain">The unscriptural character of the claim of those ecclesiastical organi<text:span text:style-name="T60">z</text:span>ations which set themselves forth as the way of salvation, and which, in keeping with the claim, pass laws for men in contradiction to the very Word and law of God, is well summed up in a paragraph written by Dr. Arnold, of Rugby, and quoted by Dean Stanley in his life of Arnold:</text:p>
      <text:p text:style-name="ppQuote">The simple point is this: Does our Lord, or do His apostles, encourage the notion of salvation through the Church? Or would any human being ever collect such a notion from the Scriptures? Once begin with tradition, and the so-called Fathers, and you get, no doubt, a very different view. This the Romanists and Ox<text:soft-page-break/>fordists say is a view required to modify and add to that of the Scripture. I believe that because it does modify, add to, and wholly alter the view of the Scripture, that therefore it is altogether false and antichristian.</text:p>
      <text:p text:style-name="ppMain">As the Word is preached, calling men back to the life of Christ as the example, and away from the traditions by which the great apostasy has sought to make void the Word, the real issue will come just here. Is it the “church” that saves, or is it Jesus Christ that saves the church? Have ecclesiastical organi<text:span text:style-name="T60">z</text:span>ations any life to give, or are we “saved by His life,”<text:note text:id="ftn173" text:note-class="footnote"><text:note-citation>173</text:note-citation><text:note-body><text:p text:style-name="P495"><text:span text:style-name="T17">Romans</text:span> 5:10.</text:p></text:note-body></text:note> by believing His Word, which is Spirit and life?<text:note text:id="ftn174" text:note-class="footnote"><text:note-citation>174</text:note-citation><text:note-body><text:p text:style-name="P495"><text:span text:style-name="T17">John</text:span> 6:63.</text:p></text:note-body></text:note> The problem is not a difficult one to solve if only the Scriptures are believed. It is the work of the church indeed, those who know Christ’s power to save from sin and self, to pass on to others the Word of life, and they that hear shall live.<text:note text:id="ftn175" text:note-class="footnote"><text:note-citation>175</text:note-citation><text:note-body><text:p text:style-name="P495"><text:span text:style-name="T17">John</text:span> 5:25; <text:span text:style-name="T17">Romans</text:span> 10:17; <text:span text:style-name="T17">Isaiah</text:span> 55:3.</text:p></text:note-body></text:note></text:p>
      <text:p text:style-name="ppMain"/>
      <text:list text:continue-numbering="true" text:style-name="ppChapterNumbering">
        <text:list-item>
          <text:h text:style-name="P64" text:outline-level="2"><text:bookmark-start text:name="__RefHeading___Toc6044_1507175235"/>False Charity<text:bookmark-end text:name="__RefHeading___Toc6044_1507175235"/></text:h>
        </text:list-item>
      </text:list>
      <text:p text:style-name="ppSmall">Present Truth, <text:span text:style-name="T60">April 25, 1895</text:span></text:p>
      <text:p text:style-name="P496">ONE of the characteristics of charity, or love, as mentioned in <text:span text:style-name="T17">1 Cor</text:span><text:span text:style-name="T293">inthians</text:span> 13:4-7, is that it…</text:p>
      <text:p text:style-name="ppBibleBookName">1 Corinthians 13</text:p>
      <text:p text:style-name="ppBibleQuote"><text:span text:style-name="ppVerseNum"><text:span text:style-name="T73">5</text:span></text:span><text:span text:style-name="T73"> ...</text:span>does not behave itself unseemly.</text:p>
      <text:p text:style-name="P91">Measured by this rule, much that passes for charity is found to be such only in appearance. Charity always maintains the distinction between the sacred and the common. It never leads its possessor to take the name of God in vain, or to mingle lightness and irreverence with that which pertains to His worship. There is a spurious charity in the world which is not incompatible with great zeal and devotion in the cause which it represents, but which accomplishes nothing in the work of saving souls from sin. When the sacred and the common are mixed, the mixture is common, not sacred. Only that which is sacred can be used in the service of God.</text:p>
      <text:p text:style-name="P91">Knowledge is always an essential thing in the service of God. God has given men particular instructions concerning the manner in which He is to be worshiped and served, and He did this because man could not obtain this knowledge by any power of his own. God has never tolerated any departure from these instructions, because there has never been any occasion for such departure on man’s part. This knowledge He has given to man in His Word; and the reason why so many have a zeal without knowledge,<text:note text:id="ftn176" text:note-class="footnote"><text:note-citation>176</text:note-citation><text:note-body><text:p text:style-name="Footnote"><text:span text:style-name="T435">Romans </text:span><text:span text:style-name="T73">10:2.</text:span></text:p></text:note-body></text:note> and a spurious charity in the place of the genuine, is that they have neglected that Word. They that worship God must worship both in spirit and in truth.<text:note text:id="ftn177" text:note-class="footnote"><text:note-citation>177</text:note-citation><text:note-body><text:p text:style-name="P495"><text:span text:style-name="T17">John</text:span> 4:24.</text:p></text:note-body></text:note> They that pray aright must pray with the heart, and with the understanding also.<text:note text:id="ftn178" text:note-class="footnote"><text:note-citation>178</text:note-citation><text:note-body><text:p text:style-name="Footnote"><text:span text:style-name="T435">1 Corinthians</text:span><text:span text:style-name="T73"> 14:15.</text:span></text:p></text:note-body></text:note></text:p>
      <text:p text:style-name="P497"><text:soft-page-break/>To slight the word of a man is to slight the man. Likewise, to slight the Word of God is to slight God himself. And God cannot be worshiped and slighted at the same time.</text:p>
      <text:p text:style-name="P91">When men disregard the Word of the Lord,—when they become too busy in His service to find time to read and study His instructions—the inevitable result is that they mingle their own ideas and ways with His sacred things, and turn His worship into that which is unseemly. Let professed Christians remember that before charity comes knowledge,<text:note text:id="ftn179" text:note-class="footnote"><text:note-citation>179</text:note-citation><text:note-body><text:p text:style-name="P498"><text:span text:style-name="T17">2 Pet</text:span><text:span text:style-name="T435">er</text:span> 1:5-7.</text:p></text:note-body></text:note> and that knowledge comes by the earnest, prayerful study of God’s Word.</text:p>
      <text:p text:style-name="P91">While we should not think or speak evil of any man or organization of men, it is of the highest importance that we should be able to discern between the work of the Spirit of God, and that of some spirit which is not of God. And the test is,</text:p>
      <text:p text:style-name="ppBibleBookName">Isaiah 8</text:p>
      <text:p text:style-name="ppBibleQuote"><text:span text:style-name="ppVerseNum"><text:span text:style-name="T73">20</text:span></text:span><text:span text:style-name="T73"> </text:span>To the law and to the testimony; if they speak not according to this word, it is because there is no light in them.</text:p>
      <text:p text:style-name="ppMain"/>
      <text:list text:continue-numbering="true" text:style-name="ppChapterNumbering">
        <text:list-item>
          <text:h text:style-name="P64" text:outline-level="2"><text:bookmark-start text:name="__RefHeading___Toc6052_1507175235"/>Losing Influence<text:bookmark-end text:name="__RefHeading___Toc6052_1507175235"/></text:h>
        </text:list-item>
      </text:list>
      <text:p text:style-name="ppSmall">Present Truth, <text:span text:style-name="T60">June 20, 1895</text:span></text:p>
      <text:p text:style-name="P438">SOMETIMES people are afraid they will lose their influence if they stand firmly for the Lord amid<text:span text:style-name="T382">st</text:span> worldly companions. But the worldly never in their hearts think better of the professed follower of the Lord who denies Him to gain their patronage. Dr. Cuyler has written the following true words on this:</text:p>
      <text:p text:style-name="ppQuote1Start">If all the Christianity in existence were to become bankrupt in character, even the scoffers themselves would be frightened. Sneer as they may, they expect us to stand by our colors. Our desertion of God and of the right would not only disgrace us; it would alarm even the ungodly. “If this world is so bad with the Christian religion,” said the shrewd Franklin, “what would it be without it?”</text:p>
      <text:p text:style-name="ppQuote2Mid">A personal incident will illustrate this secret reliance which the people of the world have upon the people of God. A young man, who was a professed Christian, was seeking to win the heart and hand of a young lady of wealth and fashion. His suit did not prosper, and one day she said to him: “You know that you are a church member, and I am a gay girl, very fond of what you call the pleasures of the world.” This led him to suspect that his religion was the obstacle to his success in winning her consent to marry him. He accordingly applied to the officers of his church (which must have been very loose in its joints) for a release from his membership. They granted it.</text:p>
      <text:p text:style-name="ppQuote2Mid">“Now,” said he to her, when he met her again, “the barrier is removed. I have withdrawn from my church and I do not make any profession to be a Christian.” The honest-hearted girl turned on him with disgust and horror, and said to him: “M--, you know that I have led a frivolous life and I feel too weak to resist temptations. I determined that I never would marry any man who was not strong enough to stand firm himself and to hold me up also. I said what I did <text:span text:style-name="T17">just to try you;</text:span> and, if you have not principle enough to stick to your faith, you have not principle enough to be my husband. Let me never see you again.”</text:p>
      <text:list text:continue-numbering="true" text:style-name="ppChapterNumbering">
        <text:list-item>
          <text:h text:style-name="P318" text:outline-level="2"><text:bookmark-start text:name="__RefHeading___Toc6094_1507175235"/>Shutting <text:span text:style-name="T35">I</text:span>n the Light<text:bookmark-end text:name="__RefHeading___Toc6094_1507175235"/></text:h>
        </text:list-item>
      </text:list>
      <text:p text:style-name="P175"><text:span text:style-name="T436">Present Truth</text:span>, <text:span text:style-name="T436">November</text:span><text:span text:style-name="T46"> </text:span><text:span text:style-name="T436">5</text:span><text:span text:style-name="T46">, 189</text:span><text:span text:style-name="T436">6</text:span></text:p>
      <text:p text:style-name="P319">THE sun has risen, and is beginning to flood our room with light. Brighter and brighter the light shines, as the sun ascends in the heavens.</text:p>
      <text:p text:style-name="P482">“Ah, now we have light enough; that is quite sufficient; we shall not need any more! We will therefore now close the shutters tightly, so that we may prevent any more light from coming in, and keep only that which we now have.”</text:p>
      <text:p text:style-name="P184">This we forthwith do, but, behold, it is perfectly dark! The light that we had went out as soon as we shut out the light that was streaming in. So we find that it is impossible to retain the light that we now have, unless we allow the light to continue to come in freely. How many are forgetting the obvious fact, content to have no more light, and even strenuously resisting its entrance! Let such remember that they are in the way of making the light that is in them become darkness.</text:p>
      <text:p text:style-name="P184"/>
      <text:p text:style-name="P184"/>
      <text:p text:style-name="P184"/>
      <text:list text:continue-numbering="true" text:style-name="ppChapterNumbering">
        <text:list-item>
          <text:h text:style-name="ppChapterTitle" text:outline-level="2"><text:bookmark-start text:name="__RefHeading___Toc6096_1507175235"/>How to Defeat Heresy<text:bookmark-end text:name="__RefHeading___Toc6096_1507175235"/></text:h>
        </text:list-item>
      </text:list>
      <text:p text:style-name="ppSmall">Present Truth, September 8, 1898</text:p>
      <text:p text:style-name="P499">Original title: He Leadeth Me</text:p>
      <text:p text:style-name="P499">PP Editor’s note: The excerpt from John Newton was a filler after the article.</text:p>
      <text:p text:style-name="ppMainFirstSingleLine">JOHN Newton said:</text:p>
      <text:p text:style-name="ppQuote">“My principal method of defeating heresy, is by establishing truth. One proposes to fill a bushel with tares; now if I can fill it first with wheat I shall defy his attempts.”</text:p>
      <text:p text:style-name="ppMain"/>
      <text:list text:continue-numbering="true" text:style-name="ppChapterNumbering">
        <text:list-item>
          <text:h text:style-name="P64" text:outline-level="2"><text:bookmark-start text:name="__RefHeading___Toc6100_1507175235"/>Accept Only the Mind of Christ<text:bookmark-end text:name="__RefHeading___Toc6100_1507175235"/></text:h>
        </text:list-item>
      </text:list>
      <text:p text:style-name="ppSmall">Present Truth, <text:span text:style-name="T36">October 20, 1898</text:span></text:p>
      <text:p text:style-name="P500">THE Bishop of Ripon, in his presidential address at the opening of the recent Church Congress, quoted with approval the words of Dean Stanley, that:</text:p>
      <text:p text:style-name="ppQuote"><text:span text:style-name="T100">T</text:span>he error of Christendom <text:span text:style-name="T100">[h</text:span>as been<text:span text:style-name="T100">] </text:span>that it has put aside the mind of Christ, and taken in place thereof the mind of Augustine, Aquinas, Calvin, great in their way, but not the mind of Him of whom we read in <text:span text:style-name="T17">Matthew</text:span>, <text:span text:style-name="T17">Mark</text:span>, <text:span text:style-name="T17">Luke</text:span>, and <text:span text:style-name="T17">John</text:span>.</text:p>
      <text:p text:style-name="ppMain">That is frank, and true; why not, then, adopt the simple remedy of coming back to the mind of the Lord, as given in the Holy Scriptures, and holding to that alone. That mind is great enough and comprehensive enough to employ the thoughts of all men to all eternity. Such statements as that just quoted should be known by all the people, in order that they may not any longer appeal to the Church, which has confessedly wandered from the Lord, but may rest on His Word alone.</text:p>
      <text:p text:style-name="ppBibleBookName">Philippians 2</text:p>
      <text:p text:style-name="ppBibleQuote"><text:span text:style-name="ppVerseNum"><text:span text:style-name="T100">5</text:span></text:span><text:span text:style-name="T100"> </text:span>Let this mind be in you, which; was in Christ Jesus.</text:p>
      <text:p text:style-name="ppMain"/>
      <text:list text:continue-numbering="true" text:style-name="ppChapterNumbering">
        <text:list-item>
          <text:h text:style-name="P64" text:outline-level="2"><text:bookmark-start text:name="__RefHeading___Toc6114_1507175235"/>The Mark of Christianity<text:bookmark-end text:name="__RefHeading___Toc6114_1507175235"/></text:h>
        </text:list-item>
      </text:list>
      <text:p text:style-name="ppSmall">Present Truth, <text:span text:style-name="T70">July 13, 1899</text:span></text:p>
      <text:p text:style-name="ppMainFirst">ONLY a few days ago I was reading a statement concerning the origin of the creeds of the church. It was stated, and truthfully, too that the church felt the necessity of s<text:span text:style-name="T437">o</text:span>me sort of password, something by which the believers would be known. So the formulas beginning, “I believe,” followed at first by a few simple statements, and later by many complex ones, were invented. Whoever could repeat these was regarded as a Christian, just as at the present time the child is considered ready for confirmation when he knows the catechism and the creed.</text:p>
      <text:p text:style-name="ppMain">Strangely enough the people of old did not see, any more than people who make creed synonymous with Christianity do today, that anybody can learn creed, and that an <text:span text:style-name="T103">unrepentant</text:span> sinner can repeat it as glibly or as solemnly as a pious man. Indeed, the hypocrite <text:span text:style-name="T103">will</text:span> repeat it with even more unction than a sincere Christian. Such a password may very easily be stolen, so that it cannot mark any distinction between the followers of Christ and the followers of Satan.</text:p>
      <text:p text:style-name="P126">There is just one sure mark by which to distinguish the Christian, and that is the life. The presence of the life of God in the soul, keeps it separate from the world. Moses said:</text:p>
      <text:p text:style-name="ppBibleBookName">Exodus 33</text:p>
      <text:p text:style-name="ppBibleQuote"><text:span text:style-name="ppVerseNum"><text:span text:style-name="T438">15</text:span></text:span><text:span text:style-name="T438"> </text:span>If <text:span text:style-name="T438">your</text:span> presence go not with me, carry us not up hence.</text:p>
      <text:p text:style-name="ppBibleQuote"><text:span text:style-name="ppVerseNum"><text:span text:style-name="T438">16</text:span></text:span> For wherein shall it be known here that I and <text:span text:style-name="T438">your</text:span> people have found grace in <text:span text:style-name="T438">your</text:span> sight? Is it not in that <text:span text:style-name="T438">Y</text:span>ou go with us? So shall we be separated, I and <text:span text:style-name="T438">your</text:span> people, from all the people that are upon the face of the earth.</text:p>
      <text:p text:style-name="P126">Jesus said,</text:p>
      <text:p text:style-name="ppBibleBookName">John 13</text:p>
      <text:p text:style-name="ppBibleQuote"><text:span text:style-name="ppVerseNum"><text:span text:style-name="T438">35</text:span></text:span><text:span text:style-name="T438"> </text:span>By this shall all men know that you are my disciples, if you have love one to another.</text:p>
      <text:p text:style-name="P126"><text:soft-page-break/>The love of God shed abroad in the heart by the Holy Ghost, is a mark that cannot be successfully counterfeited.</text:p>
      <text:p text:style-name="ppMain">The fact that the church felt the necessity of adopting a creed in order to distinguish Christians from the world, shows that the life and Spirit of Christ was no longer characteristic of the mass of professed Christians. The formation of creeds was therefore a confession that the church had lost its distinguishing features, and was at the same time the means of enabling the world to carry on its worldliness under the guise of Christianity, and by that means the name has been brought into disrepute, so that many conscientious people have supposed themselves to be despisers of Christianity, when they really despised only the sham appearance of it. Thus “the church” has often been a stumbling-block.</text:p>
      <text:p text:style-name="ppBibleBookName">James 1</text:p>
      <text:p text:style-name="P291"><text:span text:style-name="ppVerseNum"><text:span text:style-name="T38">27</text:span></text:span><text:span text:style-name="T38"> </text:span>Pure religion and undefiled before God and the Father is this; to visit the fatherless and widows in their affliction, and to keep himself unspotted from the world.</text:p>
      <text:p text:style-name="ppBibleBookName">1 John 2</text:p>
      <text:p text:style-name="P291"><text:span text:style-name="ppVerseNum"><text:span text:style-name="T38">18</text:span></text:span><text:span text:style-name="T38"> </text:span>My little children, let us not love in word, neither in tongue; but in deed and in truth.</text:p>
      <text:p text:style-name="ppMain"/>
      <text:p text:style-name="ppMain"/>
      <text:list text:continue-numbering="true" text:style-name="ppChapterNumbering">
        <text:list-item>
          <text:h text:style-name="ppChapterTitle" text:outline-level="2"><text:bookmark-start text:name="__RefHeading___Toc6126_1507175235"/>Believing Heretics<text:bookmark-end text:name="__RefHeading___Toc6126_1507175235"/></text:h>
        </text:list-item>
      </text:list>
      <text:p text:style-name="ppSmall">Present Truth, May 17, 1900</text:p>
      <text:p text:style-name="ppSmall">Original title: Back Page</text:p>
      <text:p text:style-name="P443">IN READING the history of the church, aside from that which is contained in the Bible, one cannot help noticing that the “heretics” have almost invariably been those who believed more than their fellows. The one who “can’t see it” is usually very sure that there is nothing to see, and that the one who says that he sees, is a dangerous person.</text:p>
      <text:list text:continue-numbering="true" text:style-name="ppChapterNumbering">
        <text:list-item>
          <text:h text:style-name="P64" text:outline-level="2"><text:bookmark-start text:name="__RefHeading___Toc6160_1507175235"/>The Genesis of Persecution<text:bookmark-end text:name="__RefHeading___Toc6160_1507175235"/></text:h>
        </text:list-item>
      </text:list>
      <text:p text:style-name="ppSmall">Present Truth, <text:span text:style-name="T36">February 13, 1902</text:span></text:p>
      <text:p text:style-name="ppBibleBookName">Acts 6</text:p>
      <text:p text:style-name="ppBibleQuote"><text:span text:style-name="T105">8</text:span><text:span text:style-name="T36"> </text:span>And Stephen, full of faith in power, did great wonders and miracles among the people.</text:p>
      <text:p text:style-name="ppBibleQuote"><text:span text:style-name="T105">9</text:span> Then there arose certain of the synagogue which is called the synagogue of the Libertines, and Cyrenians, and Alexandrians, and of them of Cilicia, and of Asia, disputing with Stephen.</text:p>
      <text:p text:style-name="ppBibleQuote"><text:span text:style-name="T105">10</text:span> And they were not able to resist the wisdom and the spirit by which he spoke.</text:p>
      <text:p text:style-name="ppBibleQuote"><text:span text:style-name="T105">11</text:span> Then they suborned men, which said, We have heard him speak blasphemous words against Moses, and against God.</text:p>
      <text:p text:style-name="ppBibleQuote"><text:span text:style-name="T105">12</text:span> And they stirred up the people, and the elders, and the scribes, and came upon him, and caught him, and brought him to the council.</text:p>
      <text:p text:style-name="ppMainFirstAfterSub">IT HAS a short family history. First somebody believes more truth than the leaders in the church do,—more than they have been teaching, and more than they have decided is “orthodox.” Then these “leading men,” who lead only backward, and not forward, begin to dispute with the reformer. Mind this, the new doctrine does not stir them up to renewed zeal and energy in teaching the people the truth, but only to combat it. It is much easier to raise objections to something that another is teaching than to teach. Then when they find that they cannot answer the reformer, they proceed at once to punish him as a criminal. If the Jews could have silenced Stephen by argument from the Bible, they would never have stoned him.</text:p>
      <text:p text:style-name="P132"/>
      <text:list text:continue-numbering="true" text:style-name="ppChapterNumbering">
        <text:list-item>
          <text:h text:style-name="P64" text:outline-level="2"><text:bookmark-start text:name="__RefHeading___Toc6166_1507175235"/>When Shall We Follow Jesus?<text:bookmark-end text:name="__RefHeading___Toc6166_1507175235"/></text:h>
        </text:list-item>
      </text:list>
      <text:p text:style-name="ppSmall">Present Truth, <text:span text:style-name="T36">March 6, 1902</text:span></text:p>
      <text:p text:style-name="ppQuote">The three great characteristics of the observance of Lent are: first, self-examination; secondly, fighting with our besetting sin; and, thirdly, prayers; frequent prayer to God to help us in our preparation to come nearer than before to His great and wonderful love. And, in order to help us, the Church calls upon us to use such self-discipline as shall make it possible that all this shall be really effective. The Church calls upon us to practi<text:span text:style-name="T36">c</text:span>e self-restraint; calls upon us to restrain ourselves from anything which makes our self-examination, or our battle, or our prayers less effective than they would otherwise be. This is the season when Christians desire to resemble our Lord in His life, and to follow step by step in His footmarks.</text:p>
      <text:p text:style-name="P501">THESE are the words of the Archbishop of Canterbury, in an address to men on the first Sunday in Lent, at the Church of Saint John-the-Divine, Kennington, reported in the <text:span text:style-name="T17">Church Times</text:span> of February 21<text:span text:style-name="T23">st</text:span>. It is a good object that “the Church” set<text:span text:style-name="T36">s</text:span> before men; but why only at this season? Why should…</text:p>
      <text:p text:style-name="P502">...Christians desire to resemble our Lord in His life, and follow step by step in His footmarks…</text:p>
      <text:p text:style-name="ppMain">–only during the forty days of Lent? Does not this indicate that “the Church” herself needs someone to call her back to the old paths? Jesus said:</text:p>
      <text:p text:style-name="ppBibleBookName">Luke 9</text:p>
      <text:p text:style-name="ppBibleQuote"><text:span text:style-name="ppVerseNum"><text:span text:style-name="T40">23</text:span></text:span><text:span text:style-name="T40"> </text:span>If any man will come after me, let him deny himself and take up his cross <text:span text:style-name="T17">daily</text:span>, and follow me.</text:p>
      <text:p text:style-name="P132"><text:span text:style-name="T36">A</text:span>nd He did not limit this daily self-denial to one-ninth of the year.</text:p>
      <text:p text:style-name="ppMain"/>
      <text:list text:continue-numbering="true" text:style-name="ppChapterNumbering">
        <text:list-item>
          <text:h text:style-name="P64" text:outline-level="2"><text:bookmark-start text:name="__RefHeading___Toc6192_1507175235"/>Trying<text:bookmark-end text:name="__RefHeading___Toc6192_1507175235"/></text:h>
        </text:list-item>
      </text:list>
      <text:p text:style-name="ppSmall">Present Truth, November 27, 1902</text:p>
      <text:p text:style-name="ppSmall">Original title: Back Page</text:p>
      <text:p text:style-name="P503">WE RECENTLY saw these words in a Christian worker’s report of labor:</text:p>
      <text:p text:style-name="ppQuote">“I am thankful for the way the Lord is taking care of us, and by His help I am trying to do the best I can.”</text:p>
      <text:p text:style-name="P147">That is, sad to say, a too common idea of the value of the Lord’s help. Really, it is impossible to see where the Lord’s help comes in, in such a case; for man certainly does not need much assistance only to <text:span text:style-name="T17">try</text:span> to do the best th<text:span text:style-name="T40">at</text:span> he can. Without any special help, one cannot only <text:span text:style-name="T17">try</text:span>, but actually <text:span text:style-name="T17">do</text:span>, the best one can. It is too bad when people really wish to serve the Lord do not allow <text:span text:style-name="T17">Him to do the best He can</text:span> for them. They may be sure that if they allow Him to do anything at all, He will do His best, and that will be to make the believer…</text:p>
      <text:p text:style-name="ppBibleBookName">Hebrews 13</text:p>
      <text:p text:style-name="ppBibleQuote"><text:span text:style-name="ppVerseNum"><text:span text:style-name="T438">21</text:span></text:span><text:span text:style-name="T438"> </text:span>...perfect in every good work to do His will.</text:p>
      <text:p text:style-name="ppMain"/>
      <text:list xml:id="list180517012065416" text:continue-numbering="true" text:style-name="ppChapterNumbering">
        <text:list-item>
          <text:h text:style-name="P64" text:outline-level="2"><text:bookmark-start text:name="__RefHeading___Toc6206_1507175235"/>Gospel Finance<text:bookmark-end text:name="__RefHeading___Toc6206_1507175235"/></text:h>
        </text:list-item>
      </text:list>
      <text:p text:style-name="ppSmall">Present Truth, <text:span text:style-name="T70">August 6, 1903</text:span></text:p>
      <text:p text:style-name="P185"><text:span text:style-name="T70">T</text:span>HE <text:span text:style-name="T17">Daily Chronicle’s</text:span> Rome correspondent reports that at a large private gathering consisting mostly of ecclesiastical dignitaries belonging to the Papal Court, at which, since the Conclave was pending, the absorbing topic of discussion was,</text:p>
      <text:p text:style-name="ppQuote">“Who will be the next Pope?”</text:p>
      <text:p text:style-name="P186">–one of them said,</text:p>
      <text:p text:style-name="ppQuote">“God only knows; let us hope it will be a Pope who will devote his energies to the subject of religion.”</text:p>
      <text:p text:style-name="P74">That was a pious wish, indeed; but imagine anybody expressing such a wish concerning Peter, whose successor the Pope is claimed to be, or of Christ, whose vicar he claims to be. Their work was wholly religious, and nobody can think of anything else in connection with them. But the remark quoted shows, what is too well known, that religion is usually the last thing considered by a Pope. Polities first, finances second, and religion last, is the rule. Nor is the Pope so much different in this respect from the elected heads of other ecclesiastical organi<text:span text:style-name="T70">z</text:span>ations, as might be supposed. Too often the question of ways and means takes precedence of the preaching of the Word. It may be said that in all ages of the church it has been necessary to have men whose special duty it was to care for the funds. That is true; but two points of difference should not be overlooked:</text:p>
      <text:list text:continue-list="list180517637546877" text:style-name="ppNumInBrackets">
        <text:list-item text:start-value="1">
          <text:p text:style-name="P504"><text:span text:style-name="T109">I</text:span>n the early church the matter of finances was wholly aside from and inferior to the preaching of the Word; and</text:p>
        </text:list-item>
        <text:list-item>
          <text:p text:style-name="P256"><text:span text:style-name="T109">T</text:span>he duty of the men who were appointed over the business was not to collect money, but to distribute that which accumulated spontaneously as the result of hearts being touched by the Spirit of the Word preached.</text:p>
        </text:list-item>
      </text:list>
      <text:p text:style-name="ppMain"/>
      <text:h text:style-name="P40" text:outline-level="1"><text:bookmark-start text:name="__RefHeading___Toc14968_2852801033"/>Church Beauty<text:bookmark-end text:name="__RefHeading___Toc14968_2852801033"/></text:h>
      <text:p text:style-name="P126"/>
      <text:list text:continue-list="list180517012065416" text:style-name="ppChapterNumbering">
        <text:list-item text:start-value="1">
          <text:h text:style-name="P64" text:outline-level="2" text:restart-numbering="true" text:start-value="-1"><text:bookmark-start text:name="__RefHeading___Toc6046_1507175235"/>The Sufferings of Christ<text:bookmark-end text:name="__RefHeading___Toc6046_1507175235"/></text:h>
        </text:list-item>
      </text:list>
      <text:p text:style-name="ppSmall">Present Truth, <text:span text:style-name="T60">June 6, 1895</text:span></text:p>
      <text:p text:style-name="ppMainFirst">CHRIST is identified with His people. They abide in Him, and He dwells in them. That which is done to them, is done to Him. To one class of people it will be said in the day of God,</text:p>
      <text:p text:style-name="ppBibleBookName">Matthew 25</text:p>
      <text:p text:style-name="ppBibleQuote"><text:span text:style-name="T439">40</text:span><text:span text:style-name="T440"> </text:span>Inasmuch as you have done it unto one of the least of these my brethren, you have done it unto me.</text:p>
      <text:p text:style-name="ppMain"><text:span text:style-name="T440">A</text:span>nd to the other class,</text:p>
      <text:p text:style-name="ppBibleQuoteNoHead"><text:span text:style-name="T439">45</text:span><text:span text:style-name="T440"> </text:span>Inasmuch as you did it not to one of the least of these, you did it not to me.</text:p>
      <text:p text:style-name="P505">The joys of His people are His joys, and their sorrows are His sorrows.</text:p>
      <text:p text:style-name="ppBibleBookName">Hebrews 4</text:p>
      <text:p text:style-name="ppBibleQuote"><text:span text:style-name="T439">15</text:span> <text:span text:style-name="T440">[</text:span>He is<text:span text:style-name="T440">]</text:span> touched with <text:span text:style-name="T440">[</text:span>all<text:span text:style-name="T440">]</text:span> the feeling of their infirmities.</text:p>
      <text:p text:style-name="P505">Christ suffered in the flesh:</text:p>
      <text:p text:style-name="ppBibleBookName">1 Peter 4</text:p>
      <text:p text:style-name="ppBibleQuote"><text:span text:style-name="T23">1</text:span> Christ has suffered for us in the flesh.</text:p>
      <text:p text:style-name="P505"><text:s/>He was a…</text:p>
      <text:p text:style-name="ppBibleBookName">Isaiah 53</text:p>
      <text:p text:style-name="ppBibleQuote"><text:span text:style-name="T439">3</text:span><text:span text:style-name="T440"> ...</text:span>man of sorrows, and acquainted with grief.</text:p>
      <text:p text:style-name="P506">He bore the sins of the world:</text:p>
      <text:p text:style-name="P507">1 Peter 2</text:p>
      <text:p text:style-name="P508"><text:span text:style-name="T23">24</text:span> Who His own self bore our sins in His own body on the tree, that we, being dead to sins, should live unto righteousness: by whose stripes you were healed.</text:p>
      <text:p text:style-name="ppBibleBookName">1 John 2</text:p>
      <text:p text:style-name="ppBibleQuote"><text:span text:style-name="T23">2</text:span> And He is the propitiation for our sins: and not for ours only, but also for the sins of the whole world.</text:p>
      <text:p text:style-name="ppBibleBookName"><text:soft-page-break/>Hebrews 4</text:p>
      <text:p text:style-name="ppBibleQuote"><text:span text:style-name="T264">15</text:span> <text:span text:style-name="T263">[</text:span>He<text:span text:style-name="T263">] </text:span>was in all points tempted like as we are.</text:p>
      <text:p text:style-name="P506">He died for our sins, was raised from the dead, and ascended to the right hand of God; but His identity with humanity did not cease. He is still made manifest in the flesh; He still feels its infirmities; for He is “touched” with our infirmities, and not only with the knowledge of them, but with the “feeling.”</text:p>
      <text:p text:style-name="P506">The sufferings of Christ did not end when He ascended in glory to His Father; neither did they begin when He assumed man’s form and nature as the babe of Bethlehem. In Moses’ day there was…</text:p>
      <text:p text:style-name="ppBibleBookName">Hebrews 11</text:p>
      <text:p text:style-name="ppBibleQuote"><text:span text:style-name="T264">26</text:span><text:span text:style-name="T263"> T</text:span>he reproach of Christ,</text:p>
      <text:p text:style-name="P506">–which he esteemed…</text:p>
      <text:p text:style-name="ppBibleQuoteNoHead"><text:span text:style-name="T264">26</text:span><text:span text:style-name="T263"> </text:span>...greater riches than the treasures in Egypt.</text:p>
      <text:p text:style-name="P506">This reproach was that which he chose in preference to being called the son of Pharaoh’s daughter; and we are told that it was…</text:p>
      <text:p text:style-name="ppBibleQuoteNoHead"><text:span text:style-name="T264">25</text:span><text:span text:style-name="T263"> ...</text:span>to suffer affliction with the people of God.</text:p>
      <text:p text:style-name="P506">Christ identified himself with His people in their Egyptian slavery. He has been identified with them in all the ages past, and will be in all time to come. So the Apostle Paul, in speaking of his sufferings, says,</text:p>
      <text:p text:style-name="ppBibleBookName">Colossians 1</text:p>
      <text:p text:style-name="ppBibleQuote"><text:span text:style-name="T264">24</text:span><text:span text:style-name="T263"> </text:span>Who now rejoice in my sufferings for you, and fill up that which is behind of the afflictions of Christ in my flesh for His body’s sake, which is the church.</text:p>
      <text:p text:style-name="ppMain">There was a measure of the sufferings of Christ left in Paul’s day, and a part of that measure was filled out by his own life. And the life of every Christian since his time has fulfilled the same office. There has been, and is still, some part remaining of the afflictions of Christ, to be filled up by the experience of his followers.</text:p>
      <text:p text:style-name="P506"><text:soft-page-break/>But let us bear in mind that the sufferings are Christ’s, that He <text:span text:style-name="T17">feels</text:span> them, and that being His, He is able in us to bear them, and we need not tremble for the result. To be saved we must be identified with Him, and to be identified with Him we must be partakers of His sufferings. This is how the martyrs have been able to endure with fortitude the terrible ordeals in which they have yielded up their lives. Their sufferings were the sufferings of Christ, a part of that which was “left behind” after He rose from the dead, and He bore them in their bodies.</text:p>
      <text:p text:style-name="ppBibleBookName">Isaiah 53</text:p>
      <text:p text:style-name="ppBibleQuote"><text:span text:style-name="T264">4</text:span><text:span text:style-name="T263"> </text:span>Surely He has borne our griefs and carried our sorrows.</text:p>
      <text:p text:style-name="P506">The afflictions may be called ours, but it is He that bears them. He lives in us, and our only life is His life.<text:note text:id="ftn0" text:note-class="footnote"><text:note-citation>180</text:note-citation><text:note-body><text:p text:style-name="P509"><text:span text:style-name="T17">Galatians</text:span> 2:20.</text:p></text:note-body></text:note> Therefore it is He <text:span text:style-name="T263">that </text:span>feels the sorrows and the pain. We are the members of His body.<text:note text:id="ftn196" text:note-class="footnote"><text:note-citation>181</text:note-citation><text:note-body><text:p text:style-name="P509"><text:span text:style-name="T17">1 Corinthians</text:span> 12:27.</text:p></text:note-body></text:note></text:p>
      <text:p text:style-name="ppMain">He is the Head, and as such feels all that affects the body. The seat of consciousness is the head, and Christ is as keenly conscious of all that afflicts His church as the head is of pain or sickness in the members of the body.</text:p>
      <text:p text:style-name="P506">But with the sufferings of Christ, there is also joy and glory. We are graven on the palms of His hands,<text:note text:id="ftn197" text:note-class="footnote"><text:note-citation>182</text:note-citation><text:note-body><text:p text:style-name="P509"><text:span text:style-name="T17">Isaiah</text:span> 49:16.</text:p></text:note-body></text:note> <text:span text:style-name="T441">b</text:span>ut with the marks of the nails of His cross there are also beams of light.<text:note text:id="ftn198" text:note-class="footnote"><text:note-citation>183</text:note-citation><text:note-body><text:p text:style-name="P509"><text:span text:style-name="T17">Habakkuk</text:span> 3:4.</text:p></text:note-body></text:note> In all our tribulation we are comforted by the God of all comfort.</text:p>
      <text:p text:style-name="ppBibleBookName">2 Corinthians 1</text:p>
      <text:p text:style-name="ppBibleQuote"><text:span text:style-name="T264">5</text:span><text:span text:style-name="T263"> </text:span>For as the sufferings of Christ abound in us, so our consolation also abound<text:span text:style-name="T263">s</text:span> by Christ.</text:p>
      <text:p text:style-name="P506">In being partakers of Christ’s sufferings we are identified as children of God.</text:p>
      <text:p text:style-name="ppBibleBookName"><text:soft-page-break/>Heb<text:span text:style-name="T263">rews</text:span> 12</text:p>
      <text:p text:style-name="P166"><text:span text:style-name="T23">7</text:span> If y<text:span text:style-name="T263">ou</text:span> endure chastening, God deal<text:span text:style-name="T263">s</text:span> with you as with sons; for what son is he whom the father chasten<text:span text:style-name="T263">s</text:span> not?</text:p>
      <text:p text:style-name="ppBibleQuote"><text:span text:style-name="T23">8</text:span> But if y<text:span text:style-name="T263">ou</text:span> be without chastisement, whereof all are partakers, then are y<text:span text:style-name="T263">ou</text:span> bastards, and not sons.</text:p>
      <text:p text:style-name="ppBibleBookName">1 Peter 4</text:p>
      <text:p text:style-name="ppBibleQuote"><text:span text:style-name="T264">14</text:span><text:span text:style-name="T263"> </text:span>If you be reproached for the name of Christ, happy are you; for the Spirit of glory and of God rest<text:span text:style-name="T263">s</text:span> upon you; on their part He is evil spoken of, but on your part He is glorified.</text:p>
      <text:p text:style-name="P506">There is glory with His <text:span text:style-name="T263">su</text:span>fferings in us, and as our sufferings are His, so also His glory is ours; and when that glory shall be revealed, we shall also be glad…</text:p>
      <text:p text:style-name="ppBibleQuoteNoHead"><text:span text:style-name="T264">13</text:span><text:span text:style-name="T263"> ...</text:span>with exceeding joy.</text:p>
      <text:p text:style-name="ppMain"/>
      <text:list text:continue-numbering="true" text:style-name="ppChapterNumbering">
        <text:list-item>
          <text:h text:style-name="P64" text:outline-level="2"><text:bookmark-start text:name="__RefHeading___Toc6066_1507175235"/>The Final Cleansing<text:bookmark-end text:name="__RefHeading___Toc6066_1507175235"/></text:h>
        </text:list-item>
      </text:list>
      <text:p text:style-name="ppSmall">Present Truth, <text:span text:style-name="T74">February 27, 1896</text:span></text:p>
      <text:p text:style-name="ppMainFirst">AS BEFORE the close of His earthly ministry the Lord cleansed the temple, so before He closes His heavenly ministry and comes to take His own He cleanses His temple, the church, that it may meet Him without guil<text:span text:style-name="T38">t</text:span> at His coming. A few Scriptures show this.</text:p>
      <text:p text:style-name="ppBibleBookName">Malachi 3</text:p>
      <text:p text:style-name="ppBibleQuote"><text:span text:style-name="T78">2</text:span><text:span text:style-name="T74"> </text:span>But who may abide the day of His coming? and who shall stand when He appear<text:span text:style-name="T74">s</text:span>? for He is like a refiner’s fire, and like fullers’ soap;</text:p>
      <text:p text:style-name="ppBibleQuote"><text:span text:style-name="T78">3</text:span> <text:span text:style-name="T74">A</text:span>nd He shall sit as a refiner and purifier of silver: and He shall purify the sons of Levi, and purge them as gold and silver, that they may offer unto the Lord an offering in righteousness.</text:p>
      <text:p text:style-name="P94">The falling away and the great apostasy have left traces which the Lord must purge away. The <text:span text:style-name="T74">18</text:span><text:span text:style-name="T23">th</text:span> of <text:span text:style-name="T17">Revelation</text:span><text:span text:style-name="T209"> </text:span>shows the desperate condition of the religious world just before the Lord comes, and the call from God is,</text:p>
      <text:p text:style-name="ppBibleBookName">Revelation 18</text:p>
      <text:p text:style-name="ppBibleQuote"><text:span text:style-name="ppVerseNum"><text:span text:style-name="T382">4</text:span></text:span><text:span text:style-name="T382"> </text:span>Come out of her, my people.</text:p>
      <text:p text:style-name="P510">It is a call to reformation of life, to forsake sin and self and to take the salvation of God.</text:p>
      <text:p text:style-name="P510">It is by the Word that the sinner is cleansed<text:note text:id="ftn180" text:note-class="footnote"><text:note-citation>184</text:note-citation><text:note-body><text:p text:style-name="P511"><text:span text:style-name="T17">John</text:span> 15:3.</text:p></text:note-body></text:note> and that the Gospel is preached,<text:note text:id="ftn181" text:note-class="footnote"><text:note-citation>185</text:note-citation><text:note-body><text:p text:style-name="P511"><text:span text:style-name="T17">1 Pet</text:span><text:span text:style-name="T442">er</text:span> 1:25.</text:p></text:note-body></text:note> and in <text:span text:style-name="T17">Rev</text:span><text:span text:style-name="T442">elation</text:span> 14:6-14 the Lord has given an outline of the message which is to go to every creature with the power to cleanse all who would be living stones in the living temple of God. It is the work in which every believer should now be engaged, for the day of the Lord is surely at hand and His Word is to be set before the people to prepare them to abide the day of His coming.</text:p>
      <text:p text:style-name="ppBibleBookName"><text:soft-page-break/>Joel 2</text:p>
      <text:p text:style-name="ppBibleQuote"><text:span text:style-name="ppVerseNum"><text:span text:style-name="T382">1</text:span></text:span><text:span text:style-name="T382"> </text:span>Blow the trumpet in Zion, and sound an alarm in my holy mountain; let all the inhabitants of the land tremble: for the day of the Lord comes, for it is nigh at hand.</text:p>
      <text:p text:style-name="ppBibleBookName">Isaiah 52</text:p>
      <text:p text:style-name="ppBibleQuote"><text:span text:style-name="ppVerseNum"><text:span text:style-name="T382">11</text:span></text:span><text:span text:style-name="T382"> </text:span>Be clean, <text:span text:style-name="T437">you</text:span> that bear the vessels of the Lord.</text:p>
      <text:p text:style-name="ppMain"/>
      <text:list text:continue-numbering="true" text:style-name="ppChapterNumbering">
        <text:list-item>
          <text:h text:style-name="P64" text:outline-level="2"><text:bookmark-start text:name="__RefHeading___Toc6116_1507175235"/>The Covering of the Lord<text:bookmark-end text:name="__RefHeading___Toc6116_1507175235"/></text:h>
        </text:list-item>
      </text:list>
      <text:p text:style-name="ppSmall">Present Truth, <text:span text:style-name="T36">July 13, 1899</text:span></text:p>
      <text:p text:style-name="P512">WHEN the children of Israel would seek help in emoting off the yoke of bondage they were under to the king of Assyria, instead of going to the Lord, they took counsel of the king of Egypt, and sought to make him their strength. For this they were called…</text:p>
      <text:p text:style-name="P513">Isaiah 30</text:p>
      <text:p text:style-name="ppBibleQuote"><text:span text:style-name="ppVerseNum"><text:span text:style-name="T438">1</text:span></text:span><text:span text:style-name="T438"> ...</text:span>rebellious children, <text:span text:style-name="T438">[</text:span>who<text:span text:style-name="T438">] </text:span>take counsel, but not of me; and that cover with a covering, but not of my Spirit,</text:p>
      <text:p text:style-name="ppBibleQuote"><text:span text:style-name="ppVerseNum"><text:span text:style-name="T438">3</text:span></text:span><text:span text:style-name="T438"> T</text:span>herefore shall the strength of Pharaoh be your shame, and the trust in the shadow of Egypt your confusion.</text:p>
      <text:p text:style-name="P418">Just as it was then, so is it today. The strength of the church is not found in seeking alliances with the world. The Lord is the strength of His people, and to seek help from any other source is to trust in a broken reed.</text:p>
      <text:p text:style-name="P418">But it is so easy when a people have let go their hold on God to reach out after something they can see, to form unholy alliances to carry on their cherished plans. Indeed, it is these very ones who are always so greatly concerned about the future of themselves and the work in which they are engaged. They are the ones who are always ready to appeal to the civil law to help forward the cause of Christ on the earth. But this is not as God would have it; and their end will be as that of Israel,—that which they thought to be their strength, will be their shame and confusion.</text:p>
      <text:p text:style-name="P514">It would be well for the people to see this—not merely as churches and denominations, but as individuals. All need to know this truth, that without the covering of God’s Spirit, they are not safe for a moment. By faith it must be accepted as a protection from the fiery darts of the enemy, and when it is thus accepted, it will be a protection from every evil that can come to them.</text:p>
      <text:p text:style-name="P513">Isaiah 26</text:p>
      <text:p text:style-name="P420"><text:span text:style-name="ppVerseNum"><text:span text:style-name="T438">4</text:span></text:span><text:span text:style-name="T438"> </text:span>Trust in the Lord for ever: for in the Lord Jehovah is everlasting strength.</text:p>
      <text:list text:continue-numbering="true" text:style-name="ppChapterNumbering">
        <text:list-item>
          <text:h text:style-name="P64" text:outline-level="2"><text:bookmark-start text:name="__RefHeading___Toc6128_1507175235"/>The Beauty of the Olive Tree<text:bookmark-end text:name="__RefHeading___Toc6128_1507175235"/></text:h>
        </text:list-item>
      </text:list>
      <text:p text:style-name="ppSmall">Present Truth, <text:span text:style-name="T36">August 23, 1900</text:span></text:p>
      <text:p text:style-name="P355">HERE is one of the beautiful promises of the Lord to His people:</text:p>
      <text:p text:style-name="ppBibleBookName">Hosea 14</text:p>
      <text:p text:style-name="ppBibleQuote"><text:span text:style-name="T105">5</text:span><text:span text:style-name="T36"> </text:span>I will be as the dew unto Israel; he shall grow as the lily, and cast forth his roots as Lebanon.</text:p>
      <text:p text:style-name="ppBibleQuote"><text:span text:style-name="T105">6</text:span> His branches shall spread, and his beauty shall be as the olive tree.</text:p>
      <text:p text:style-name="P129">Men are but plants of another species than those that grow in the fields, for...</text:p>
      <text:p text:style-name="ppBibleBookName">Isaiah 40</text:p>
      <text:p text:style-name="ppBibleQuote"><text:span text:style-name="ppVerseNum"><text:span text:style-name="T106">6</text:span></text:span><text:span text:style-name="T106"> A</text:span>ll flesh is grass.</text:p>
      <text:p text:style-name="P129">All people are either good or bad seed, to bring forth either good or bad fruit. In the beginning God planted them…</text:p>
      <text:p text:style-name="ppBibleBookName">Jeremiah 2</text:p>
      <text:p text:style-name="ppBibleQuote"><text:span text:style-name="ppVerseNum"><text:span text:style-name="T106">21</text:span></text:span> ...a noble vine, wholly a right seed,</text:p>
      <text:p text:style-name="P129">–but many have…</text:p>
      <text:p text:style-name="ppBibleQuoteNoHead"><text:span text:style-name="ppVerseNum"><text:span text:style-name="T106">21</text:span></text:span><text:span text:style-name="T106"> </text:span>...turned into the degenerate plant of a strange vine.</text:p>
      <text:p text:style-name="P126">All have turned away from the Lord, but Christ has come to proclaim the acceptable year of the Lord, preaching righteousness unto the meek,</text:p>
      <text:p text:style-name="ppBibleBookName">Isaiah 61</text:p>
      <text:p text:style-name="ppBibleQuote"><text:span text:style-name="ppVerseNum"><text:span text:style-name="T38">3</text:span></text:span> <text:span text:style-name="T38">T</text:span>hat they might be called trees of righteousness, the planting of the Lord, that He might be glorified.</text:p>
      <text:p text:style-name="P126">One of the promises, which we recently considered, is that...</text:p>
      <text:p text:style-name="ppBibleBookName">Psalm 92</text:p>
      <text:p text:style-name="ppBibleQuote"><text:span text:style-name="ppVerseNum"><text:span text:style-name="T38">12</text:span></text:span><text:span text:style-name="T38"> T</text:span>he righteous shall flourish like the palm tree; he shall grow like a cedar in Lebanon.</text:p>
      <text:p text:style-name="ppBibleQuote"><text:span text:style-name="ppVerseNum"><text:span text:style-name="T38">13</text:span></text:span> Those that be planted in the house of the Lord shall flourish in the courts of our God.</text:p>
      <text:p text:style-name="ppBibleQuote"><text:soft-page-break/><text:span text:style-name="ppVerseNum"><text:span text:style-name="T38">14</text:span></text:span> They shall still bring forth fruit in old age; they shall be fat and flourishing;</text:p>
      <text:p text:style-name="ppBibleQuote"><text:span text:style-name="ppVerseNum"><text:span text:style-name="T38">15</text:span></text:span> <text:span text:style-name="T38">T</text:span>o show that the Lord is upright; He is my Rock, and there is no unrighteousness in Him.</text:p>
      <text:p text:style-name="P129"><draw:frame draw:style-name="fr8" draw:name="I-04 Palm Trees" text:anchor-type="paragraph" svg:x="0in" svg:y="0.352in" svg:width="2in" svg:height="2.6701in" draw:z-index="11"><draw:image xlink:href="Pictures/10000000000002580000032053190175.jpg" xlink:type="simple" xlink:show="embed" xlink:actuate="onLoad" draw:mime-type="image/jpeg"/></draw:frame>In the text at the beginning of this article we have God’s people as a tree very unlike the palm tree, and yet the promise is essentially the same.</text:p>
      <text:p text:style-name="ppMain"><draw:frame draw:style-name="fr9" draw:name="I-04 Olive Groves" text:anchor-type="paragraph" svg:y="2.3701in" svg:width="3in" svg:height="2.0799in" draw:z-index="12"><draw:image xlink:href="Pictures/10000000000003840000027136BD7E7D.jpg" xlink:type="simple" xlink:show="embed" xlink:actuate="onLoad" draw:mime-type="image/jpeg"/></draw:frame>Let those who have preserved the <text:span text:style-name="T17">Present Truth</text:span> of August 2 compare the picture of the palm trees on the first page with that of the olive grove on this page. What a difference there is in the appearance! The palm tree is tall and symmetrical, while the olive tree is short and scraggly. But the two trees have this in common, that they yield their products most abundantly.</text:p>
      <text:p text:style-name="P126">One peculiarity of the olive tree is that it grows best in a hard, dry soil. It flourishes with special luxuriance…</text:p>
      <text:p text:style-name="ppQuote1Start">...on the limestone slopes and crags that often form the shores of the Greek peninsula and adjacent islands.</text:p>
      <text:p text:style-name="P515">The plant is more liable to disease on rich soils, and the oil is inferior to the produce of the poor and more rocky ground the <text:soft-page-break/>species naturally effects.<text:note text:id="ftn182" text:note-class="footnote"><text:note-citation>186</text:note-citation><text:note-body><text:p text:style-name="Footnote"><text:span text:style-name="T443">Encyclopedia </text:span><text:span text:style-name="T444">Britannica</text:span><text:span text:style-name="T38">, art. “Olive”.</text:span></text:p></text:note-body></text:note></text:p>
      <text:p text:style-name="P126">Moreover, the tree is most unsightly in shape. Some idea of it can be gained from the cut before us. At a distance one would take an olive orchard for a grove of dying willows. The trees are short, gnarled, knotty, and twisted, and have great holes through them, and in their sides, so that they are anything but beautiful to look at. But even the ugliest of them will be covered with berries, which, when ripe, contain from sixty to seventy per cent of oil.</text:p>
      <text:p text:style-name="P126">Who can think of these things without almost involuntarily repeating,</text:p>
      <text:p text:style-name="ppBibleBookName">Isaiah 53</text:p>
      <text:p text:style-name="ppBibleQuote"><text:span text:style-name="ppVerseNum"><text:span text:style-name="T38">1</text:span></text:span><text:span text:style-name="T38"> </text:span>Who has believed our report? and to whom has the arm of the Lord been revealed?</text:p>
      <text:p text:style-name="ppBibleQuote"><text:span text:style-name="ppVerseNum"><text:span text:style-name="T38">2</text:span></text:span> For He shall grow up before Him as a tender plant, and as a root out of the dry ground; He has no form nor comeliness, and when we shall see Him, there is no beauty that we should desire Him.</text:p>
      <text:p text:style-name="P126">One not acquainted with the olive tree would certainly not be attracted by it, and would not expect any good from it; but the tree has won a most prominent place for itself by virtue of the richness of its produce.</text:p>
      <text:p text:style-name="ppMain">The Hebrew word for the olive tree is derived from a root having the idea of brightness, ornament, splendor, to adorn, to cause to shine. Yet the tree in addition to being most unsymmetrical, is not at all bright in appearance. Its leaves are a dull, pale green, and are very <text:span text:style-name="T36">somber</text:span> looking. In fact nothing about the tree would attract the attention of the passer-by, except its unsightliness. What then is the fitness of the origin of its Hebrew name? This, that it yields abundance of oil, which gives brightness, not only when burned in a lamp, but also to the bodies of men.</text:p>
      <text:p text:style-name="P129">Here we have the secret of Christian beauty. It is not in outward appearance, but in the strength which it yields for others, <text:soft-page-break/>that the beauty of the olive tree consists; and such is the beauty of God’s true people. They are like the palm tree, as well as like the olive tree, showing that they are both unattractive in appearance, and at the same time most graceful and symmetrical. Moreover, they both flourish in poor soil, teaching us not to be discouraged because we are placed in most <text:span text:style-name="T36">uncongenial</text:span> and <text:span text:style-name="T36">unfavorable</text:span> surroundings, since it is just there that God most makes His grace abound in us. When everything seems most against us, is the time that God is working to develop the richest fruit in us. Therefore instead of complaining because of any hardship whatever, and thus depriving ourselves of the blessing of being made a blessing, let us rather…</text:p>
      <text:p text:style-name="ppBibleBookName">2 Corinthians 12</text:p>
      <text:p text:style-name="ppBibleQuote"><text:span text:style-name="ppVerseNum"><text:span text:style-name="T38">10</text:span></text:span><text:span text:style-name="T38"> ...</text:span>take pleasure in infirmities, in reproaches, in necessities, in persecutions, in distresses, for Christ’s sake,</text:p>
      <text:p text:style-name="P129">–knowing that when we are weak then are we strong.</text:p>
      <text:p text:style-name="ppMain"/>
      <text:p text:style-name="ppMain"/>
      <text:p text:style-name="ppMain"/>
      <text:list text:continue-numbering="true" text:style-name="ppChapterNumbering">
        <text:list-item>
          <text:h text:style-name="ppChapterTitle" text:outline-level="2"><text:bookmark-start text:name="__RefHeading___Toc37034_4285442925"/>Every Man a King<text:bookmark-end text:name="__RefHeading___Toc37034_4285442925"/></text:h>
        </text:list-item>
      </text:list>
      <text:p text:style-name="ppSmall">Present Truth, May 16, 1901</text:p>
      <text:p text:style-name="P516">IN THE kingdom of God every man is a king, but a king ruling in his own body, and recognizing every other man as a king. <text:span text:style-name="T445">A</text:span>nd although no man expects anybody to be subject to him, he is subject to every other man. There will be perfect harmony in that kingdom of God. Each one will give up his own way, and take God’s way, holding himself subject to the will of God in the others. Then everybody will have all that the others have. Each person gives up to everybody else, so that each individual will have all that all the rest have.</text:p>
      <text:list text:continue-numbering="true" text:style-name="ppChapterNumbering">
        <text:list-item>
          <text:h text:style-name="P64" text:outline-level="2"><text:bookmark-start text:name="__RefHeading___Toc6152_1507175235"/>The Invisible Source of Strength<text:bookmark-end text:name="__RefHeading___Toc6152_1507175235"/></text:h>
        </text:list-item>
      </text:list>
      <text:p text:style-name="ppSmall">Present Truth, <text:span text:style-name="T36">October 31, 1901</text:span></text:p>
      <text:p text:style-name="P517">IT IS a well-known fact that the branches of trees spread out above the ground in full sight, just as far as the unseen roots extend beneath the ground. The visible, wide-spreading branches bear witness to the invisible wide-spreading roots of which they are the effect.</text:p>
      <text:p text:style-name="ppMain">Hence the significance of the Lord’s description of these people under the name of Israel:</text:p>
      <text:p text:style-name="ppBibleBookName">Hosea 14</text:p>
      <text:p text:style-name="P518"><text:span text:style-name="ppVerseNum"><text:span text:style-name="T446">5</text:span></text:span><text:span text:style-name="T446"> </text:span>He shall cast forth his roots as Lebanon:</text:p>
      <text:p text:style-name="P518"><text:span text:style-name="ppVerseNum"><text:span text:style-name="T446">6</text:span></text:span> <text:span text:style-name="T446">H</text:span>is branches shall spread.</text:p>
      <text:p text:style-name="P519">Note that he is not to spread out his branches as Lebanon, but to “cast forth his roots.” Then, as a natural consequence, and without any effort on his part,</text:p>
      <text:p text:style-name="ppBibleQuoteNoHead"><text:span text:style-name="ppVerseNum"><text:span text:style-name="T446">6</text:span></text:span> <text:span text:style-name="T446">H</text:span>is branches shall spread, his beauty shall be as the olive, and his smell as Lebanon.</text:p>
      <text:p text:style-name="ppBibleQuoteNoHead"><text:span text:style-name="ppVerseNum"><text:span text:style-name="T446">7</text:span></text:span><text:span text:style-name="T446"> </text:span>They that dwell under his shadow shall return. They shall revive as the corn and grow as the vine.</text:p>
      <text:p text:style-name="ppMain">Our effort, then, is not to be directed to the outward and visible,—the spreading of our branches, extending of our sphere of influence, and presenting a good appearance in the eyes of the world. But we are to “cast forth our roots as Lebanon,” laying by faith an ever firmer, deeper, stronger, and more comprehensive hold upon Christ for life and nourishment. Then unconsciously to ourselves, and altogether without effort, will come the widening influence which shall revive and cause to flourish those who come within its sphere; the beauty of Christ our life will clothe us; and the fragrance of His love permeate us.</text:p>
      <text:p text:style-name="ppMain">Are you so sorely beset by the enemy that you claim, with David,</text:p>
      <text:p text:style-name="ppBibleBookName"><text:soft-page-break/>Psalm <text:span text:style-name="T446">3</text:span><text:span text:style-name="T447"> [RV]</text:span></text:p>
      <text:p text:style-name="ppBibleQuotePoemSingleDigit"><text:span text:style-name="ppVerseNum"><text:span text:style-name="T446">1</text:span></text:span><text:span text:style-name="T446"> </text:span>Lord, how are mine adversaries increased!</text:p>
      <text:p text:style-name="ppBibleQuotePoem">Many are they that rise up against me.</text:p>
      <text:p text:style-name="ppBibleQuotePoemSingleDigit"><text:span text:style-name="ppVerseNum"><text:span text:style-name="T446">2</text:span></text:span><text:span text:style-name="T446"> </text:span>Many there be which say of my soul,</text:p>
      <text:p text:style-name="ppBibleQuotePoem">There is no help for him in God.</text:p>
      <text:p text:style-name="ppMain">Then read these gracious promises from the God of the universe—the God of your salvation:</text:p>
      <text:p text:style-name="ppBibleBookName">Isaiah 41</text:p>
      <text:p text:style-name="ppBibleQuote"><text:span text:style-name="ppVerseNum"><text:span text:style-name="T446">10</text:span></text:span><text:span text:style-name="T446"> </text:span>Fear not, for I am with you; be not dismayed; for I am your God: I will strengthen you: yea, I will help you; yea, I will uphold you with the right hand of my righteousness.</text:p>
      <text:p text:style-name="ppMain">That is excellent, but see what boldness God puts into the hearts of those who trust Him, and how completely He saves them:</text:p>
      <text:p text:style-name="ppBibleQuoteNoHead"><text:span text:style-name="ppVerseNum"><text:span text:style-name="T446">11</text:span></text:span><text:span text:style-name="T446"> </text:span>Behold, all they that were incensed against you shall be ashamed and confounded: they shall be as nothing; and they that strive with you shall perish.</text:p>
      <text:p text:style-name="ppBibleQuoteNoHead"><text:span text:style-name="ppVerseNum"><text:span text:style-name="T446">12</text:span></text:span> You shall seek them, and shall not find them, even them that contended with you: they that war against you shall be as nothing, and as a thing of naught.</text:p>
      <text:p text:style-name="ppBibleQuoteNoHead"><text:span text:style-name="ppVerseNum"><text:span text:style-name="T446">13</text:span></text:span> For I the Lord your God will hold your right hand, saying unto you, Fear not; I will help you.</text:p>
      <text:p text:style-name="P519">Instead of cowering before our enemies in fear, we are to seek them; but our victory is to be so complete that they cannot be found. What more could we ask?</text:p>
      <text:p text:style-name="P519">Of the city of God it is said,</text:p>
      <text:p text:style-name="ppBibleBookName">Psalm 4<text:span text:style-name="T446">6</text:span></text:p>
      <text:p text:style-name="ppBibleQuote"><text:span text:style-name="ppVerseNum"><text:span text:style-name="T446">5</text:span></text:span><text:span text:style-name="T446"> </text:span>God is in the midst of her; she shall not be moved: God shall help her, and that right early.</text:p>
      <text:p text:style-name="P519">God’s presence gives firmness, stability; everlasting strength, for He himself is…</text:p>
      <text:p text:style-name="ppBibleQuoteNoHead"><text:span text:style-name="ppVerseNum"><text:span text:style-name="T446">1</text:span></text:span><text:span text:style-name="T446"> ...</text:span>a very present help in trouble.</text:p>
      <text:p text:style-name="P519">Therefore,</text:p>
      <text:p text:style-name="ppBibleBookName"><text:soft-page-break/>Isaiah 12</text:p>
      <text:p text:style-name="ppBibleQuote"><text:span text:style-name="ppVerseNum"><text:span text:style-name="T446">6</text:span></text:span><text:span text:style-name="T446"> C</text:span>ry out and shout, you inhabitant of Zion: for great is the Holy One of Israel in the midst of <text:span text:style-name="T17">you</text:span>.</text:p>
      <text:p text:style-name="ppMain">God’s presence in the individual will do for him all that it does for Zion.</text:p>
      <text:p text:style-name="P519"/>
      <text:list text:continue-numbering="true" text:style-name="ppChapterNumbering">
        <text:list-item>
          <text:h text:style-name="P64" text:outline-level="2"><text:bookmark-start text:name="__RefHeading___Toc6164_1507175235"/>The Most Beautiful Sanctuary<text:bookmark-end text:name="__RefHeading___Toc6164_1507175235"/></text:h>
        </text:list-item>
      </text:list>
      <text:p text:style-name="ppSmall"><text:span text:style-name="T36">P</text:span>resent Truth, <text:span text:style-name="T36">February 27, 1902</text:span></text:p>
      <text:p text:style-name="P520">THE death of Dr. Newman Hall has recalled an interview he had with John Ruskin, whose advice he asked when he was about to build Christ Church, Westminster-bridge road. He asked how to erect a church which should not only be commodious and beautiful, but inspire happy thoughts and holy emotions. To this Ruskin replied that:</text:p>
      <text:p text:style-name="ppQuote"><text:span text:style-name="T448">“W</text:span>e should not build up stones, but gather together a few people who would not steal or tell lies.”</text:p>
      <text:p text:style-name="P350">Th<text:span text:style-name="T449">is</text:span> was and is a perception of truth that is not seen by all Christians.</text:p>
      <text:p text:style-name="ppBibleBookName">Psalm 114</text:p>
      <text:p text:style-name="ppBibleQuote"><text:span text:style-name="ppVerseNum"><text:span text:style-name="T448">1</text:span></text:span><text:span text:style-name="T448"> </text:span>When Israel when out of Egypt, the house of Jacob from the people of strange language;</text:p>
      <text:p text:style-name="ppBibleQuote"><text:span text:style-name="ppVerseNum"><text:span text:style-name="T448">2</text:span></text:span> Judah was His sanctuary, and Israel His dominion.</text:p>
      <text:p text:style-name="P350">Not until they lost their faith and zeal did they have to build a house of dead material. The same truth is indicated in the events related in our articles in this number, entitled “God’s Purpose for His People,”<text:note text:id="ftn183" text:note-class="footnote"><text:note-citation>187</text:note-citation><text:note-body><text:p text:style-name="Footnote"><text:span text:style-name="T199">This </text:span><text:span text:style-name="T450">refers to</text:span><text:span text:style-name="T199"> an article by E. E. Andross that covered the history of Joseph, the Jewish maid in Namaan’s household, and Daniel in Babylon, to show that God wanted the knowledge of His gospel spread to the heathen. </text:span><text:span text:style-name="T450">It is included in the </text:span><text:a xlink:type="simple" xlink:href="#1.God’s Purpose For His People|outline" text:style-name="Internet_20_link" text:visited-style-name="Visited_20_Internet_20_Link"><text:span text:style-name="T451">Appendix</text:span></text:a><text:span text:style-name="T450">.</text:span></text:p></text:note-body></text:note> and, “The Truth Spread by Its Enemies.”<text:note text:id="ftn184" text:note-class="footnote"><text:note-citation>188</text:note-citation><text:note-body><text:p text:style-name="Footnote"><text:span text:style-name="T199">This article is included in the collection, </text:span><text:span text:style-name="T452">Paul and the Early Church</text:span><text:span text:style-name="T199">.</text:span></text:p></text:note-body></text:note> God did not wish His people to be crowded together in one place with someone to preach to them; so He allowed persecution to come, that they might go everywhere preaching the Word.</text:p>
      <text:p text:style-name="P350">God’s people are indeed exhorted not to forsake the assembling of themselves together, and they must therefore meet in some place (although the Word of God grew and multiplied most rapidly when the meeting-place was a cave, the protecting shade of the dense forest, or the private house of some friend); but it is <text:soft-page-break/>living temples, more than dead ones, that God’s cause wants now. Who will supply them?</text:p>
      <text:p text:style-name="ppMain"/>
      <text:p text:style-name="ppMain"/>
      <text:p text:style-name="ppMain"/>
      <text:p text:style-name="ppMain"/>
      <text:list text:continue-numbering="true" text:style-name="ppChapterNumbering">
        <text:list-item>
          <text:h text:style-name="ppChapterTitle" text:outline-level="2"><text:bookmark-start text:name="__RefHeading___Toc6184_1507175235"/>God’s Inheritance<text:bookmark-end text:name="__RefHeading___Toc6184_1507175235"/></text:h>
        </text:list-item>
      </text:list>
      <text:p text:style-name="ppSmall">Present Truth, <text:span text:style-name="T267">September 4, 1902</text:span></text:p>
      <text:p text:style-name="P521">WE THINK and speak so much about “the saints’ inheritance,” that we are liable to forget about God’s inheritance. We are heirs of God; He himself…</text:p>
      <text:p text:style-name="ppBibleBookName">Psalm 16</text:p>
      <text:p text:style-name="ppBibleQuote"><text:span text:style-name="ppVerseNum"><text:span text:style-name="T449">5</text:span></text:span><text:span text:style-name="T449"> ...</text:span>is the portion of m<text:span text:style-name="T449">y</text:span> inheritance,</text:p>
      <text:p text:style-name="P522">–even as He said to Abraham:</text:p>
      <text:p text:style-name="ppBibleBookName">Genesis 15</text:p>
      <text:p text:style-name="ppBibleQuote"><text:span text:style-name="ppVerseNum"><text:span text:style-name="T449">1</text:span></text:span><text:span text:style-name="T449"> </text:span>I am your shield, and your <text:span text:style-name="T17">exceeding great reward</text:span>.</text:p>
      <text:p text:style-name="P522">But what does God get? Paul speaks of…</text:p>
      <text:p text:style-name="ppBibleBookName">Ephesians 1</text:p>
      <text:p text:style-name="ppBibleQuote"><text:span text:style-name="ppVerseNum"><text:span text:style-name="T449">18</text:span></text:span><text:span text:style-name="T449"> ...</text:span>the riches of the glory of His <text:span text:style-name="T17">inheritance in the saints</text:span>.</text:p>
      <text:p text:style-name="ppBibleBookName">Deuteronomy 32</text:p>
      <text:p text:style-name="ppBibleQuote"><text:span text:style-name="ppVerseNum"><text:span text:style-name="T449">9</text:span></text:span><text:span text:style-name="T449"> </text:span>The Lord’s portion is His people.</text:p>
      <text:p text:style-name="ppBibleBookName">1 Corinthians 3</text:p>
      <text:p text:style-name="ppBibleQuote"><text:span text:style-name="ppVerseNum"><text:span text:style-name="T449">9</text:span></text:span><text:span text:style-name="T449"> </text:span>You are God’s husbandry,</text:p>
      <text:p text:style-name="P522">–or “tilled land,” and the seed sown in us is “the Word of God.”<text:note text:id="ftn185" text:note-class="footnote"><text:note-citation>189</text:note-citation><text:note-body><text:p text:style-name="P523"><text:span text:style-name="T17">Luke</text:span> 8:11.</text:p></text:note-body></text:note> We need to realize our responsibility to cultivate this garden of the Lord, that when He comes He may find in us “the riches of the glory of His inheritance.”</text:p>
      <text:p text:style-name="ppMain"/>
      <text:list text:continue-numbering="true" text:style-name="ppChapterNumbering">
        <text:list-item>
          <text:h text:style-name="P64" text:outline-level="2"><text:bookmark-start text:name="__RefHeading___Toc6186_1507175235"/>God Glorified in Giving<text:bookmark-end text:name="__RefHeading___Toc6186_1507175235"/></text:h>
        </text:list-item>
      </text:list>
      <text:p text:style-name="ppSmall">Present Truth, <text:span text:style-name="T267">October 16, 1902</text:span></text:p>
      <text:p text:style-name="P460">GOD is a great God,<text:note text:id="ftn186" text:note-class="footnote"><text:note-citation>190</text:note-citation><text:note-body><text:p text:style-name="P523"><text:span text:style-name="T17">Deuteronomy</text:span> 10:17; <text:span text:style-name="T17">Psalm</text:span> 95:3.</text:p></text:note-body></text:note> and He does great things.<text:note text:id="ftn187" text:note-class="footnote"><text:note-citation>191</text:note-citation><text:note-body><text:p text:style-name="P523"><text:span text:style-name="T17">Job</text:span> 9:10; <text:span text:style-name="T17">Psalm</text:span> 71:19; 106:21; 126:2-3.</text:p></text:note-body></text:note> It is fitting that He should do great things and give great gifts; and therefore we, as His children, ought to expect great things of Him. If we do not expect great things of the Lord, we dishonor Him. Not to expect great things of the Lord, is to deny His greatness, and to discredit His goodness and generosity. Not to accept great things from Him, is to cause Him to be dishonored by others; for it is a fact that we have nothing, no talent or ability, however small, that does not come from the Lord; but if we are content with small gifts from the Lord, people are much more likely to call it “natural ability,” giving us all the credit; whereas, if we expect and take from the Lord an extraordinary measure of strength, which itself is so easy for Him to impart, the world will know that it comes from God. Thus the King, to whom belongs the power, will receive the glory.</text:p>
      <text:h text:style-name="ppSubTitle" text:outline-level="3"><text:bookmark-start text:name="__RefHeading___Toc100458_2271061126"/>The Altar of Incense<text:bookmark-end text:name="__RefHeading___Toc100458_2271061126"/></text:h>
      <text:p text:style-name="ppMainAfterSub">John saw in a vision heavenly beings…</text:p>
      <text:p text:style-name="ppBibleBookName">Revelation 5</text:p>
      <text:p text:style-name="P524"><text:span text:style-name="ppVerseNum"><text:span text:style-name="T453">8</text:span></text:span><text:span text:style-name="T453"> </text:span>...having golden vials full of odors, which are the prayers of the saints.</text:p>
      <text:p text:style-name="ppMain">He also saw an angel...</text:p>
      <text:p text:style-name="ppBibleBookName">Revelation 8</text:p>
      <text:p text:style-name="ppBibleQuote"><text:span text:style-name="ppVerseNum"><text:span text:style-name="T453">3</text:span></text:span> ...having a golden censer, and there was given to him much incense, that he should offer it with the prayers of the saints upon the golden altar that was before the throne.</text:p>
      <text:p text:style-name="P57">When Noah, after the Flood, offered the sacrifice of praise and thanksgiving to God,</text:p>
      <text:p text:style-name="ppBibleBookName"><text:soft-page-break/>Genesis 8</text:p>
      <text:p text:style-name="ppBibleQuote"><text:span text:style-name="ppVerseNum"><text:span text:style-name="T453">21</text:span></text:span><text:span text:style-name="T453"> T</text:span>he Lord smelled a sweet savor.</text:p>
      <text:p text:style-name="P57">The incense offered upon the golden altar in the earthly sanctuary, represented the true worship of God which comes up before that Him as…</text:p>
      <text:p text:style-name="ppBibleBookName">Philippians 4</text:p>
      <text:p text:style-name="ppBibleQuote"><text:span text:style-name="ppVerseNum"><text:span text:style-name="T453">18</text:span></text:span><text:span text:style-name="T453"> </text:span>...an odor of a sweet smell.</text:p>
      <text:h text:style-name="ppSubTitle" text:outline-level="3"><text:bookmark-start text:name="__RefHeading___Toc100460_2271061126"/>Receiving to Give<text:bookmark-end text:name="__RefHeading___Toc100460_2271061126"/></text:h>
      <text:p text:style-name="ppMainAfterSub">We cannot offer anything to God except what He first gives to us. He must apply the incense; and this He has done in giving us Jesus.</text:p>
      <text:p text:style-name="ppBibleBookName">2 Corinthians 2</text:p>
      <text:p text:style-name="ppBibleQuote"><text:span text:style-name="ppVerseNum"><text:span text:style-name="T453">15</text:span></text:span><text:span text:style-name="T453"> </text:span>We are unto God a sweet savor of Christ,</text:p>
      <text:p text:style-name="ppBibleBookName">Ephesians 5</text:p>
      <text:p text:style-name="ppBibleQuote"><text:span text:style-name="ppVerseNum"><text:span text:style-name="T453">2</text:span></text:span><text:span text:style-name="T453"> ...[w</text:span>ho<text:span text:style-name="T453">]</text:span> has given himself for us an offering and a sacrifice to God for a sweet-smelling savor.</text:p>
      <text:p text:style-name="P57">He is the true incense, and it is only when we have Him in the heart that we can offer an acceptable worship to God.</text:p>
      <text:h text:style-name="ppSubTitle" text:outline-level="3"><text:bookmark-start text:name="__RefHeading___Toc100462_2271061126"/>The Fragrance of God’s Knowledge<text:bookmark-end text:name="__RefHeading___Toc100462_2271061126"/></text:h>
      <text:p text:style-name="P365">The fragrance of the incense spread out for miles around the tabernacle in the wilderness, so that anyone in the neighborhood would be attracted to find out what it was, and thus be drawn to the house of the true God, there to learn of Him. And so in every human earthly tabernacle where Jesus dwells, His sweet presence will shed its perfume all around to draw others to Him.</text:p>
      <text:p text:style-name="ppPoem">As some rare perfume to a vase of clay</text:p>
      <text:p text:style-name="ppPoem"><text:tab/>Pervades it with a fragrance not its own</text:p>
      <text:p text:style-name="ppPoem">So when You dwell in a mortal man</text:p>
      <text:p text:style-name="ppPoem"><text:tab/>All heaven’s own sweetness seems around it thrown.<text:note text:id="ftn188" text:note-class="footnote"><text:note-citation>192</text:note-citation><text:note-body><text:p text:style-name="P525">Harriet Beecher Stowe, <text:span text:style-name="T17">Abide in Me, and I in You: The Soul’s Answer</text:span>.</text:p></text:note-body></text:note></text:p>
      <text:p text:style-name="ppBibleBookName"><text:soft-page-break/>Psalm 90</text:p>
      <text:p text:style-name="ppBibleQuote"><text:span text:style-name="ppVerseNum"><text:span text:style-name="T453">1</text:span></text:span><text:span text:style-name="T453"> </text:span>Lord, You have been our dwelling-place in all generations.</text:p>
      <text:p text:style-name="ppBibleBookName">Psalm 139</text:p>
      <text:p text:style-name="ppBibleQuote"><text:span text:style-name="ppVerseNum"><text:span text:style-name="T453">16</text:span></text:span><text:span text:style-name="T453"> </text:span>Your eyes did see my substance, yet being unperfect; and in <text:span text:style-name="T453">y</text:span>our book all my members were written, which in continuance were fashioned, when as yet there was none of them.</text:p>
      <text:p text:style-name="P57">No wonder the psalmist exclaims:</text:p>
      <text:p text:style-name="ppBibleQuoteNoHead"><text:span text:style-name="ppVerseNum"><text:span text:style-name="T453">17</text:span></text:span><text:span text:style-name="T453"> </text:span>How precious also are <text:span text:style-name="T40">y</text:span>our thoughts unto me, O God!</text:p>
      <text:p text:style-name="P526">It is truly precious to know that we were formed according to “the eternal purpose”<text:note text:id="ftn189" text:note-class="footnote"><text:note-citation>193</text:note-citation><text:note-body><text:p text:style-name="P525"><text:span text:style-name="T17">Ephesians</text:span> 3:11.</text:p></text:note-body></text:note>…</text:p>
      <text:p text:style-name="ppBibleBookName">Ephesians 1</text:p>
      <text:p text:style-name="ppBibleQuote"><text:span text:style-name="ppVerseNum"><text:span text:style-name="T454">11</text:span></text:span><text:span text:style-name="T454"> ...</text:span>of Him who works all things after the counsel of His own will;</text:p>
      <text:p text:style-name="P526">–for this gives us the positive assurance that…</text:p>
      <text:p text:style-name="ppBibleBookName">Philippians 1<text:span text:style-name="T41"> </text:span><text:span text:style-name="T455">[RV]</text:span></text:p>
      <text:p text:style-name="ppBibleQuote"><text:span text:style-name="ppVerseNum"><text:span text:style-name="T454">6</text:span></text:span><text:span text:style-name="T454"> ...</text:span>He who has begun a good work in <text:span text:style-name="T454">[</text:span>us<text:span text:style-name="T454">]</text:span> will perfect it.</text:p>
      <text:p text:style-name="P57">He who kept us in His thought through countless ages, never for a moment losing sight of us, will certainly not forget us now that we have been brought into being.</text:p>
      <text:p text:style-name="ppMain"/>
      <text:list text:continue-numbering="true" text:style-name="ppChapterNumbering">
        <text:list-item>
          <text:h text:style-name="P64" text:outline-level="2"><text:bookmark-start text:name="__RefHeading___Toc6200_1507175235"/>The Sacredness of Service<text:bookmark-end text:name="__RefHeading___Toc6200_1507175235"/></text:h>
        </text:list-item>
      </text:list>
      <text:p text:style-name="ppSmall">Present Truth, <text:span text:style-name="T267">June 25, 1903</text:span></text:p>
      <text:p text:style-name="ppBibleBookName">Luke 22</text:p>
      <text:p text:style-name="ppBibleQuote"><text:span text:style-name="T314">27</text:span><text:span text:style-name="T315"> </text:span>I am among you as <text:span text:style-name="T315">h</text:span>e that serves.</text:p>
      <text:p text:style-name="ppMainFirstAfterSub"><text:span text:style-name="T315">THUS said </text:span>Christ, correcting the false idea more or less prevalent in all ages, that <text:span text:style-name="T315">h</text:span>e is the great man who has many to serve <text:span text:style-name="T315">h</text:span>im, rather than he who is the servant of all. Christ, the revelation of God, took upon Him the form of a servant, showing that the true greatness of the Godhead was in the constant service rendered to all creatures. The years spent in the carpenter’s shop, were no less sacred service, than the after years of His ministry when…</text:p>
      <text:p text:style-name="ppBibleBookName">Acts 10</text:p>
      <text:p text:style-name="ppBibleQuote"><text:span text:style-name="ppVerseNum"><text:span text:style-name="T454">38</text:span></text:span><text:span text:style-name="T454"> </text:span>...anointed with the Holy Ghost and with power: <text:span text:style-name="T454">[</text:span>He<text:span text:style-name="T454">]</text:span> went about doing good.</text:p>
      <text:p text:style-name="P147">The sacredness of all good work done from a pure motive with a worthy purpose is shown in the following remarks by Mr. F. W. Atkin:</text:p>
      <text:p text:style-name="ppQuote1Start">Service itself is a sacred thing. While we call our meetings sacred services, and consider praying a sacred exercise, and call our music sacred songs, and, to some degree, consider mere church-going to have elements of sanctity in it, we must place service also in the list of things we call sacred. You see that I use the word service without adjectives and with few limitations. Not religious service, not church services, not even Christian service, but just “service.” So long as it be done with a pure motive and for a good end, all service is sacred.</text:p>
      <text:p text:style-name="P527">I take a homely illustration. If the caretaker of the church keeps the pulpit spotless, that the preacher may be comfortable in it, and the pews without dirt or dust, that a stranger may not be repelled and a worshiper have nothing to distract his thought, so that pulpit and pew together may make a worshipful and reverent congregation—that is holy service. The subtle element of mo<text:soft-page-break/>tive lying behind the act in the worker’s mind gives sanctity to the humble work.</text:p>
      <text:p text:style-name="ppPoem">A servant with this clause</text:p>
      <text:p text:style-name="ppPoem"><text:tab/>Makes drudgery divine;</text:p>
      <text:p text:style-name="ppPoem">Who sweeps a room as for <text:span text:style-name="T456">Thy</text:span> laws</text:p>
      <text:p text:style-name="ppPoem"><text:tab/>Makes that and th’ action fine.<text:note text:id="ftn190" text:note-class="footnote"><text:note-citation>194</text:note-citation><text:note-body><text:p text:style-name="Footnote"><text:span text:style-name="T456">George Herbert, Poem: </text:span><text:span text:style-name="T457">The Elixir</text:span>, 1633.</text:p></text:note-body></text:note></text:p>
      <text:p text:style-name="ppQuote2Mid">That illustration is enough to indicate the gate that lets the element of sanctity in. Motive and aim are sufficient to sanctify service.</text:p>
      <text:p text:style-name="ppQuote2Mid">Sacred service is that done with a good motive for a high end. For instance, a man “in the know,” an old gambler, may out of kindness of heart give tips to a youngster in betting. The motive appears to be good; but in that case the end is low and mischievous. The bad aim vitiates all the kindness of the motive. A preacher may strive to get a rough sinner to his church and succeed. The end is good. But if the preacher does it only to crowd his church and win popularity and applause, the motive robs the whole transaction of its sanctity.</text:p>
      <text:p text:style-name="ppQuote2Mid">Can an unreligious man (a man not religious along church lines) perform sacred service? Is there ever the element of sanctity in the work of an outsider from our churches and our form of religion? I am bound to say that the conditions I have set up compel me to answer “Yes.” Goodwill is goodwill whether in the church or out. I am thankful to believe that pure motive is not confined to churches, nor are high and noble aims.</text:p>
      <text:p text:style-name="ppQuote2Mid">I have no desire to drag even the <text:span text:style-name="T17">word</text:span> sanctity through the streets, and say anybody can win it, and everybody ought to wear it. I am not, by an inch, lowering the standard of righteousness. Before that laurel is worn by any man he will have passed through the strait gates that keep out low motives and ignoble aims. But I do want to say that if any man will stoop to the gates, then he can serve our Lord, and it is not for me to beggar him of his crown.</text:p>
      <text:p text:style-name="ppQuote2Mid">Is there a merchant living who considers profit—making a secondary matter, or a workman living who thinks of wages as a secondary concern? Who thinks first of all of supplying people <text:soft-page-break/>for their comfort with the best things he can obtain, and of doing the very best work for his employer that he can turn out? I am sure there are such! Then that merchant is one of God’s distributors, and that workman is one of God’s inspired-artificers, and their work is sacred.</text:p>
      <text:p text:style-name="ppQuote2Mid">We have been used to speak of a minister as “called of God.” I may be a called minister, and you may be a called builder or tailor or schoolmaster. The end served excludes some employments from this description. There is no “called” brewer or distiller or publican. But a road-sweeper—part of the great sanitary machinery that keeps towns clean and preserves the public health—he may be a called workmen and do sacred service. I am saying and meaning these things about men who may not know religion at all as you know it.</text:p>
      <text:p text:style-name="ppQuote2Mid">I desire to name one feature of service found occasionally in our churches which I would describe as sacred. Some time ago I missed a young woman from a Sunday night service, and I remembered to ask her why she was not present. She said, “Did you notice ’so-and-so’ there?” “Yes,” I replied. “Well,” she said, “I went to mind her children so that she could come.” “Capital,” I said, “I am glad you were away from chapel.” Just recently a woman was ill and her husband had to be out preaching. A member of the church quietly went round and spent the evening at that house. Sometimes you can do a better thing than go to church. Such service is a sanctified thing.</text:p>
      <text:p text:style-name="ppQuote2Mid">I am persuaded that there is much service of the holiest kind being rendered in the quiet of our homes that we men, blunderingly, never see. Some women’s children are never late and never absent from Sabbath-school. Many a woman sits at the gates all day that others may pass through in the house of God she rarely can attend herself.</text:p>
      <text:p text:style-name="ppQuote3End">A poem tells of the dying of a young girl who had been left motherless, to manage and mother a home and family in her early teens. She was worn out. All too early she came to die. Someone spoke of the Judge and Saviour, and what would be her plea for admittance to heaven. There seemed no plea. She had never gone to church or school. She had no time to read, and did not know how to be a Christian. Her poor hands were lined and <text:soft-page-break/>knotted with the daily toil of children and home. It was a truly inspired thought that was put into her lips before she died, for she said, “When I see the Saviour I will just show Him my hands.” There may be more sanctity and more meekness for heaven on such hands than on the sermons of a long ministry.</text:p>
      <text:p text:style-name="ppMain"/>
      <text:list text:continue-numbering="true" text:style-name="ppChapterNumbering">
        <text:list-item>
          <text:h text:style-name="P64" text:outline-level="2"><text:bookmark-start text:name="__RefHeading___Toc6208_1507175235"/>Kings and Priests of Righteousness<text:bookmark-end text:name="__RefHeading___Toc6208_1507175235"/></text:h>
        </text:list-item>
      </text:list>
      <text:p text:style-name="ppSmall">Present Truth, <text:span text:style-name="T267">August 13, 1903</text:span></text:p>
      <text:p text:style-name="ppMainFirstSingleLine">THE Apostle John’s ascription of praise is:</text:p>
      <text:p text:style-name="ppBibleBookName">Revelation 1</text:p>
      <text:p text:style-name="ppBibleQuote"><text:span text:style-name="T314">5</text:span><text:span text:style-name="T315"> U</text:span>nto Him that loved us, and washed us from our sins in His own blood,</text:p>
      <text:p text:style-name="ppBibleQuote"><text:span text:style-name="T314">6</text:span> <text:span text:style-name="T315">A</text:span>nd has made us kings and priests unto God.</text:p>
      <text:p text:style-name="P528">T<text:span text:style-name="T438">hat</text:span> is, every soul that has been cleansed from sin by the precious blood of Christ, is by the power of the redemption which is in Christ Jesus made a king and a priest.</text:p>
      <text:p text:style-name="P528">With this agree the words of the Apostle Peter. He says that coming to Christ, we…</text:p>
      <text:p text:style-name="ppBibleBookName">1 Peter 2</text:p>
      <text:p text:style-name="ppBibleQuote"><text:span text:style-name="ppVerseNum"><text:span text:style-name="T458">5</text:span></text:span><text:span text:style-name="T458"> ...</text:span>are built up a spiritual house, a holy priesthood, to offer up spiritual sacrifices, acceptable to God by Jesus Christ.</text:p>
      <text:p text:style-name="P382">Thus we become…</text:p>
      <text:p text:style-name="ppBibleQuoteNoHead"><text:span text:style-name="ppVerseNum"><text:span text:style-name="T458">9</text:span></text:span> ...a royal priesthood, a holy nation,...<text:span text:style-name="T458">[</text:span>to<text:span text:style-name="T458">]</text:span> show forth the praises of Him who has called us out of darkness into His marvelous light.</text:p>
      <text:p text:style-name="P382">This is the true Christian priesthood, the priesthood…</text:p>
      <text:p text:style-name="ppBibleBookName">Hebrews 6</text:p>
      <text:p text:style-name="ppBibleQuote"><text:span text:style-name="ppVerseNum"><text:span text:style-name="T458">20</text:span></text:span> ...after the order of <text:span text:style-name="T267">Melchizedek</text:span>;</text:p>
      <text:p text:style-name="P382">–for he was king of righteousness and priest of the Most High God. He was a royal priest. He was priest with the power of his authority as king. Christ, our High Priest, is a priest upon the throne of God,<text:note text:id="ftn191" text:note-class="footnote"><text:note-citation>195</text:note-citation><text:note-body><text:p text:style-name="P529"><text:span text:style-name="T458">C</text:span>ompare <text:span text:style-name="T17">Zech</text:span><text:span text:style-name="T459">ariah</text:span> 6:12-13, and <text:span text:style-name="T17">Heb</text:span><text:span text:style-name="T459">rews</text:span> 8:1<text:span text:style-name="T458">.</text:span></text:p></text:note-body></text:note> the power of His priesthood being that of the throne of grace on which He sits. It is a living throne, God is a living God, from everlasting to everlasting, and His kingdom rule<text:span text:style-name="T458">s</text:span> over all. So Christ is priest…</text:p>
      <text:p text:style-name="ppBibleBookName"><text:soft-page-break/>Hebrews 7</text:p>
      <text:p text:style-name="ppBibleQuote"><text:span text:style-name="ppVerseNum"><text:span text:style-name="T458">16</text:span></text:span><text:span text:style-name="T458"> </text:span>...according to the power of an endless life.</text:p>
      <text:p text:style-name="P526">It is by His righteous life that we are saved.</text:p>
      <text:p text:style-name="P526">From this we learn what a high position God calls His people to; for God is only first among many brethren. He was made in all things like unto His brethren, in order that His brethren might be made in all things like Him; and He, the man Christ Jesus, has gone into the heavens for us, as a sample of the general harvest, a pledge that all His brethren will be worthy to reign in light.</text:p>
      <text:p text:style-name="P382">The duty of a priest is to procure righteousness for those for whom he ministers. We are made in Christ “a royal priesthood,”<text:note text:id="ftn192" text:note-class="footnote"><text:note-citation>196</text:note-citation><text:note-body><text:p text:style-name="P530"><text:span text:style-name="T17">1 Peter</text:span> 2:9.</text:p></text:note-body></text:note> and the kingdom in which we reign is…</text:p>
      <text:p text:style-name="ppBibleBookName">Romans 14</text:p>
      <text:p text:style-name="ppBibleQuote"><text:span text:style-name="ppVerseNum"><text:span text:style-name="T438">17</text:span></text:span><text:span text:style-name="T438"> </text:span>...righteousness, and peace, and joy in the Holy Ghost.</text:p>
      <text:p text:style-name="P382">So we are made kings of righteousness; that is, we are given power through faith to work righteousness; and the positive assurance that we may have power to do righteousness is the fact that God has chosen us to be His ministers, priests, to impart it to others.</text:p>
      <text:p text:style-name="ppMain"/>
      <text:list text:continue-numbering="true" text:style-name="ppChapterNumbering">
        <text:list-item>
          <text:h text:style-name="P64" text:outline-level="2"><text:bookmark-start text:name="__RefHeading___Toc6214_1507175235"/>The Little Child<text:bookmark-end text:name="__RefHeading___Toc6214_1507175235"/></text:h>
        </text:list-item>
      </text:list>
      <text:p text:style-name="ppSmall">Present Truth, September 24, 1903</text:p>
      <text:p text:style-name="ppBibleBookName">Isaiah 11</text:p>
      <text:p text:style-name="ppBibleQuote"><text:span text:style-name="T314">6</text:span><text:span text:style-name="T315"> </text:span>The wolf also shall dwell with the lamb, and the leopard shall lie down with the kid; and the calf and the young lion and the fatling together: and a little child shall lead them.</text:p>
      <text:p text:style-name="ppMainFirstAfterSub">HERE is a picture of life in the new earth. The Spirit of God unites the elements that are now most discordant, so that they dwell together there as brethren. Ferocity and cunning disappear, and love and sympathy take their place.</text:p>
      <text:p text:style-name="P126">The central figure of the new creation is the little child. He is the type of a redeemed humanity, the leader of the world to come.</text:p>
      <text:p text:style-name="ppBibleBookName">Matthew 18</text:p>
      <text:p text:style-name="ppBibleQuote"><text:span text:style-name="ppVerseNum"><text:span text:style-name="T438">3</text:span></text:span><text:span text:style-name="T438"> </text:span>Except you be converted, and become as little children, you shall not enter into the kingdom of heaven.</text:p>
      <text:p text:style-name="P126">The condition of entrance is also the secret of achievement there, and the measure of success.</text:p>
      <text:p text:style-name="ppBibleQuoteNoHead"><text:span text:style-name="ppVerseNum"><text:span text:style-name="T438">4</text:span></text:span><text:span text:style-name="T438"> </text:span>Whosoever therefore shall humble himself as this little child, the same is greatest in the kingdom of heaven.</text:p>
      <text:p text:style-name="P528">He shall lead by virtue of his childhood. It is upon the shoulder of the Child who is born unto us that the government is laid.<text:note text:id="ftn193" text:note-class="footnote"><text:note-citation>197</text:note-citation><text:note-body><text:p text:style-name="P454"><text:span text:style-name="T17">Isa</text:span><text:span text:style-name="T443">iah</text:span> 9:6.</text:p></text:note-body></text:note></text:p>
      <text:p text:style-name="P528">If a man would learn he must become a child. No others can enter God’s school.</text:p>
      <text:p text:style-name="ppBibleBookName">Matthew 11</text:p>
      <text:p text:style-name="ppBibleQuote"><text:span text:style-name="ppVerseNum"><text:span text:style-name="T438">25</text:span></text:span><text:span text:style-name="T438"> </text:span>You have hid these things from the wise and prudent, and have revealed them unto babes.</text:p>
      <text:p text:style-name="ppBibleBookName">Isaiah 28</text:p>
      <text:p text:style-name="ppBibleQuote"><text:span text:style-name="ppVerseNum"><text:span text:style-name="T438">9</text:span></text:span><text:span text:style-name="T438"> W</text:span>hom shall He teach knowledge? and whom shall He make to understand doctrine? them that are weaned from the milk, and drawn from the breasts.</text:p>
      <text:p text:style-name="ppMain"><text:soft-page-break/>In their self-sufficiency and ignorance, men grow away from God’s plan for them. As the years come and go, instead of deepening in them the trustful love, and earnest simplicity of little children, they banish these from the life. Cold, calculating selfishness takes their place, an unlovely, grasping spirit is developed, and every effort is made to glorify self. But the effect is to impoverish the life, to dwarf the noble powers of the mind, to take away the capacity for learning and leading.</text:p>
      <text:p text:style-name="P126">God calls for a reform. The hearts of the fathers are to be turned to the children, and the hearts of the children to the fathers.<text:note text:id="ftn194" text:note-class="footnote"><text:note-citation>198</text:note-citation><text:note-body><text:p text:style-name="Footnote"><text:span text:style-name="T17">Mal</text:span><text:span text:style-name="T460">achi</text:span> 4:5-6.</text:p></text:note-body></text:note> We must cease to grow away from the little ones, of whom the Saviour said that they were to teach us of the kingdom of heaven. They ought not to learn anything of us that will rob them of their purity and innocence. As we seek to guide their little feet in right paths, we ourselves are to renew our youth in association with them, and learn deeper lessons of childlike trust in God. If God should grow away from us as we have grown away from our children, He would have been out of all touch with us many generations ago, He delights in the little ones, and He bids us learn of them His ways. So shall we be prepared for the home where only the children come, and the little children lead.</text:p>
      <text:p text:style-name="ppMain">The world is poor today, and the work of the Gospel halts, because there is so little of the childlike spirit in the church. To be converted is to become as a little child, and to continue in that spirit. At the end of the pilgrimage, when the gates of heaven are opened wide for the ransomed throng, the welcome is not for those who were once as little children, but for those who remain such.</text:p>
      <text:p text:style-name="ppMain">If the early church had not lost the spirit of little children, there would have been no development of the papacy. The very beginning of this was the growth of self, the attempt to draw away disciples after human leaders who desired the pre-eminence. Now, when the fruit of this spirit of self-exaltation is with us, and has <text:soft-page-break/>permeated the professing followers of Christ, so that the church is filled with the strife for position, the only way to fight the evil is to be converted and become as little children.</text:p>
      <text:p text:style-name="P126">When the Lord contrasts His way with the way of Babylon, He declares that His people never cease to be His little children. </text:p>
      <text:p text:style-name="ppBibleBookName">Isaiah 46</text:p>
      <text:p text:style-name="ppBibleQuote"><text:span text:style-name="ppVerseNum"><text:span text:style-name="T38">3</text:span></text:span><text:span text:style-name="T38"> </text:span>Hearken unto me, O house of Jacob, and all the remnant of the house of Israel, which are borne by me from the belly, which are carried from the womb:</text:p>
      <text:p text:style-name="ppBibleQuote"><text:span text:style-name="ppVerseNum"><text:span text:style-name="T38">4</text:span></text:span> <text:span text:style-name="T38">A</text:span>nd even to your old age I am He; and even to hoar hairs will I carry you: I have made, and I will bear; even I will carry, and will deliver you.</text:p>
      <text:p text:style-name="P126">God wants His children, young and old, to walk hand in hand, one in spirit, alike tender-hearted and unworldly.</text:p>
      <text:p text:style-name="ppBibleBookName">Isaiah 54</text:p>
      <text:p text:style-name="ppBibleQuote"><text:span text:style-name="ppVerseNum"><text:span text:style-name="T438">13</text:span></text:span><text:span text:style-name="T438"> </text:span>And all your children shall be taught of the Lord; and great shall be the peace of your children.</text:p>
      <text:p text:style-name="ppMain"/>
      <text:h text:style-name="P40" text:outline-level="1"><text:bookmark-start text:name="__RefHeading___Toc19400_2388560082"/>Appendix<text:bookmark-end text:name="__RefHeading___Toc19400_2388560082"/></text:h>
      <text:p text:style-name="ppMain"/>
      <text:list text:continue-numbering="true" text:style-name="ppChapterNumbering">
        <text:list-item text:start-value="1">
          <text:h text:style-name="P64" text:outline-level="2" text:restart-numbering="true" text:start-value="-1"><text:bookmark-start text:name="__RefHeading___Toc19402_2388560082"/>God’s Purpose For His People<text:bookmark-end text:name="__RefHeading___Toc19402_2388560082"/></text:h>
        </text:list-item>
      </text:list>
      <text:p text:style-name="ppSmall">Present Truth, February 27, 1902</text:p>
      <text:p text:style-name="P531">E. E. Andross</text:p>
      <text:p text:style-name="P532">PP Editor’s note: This article is included here because it is referred to by article 7, <text:a xlink:type="simple" xlink:href="#7.The Most Beautiful Sanctuary|outline" text:style-name="Internet_20_link" text:visited-style-name="Visited_20_Internet_20_Link"><text:span text:style-name="T122">The Most Beautiful Sanctuary</text:span></text:a>, in the section, “Church Beauty.”</text:p>
      <text:p text:style-name="P533">GOD’S purpose in calling Abraham out from among the nations was that He might make him a missionary to the heathen, and the father of a race of missionaries who should preach the Gospel of the kingdom in all the world as a witness to all nations. The promise made to him at the time of his call was that in him and in his seed should…</text:p>
      <text:p text:style-name="ppBibleBookName">Genesis 12</text:p>
      <text:p text:style-name="ppBibleQuote"><text:span text:style-name="ppVerseNum"><text:span text:style-name="T163">3</text:span></text:span><text:span text:style-name="T163"> </text:span>...all the families of the earth be blessed.</text:p>
      <text:p text:style-name="P534">Abraham himself built an altar and proclaimed the name of the Lord wherever he went in his journeyings; and these altars remained as reminders of his teachings, and witnesses to his God. But Abraham’s descendants failed to reali<text:span text:style-name="T163">z</text:span>e their calling, and voluntarily to fulfil<text:span text:style-name="T163">l</text:span> their commission. Yet from among them God chose those whom He could use in the accomplishment of His purpose and the fulfi<text:span text:style-name="T163">l</text:span>lment of His promise.</text:p>
      <text:p text:style-name="P534">The earliest and one of the most striking instances of this, we find in the history of Joseph. A true child of Abraham, pure in heart and life, an Israelite in whom was no guile, he was sent into Egypt that the light of the knowledge of the glory of God might shine over that dark and idolatrous land. Through a series of events overruled by God for that purpose, he was brought to the notice of Pharaoh king of Egypt, under circumstances that made manifest the superiority of the God that he worshiped over all the gods of Egypt. Thus the attention of all Egypt was called to the true God, who does whatsoever He pleases in the earth, overruling all events to work out His own will. The seven years of plenty revealed Him as the Bountiful Provider of all good, and the seven years of famine which followed as a God of love and compassion, seeking to save.</text:p>
      <text:p text:style-name="P535"><text:soft-page-break/>During the years of famine,</text:p>
      <text:p text:style-name="ppBibleBookName">Genesis 41</text:p>
      <text:p text:style-name="ppBibleQuote"><text:span text:style-name="ppVerseNum"><text:span text:style-name="T461">57</text:span></text:span><text:span text:style-name="T461"> A</text:span>ll countries came to Egypt for to buy corn, for the famine was sore in all lands.</text:p>
      <text:p text:style-name="P535">And as they came, they would doubtless learn the reason why “there was corn in Egypt,”<text:note text:id="ftn195" text:note-class="footnote"><text:note-citation>199</text:note-citation><text:note-body><text:p text:style-name="P536"><text:span text:style-name="T17">Genesis</text:span> 42:1.</text:p></text:note-body></text:note> and thus be led to trust in Israel’s God, and carry the knowledge of Him back to the lands from which they had come. So through this one child of Abraham in captivity in Egypt, all the nations of earth received light and blessing.</text:p>
      <text:p text:style-name="P535">Passing by the history of the deliverance of Israel from Egypt, through which God made <text:span text:style-name="T163">h</text:span>imself known to the nations, we come to the case of another captive—a little maid that the Syrians had taken out of the land of Israel. Only a child, but a child of Abraham nevertheless, the promise applied to her, and she also was made a blessing to the nation to which she was sent. Through her simple presentation of the Gospel,—the good news of the power of Israel’s God to heal all diseases,—her leprous master was made whole, and testified that…</text:p>
      <text:p text:style-name="ppBibleBookName">2 Kings 5</text:p>
      <text:p text:style-name="ppBibleQuote"><text:span text:style-name="ppVerseNum"><text:span text:style-name="T461">15</text:span></text:span><text:span text:style-name="T461"> ...</text:span>there is no God in all the earth, but in Israel,</text:p>
      <text:p text:style-name="P535">–and that he would…</text:p>
      <text:p text:style-name="ppBibleQuoteNoHead"><text:span text:style-name="ppVerseNum"><text:span text:style-name="T461">17</text:span></text:span> ...henceforth offer neither burnt-offering nor sacrifice unto other gods, but unto the Lord.</text:p>
      <text:p text:style-name="P535">Being…</text:p>
      <text:p text:style-name="ppBibleQuoteNoHead"><text:span text:style-name="ppVerseNum"><text:span text:style-name="T461">1</text:span></text:span><text:span text:style-name="T461"> ...</text:span>captain of the host of the king of Syria, a great man with his master, and honorable,</text:p>
      <text:p text:style-name="P535">–the king had taken great interest in his <text:span text:style-name="T461">c</text:span>ase, and the whole nation doubtless learned the result of his journey to the land of Israel. Thus again through a single captive of the seed of Abra<text:soft-page-break/>ham, a whole nation was blessed with light, which some joyfully received.</text:p>
      <text:p text:style-name="P534">Still more striking is the case of Daniel. When, because of Israel’s utter failure to fulfil<text:span text:style-name="T163">l</text:span> the object for which He had separated them from the nations, God suffered them to be scattered among the heathen, there were still among them some faithful children of Abraham, whom He could use in the fulfi<text:span text:style-name="T163">l</text:span>lment of the promise. When examined by the king of Babylon, Daniel and his three companions, servants of God like himself, were found in all matters of wisdom and understanding…</text:p>
      <text:p text:style-name="ppBibleBookName">Daniel 1</text:p>
      <text:p text:style-name="ppBibleQuote"><text:span text:style-name="ppVerseNum"><text:span text:style-name="T461">20</text:span></text:span><text:span text:style-name="T461"> </text:span>...<text:span text:style-name="T163">t</text:span>en times better than all the magicians and astrologers that were in all his realm.</text:p>
      <text:p text:style-name="P534">Then came the interpretation of the king’s dream by Daniel, which called forth from Nebuchadnezzar the following testimony:</text:p>
      <text:p text:style-name="ppBibleBookName">Daniel 2</text:p>
      <text:p text:style-name="ppBibleQuote"><text:span text:style-name="ppVerseNum"><text:span text:style-name="T461">47</text:span></text:span><text:span text:style-name="T461"> </text:span>Of a truth your God is a God of gods, and a Lord of kings, and a Revealer of secrets.</text:p>
      <text:p text:style-name="P535">Afterwards, through the fiery ordeal which Daniel’s three companions suffered rather than deny their God in outward form, Nebuchadnezzar, who was then ruler of the world, made a decree that no one in the world was to speak against their God,</text:p>
      <text:p text:style-name="ppBibleBookName">Daniel 3</text:p>
      <text:p text:style-name="ppBibleQuote"><text:span text:style-name="ppVerseNum"><text:span text:style-name="T461">29</text:span></text:span><text:span text:style-name="T461"> ...</text:span>because there is no other <text:span text:style-name="T461">g</text:span>od that can deliver after this sort.</text:p>
      <text:p text:style-name="P535">And at last, taught by his own experience of the power and grace of God, he sent unto…</text:p>
      <text:p text:style-name="ppBibleBookName">Daniel 4</text:p>
      <text:p text:style-name="ppBibleQuote"><text:span text:style-name="ppVerseNum"><text:span text:style-name="T461">1</text:span></text:span><text:span text:style-name="T461"> </text:span>...all people, nations, and languages, that dwell in all the earth,</text:p>
      <text:p text:style-name="P535">–a record of God’s dealings with him, in which he…</text:p>
      <text:p text:style-name="ppBibleQuoteNoHead"><text:span text:style-name="ppVerseNum"><text:span text:style-name="T461">34</text:span></text:span><text:span text:style-name="T461"> ...</text:span>praised and honored Him that live<text:span text:style-name="T163">s</text:span> for ever, whose dominion is an everlasting dominion, and His kingdom is from generation to generation.</text:p>
      <text:p text:style-name="ppBibleQuoteNoHead"><text:soft-page-break/><text:span text:style-name="ppVerseNum"><text:span text:style-name="T461">35</text:span></text:span> And all the inhabitants of the earth are reputed as nothing, and He doe<text:span text:style-name="T163">s</text:span> according to His will in the army of heaven and among the inhabitants of the earth, and none can stay His hand or say unto Him, What <text:span text:style-name="T163">are</text:span> <text:span text:style-name="T163">You doing</text:span>?"</text:p>
      <text:p text:style-name="P537">Thus grandly was the Gospel of the everlasting kingdom preached in all the world for a witness to all nations, by this once-heathen king. Through the faithfulness of one or two of the children of Abraham, all the nations of earth were again blessed according to the promise.</text:p>
      <text:p text:style-name="P537">What encouragement there is in this promise and the history of its fulfi<text:span text:style-name="T163">l</text:span>lment for every child of God; for…</text:p>
      <text:p text:style-name="ppBibleBookName">Galatians 3</text:p>
      <text:p text:style-name="ppBibleQuote"><text:span text:style-name="ppVerseNum"><text:span text:style-name="T461">29</text:span></text:span><text:span text:style-name="T461"> I</text:span>f y<text:span text:style-name="T163">ou</text:span> be Christ’s, then are y<text:span text:style-name="T163">ou</text:span> Abraham’s seed, and heirs according to the promise.</text:p>
      <text:p text:style-name="ppBibleBookName">Acts 2</text:p>
      <text:p text:style-name="ppBibleQuote"><text:span text:style-name="ppVerseNum"><text:span text:style-name="T461">39</text:span></text:span><text:span text:style-name="T461"> </text:span>The promise is unto you, and to your children,</text:p>
      <text:p text:style-name="P537">–for…</text:p>
      <text:p text:style-name="ppBibleBookName">Acts 3</text:p>
      <text:p text:style-name="ppBibleQuote"><text:span text:style-name="ppVerseNum"><text:span text:style-name="T462">25</text:span></text:span><text:span text:style-name="T462"> Y</text:span><text:span text:style-name="T450">ou</text:span> are the children of <text:span text:style-name="T462">the prophets, and of </text:span>the covenant <text:span text:style-name="T462">which</text:span> God made with our fathers, saying, In <text:span text:style-name="T462">your</text:span> seed shall all the families of the earth be blessed.</text:p>
      <text:p text:style-name="P537">What the special blessing of the covenant is we are told in the verse following the one just quoted, which says that God sent His Son...</text:p>
      <text:p text:style-name="ppBibleQuoteNoHead"><text:span text:style-name="ppVerseNum"><text:span text:style-name="T462">26</text:span></text:span><text:span text:style-name="T462"> </text:span>...<text:span text:style-name="T462">to </text:span>bless you, in turning away every one of you from his iniquities.</text:p>
      <text:p text:style-name="P537">So wherever there is a true child of Abraham, God will use him, though it may be, as in the cases noted, only through the unconscious influence of the faithful performance of his duty, to turn people from their iniquities, and make <text:span text:style-name="T450">h</text:span>imself known to them.</text:p>
      <text:p text:style-name="ppBibleBookName"><text:soft-page-break/>2 Corinthians 2</text:p>
      <text:p text:style-name="ppBibleQuote"><text:span text:style-name="ppVerseNum"><text:span text:style-name="T462">14</text:span></text:span><text:span text:style-name="T462"> </text:span>Thanks be unto God which always cause<text:span text:style-name="T450">s</text:span> us to triumph in Christ Jesus, and make<text:span text:style-name="T450">s</text:span> manifest the savor of His knowledge by us in every place.</text:p>
      <text:p text:style-name="ppMain"/>
      <text:p text:style-name="P538"/>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0" svg:font-family="0" style:font-family-generic="system" style:font-pitch="variable"/>
    <style:font-face style:name="Courier" svg:font-family="Courier" style:font-family-generic="swiss" style:font-pitch="fixed"/>
    <style:font-face style:name="Courier New" svg:font-family="'Courier New'" style:font-family-generic="modern" style:font-pitch="fixed"/>
    <style:font-face style:name="Droid Sans Fallback" svg:font-family="'Droid Sans Fallback'" style:font-family-generic="system" style:font-pitch="variable"/>
    <style:font-face style:name="Liberation Mono" svg:font-family="'Liberation Mono'" style:font-family-generic="modern" style:font-pitch="fixed"/>
    <style:font-face style:name="Liberation Sans Narrow" svg:font-family="'Liberation Sans Narrow'" style:font-family-generic="swiss" style:font-pitch="variable"/>
    <style:font-face style:name="Liberation Sans Narrow1" svg:font-family="'Liberation Sans Narrow'" style:font-adornments="Bold" style:font-family-generic="swiss" style:font-pitch="variable"/>
    <style:font-face style:name="Liberation Sans Narrow2" svg:font-family="'Liberation Sans Narrow'" style:font-adornments="Bold Italic" style:font-family-generic="swiss" style:font-pitch="variable"/>
    <style:font-face style:name="Liberation Sans Narrow3" svg:font-family="'Liberation Sans Narrow'" style:font-adornments="Regular" style:font-family-generic="swiss" style:font-pitch="variable"/>
    <style:font-face style:name="Linux Biolinum" svg:font-family="'Linux Biolinum'"/>
    <style:font-face style:name="Linux Biolinum1" svg:font-family="'Linux Biolinum'" style:font-pitch="variable"/>
    <style:font-face style:name="Linux Biolinum2" svg:font-family="'Linux Biolinum'" style:font-adornments="Bold" style:font-pitch="variable"/>
    <style:font-face style:name="Linux Biolinum3" svg:font-family="'Linux Biolinum'" style:font-adornments="Italic" style:font-pitch="variable"/>
    <style:font-face style:name="Linux Biolinum4" svg:font-family="'Linux Biolinum'" style:font-adornments="Regular" style:font-pitch="variable"/>
    <style:font-face style:name="Linux Biolinum:c2sc=1" svg:font-family="'Linux Biolinum:c2sc=1'" style:font-adornments="Regular" style:font-pitch="variable"/>
    <style:font-face style:name="Linux Biolinum:smcp=1" svg:font-family="'Linux Biolinum:smcp=1'" style:font-adornments="Regular" style:font-pitch="variable"/>
    <style:font-face style:name="Linux Libertine" svg:font-family="'Linux Libertine'" style:font-pitch="variable"/>
    <style:font-face style:name="Linux Libertine1" svg:font-family="'Linux Libertine'" style:font-family-generic="roman" style:font-pitch="variable"/>
    <style:font-face style:name="Linux Libertine2" svg:font-family="'Linux Libertine'" style:font-adornments="Bold" style:font-pitch="variable"/>
    <style:font-face style:name="Linux Libertine3" svg:font-family="'Linux Libertine'" style:font-adornments="Italic" style:font-pitch="variable"/>
    <style:font-face style:name="Linux Libertine4" svg:font-family="'Linux Libertine'" style:font-adornments="Regular" style:font-pitch="variable"/>
    <style:font-face style:name="Linux Libertine:c2sc=1" svg:font-family="'Linux Libertine:c2sc=1'" style:font-adornments="Regular" style:font-pitch="variable"/>
    <style:font-face style:name="Linux Libertine:smcp=1" svg:font-family="'Linux Libertine:smcp=1'" style:font-adornments="Regular" style:font-pitch="variable"/>
    <style:font-face style:name="Lohit Hindi" svg:font-family="'Lohit Hindi'"/>
    <style:font-face style:name="Lohit Hindi1" svg:font-family="'Lohit Hindi'" style:font-family-generic="system" style:font-pitch="variable"/>
    <style:font-face style:name="Mangal" svg:font-family="Mangal" style:font-family-generic="system" style:font-pitch="variable"/>
    <style:font-face style:name="NSimSun" svg:font-family="NSimSun" style:font-family-generic="modern" style:font-pitch="fixed"/>
    <style:font-face style:name="OpenSymbol" svg:font-family="OpenSymbol"/>
    <style:font-face style:name="SimSun" svg:font-family="SimSun" style:font-family-generic="system" style:font-pitch="variable"/>
    <style:font-face style:name="Times New Roman" svg:font-family="'Times New Roman'" style:font-family-generic="roman" style:font-pitch="variable"/>
    <style:font-face style:name="Tw Cen MT" svg:font-family="'Tw Cen MT'" style:font-family-generic="swiss" style:font-pitch="variable"/>
  </office:font-face-decls>
  <office:styles>
    <draw:gradient draw:name="gradient" draw:style="linear" draw:start-color="#000000" draw:end-color="#ffffff" draw:start-intensity="100%" draw:end-intensity="100%" draw:angle="0deg" draw:border="0%">
      <loext:gradient-stop svg:offset="0" loext:color-type="rgb" loext:color-value="#000000"/>
      <loext:gradient-stop svg:offset="1" loext:color-type="rgb" loext:color-value="#ffffff"/>
    </draw:gradient>
    <draw:hatch draw:name="hatch" draw:style="single" draw:color="#3465a4" draw:distance="0.0079in" draw:rotation="0"/>
    <draw:fill-image draw:name="cover-back" xlink:href="Pictures/1000000000000656000009CA6ED3D38C.jpg" xlink:type="simple" xlink:show="embed" xlink:actuate="onLoad"/>
    <draw:fill-image draw:name="cover-front" xlink:href="Pictures/1000000000000656000009CA86D76F79.jpg" xlink:type="simple" xlink:show="embed" xlink:actuate="onLoad"/>
    <style:default-style style:family="graphic">
      <style:graphic-properties svg:stroke-color="#000000" draw:fill-color="#99ccff" fo:wrap-option="no-wrap" draw:shadow-offset-x="0.1181in" draw:shadow-offset-y="0.1181in" draw:start-line-spacing-horizontal="0.1114in" draw:start-line-spacing-vertical="0.1114in" draw:end-line-spacing-horizontal="0.1114in" draw:end-line-spacing-vertical="0.1114in" style:writing-mode="lr-tb" style:flow-with-text="false"/>
      <style:paragraph-properties style:text-autospace="ideograph-alpha" style:line-break="strict" loext:tab-stop-distance="0in" style:font-independent-line-spacing="false">
        <style:tab-stops/>
      </style:paragraph-properties>
      <style:text-properties style:use-window-font-color="true" loext:opacity="0%" style:font-name="Times New Roman" fo:font-size="12pt" fo:language="en" fo:country="US"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fo:orphans="2" fo:widows="2" fo:hyphenation-ladder-count="no-limit" fo:hyphenation-keep="auto" loext:hyphenation-keep-type="column" loext:hyphenation-keep-line="false" style:text-autospace="ideograph-alpha" style:punctuation-wrap="hanging" style:line-break="strict" style:tab-stop-distance="0.5in" style:writing-mode="lr-tb"/>
      <style:text-properties style:use-window-font-color="true" loext:opacity="0%" style:font-name="Times New Roman" fo:font-size="12pt" fo:language="en" fo:country="US" style:letter-kerning="true" style:font-name-asian="SimSun" style:font-size-asian="10.5pt" style:language-asian="zh" style:country-asian="CN" style:font-name-complex="Mangal"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style:text-properties style:font-name="Linux Libertine4" fo:font-family="'Linux Libertine'" style:font-style-name="Regular" style:font-pitch="variable" style:font-size-asian="10.5pt"/>
    </style:style>
    <style:style style:name="Heading" style:family="paragraph" style:parent-style-name="Standard" style:next-style-name="Text_20_body" style:class="chapter">
      <style:paragraph-properties fo:margin-top="0.1665in" fo:margin-bottom="0.0835in" style:contextual-spacing="false" fo:keep-with-next="always"/>
      <style:text-properties style:font-name="Linux Biolinum" fo:font-family="'Linux Biolinum'" fo:font-size="14pt" style:font-name-asian="Droid Sans Fallback" style:font-family-asian="'Droid Sans Fallback'" style:font-family-generic-asian="system" style:font-pitch-asian="variable" style:font-size-asian="14pt" style:font-name-complex="Lohit Hindi1" style:font-family-complex="'Lohit Hindi'"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835in" style:contextual-spacing="false"/>
    </style:style>
    <style:style style:name="List" style:family="paragraph" style:parent-style-name="Text_20_body" style:class="list">
      <style:text-properties style:font-size-asian="12pt" style:font-name-complex="Lohit Hindi" style:font-family-complex="'Lohit Hindi'"/>
    </style:style>
    <style:style style:name="Caption" style:family="paragraph" style:parent-style-name="Standard" style:class="extra" style:master-page-name="">
      <style:paragraph-properties fo:margin-left="0.1in" fo:margin-right="0.1in" fo:margin-top="0in" fo:margin-bottom="0in" style:contextual-spacing="false" fo:line-height="0.2in" fo:text-align="center" style:justify-single-word="false" fo:text-indent="0in" style:auto-text-indent="false" style:page-number="auto" text:number-lines="false" text:line-number="0"/>
      <style:text-properties style:font-name="Linux Biolinum4" fo:font-family="'Linux Biolinum'" style:font-style-name="Regular" style:font-pitch="variable" fo:font-size="10pt" fo:font-style="normal" style:font-size-asian="12pt" style:font-style-asian="italic" style:font-name-complex="Lohit Hindi" style:font-family-complex="'Lohit Hindi'"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Hindi" style:font-family-complex="'Lohit Hindi'"/>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family="'Courier New'" style:font-family-generic="modern" style:font-pitch="fixed" fo:font-size="10pt" style:font-name-asian="NSimSun" style:font-family-asian="NSimSun" style:font-family-generic-asian="modern" style:font-pitch-asian="fixed" style:font-size-asian="10pt" style:font-name-complex="Courier New" style:font-family-complex="'Courier New'" style:font-family-generic-complex="modern" style:font-pitch-complex="fixed" style:font-size-complex="10pt"/>
    </style:style>
    <style:style style:name="Quotations" style:family="paragraph" style:parent-style-name="Standard" style:class="html">
      <style:paragraph-properties fo:margin-left="0.3937in" fo:margin-right="0.3937in" fo:margin-top="0in" fo:margin-bottom="0.1965in" style:contextual-spacing="false" fo:text-indent="0in" style:auto-text-indent="false"/>
    </style:style>
    <style:style style:name="Title" style:family="paragraph" style:parent-style-name="Heading" style:next-style-name="Text_20_body" style:class="chapter">
      <style:paragraph-properties fo:text-align="center" style:justify-single-word="false"/>
      <style:text-properties fo:font-size="28pt" fo:font-weight="bold" style:font-size-asian="28pt" style:font-weight-asian="bold" style:font-size-complex="28pt" style:font-weight-complex="bold"/>
    </style:style>
    <style:style style:name="Subtitle" style:family="paragraph" style:parent-style-name="Standard" style:next-style-name="Text_20_body" style:class="chapter">
      <style:paragraph-properties fo:margin-top="0in" fo:margin-bottom="0.5in" style:contextual-spacing="false" fo:line-height="100%"/>
      <style:text-properties fo:text-transform="uppercase" fo:color="#dd8047" loext:opacity="100%" fo:font-size="12pt" fo:letter-spacing="0.0346in" fo:language="none" fo:country="none" fo:font-weight="bold" style:font-size-asian="12pt" style:font-weight-asian="bold" style:font-size-complex="12pt" style:font-weight-complex="bold"/>
    </style:style>
    <style:style style:name="Heading_20_1" style:display-name="Heading 1" style:family="paragraph" style:parent-style-name="Heading" style:next-style-name="Text_20_body" style:default-outline-level="1" style:list-style-name="" style:class="chapter">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list-style-name="" style:class="chapter">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Standard" style:next-style-name="Standard" style:default-outline-level="3" style:class="chapter">
      <style:paragraph-properties fo:margin-top="0.1665in" fo:margin-bottom="0.0417in" style:contextual-spacing="false"/>
      <style:text-properties fo:color="#000000" loext:opacity="100%" fo:letter-spacing="0.0071in" fo:language="none" fo:country="none" fo:font-weight="bold" style:font-name-asian="Tw Cen MT" style:font-family-asian="'Tw Cen MT'" style:font-family-generic-asian="swiss" style:font-pitch-asian="variable" style:font-weight-asian="bold" style:font-size-complex="10pt" style:font-weight-complex="bold"/>
    </style:style>
    <style:style style:name="Header_20_and_20_Footer" style:display-name="Header and Footer" style:family="paragraph" style:parent-style-name="Standard" style:class="extra">
      <style:paragraph-properties text:number-lines="false" text:line-number="0">
        <style:tab-stops>
          <style:tab-stop style:position="3.4626in" style:type="center"/>
          <style:tab-stop style:position="6.9252in" style:type="right"/>
        </style:tab-stops>
      </style:paragraph-properties>
    </style:style>
    <style:style style:name="Header" style:family="paragraph" style:parent-style-name="Standard" style:class="extra">
      <style:text-properties fo:language="none" fo:country="none" style:font-name-asian="Tw Cen MT" style:font-family-asian="'Tw Cen MT'" style:font-family-generic-asian="swiss" style:font-pitch-asian="variable" style:font-size-complex="10pt"/>
    </style:style>
    <style:style style:name="Footer" style:family="paragraph" style:parent-style-name="Standard" style:class="extra" style:master-page-name="">
      <style:paragraph-properties fo:orphans="0" fo:widows="0" style:page-number="auto" text:number-lines="false" text:line-number="0">
        <style:tab-stops>
          <style:tab-stop style:position="4.5in" style:type="right"/>
        </style:tab-stops>
      </style:paragraph-properties>
      <style:text-properties style:font-name="Linux Biolinum3" fo:font-family="'Linux Biolinum'" style:font-style-name="Italic" style:font-pitch="variable" fo:font-size="10pt" fo:font-style="italic" style:font-size-asian="10.5pt"/>
    </style:style>
    <style:style style:name="ppMain" style:family="paragraph" style:parent-style-name="Standard" style:master-page-name="">
      <style:paragraph-properties fo:margin-left="0in" fo:margin-right="0in" fo:margin-top="0.0402in" fo:margin-bottom="0.0402in" style:contextual-spacing="false" fo:line-height="105%" fo:text-align="justify" style:justify-single-word="false" fo:orphans="2" fo:widows="2" fo:hyphenation-ladder-count="no-limit" fo:hyphenation-keep="auto" loext:hyphenation-keep-type="column" loext:hyphenation-keep-line="false" fo:text-indent="0.1402in" style:auto-text-indent="false" style:page-number="auto">
        <style:tab-stops/>
      </style:paragraph-properties>
      <style:text-properties style:font-name="Linux Libertine4" fo:font-family="'Linux Libertine'" style:font-style-name="Regular" style:font-pitch="variable" style:font-size-asian="10.5pt" fo:hyphenate="true" fo:hyphenation-remain-char-count="2" fo:hyphenation-push-char-count="2" loext:hyphenation-no-caps="false" loext:hyphenation-no-last-word="false" loext:hyphenation-word-char-count="no-limit" loext:hyphenation-zone="no-limit"/>
    </style:style>
    <style:style style:name="Index_20_Heading" style:display-name="Index Heading" style:family="paragraph" style:parent-style-name="Heading" style:class="index">
      <style:paragraph-properties fo:margin-left="0in" fo:margin-right="0in" fo:text-indent="0in"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in" fo:margin-right="0in" fo:margin-top="0in" fo:margin-bottom="0in" style:contextual-spacing="false" fo:text-indent="0in" style:auto-text-indent="false" text:number-lines="false" text:line-number="0"/>
      <style:text-properties fo:font-size="16pt" fo:font-weight="bold" style:font-size-asian="16pt" style:font-weight-asian="bold" style:font-size-complex="16pt" style:font-weight-complex="bold"/>
    </style:style>
    <style:style style:name="ppBibleBookName" style:family="paragraph" style:parent-style-name="Standard" style:master-page-name="">
      <style:paragraph-properties fo:margin-left="0.2in" fo:margin-right="0in" fo:margin-top="0.0598in" fo:margin-bottom="0in" style:contextual-spacing="false" fo:line-height="100%" fo:text-indent="0in" style:auto-text-indent="false" style:page-number="auto" fo:keep-with-next="always">
        <style:tab-stops/>
      </style:paragraph-properties>
      <style:text-properties style:font-name="Linux Biolinum3" fo:font-family="'Linux Biolinum'" style:font-style-name="Italic" style:font-pitch="variable" fo:font-size="11pt" fo:font-style="normal" fo:font-weight="bold" style:font-size-asian="10.5pt"/>
    </style:style>
    <style:style style:name="ppBibleQuote" style:family="paragraph" style:parent-style-name="Standard" style:master-page-name="">
      <style:paragraph-properties fo:margin-left="0.2in" fo:margin-right="0.2in" fo:margin-top="0in" fo:margin-bottom="0.0598in" style:contextual-spacing="true" fo:line-height="105%" fo:text-align="left" style:justify-single-word="false" fo:orphans="2" fo:widows="2" fo:hyphenation-ladder-count="no-limit" fo:hyphenation-keep="auto" loext:hyphenation-keep-type="column" loext:hyphenation-keep-line="false" fo:text-indent="0in" style:auto-text-indent="false" style:page-number="auto">
        <style:tab-stops/>
      </style:paragraph-properties>
      <style:text-properties style:font-name="Linux Biolinum4" fo:font-family="'Linux Biolinum'" style:font-style-name="Regular" style:font-pitch="variable" fo:font-size="11pt" style:font-size-asian="10.5pt" fo:hyphenate="true" fo:hyphenation-remain-char-count="2" fo:hyphenation-push-char-count="2" loext:hyphenation-no-caps="false" loext:hyphenation-no-last-word="false" loext:hyphenation-word-char-count="4" loext:hyphenation-zone="no-limit"/>
    </style:style>
    <style:style style:name="ppQuote" style:family="paragraph" style:parent-style-name="ppBibleQuote" style:master-page-name="">
      <style:paragraph-properties fo:margin-left="0.2in" fo:margin-right="0.2in" fo:margin-top="0.0799in" fo:margin-bottom="0.0799in" style:contextual-spacing="false" fo:line-height="105%" fo:widows="2" fo:hyphenation-ladder-count="no-limit" fo:hyphenation-keep="auto" loext:hyphenation-keep-type="column" loext:hyphenation-keep-line="false" fo:text-indent="0.1201in" style:auto-text-indent="false" style:page-number="auto">
        <style:tab-stops/>
      </style:paragraph-properties>
      <style:text-properties style:font-name="Linux Libertine4" fo:font-family="'Linux Libertine'" style:font-style-name="Regular" style:font-pitch="variable" style:font-size-asian="10.5pt" fo:hyphenate="true" fo:hyphenation-remain-char-count="2" fo:hyphenation-push-char-count="2" loext:hyphenation-no-caps="false" loext:hyphenation-no-last-word="false" loext:hyphenation-word-char-count="4" loext:hyphenation-zone="no-limit"/>
    </style:style>
    <style:style style:name="ppSmall" style:family="paragraph" style:parent-style-name="Standard" style:master-page-name="">
      <style:paragraph-properties fo:margin-left="0in" fo:margin-right="0in" fo:margin-top="0in" fo:margin-bottom="0.0799in" style:contextual-spacing="true" fo:orphans="0" fo:widows="0" fo:hyphenation-ladder-count="no-limit" fo:hyphenation-keep="auto" loext:hyphenation-keep-type="column" loext:hyphenation-keep-line="false" fo:text-indent="0in" style:auto-text-indent="false" style:page-number="auto">
        <style:tab-stops/>
      </style:paragraph-properties>
      <style:text-properties style:font-name="Linux Biolinum4" fo:font-family="'Linux Biolinum'" style:font-style-name="Regular" style:font-pitch="variable" fo:font-size="10pt" style:font-size-asian="9pt" style:font-size-complex="9pt" fo:hyphenate="true" fo:hyphenation-remain-char-count="2" fo:hyphenation-push-char-count="2" loext:hyphenation-no-caps="false" loext:hyphenation-no-last-word="false" loext:hyphenation-word-char-count="4" loext:hyphenation-zone="no-limit"/>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ppMainFirst" style:family="paragraph" style:parent-style-name="ppMain" style:master-page-name="">
      <style:paragraph-properties fo:margin-left="0in" fo:margin-right="0in" fo:margin-top="0.1in" fo:margin-bottom="0.0402in" style:contextual-spacing="false" fo:hyphenation-ladder-count="no-limit" fo:hyphenation-keep="auto" loext:hyphenation-keep-type="column" loext:hyphenation-keep-line="false" fo:text-indent="0in" style:auto-text-indent="false" style:page-number="auto">
        <style:drop-cap style:lines="2" style:distance="0.0201in"/>
      </style:paragraph-properties>
      <style:text-properties style:font-name="Linux Libertine4" fo:font-family="'Linux Libertine'" style:font-style-name="Regular" style:font-pitch="variable" style:font-size-asian="10.5pt" fo:hyphenate="true" fo:hyphenation-remain-char-count="2" fo:hyphenation-push-char-count="2" loext:hyphenation-no-caps="false" loext:hyphenation-no-last-word="false" loext:hyphenation-word-char-count="4" loext:hyphenation-zone="no-limit"/>
    </style:style>
    <style:style style:name="ppSubTitle" style:family="paragraph" style:parent-style-name="ppMain" style:default-outline-level="3" style:list-style-name="" style:master-page-name="">
      <style:paragraph-properties fo:margin-left="0in" fo:margin-right="0in" fo:margin-top="0.1in" fo:margin-bottom="0in" style:contextual-spacing="false" fo:line-height="100%" fo:text-align="left" style:justify-single-word="false" fo:orphans="0" fo:widows="0" fo:hyphenation-ladder-count="no-limit" fo:hyphenation-keep="auto" loext:hyphenation-keep-type="column" loext:hyphenation-keep-line="false" fo:text-indent="0in" style:auto-text-indent="false" style:page-number="auto" fo:keep-with-next="always"/>
      <style:text-properties style:font-name="Liberation Sans Narrow1" fo:font-family="'Liberation Sans Narrow'" style:font-style-name="Bold" style:font-family-generic="swiss" style:font-pitch="variable" fo:font-size="12pt" fo:letter-spacing="normal" fo:font-weight="bold" style:font-size-asian="10.5pt" style:font-weight-asian="bold" style:font-weight-complex="bold" fo:hyphenate="false" fo:hyphenation-remain-char-count="2" fo:hyphenation-push-char-count="2" loext:hyphenation-no-caps="false" loext:hyphenation-no-last-word="false" loext:hyphenation-word-char-count="no-limit" loext:hyphenation-zone="no-limit"/>
    </style:style>
    <style:style style:name="Heading_20_4" style:display-name="Heading 4" style:family="paragraph" style:parent-style-name="Standard" style:next-style-name="Standard" style:default-outline-level="4" style:class="chapter">
      <style:paragraph-properties fo:margin-top="0.1665in" fo:margin-bottom="0in" style:contextual-spacing="false"/>
      <style:text-properties fo:text-transform="uppercase" fo:font-size="10pt" fo:letter-spacing="0.0098in" fo:language="none" fo:country="none" style:font-name-asian="Tw Cen MT" style:font-family-asian="'Tw Cen MT'" style:font-family-generic-asian="swiss" style:font-pitch-asian="variable" style:font-size-asian="10pt" style:font-size-complex="10pt"/>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style style:name="ppSpecialQuote" style:family="paragraph" style:parent-style-name="ppQuote" style:master-page-name="">
      <style:paragraph-properties fo:margin-left="0in" fo:margin-right="0in" fo:margin-top="0.1in" fo:margin-bottom="0.1in" style:contextual-spacing="true" fo:text-align="center" style:justify-single-word="false" fo:hyphenation-ladder-count="no-limit" fo:hyphenation-keep="auto" loext:hyphenation-keep-type="column" loext:hyphenation-keep-line="false" fo:text-indent="0in" style:auto-text-indent="false" style:page-number="auto"/>
      <style:text-properties fo:font-size="13pt" fo:font-style="italic" style:font-size-asian="14pt" style:font-style-asian="italic" style:font-size-complex="14pt" style:font-style-complex="italic" fo:hyphenate="false" fo:hyphenation-remain-char-count="2" fo:hyphenation-push-char-count="2" loext:hyphenation-no-caps="false" loext:hyphenation-no-last-word="false" loext:hyphenation-word-char-count="no-limit" loext:hyphenation-zone="no-limit"/>
    </style:style>
    <style:style style:name="Salutation" style:family="paragraph" style:parent-style-name="Standard" style:class="text">
      <style:paragraph-properties text:number-lines="false" text:line-number="0"/>
    </style:style>
    <style:style style:name="Heading_20_5" style:display-name="Heading 5" style:family="paragraph" style:parent-style-name="Heading" style:next-style-name="Text_20_body" style:default-outline-level="5" style:list-style-name="" style:class="chapter">
      <style:text-properties fo:font-size="85%" fo:font-weight="bold" style:font-size-asian="85%" style:font-weight-asian="bold" style:font-size-complex="85%" style:font-weight-complex="bold"/>
    </style:style>
    <style:style style:name="Heading_20_6" style:display-name="Heading 6" style:family="paragraph" style:parent-style-name="Standard" style:next-style-name="Standard" style:default-outline-level="6" style:class="chapter">
      <style:paragraph-properties fo:margin-top="0in" fo:margin-bottom="0in" style:contextual-spacing="false"/>
      <style:text-properties fo:color="#dd8047" loext:opacity="100%" fo:letter-spacing="0.0071in" fo:language="none" fo:country="none" fo:font-weight="bold" style:font-name-asian="Tw Cen MT" style:font-family-asian="'Tw Cen MT'" style:font-family-generic-asian="swiss" style:font-pitch-asian="variable" style:font-weight-asian="bold" style:font-size-complex="10pt" style:font-weight-complex="bold"/>
    </style:style>
    <style:style style:name="Heading_20_7" style:display-name="Heading 7" style:family="paragraph" style:parent-style-name="Standard" style:next-style-name="Standard" style:default-outline-level="7" style:class="chapter">
      <style:paragraph-properties fo:margin-top="0in" fo:margin-bottom="0in" style:contextual-spacing="false"/>
      <style:text-properties fo:font-variant="small-caps" fo:color="#000000" loext:opacity="100%" fo:letter-spacing="0.0071in" fo:language="none" fo:country="none" style:font-name-asian="Tw Cen MT" style:font-family-asian="'Tw Cen MT'" style:font-family-generic-asian="swiss" style:font-pitch-asian="variable" style:font-size-complex="10pt"/>
    </style:style>
    <style:style style:name="Heading_20_8" style:display-name="Heading 8" style:family="paragraph" style:parent-style-name="Standard" style:next-style-name="Standard" style:default-outline-level="8" style:class="chapter">
      <style:paragraph-properties fo:margin-top="0in" fo:margin-bottom="0in" style:contextual-spacing="false"/>
      <style:text-properties fo:color="#94b6d2" loext:opacity="100%" fo:font-size="12pt" fo:letter-spacing="0.0071in" fo:language="none" fo:country="none" fo:font-style="italic" fo:font-weight="bold" style:font-name-asian="Tw Cen MT" style:font-family-asian="'Tw Cen MT'" style:font-family-generic-asian="swiss" style:font-pitch-asian="variable" style:font-size-asian="12pt" style:font-style-asian="italic" style:font-weight-asian="bold" style:font-size-complex="12pt" style:font-style-complex="italic" style:font-weight-complex="bold"/>
    </style:style>
    <style:style style:name="Heading_20_9" style:display-name="Heading 9" style:family="paragraph" style:parent-style-name="Standard" style:next-style-name="Standard" style:default-outline-level="9" style:class="chapter">
      <style:paragraph-properties fo:margin-top="0in" fo:margin-bottom="0in" style:contextual-spacing="false"/>
      <style:text-properties fo:text-transform="uppercase" fo:color="#a5ab81" loext:opacity="100%" fo:font-size="10pt" fo:letter-spacing="0.028in" fo:language="none" fo:country="none" fo:font-weight="bold" style:font-name-asian="Tw Cen MT" style:font-family-asian="'Tw Cen MT'" style:font-family-generic-asian="swiss" style:font-pitch-asian="variable" style:font-size-asian="10pt" style:font-weight-asian="bold" style:font-size-complex="10pt" style:font-weight-complex="bold"/>
    </style:style>
    <style:style style:name="List_20_2" style:display-name="List 2" style:family="paragraph" style:parent-style-name="Standard" style:class="list">
      <style:paragraph-properties fo:margin-left="0.5in" fo:margin-right="0in" fo:text-indent="-0.25in" style:auto-text-indent="false"/>
    </style:style>
    <style:style style:name="Contents_20_1" style:display-name="Contents 1" style:family="paragraph" style:parent-style-name="Standard" style:next-style-name="Standard" style:class="index">
      <style:paragraph-properties fo:margin-top="0.1252in" fo:margin-bottom="0.028in" style:contextual-spacing="false" fo:line-height="100%"/>
      <style:text-properties fo:text-transform="uppercase" fo:color="#775f55" loext:opacity="100%" fo:language="en" fo:country="US" fo:font-weight="bold" style:language-asian="en" style:country-asian="US" style:font-weight-asian="bold" style:font-weight-complex="bold"/>
    </style:style>
    <style:style style:name="Contents_20_2" style:display-name="Contents 2" style:family="paragraph" style:parent-style-name="Standard" style:next-style-name="Standard" style:class="index">
      <style:paragraph-properties fo:margin-left="0.1in" fo:margin-right="0in" fo:margin-top="0in" fo:margin-bottom="0.028in" style:contextual-spacing="false" fo:line-height="100%" fo:text-indent="0.1972in" style:auto-text-indent="false"/>
      <style:text-properties fo:language="en" fo:country="US" style:language-asian="en" style:country-asian="US"/>
    </style:style>
    <style:style style:name="Contents_20_3" style:display-name="Contents 3" style:family="paragraph" style:parent-style-name="Standard" style:next-style-name="Standard" style:class="index">
      <style:paragraph-properties fo:margin-left="0.2in" fo:margin-right="0in" fo:margin-top="0in" fo:margin-bottom="0.028in" style:contextual-spacing="false" fo:line-height="100%" fo:text-indent="0.1972in" style:auto-text-indent="false"/>
      <style:text-properties fo:language="en" fo:country="US" style:language-asian="en" style:country-asian="US"/>
    </style:style>
    <style:style style:name="Contents_20_4" style:display-name="Contents 4" style:family="paragraph" style:parent-style-name="Standard" style:next-style-name="Standard" style:class="index">
      <style:paragraph-properties fo:margin-left="0.3in" fo:margin-right="0in" fo:margin-top="0in" fo:margin-bottom="0.028in" style:contextual-spacing="false" fo:line-height="100%" fo:text-indent="0.1972in" style:auto-text-indent="false"/>
      <style:text-properties fo:language="en" fo:country="US" style:language-asian="en" style:country-asian="US"/>
    </style:style>
    <style:style style:name="Contents_20_5" style:display-name="Contents 5" style:family="paragraph" style:parent-style-name="Standard" style:next-style-name="Standard" style:class="index">
      <style:paragraph-properties fo:margin-left="0.4in" fo:margin-right="0in" fo:margin-top="0in" fo:margin-bottom="0.028in" style:contextual-spacing="false" fo:line-height="100%" fo:text-indent="0.1972in" style:auto-text-indent="false"/>
      <style:text-properties fo:language="en" fo:country="US" style:language-asian="en" style:country-asian="US"/>
    </style:style>
    <style:style style:name="Contents_20_6" style:display-name="Contents 6" style:family="paragraph" style:parent-style-name="Standard" style:next-style-name="Standard" style:class="index">
      <style:paragraph-properties fo:margin-left="0.5in" fo:margin-right="0in" fo:margin-top="0in" fo:margin-bottom="0.028in" style:contextual-spacing="false" fo:line-height="100%" fo:text-indent="0.1972in" style:auto-text-indent="false"/>
      <style:text-properties fo:language="en" fo:country="US" style:language-asian="en" style:country-asian="US"/>
    </style:style>
    <style:style style:name="Contents_20_7" style:display-name="Contents 7" style:family="paragraph" style:parent-style-name="Standard" style:next-style-name="Standard" style:class="index">
      <style:paragraph-properties fo:margin-left="0.6in" fo:margin-right="0in" fo:margin-top="0in" fo:margin-bottom="0.028in" style:contextual-spacing="false" fo:line-height="100%" fo:text-indent="0.1972in" style:auto-text-indent="false"/>
      <style:text-properties fo:language="en" fo:country="US" style:language-asian="en" style:country-asian="US"/>
    </style:style>
    <style:style style:name="Contents_20_8" style:display-name="Contents 8" style:family="paragraph" style:parent-style-name="Standard" style:next-style-name="Standard" style:class="index">
      <style:paragraph-properties fo:margin-left="0.7in" fo:margin-right="0in" fo:margin-top="0in" fo:margin-bottom="0.028in" style:contextual-spacing="false" fo:line-height="100%" fo:text-indent="0.1972in" style:auto-text-indent="false"/>
      <style:text-properties fo:language="en" fo:country="US" style:language-asian="en" style:country-asian="US"/>
    </style:style>
    <style:style style:name="Contents_20_9" style:display-name="Contents 9" style:family="paragraph" style:parent-style-name="Standard" style:next-style-name="Standard" style:class="index">
      <style:paragraph-properties fo:margin-left="0.8in" fo:margin-right="0in" fo:margin-top="0in" fo:margin-bottom="0.028in" style:contextual-spacing="false" fo:line-height="100%" fo:text-indent="0.1972in" style:auto-text-indent="false"/>
      <style:text-properties fo:language="en" fo:country="US" style:language-asian="en" style:country-asian="US"/>
    </style:style>
    <style:style style:name="Footnote" style:family="paragraph" style:parent-style-name="Standard" style:class="extra" style:master-page-name="">
      <style:paragraph-properties fo:text-align="justify" style:justify-single-word="false" fo:orphans="2" fo:widows="2" fo:hyphenation-ladder-count="no-limit" fo:hyphenation-keep="auto" loext:hyphenation-keep-type="column" loext:hyphenation-keep-line="false" style:page-number="auto">
        <style:tab-stops>
          <style:tab-stop style:position="0.1in"/>
        </style:tab-stops>
      </style:paragraph-properties>
      <style:text-properties fo:font-size="10pt" fo:language="none" fo:country="none" style:font-size-asian="10pt" style:font-size-complex="10pt" fo:hyphenate="true" fo:hyphenation-remain-char-count="2" fo:hyphenation-push-char-count="2" loext:hyphenation-no-caps="false" loext:hyphenation-no-last-word="false" loext:hyphenation-word-char-count="4" loext:hyphenation-zone="no-limit"/>
    </style:style>
    <style:style style:name="Frame_20_contents" style:display-name="Frame contents" style:family="paragraph" style:parent-style-name="Standard" style:class="extra"/>
    <style:style style:name="ppChapterTitle" style:family="paragraph" style:parent-style-name="Standard" style:default-outline-level="2" style:list-style-name="ppChapterNumbering" style:master-page-name="">
      <style:paragraph-properties fo:margin-left="0.3in" fo:margin-right="0in" fo:margin-top="0in" fo:margin-bottom="0.0201in" style:contextual-spacing="true" fo:line-height="100%" fo:text-align="left" style:justify-single-word="false" fo:orphans="0" fo:widows="0" fo:text-indent="-0.3in" style:auto-text-indent="false" style:page-number="auto" fo:keep-with-next="always" style:text-autospace="none" style:snap-to-layout-grid="false">
        <style:tab-stops/>
      </style:paragraph-properties>
      <style:text-properties fo:font-variant="normal" fo:text-transform="none" style:font-name="Liberation Sans Narrow3" fo:font-family="'Liberation Sans Narrow'" style:font-style-name="Regular" style:font-family-generic="swiss" style:font-pitch="variable" fo:font-size="18pt" fo:letter-spacing="normal" fo:text-shadow="1pt 1pt" fo:font-weight="normal" fo:background-color="transparent" style:font-name-asian="Courier" style:font-family-asian="Courier" style:font-family-generic-asian="swiss" style:font-pitch-asian="fixed" style:font-size-asian="16pt" style:font-weight-asian="normal" style:font-name-complex="Courier" style:font-family-complex="Courier" style:font-family-generic-complex="swiss" style:font-pitch-complex="fixed" style:font-size-complex="16pt" style:font-weight-complex="normal"/>
    </style:style>
    <style:style style:name="ppSOPBookname" style:family="paragraph" style:parent-style-name="ppBibleBookName" style:master-page-name="">
      <style:paragraph-properties fo:margin-left="0.2in" fo:margin-right="0in" fo:margin-top="0.0598in" fo:margin-bottom="0.0098in" style:contextual-spacing="false" fo:keep-together="auto" fo:orphans="0" fo:widows="0" fo:text-indent="0in" style:auto-text-indent="false" style:page-number="auto"/>
      <style:text-properties fo:font-size="11pt" fo:font-style="normal" fo:font-weight="bold" style:font-size-asian="10.5pt"/>
    </style:style>
    <style:style style:name="ppPoem" style:family="paragraph" style:parent-style-name="ppMain" style:list-style-name="" style:master-page-name="">
      <loext:graphic-properties draw:fill="none" draw:fill-color="#cfe7f5"/>
      <style:paragraph-properties fo:margin-left="0.5in" fo:margin-right="0in" fo:margin-top="0.0799in" fo:margin-bottom="0.0799in" style:contextual-spacing="true" fo:line-height="105%" fo:text-align="left" style:justify-single-word="false" fo:text-indent="0in" style:auto-text-indent="false" style:page-number="auto" fo:background-color="transparent" style:text-autospace="none">
        <style:tab-stops>
          <style:tab-stop style:position="0.15in"/>
          <style:tab-stop style:position="0.65in"/>
        </style:tab-stops>
      </style:paragraph-properties>
      <style:text-properties style:font-name="Linux Libertine4" fo:font-family="'Linux Libertine'" style:font-style-name="Regular" style:font-pitch="variable" fo:font-size="11pt" style:font-size-asian="10.5pt"/>
    </style:style>
    <style:style style:name="ppBullet" style:family="paragraph" style:parent-style-name="ppMain" style:master-page-name="">
      <style:paragraph-properties fo:margin-left="0.2in" fo:margin-right="0in" fo:margin-top="0.0201in" fo:margin-bottom="0.0201in" style:contextual-spacing="false" fo:line-height="100%" fo:text-align="left" style:justify-single-word="false" fo:text-indent="0in" style:auto-text-indent="false" style:page-number="auto"/>
      <style:text-properties style:font-name="Linux Libertine4" fo:font-family="'Linux Libertine'" style:font-style-name="Regular" style:font-pitch="variable" fo:font-size="12pt" style:font-size-asian="10.5pt"/>
    </style:style>
    <style:style style:name="ppContentsTitle" style:family="paragraph" style:parent-style-name="ppSubTitle" style:default-outline-level="1" style:list-style-name="" style:master-page-name="">
      <style:paragraph-properties fo:margin-top="0in" fo:margin-bottom="0.1402in" style:contextual-spacing="false" fo:text-align="center" style:justify-single-word="false" fo:hyphenation-ladder-count="no-limit" fo:hyphenation-keep="auto" loext:hyphenation-keep-type="column" loext:hyphenation-keep-line="false" style:page-number="auto" fo:keep-with-next="auto"/>
      <style:text-properties style:font-name="Linux Biolinum2" fo:font-family="'Linux Biolinum'" style:font-style-name="Bold" style:font-pitch="variable" fo:font-size="24pt" fo:background-color="transparent" style:font-size-asian="10.5pt" fo:hyphenate="false" fo:hyphenation-remain-char-count="2" fo:hyphenation-push-char-count="2" loext:hyphenation-no-caps="false" loext:hyphenation-no-last-word="false" loext:hyphenation-word-char-count="no-limit" loext:hyphenation-zone="no-limit"/>
    </style:style>
    <style:style style:name="ppContentsItem" style:family="paragraph" style:parent-style-name="ppMain" style:list-style-name="ppContentsNumbering" style:master-page-name="">
      <style:paragraph-properties fo:margin-top="0.0201in" fo:margin-bottom="0in" style:contextual-spacing="false" fo:line-height="100%" fo:text-align="left" style:justify-single-word="false" fo:orphans="0" fo:widows="0" fo:hyphenation-ladder-count="no-limit" fo:hyphenation-keep="auto" loext:hyphenation-keep-type="column" loext:hyphenation-keep-line="false" style:page-number="auto">
        <style:tab-stops>
          <style:tab-stop style:position="4.5in" style:type="right" style:leader-style="dotted" style:leader-text="."/>
        </style:tab-stops>
      </style:paragraph-properties>
      <style:text-properties style:font-name="Linux Biolinum4" fo:font-family="'Linux Biolinum'" style:font-style-name="Regular" style:font-pitch="variable" fo:font-size="13pt" officeooo:rsid="000227d0" style:font-size-asian="14pt" style:font-size-complex="14pt" fo:hyphenate="false" fo:hyphenation-remain-char-count="2" fo:hyphenation-push-char-count="2" loext:hyphenation-no-caps="false" loext:hyphenation-no-last-word="false" loext:hyphenation-word-char-count="no-limit" loext:hyphenation-zone="no-limit"/>
    </style:style>
    <style:style style:name="ppCoverAuthor" style:family="paragraph" style:parent-style-name="Standard" style:master-page-name="">
      <loext:graphic-properties draw:fill="none" draw:fill-color="#99ccff"/>
      <style:paragraph-properties fo:margin-left="0in" fo:margin-right="0in" fo:line-height="105%" fo:text-align="center" style:justify-single-word="false" fo:orphans="0" fo:widows="0" fo:text-indent="0in" style:auto-text-indent="false" style:page-number="auto" fo:background-color="transparent" style:text-autospace="none"/>
      <style:text-properties fo:font-size="18pt" fo:text-shadow="1pt 1pt"/>
    </style:style>
    <style:style style:name="ppSubTitle2" style:family="paragraph" style:parent-style-name="ppMain" style:default-outline-level="4" style:list-style-name="" style:master-page-name="">
      <loext:graphic-properties draw:fill="none" draw:fill-color="#cfe7f5"/>
      <style:paragraph-properties fo:margin-left="0in" fo:margin-right="0in" fo:margin-top="0.0799in" fo:margin-bottom="0in" style:contextual-spacing="false" fo:line-height="100%" fo:text-align="left" style:justify-single-word="false" fo:orphans="0" fo:widows="0" fo:hyphenation-ladder-count="no-limit" fo:hyphenation-keep="auto" loext:hyphenation-keep-type="column" loext:hyphenation-keep-line="false" fo:text-indent="0in" style:auto-text-indent="false" style:page-number="auto" fo:background-color="transparent" fo:keep-with-next="always">
        <style:tab-stops/>
      </style:paragraph-properties>
      <style:text-properties fo:text-transform="uppercase" style:font-name="Liberation Sans Narrow2" fo:font-family="'Liberation Sans Narrow'" style:font-style-name="Bold Italic" style:font-family-generic="swiss" style:font-pitch="variable" fo:font-size="10pt" fo:font-style="normal" fo:font-weight="bold" officeooo:rsid="003398a0" style:font-size-asian="10.5pt" style:font-weight-asian="bold" style:font-weight-complex="bold" fo:hyphenate="false" fo:hyphenation-remain-char-count="2" fo:hyphenation-push-char-count="2" loext:hyphenation-no-caps="false" loext:hyphenation-no-last-word="false" loext:hyphenation-word-char-count="no-limit" loext:hyphenation-zone="no-limit"/>
    </style:style>
    <style:style style:name="ppCommentaryVerse" style:family="paragraph" style:parent-style-name="ppMain">
      <loext:graphic-properties draw:fill="none" draw:fill-color="#99ccff"/>
      <style:paragraph-properties fo:margin-left="0.4in" fo:margin-right="0.1in" fo:margin-top="0.0799in" fo:margin-bottom="0in" style:contextual-spacing="true" fo:line-height="100%" fo:text-align="left" style:justify-single-word="false" fo:orphans="0" fo:widows="0" fo:hyphenation-ladder-count="no-limit" fo:hyphenation-keep="auto" loext:hyphenation-keep-type="column" loext:hyphenation-keep-line="false" fo:text-indent="-0.4in" style:auto-text-indent="false" fo:background-color="transparent">
        <style:tab-stops/>
      </style:paragraph-properties>
      <style:text-properties style:font-name="Liberation Sans Narrow1" fo:font-family="'Liberation Sans Narrow'" style:font-style-name="Bold" style:font-family-generic="swiss" style:font-pitch="variable" fo:font-weight="bold" style:font-size-asian="10.5pt" style:font-weight-asian="bold" style:font-weight-complex="bold" fo:hyphenate="true" fo:hyphenation-remain-char-count="2" fo:hyphenation-push-char-count="2" loext:hyphenation-no-caps="false" loext:hyphenation-no-last-word="false" loext:hyphenation-word-char-count="no-limit" loext:hyphenation-zone="no-limit"/>
    </style:style>
    <style:style style:name="First_20_line_20_indent" style:display-name="First line indent" style:family="paragraph" style:parent-style-name="Text_20_body" style:class="text">
      <style:paragraph-properties fo:margin-left="0in" fo:margin-right="0in" fo:text-indent="0.1965in" style:auto-text-indent="false"/>
    </style:style>
    <style:style style:name="Hanging_20_indent" style:display-name="Hanging indent" style:family="paragraph" style:parent-style-name="Text_20_body" style:class="text">
      <style:paragraph-properties fo:margin-left="0.3937in" fo:margin-right="0in" fo:text-indent="-0.1965in" style:auto-text-indent="false">
        <style:tab-stops>
          <style:tab-stop style:position="0in"/>
        </style:tab-stops>
      </style:paragraph-properties>
    </style:style>
    <style:style style:name="Heading_20_10" style:display-name="Heading 10" style:family="paragraph" style:parent-style-name="Heading" style:next-style-name="Text_20_body" style:default-outline-level="10" style:class="chapter">
      <style:paragraph-properties fo:margin-top="0.0417in" fo:margin-bottom="0.0417in" style:contextual-spacing="false"/>
      <style:text-properties fo:font-size="75%" fo:font-weight="bold" style:font-size-asian="75%" style:font-weight-asian="bold" style:font-size-complex="75%" style:font-weight-complex="bold"/>
    </style:style>
    <style:style style:name="List_20_Indent" style:display-name="List Indent" style:family="paragraph" style:parent-style-name="Text_20_body" style:class="text">
      <style:paragraph-properties fo:margin-left="1.9689in" fo:margin-right="0in" fo:text-indent="-1.7717in" style:auto-text-indent="false">
        <style:tab-stops>
          <style:tab-stop style:position="0in"/>
        </style:tab-stops>
      </style:paragraph-properties>
    </style:style>
    <style:style style:name="Marginalia" style:family="paragraph" style:parent-style-name="Text_20_body" style:class="text">
      <style:paragraph-properties fo:margin-left="1.5752in" fo:margin-right="0in" fo:text-indent="0in" style:auto-text-indent="false"/>
    </style:style>
    <style:style style:name="ppBibleQuoteNoHead" style:family="paragraph" style:parent-style-name="ppBibleQuote" style:master-page-name="">
      <style:paragraph-properties fo:margin-top="0.0598in" fo:margin-bottom="0.0598in" style:contextual-spacing="true" style:page-number="auto"/>
    </style:style>
    <style:style style:name="ppContentsItemSub" style:family="paragraph" style:parent-style-name="ppContentsItem" style:list-style-name="" style:master-page-name="">
      <style:paragraph-properties fo:margin-left="0.3402in" fo:margin-right="0.25in" fo:margin-top="0in" fo:margin-bottom="0in" style:contextual-spacing="false" fo:line-height="105%" fo:text-indent="0in" style:auto-text-indent="false" style:page-number="auto">
        <style:tab-stops>
          <style:tab-stop style:position="4.25in" style:type="right" style:leader-style="dotted" style:leader-text="."/>
        </style:tab-stops>
      </style:paragraph-properties>
      <style:text-properties fo:font-size="11pt" fo:font-style="italic"/>
    </style:style>
    <style:style style:name="ppQuote1Start" style:family="paragraph" style:parent-style-name="ppQuote">
      <style:paragraph-properties fo:margin-top="0.0799in" fo:margin-bottom="0.0201in" style:contextual-spacing="false"/>
    </style:style>
    <style:style style:name="ppQuote2Mid" style:family="paragraph" style:parent-style-name="ppQuote1Start">
      <style:paragraph-properties fo:margin-top="0.0201in" fo:margin-bottom="0.0201in" style:contextual-spacing="false"/>
    </style:style>
    <style:style style:name="ppQuote3End" style:family="paragraph" style:parent-style-name="ppQuote2Mid">
      <style:paragraph-properties fo:margin-top="0.0201in" fo:margin-bottom="0.0799in" style:contextual-spacing="false"/>
    </style:style>
    <style:style style:name="ppQuoteFlatIndent" style:family="paragraph" style:parent-style-name="ppQuote3End">
      <loext:graphic-properties draw:fill="none" draw:fill-color="#99ccff"/>
      <style:paragraph-properties fo:margin-left="0.3598in" fo:margin-right="0.3598in" fo:margin-top="0.0799in" fo:margin-bottom="0.0799in" style:contextual-spacing="false" fo:line-height="100%" fo:text-align="left" style:justify-single-word="false" fo:orphans="0" fo:widows="0" fo:hyphenation-ladder-count="no-limit" fo:hyphenation-keep="auto" loext:hyphenation-keep-type="column" loext:hyphenation-keep-line="false" fo:text-indent="0in" style:auto-text-indent="false" fo:background-color="transparent">
        <style:tab-stops/>
      </style:paragraph-properties>
      <style:text-properties fo:hyphenate="true" fo:hyphenation-remain-char-count="2" fo:hyphenation-push-char-count="2" loext:hyphenation-no-caps="false" loext:hyphenation-no-last-word="false" loext:hyphenation-word-char-count="no-limit" loext:hyphenation-zone="no-limit"/>
    </style:style>
    <style:style style:name="ppChapterContentsTitle" style:family="paragraph">
      <loext:graphic-properties draw:fill="solid" draw:fill-color="#ffffff"/>
      <style:paragraph-properties fo:text-align="center" style:justify-single-word="false" fo:background-color="#ffffff" fo:padding="0.0201in" fo:border="0.06pt solid #000000" style:shadow="none"/>
      <style:text-properties fo:text-transform="uppercase" style:font-name="Linux Biolinum2" fo:font-family="'Linux Biolinum'" style:font-style-name="Bold" style:font-pitch="variable" fo:font-size="9pt" fo:font-weight="bold" style:font-size-asian="10.5pt"/>
    </style:style>
    <style:style style:name="ppChapterContentsItem" style:family="paragraph" style:master-page-name="">
      <loext:graphic-properties draw:fill="solid" draw:fill-color="#ffffff"/>
      <style:paragraph-properties style:page-number="auto" fo:background-color="#ffffff" fo:padding="0.0201in" fo:border="0.06pt solid #000000" style:shadow="none">
        <style:tab-stops/>
      </style:paragraph-properties>
      <style:text-properties style:font-name="Linux Biolinum3" fo:font-family="'Linux Biolinum'" style:font-style-name="Italic" style:font-pitch="variable" fo:font-size="10pt" fo:font-style="italic" style:font-size-asian="10.5pt"/>
    </style:style>
    <style:style style:name="ppChapterSection" style:family="paragraph" style:parent-style-name="ppChapterTitle" style:default-outline-level="1" style:list-style-name="">
      <style:paragraph-properties fo:margin-left="0in" fo:margin-right="0in" fo:margin-top="1in" fo:margin-bottom="0.2in" style:contextual-spacing="false" fo:text-align="center" style:justify-single-word="false" fo:text-indent="0in" style:auto-text-indent="false"/>
      <style:text-properties style:font-name="Linux Biolinum4" fo:font-family="'Linux Biolinum'" style:font-style-name="Regular" style:font-pitch="variable" fo:font-size="32pt" fo:font-style="italic"/>
    </style:style>
    <style:style style:name="ppContentsItemSection" style:family="paragraph" style:parent-style-name="Standard" style:master-page-name="">
      <style:paragraph-properties fo:margin-top="0.1in" fo:margin-bottom="0.0201in" style:contextual-spacing="false" fo:line-height="100%" fo:text-align="center" style:justify-single-word="false" fo:orphans="0" fo:widows="0" style:page-number="auto" fo:keep-with-next="always">
        <style:tab-stops/>
      </style:paragraph-properties>
      <style:text-properties style:font-name="Linux Libertine" fo:font-family="'Linux Libertine'" style:font-pitch="variable" fo:font-size="18pt" fo:font-style="italic" style:font-size-asian="44pt" style:font-size-complex="44pt"/>
    </style:style>
    <style:style style:name="ppQuestion" style:family="paragraph" style:parent-style-name="ppQuote" style:master-page-name="">
      <loext:graphic-properties draw:fill="solid" draw:fill-color="#f2ffe6" draw:fill-image-width="0in" draw:fill-image-height="0in"/>
      <style:paragraph-properties fo:margin-top="0.0402in" fo:margin-bottom="0.0402in" style:contextual-spacing="false" fo:line-height="102%" fo:text-align="justify" style:justify-single-word="false" style:page-number="auto" fo:background-color="#f2ffe6" fo:padding="0.1in" fo:border="0.26pt solid #666666" style:shadow="#757575 0.0201in 0.0201in">
        <style:tab-stops/>
      </style:paragraph-properties>
      <style:text-properties style:font-name="Linux Biolinum4" fo:font-family="'Linux Biolinum'" style:font-style-name="Regular" style:font-pitch="variable" style:font-size-asian="10.5pt"/>
    </style:style>
    <style:style style:name="ppSOPQuote-0-2" style:family="paragraph" style:parent-style-name="ppBibleQuote" style:master-page-name="">
      <style:paragraph-properties fo:margin-left="0.2in" fo:margin-right="0.2in" fo:margin-top="0in" fo:margin-bottom="0.0201in" style:contextual-spacing="false" fo:hyphenation-ladder-count="no-limit" fo:hyphenation-keep="auto" loext:hyphenation-keep-type="column" loext:hyphenation-keep-line="false" fo:text-indent="0.1201in" style:auto-text-indent="false" style:page-number="auto"/>
      <style:text-properties fo:font-size="11pt" style:font-size-asian="10.5pt" fo:hyphenate="true" fo:hyphenation-remain-char-count="2" fo:hyphenation-push-char-count="2" loext:hyphenation-no-caps="false" loext:hyphenation-no-last-word="false" loext:hyphenation-word-char-count="no-limit" loext:hyphenation-zone="no-limit"/>
    </style:style>
    <style:style style:name="ppSOPQuote-0-6" style:family="paragraph" style:parent-style-name="ppSOPQuote-0-2" style:master-page-name="">
      <style:paragraph-properties fo:margin-top="0in" fo:margin-bottom="0.0598in" style:contextual-spacing="false" style:page-number="auto"/>
    </style:style>
    <style:style style:name="ppSOPQuote-6-2" style:family="paragraph" style:parent-style-name="ppSOPQuote-0-2">
      <style:paragraph-properties fo:margin-top="0.0598in" fo:margin-bottom="0.0201in" style:contextual-spacing="false"/>
    </style:style>
    <style:style style:name="ppSOPQuote-6-6" style:family="paragraph" style:parent-style-name="ppSOPQuote-0-2" style:master-page-name="">
      <style:paragraph-properties fo:margin-top="0.0598in" fo:margin-bottom="0.0598in" style:contextual-spacing="false" style:page-number="auto"/>
    </style:style>
    <style:style style:name="ppSOPBibleBook" style:family="paragraph" style:parent-style-name="ppSOPQuote-0-2" style:master-page-name="">
      <style:paragraph-properties fo:margin-left="0.4in" fo:margin-right="0.2in" fo:margin-top="0in" fo:margin-bottom="0in" style:contextual-spacing="false" fo:line-height="100%" fo:orphans="0" fo:widows="0" fo:hyphenation-ladder-count="no-limit" fo:hyphenation-keep="auto" loext:hyphenation-keep-type="column" loext:hyphenation-keep-line="false" fo:text-indent="0in" style:auto-text-indent="false" style:page-number="auto" fo:keep-with-next="always"/>
      <style:text-properties fo:font-size="10.5pt" fo:font-weight="bold" style:font-size-asian="10.5pt" fo:hyphenate="false" fo:hyphenation-remain-char-count="2" fo:hyphenation-push-char-count="2" loext:hyphenation-no-caps="false" loext:hyphenation-no-last-word="false" loext:hyphenation-word-char-count="no-limit" loext:hyphenation-zone="no-limit"/>
    </style:style>
    <style:style style:name="ppSOPBibleQuote" style:family="paragraph" style:parent-style-name="ppSOPQuote-0-2">
      <style:paragraph-properties fo:margin-left="0.4in" fo:margin-right="0.2in" fo:margin-top="0in" fo:margin-bottom="0.0201in" style:contextual-spacing="true" fo:text-indent="0in" style:auto-text-indent="false">
        <style:tab-stops/>
      </style:paragraph-properties>
      <style:text-properties fo:font-size="10.5pt"/>
    </style:style>
    <style:style style:name="Addressee" style:family="paragraph" style:parent-style-name="Standard" style:class="extra">
      <style:paragraph-properties fo:margin-top="0in" fo:margin-bottom="0.0417in" style:contextual-spacing="false" text:number-lines="false" text:line-number="0"/>
    </style:style>
    <style:style style:name="Endnote" style:family="paragraph" style:parent-style-name="Standard" style:class="extra">
      <style:paragraph-properties fo:margin-left="0.2354in" fo:margin-right="0in" fo:text-indent="-0.2354in" style:auto-text-indent="false" text:number-lines="false" text:line-number="0"/>
      <style:text-properties fo:font-size="10pt" style:font-size-asian="10pt" style:font-size-complex="10pt"/>
    </style:style>
    <style:style style:name="Footer_20_right" style:display-name="Footer right" style:family="paragraph" style:parent-style-name="Standard" style:class="extra">
      <style:paragraph-properties text:number-lines="false" text:line-number="0">
        <style:tab-stops>
          <style:tab-stop style:position="2.1252in" style:type="center"/>
          <style:tab-stop style:position="4.25in" style:type="right"/>
        </style:tab-stops>
      </style:paragraph-properties>
    </style:style>
    <style:style style:name="Header_20_left" style:display-name="Header left" style:family="paragraph" style:parent-style-name="Standard" style:class="extra">
      <style:paragraph-properties text:number-lines="false" text:line-number="0">
        <style:tab-stops>
          <style:tab-stop style:position="2.1252in" style:type="center"/>
          <style:tab-stop style:position="4.25in" style:type="right"/>
        </style:tab-stops>
      </style:paragraph-properties>
    </style:style>
    <style:style style:name="List_20_Heading" style:display-name="List Heading" style:family="paragraph" style:parent-style-name="Standard" style:next-style-name="List_20_Contents" style:class="html">
      <style:paragraph-properties fo:margin-left="0in" fo:margin-right="0in" fo:text-indent="0in" style:auto-text-indent="false"/>
    </style:style>
    <style:style style:name="List_20_Contents" style:display-name="List Contents" style:family="paragraph" style:parent-style-name="Standard" style:class="html">
      <style:paragraph-properties fo:margin-left="0.3937in" fo:margin-right="0in" fo:text-indent="0in" style:auto-text-indent="false"/>
    </style:style>
    <style:style style:name="Signature" style:family="paragraph" style:parent-style-name="Standard" style:class="text">
      <style:paragraph-properties text:number-lines="false" text:line-number="0"/>
    </style:style>
    <style:style style:name="Text_20_body_20_indent" style:display-name="Text body indent" style:family="paragraph" style:parent-style-name="Text_20_body" style:class="text">
      <style:paragraph-properties fo:margin-left="0.1965in" fo:margin-right="0in" fo:text-indent="0in" style:auto-text-indent="false"/>
    </style:style>
    <style:style style:name="Drawing" style:family="paragraph" style:parent-style-name="Caption" style:class="extra"/>
    <style:style style:name="ppPreFonts" style:family="paragraph" style:parent-style-name="Standard">
      <style:paragraph-properties fo:margin-top="0in" fo:margin-bottom="0.0201in" style:contextual-spacing="false" fo:text-align="center" style:justify-single-word="false"/>
      <style:text-properties fo:color="#000000" loext:opacity="100%" style:font-name="Linux Biolinum2" fo:font-family="'Linux Biolinum'" style:font-style-name="Bold" style:font-pitch="variable" fo:font-size="10pt" style:text-underline-style="none" fo:font-weight="bold" officeooo:rsid="004af711" style:font-size-asian="10pt" style:font-weight-asian="bold" style:font-size-complex="10pt" style:font-weight-complex="bold"/>
    </style:style>
    <style:style style:name="ppPreFontsItem" style:family="paragraph" style:parent-style-name="Standard">
      <style:paragraph-properties fo:margin-top="0in" fo:margin-bottom="0in" style:contextual-spacing="false" fo:line-height="100%" fo:text-align="center" style:justify-single-word="false"/>
      <style:text-properties fo:color="#000000" loext:opacity="100%" style:font-name="Linux Biolinum4" fo:font-family="'Linux Biolinum'" style:font-style-name="Regular" style:font-pitch="variable" fo:font-size="10pt" style:text-underline-style="none" officeooo:rsid="003016a1" style:font-size-asian="10pt" style:font-size-complex="10pt"/>
    </style:style>
    <style:style style:name="ppPreDate" style:family="paragraph" style:parent-style-name="ppMain">
      <loext:graphic-properties draw:fill="none" draw:fill-color="#99ccff"/>
      <style:paragraph-properties fo:margin-left="0in" fo:margin-right="0in" fo:margin-top="0in" fo:margin-bottom="0.0201in" style:contextual-spacing="false" fo:line-height="100%" fo:text-align="center" style:justify-single-word="false" fo:orphans="0" fo:widows="0" fo:hyphenation-ladder-count="no-limit" fo:hyphenation-keep="auto" loext:hyphenation-keep-type="column" loext:hyphenation-keep-line="false" fo:text-indent="0in" style:auto-text-indent="false" fo:background-color="transparent">
        <style:tab-stops/>
      </style:paragraph-properties>
      <style:text-properties fo:color="#000000" loext:opacity="100%" style:font-name="Linux Biolinum4" fo:font-family="'Linux Biolinum'" style:font-style-name="Regular" style:font-pitch="variable" fo:font-size="11pt" style:text-underline-style="none" style:font-size-asian="11pt" style:font-size-complex="11pt" fo:hyphenate="true" fo:hyphenation-remain-char-count="2" fo:hyphenation-push-char-count="2" loext:hyphenation-no-caps="false" loext:hyphenation-no-last-word="false" loext:hyphenation-word-char-count="no-limit" loext:hyphenation-zone="no-limit"/>
    </style:style>
    <style:style style:name="ppPreWebsite" style:family="paragraph" style:parent-style-name="ppMain">
      <loext:graphic-properties draw:fill="none" draw:fill-color="#99ccff"/>
      <style:paragraph-properties fo:margin-left="0in" fo:margin-right="0in" fo:margin-top="0in" fo:margin-bottom="0in" style:contextual-spacing="false" fo:line-height="100%" fo:text-align="center" style:justify-single-word="false" fo:orphans="0" fo:widows="0" fo:hyphenation-ladder-count="no-limit" fo:hyphenation-keep="auto" loext:hyphenation-keep-type="column" loext:hyphenation-keep-line="false" fo:text-indent="0in" style:auto-text-indent="false" fo:background-color="transparent">
        <style:tab-stops/>
      </style:paragraph-properties>
      <style:text-properties style:font-name="Linux Biolinum4" fo:font-family="'Linux Biolinum'" style:font-style-name="Regular" style:font-pitch="variable" fo:font-size="10pt" style:font-size-asian="10pt" style:font-size-complex="10pt" fo:hyphenate="true" fo:hyphenation-remain-char-count="2" fo:hyphenation-push-char-count="2" loext:hyphenation-no-caps="false" loext:hyphenation-no-last-word="false" loext:hyphenation-word-char-count="no-limit" loext:hyphenation-zone="no-limit"/>
    </style:style>
    <style:style style:name="ppPreCover" style:family="paragraph" style:parent-style-name="Standard">
      <style:paragraph-properties fo:margin-top="0.5in" fo:margin-bottom="0.0201in" style:contextual-spacing="false" fo:text-align="center" style:justify-single-word="false"/>
      <style:text-properties fo:color="#000000" loext:opacity="100%" style:font-name="Linux Biolinum2" fo:font-family="'Linux Biolinum'" style:font-style-name="Bold" style:font-pitch="variable" fo:font-size="10pt" style:text-underline-style="none" fo:font-weight="bold" officeooo:rsid="00f2cf69" style:font-size-asian="10pt" style:font-weight-asian="bold" style:font-size-complex="10pt" style:font-weight-complex="bold"/>
    </style:style>
    <style:style style:name="ppPreSource" style:family="paragraph" style:parent-style-name="Standard">
      <style:paragraph-properties fo:margin-top="0.7in" fo:margin-bottom="0.0201in" style:contextual-spacing="false" fo:text-align="center" style:justify-single-word="false"/>
      <style:text-properties style:font-name="Linux Biolinum4" fo:font-family="'Linux Biolinum'" style:font-style-name="Regular" style:font-pitch="variable" fo:font-size="10pt" fo:font-weight="bold"/>
    </style:style>
    <style:style style:name="ppPreSourceMain" style:family="paragraph" style:parent-style-name="Standard">
      <style:paragraph-properties fo:margin-top="0in" fo:margin-bottom="0in" style:contextual-spacing="false" fo:text-align="center" style:justify-single-word="false"/>
      <style:text-properties fo:color="#000000" loext:opacity="100%" style:font-name="Linux Biolinum4" fo:font-family="'Linux Biolinum'" style:font-style-name="Regular" style:font-pitch="variable" fo:font-size="11pt" style:text-underline-style="none" fo:font-weight="normal" officeooo:rsid="00e1b740" style:font-size-asian="11pt" style:font-weight-asian="normal" style:font-size-complex="11pt" style:font-weight-complex="normal"/>
    </style:style>
    <style:style style:name="ppPreSourceSecondary" style:family="paragraph" style:parent-style-name="ppPreSourceMain">
      <style:text-properties fo:font-size="10pt"/>
    </style:style>
    <style:style style:name="ppPreCoverMain" style:family="paragraph" style:parent-style-name="Standard" style:master-page-name="">
      <style:paragraph-properties fo:margin-top="0in" fo:margin-bottom="0in" style:contextual-spacing="false" fo:text-align="center" style:justify-single-word="false" style:page-number="auto"/>
      <style:text-properties fo:color="#000000" loext:opacity="100%" style:font-name="Linux Biolinum4" fo:font-family="'Linux Biolinum'" style:font-style-name="Regular" style:font-pitch="variable" fo:font-size="11pt" style:text-underline-style="none" fo:font-weight="normal" officeooo:rsid="004af711" style:font-size-asian="9.60000038146973pt" style:font-weight-asian="normal" style:font-size-complex="11pt" style:font-weight-complex="normal"/>
    </style:style>
    <style:style style:name="ppPreCoverSecondary" style:family="paragraph" style:parent-style-name="ppPreCoverMain">
      <style:text-properties fo:font-size="10pt"/>
    </style:style>
    <style:style style:name="ppChapterSectionSub" style:family="paragraph" style:parent-style-name="ppChapterSection" style:default-outline-level="" style:master-page-name="">
      <style:paragraph-properties fo:margin-top="0in" fo:margin-bottom="0.2in" style:contextual-spacing="false" style:page-number="auto"/>
      <style:text-properties style:font-name="Linux Libertine3" fo:font-family="'Linux Libertine'" style:font-style-name="Italic" style:font-pitch="variable" fo:font-size="13pt"/>
    </style:style>
    <style:style style:name="ppSOPBibleQuoteEnd" style:family="paragraph" style:parent-style-name="ppSOPBibleQuote">
      <style:paragraph-properties fo:margin-top="0in" fo:margin-bottom="0.0799in" style:contextual-spacing="true"/>
      <style:text-properties officeooo:rsid="01044fc0"/>
    </style:style>
    <style:style style:name="ppBullet2Mid" style:family="paragraph" style:parent-style-name="ppMain" style:list-style-name="ppBullets" style:master-page-name="">
      <style:paragraph-properties fo:margin-top="0.0201in" fo:margin-bottom="0.0201in" style:contextual-spacing="false" fo:line-height="100%" fo:text-align="left" style:justify-single-word="false" style:page-number="auto"/>
      <style:text-properties style:font-name="Linux Libertine4" fo:font-family="'Linux Libertine'" style:font-style-name="Regular" style:font-pitch="variable" fo:font-size="12pt" style:font-size-asian="10.5pt"/>
    </style:style>
    <style:style style:name="ppBullet1Start" style:family="paragraph" style:parent-style-name="ppBullet2Mid" style:list-style-name="ppBullets">
      <style:paragraph-properties fo:margin-top="0.0598in" fo:margin-bottom="0.0201in" style:contextual-spacing="false"/>
    </style:style>
    <style:style style:name="ppBullet3End" style:family="paragraph" style:parent-style-name="ppBullet2Mid" style:list-style-name="ppBullets">
      <style:paragraph-properties fo:margin-top="0.0201in" fo:margin-bottom="0.0598in" style:contextual-spacing="false"/>
    </style:style>
    <style:style style:name="ppNumbered1Start" style:family="paragraph" style:parent-style-name="ppBullet2Mid" style:list-style-name="ppNumbered" style:master-page-name="">
      <style:paragraph-properties fo:margin-top="0.0598in" fo:margin-bottom="0.0201in" style:contextual-spacing="false" fo:hyphenation-ladder-count="no-limit" fo:hyphenation-keep="auto" loext:hyphenation-keep-type="column" loext:hyphenation-keep-line="false" style:page-number="auto"/>
      <style:text-properties fo:hyphenate="true" fo:hyphenation-remain-char-count="2" fo:hyphenation-push-char-count="2" loext:hyphenation-no-caps="false" loext:hyphenation-no-last-word="false" loext:hyphenation-word-char-count="4" loext:hyphenation-zone="no-limit"/>
    </style:style>
    <style:style style:name="ppNumbered2Mid" style:family="paragraph" style:parent-style-name="ppBullet2Mid" style:list-style-name="ppNumbered"/>
    <style:style style:name="ppNumbered3End" style:family="paragraph" style:parent-style-name="ppBullet2Mid" style:list-style-name="ppNumbered">
      <style:paragraph-properties fo:margin-top="0.0201in" fo:margin-bottom="0.0598in" style:contextual-spacing="false"/>
    </style:style>
    <style:style style:name="ppMainLeftAligned" style:family="paragraph" style:parent-style-name="ppMain">
      <style:paragraph-properties fo:margin-left="0in" fo:margin-right="0in" fo:margin-top="0.0402in" fo:margin-bottom="0.0402in" style:contextual-spacing="true" fo:text-indent="0in" style:auto-text-indent="false"/>
      <style:text-properties style:font-name="Linux Libertine" fo:font-family="'Linux Libertine'" style:font-pitch="variable" officeooo:rsid="003b3206"/>
    </style:style>
    <style:style style:name="Object_20_index_20_heading" style:display-name="Object index heading" style:family="paragraph" style:parent-style-name="Index_20_Heading" style:class="index">
      <style:paragraph-properties fo:margin-left="0in" fo:margin-right="0in" fo:text-indent="0in" style:auto-text-indent="false" text:number-lines="false" text:line-number="0"/>
    </style:style>
    <style:style style:name="ppQuoteNoIndent" style:family="paragraph" style:parent-style-name="ppQuote1Start">
      <style:paragraph-properties fo:margin-left="0.2in" fo:margin-right="0.2in" fo:margin-top="0.0799in" fo:margin-bottom="0.0201in" style:contextual-spacing="true" fo:line-height="105%" fo:text-indent="0in" style:auto-text-indent="false"/>
    </style:style>
    <style:style style:name="ppPoem2" style:family="paragraph" style:parent-style-name="ppPoem">
      <style:paragraph-properties fo:margin-top="0.0799in" fo:margin-bottom="0.0799in" style:contextual-spacing="true"/>
    </style:style>
    <style:style style:name="ppPoemAuthor" style:family="paragraph" style:parent-style-name="ppPoem2" style:master-page-name="">
      <style:paragraph-properties fo:margin-left="0.75in" fo:margin-right="0in" fo:line-height="100%" fo:text-indent="0in" style:auto-text-indent="false" style:page-number="auto"/>
      <style:text-properties fo:font-size="10.5pt" fo:font-style="italic"/>
    </style:style>
    <style:style style:name="ppPoemTitle" style:family="paragraph" style:parent-style-name="ppPoem">
      <style:paragraph-properties fo:margin-top="0.1598in" fo:margin-bottom="0.0201in" style:contextual-spacing="true" fo:line-height="100%"/>
      <style:text-properties style:font-name="Linux Biolinum2" fo:font-family="'Linux Biolinum'" style:font-style-name="Bold" style:font-pitch="variable" fo:font-size="12pt" fo:font-weight="bold"/>
    </style:style>
    <style:style style:name="ppBibleBookNameinTable" style:family="paragraph" style:parent-style-name="ppBibleBookName">
      <style:paragraph-properties fo:margin-left="0.0402in" fo:margin-right="0in" fo:text-indent="0in" style:auto-text-indent="false"/>
    </style:style>
    <style:style style:name="ppBibleQuoteinTable" style:family="paragraph" style:parent-style-name="ppBibleQuote">
      <style:paragraph-properties fo:margin-left="0.0402in" fo:margin-right="0.0402in" fo:text-indent="0in" style:auto-text-indent="false"/>
    </style:style>
    <style:style style:name="ppCaptionAuthor" style:family="paragraph" style:parent-style-name="Caption">
      <style:paragraph-properties fo:line-height="0.1598in"/>
      <style:text-properties fo:font-size="8pt"/>
    </style:style>
    <style:style style:name="ppContentsItemSmall" style:family="paragraph" style:parent-style-name="ppContentsItem" style:list-style-name="">
      <style:paragraph-properties fo:margin-left="0.2598in" fo:margin-right="0in" fo:margin-top="0.0201in" fo:margin-bottom="0.0598in" style:contextual-spacing="false" fo:text-indent="0in" style:auto-text-indent="false">
        <style:tab-stops>
          <style:tab-stop style:position="4.25in" style:type="right" style:leader-style="solid" style:leader-text="․"/>
        </style:tab-stops>
      </style:paragraph-properties>
      <style:text-properties fo:font-size="12pt"/>
    </style:style>
    <style:style style:name="ppMainFirstAfterSub" style:family="paragraph" style:parent-style-name="ppMainFirst" style:master-page-name="">
      <style:paragraph-properties fo:margin-top="0.0402in" fo:margin-bottom="0.0402in" style:contextual-spacing="false" style:page-number="auto"/>
    </style:style>
    <style:style style:name="ppSOPBibleQuoteIndent1" style:family="paragraph" style:parent-style-name="ppSOPBibleQuote">
      <style:paragraph-properties fo:margin-top="0in" fo:margin-bottom="0in" style:contextual-spacing="false"/>
    </style:style>
    <style:style style:name="ppSOPBibleQuoteIndent2" style:family="paragraph" style:parent-style-name="ppSOPBibleQuoteIndent1">
      <style:paragraph-properties fo:margin-left="0.4799in" fo:margin-right="0.2in" fo:text-indent="0in" style:auto-text-indent="false"/>
    </style:style>
    <style:style style:name="ppBulletAnswer" style:family="paragraph" style:parent-style-name="ppBullet" style:list-style-name="">
      <style:paragraph-properties fo:margin-left="0.4598in" fo:margin-right="0in" fo:margin-top="0.0598in" fo:margin-bottom="0.0598in" style:contextual-spacing="false" fo:line-height="105%" fo:text-indent="0in" style:auto-text-indent="false"/>
      <style:text-properties fo:font-style="normal"/>
    </style:style>
    <style:style style:name="ppBulletinQuote" style:family="paragraph" style:parent-style-name="ppQuote1Start" style:list-style-name="ppBulletsinQuote">
      <style:paragraph-properties fo:margin-top="0.0201in" fo:margin-bottom="0.0201in" style:contextual-spacing="false" fo:line-height="100%"/>
    </style:style>
    <style:style style:name="Footer_20_left" style:display-name="Footer left" style:family="paragraph" style:parent-style-name="Standard" style:class="extra">
      <style:paragraph-properties text:number-lines="false" text:line-number="0">
        <style:tab-stops>
          <style:tab-stop style:position="3.5in" style:type="center"/>
          <style:tab-stop style:position="7in" style:type="right"/>
        </style:tab-stops>
      </style:paragraph-properties>
    </style:style>
    <style:style style:name="Header_20_right" style:display-name="Header right" style:family="paragraph" style:parent-style-name="Standard" style:class="extra">
      <style:paragraph-properties text:number-lines="false" text:line-number="0">
        <style:tab-stops>
          <style:tab-stop style:position="3.5in" style:type="center"/>
          <style:tab-stop style:position="7in" style:type="right"/>
        </style:tab-stops>
      </style:paragraph-properties>
    </style:style>
    <style:style style:name="Illustration" style:family="paragraph" style:parent-style-name="Caption" style:class="extra"/>
    <style:style style:name="Index_20_1" style:display-name="Index 1" style:family="paragraph" style:parent-style-name="Index" style:class="index">
      <style:paragraph-properties fo:margin-left="0in" fo:margin-right="0in" fo:text-indent="0in" style:auto-text-indent="false"/>
    </style:style>
    <style:style style:name="Index_20_2" style:display-name="Index 2" style:family="paragraph" style:parent-style-name="Index" style:class="index">
      <style:paragraph-properties fo:margin-left="0.1965in" fo:margin-right="0in" fo:text-indent="0in" style:auto-text-indent="false"/>
    </style:style>
    <style:style style:name="Index_20_3" style:display-name="Index 3" style:family="paragraph" style:parent-style-name="Index" style:class="index">
      <style:paragraph-properties fo:margin-left="0.3929in" fo:margin-right="0in" fo:text-indent="0in" style:auto-text-indent="false"/>
    </style:style>
    <style:style style:name="Index_20_Separator" style:display-name="Index Separator" style:family="paragraph" style:parent-style-name="Index" style:class="index">
      <style:paragraph-properties fo:margin-left="0in" fo:margin-right="0in" fo:text-indent="0in" style:auto-text-indent="false"/>
    </style:style>
    <style:style style:name="List_20_1" style:display-name="List 1" style:family="paragraph" style:parent-style-name="List" style:class="list">
      <style:paragraph-properties fo:margin-left="0.25in" fo:margin-right="0in" fo:margin-top="0in" fo:margin-bottom="0.0835in" style:contextual-spacing="false" fo:text-indent="-0.25in" style:auto-text-indent="false"/>
    </style:style>
    <style:style style:name="List_20_1_20_Cont." style:display-name="List 1 Cont." style:family="paragraph" style:parent-style-name="List" style:class="list">
      <style:paragraph-properties fo:margin-left="0.25in" fo:margin-right="0in" fo:margin-top="0in" fo:margin-bottom="0.0835in" style:contextual-spacing="false" fo:text-indent="0in" style:auto-text-indent="false"/>
    </style:style>
    <style:style style:name="List_20_1_20_End" style:display-name="List 1 End" style:family="paragraph" style:parent-style-name="List" style:next-style-name="List_20_1" style:class="list">
      <style:paragraph-properties fo:margin-left="0.25in" fo:margin-right="0in" fo:margin-top="0in" fo:margin-bottom="0.1665in" style:contextual-spacing="false" fo:text-indent="-0.25in" style:auto-text-indent="false"/>
    </style:style>
    <style:style style:name="List_20_1_20_Start" style:display-name="List 1 Start" style:family="paragraph" style:parent-style-name="List" style:next-style-name="List_20_1" style:class="list">
      <style:paragraph-properties fo:margin-left="0.25in" fo:margin-right="0in" fo:margin-top="0.1665in" fo:margin-bottom="0.0835in" style:contextual-spacing="false" fo:text-indent="-0.25in" style:auto-text-indent="false"/>
    </style:style>
    <style:style style:name="List_20_2_20_Cont." style:display-name="List 2 Cont." style:family="paragraph" style:parent-style-name="List" style:class="list">
      <style:paragraph-properties fo:margin-left="0.5in" fo:margin-right="0in" fo:margin-top="0in" fo:margin-bottom="0.0835in" style:contextual-spacing="false" fo:text-indent="0in" style:auto-text-indent="false"/>
    </style:style>
    <style:style style:name="List_20_2_20_End" style:display-name="List 2 End" style:family="paragraph" style:parent-style-name="List" style:next-style-name="List_20_2" style:class="list">
      <style:paragraph-properties fo:margin-left="0.5in" fo:margin-right="0in" fo:margin-top="0in" fo:margin-bottom="0.1665in" style:contextual-spacing="false" fo:text-indent="-0.25in" style:auto-text-indent="false"/>
    </style:style>
    <style:style style:name="List_20_2_20_Start" style:display-name="List 2 Start" style:family="paragraph" style:parent-style-name="List" style:next-style-name="List_20_2" style:class="list">
      <style:paragraph-properties fo:margin-left="0.5in" fo:margin-right="0in" fo:margin-top="0.1665in" fo:margin-bottom="0.0835in" style:contextual-spacing="false" fo:text-indent="-0.25in" style:auto-text-indent="false"/>
    </style:style>
    <style:style style:name="List_20_3" style:display-name="List 3" style:family="paragraph" style:parent-style-name="List" style:class="list">
      <style:paragraph-properties fo:margin-left="0.75in" fo:margin-right="0in" fo:margin-top="0in" fo:margin-bottom="0.0835in" style:contextual-spacing="false" fo:text-indent="-0.25in" style:auto-text-indent="false"/>
    </style:style>
    <style:style style:name="List_20_3_20_Cont." style:display-name="List 3 Cont." style:family="paragraph" style:parent-style-name="List" style:class="list">
      <style:paragraph-properties fo:margin-left="0.75in" fo:margin-right="0in" fo:margin-top="0in" fo:margin-bottom="0.0835in" style:contextual-spacing="false" fo:text-indent="0in" style:auto-text-indent="false"/>
    </style:style>
    <style:style style:name="List_20_3_20_End" style:display-name="List 3 End" style:family="paragraph" style:parent-style-name="List" style:next-style-name="List_20_3" style:class="list">
      <style:paragraph-properties fo:margin-left="0.75in" fo:margin-right="0in" fo:margin-top="0in" fo:margin-bottom="0.1665in" style:contextual-spacing="false" fo:text-indent="-0.25in" style:auto-text-indent="false"/>
    </style:style>
    <style:style style:name="List_20_3_20_Start" style:display-name="List 3 Start" style:family="paragraph" style:parent-style-name="List" style:next-style-name="List_20_3" style:class="list">
      <style:paragraph-properties fo:margin-left="0.75in" fo:margin-right="0in" fo:margin-top="0.1665in" fo:margin-bottom="0.0835in" style:contextual-spacing="false" fo:text-indent="-0.25in" style:auto-text-indent="false"/>
    </style:style>
    <style:style style:name="List_20_4" style:display-name="List 4" style:family="paragraph" style:parent-style-name="List" style:class="list">
      <style:paragraph-properties fo:margin-left="1in" fo:margin-right="0in" fo:margin-top="0in" fo:margin-bottom="0.0835in" style:contextual-spacing="false" fo:text-indent="-0.25in" style:auto-text-indent="false"/>
    </style:style>
    <style:style style:name="List_20_4_20_Cont." style:display-name="List 4 Cont." style:family="paragraph" style:parent-style-name="List" style:class="list">
      <style:paragraph-properties fo:margin-left="1in" fo:margin-right="0in" fo:margin-top="0in" fo:margin-bottom="0.0835in" style:contextual-spacing="false" fo:text-indent="0in" style:auto-text-indent="false"/>
    </style:style>
    <style:style style:name="List_20_4_20_End" style:display-name="List 4 End" style:family="paragraph" style:parent-style-name="List" style:next-style-name="List_20_4" style:class="list">
      <style:paragraph-properties fo:margin-left="1in" fo:margin-right="0in" fo:margin-top="0in" fo:margin-bottom="0.1665in" style:contextual-spacing="false" fo:text-indent="-0.25in" style:auto-text-indent="false"/>
    </style:style>
    <style:style style:name="List_20_4_20_Start" style:display-name="List 4 Start" style:family="paragraph" style:parent-style-name="List" style:next-style-name="List_20_4" style:class="list">
      <style:paragraph-properties fo:margin-left="1in" fo:margin-right="0in" fo:margin-top="0.1665in" fo:margin-bottom="0.0835in" style:contextual-spacing="false" fo:text-indent="-0.25in" style:auto-text-indent="false"/>
    </style:style>
    <style:style style:name="List_20_5" style:display-name="List 5" style:family="paragraph" style:parent-style-name="List" style:class="list">
      <style:paragraph-properties fo:margin-left="1.25in" fo:margin-right="0in" fo:margin-top="0in" fo:margin-bottom="0.0835in" style:contextual-spacing="false" fo:text-indent="-0.25in" style:auto-text-indent="false"/>
    </style:style>
    <style:style style:name="List_20_5_20_Cont." style:display-name="List 5 Cont." style:family="paragraph" style:parent-style-name="List" style:class="list">
      <style:paragraph-properties fo:margin-left="1.25in" fo:margin-right="0in" fo:margin-top="0in" fo:margin-bottom="0.0835in" style:contextual-spacing="false" fo:text-indent="0in" style:auto-text-indent="false"/>
    </style:style>
    <style:style style:name="List_20_5_20_End" style:display-name="List 5 End" style:family="paragraph" style:parent-style-name="List" style:next-style-name="List_20_5" style:class="list">
      <style:paragraph-properties fo:margin-left="1.25in" fo:margin-right="0in" fo:margin-top="0in" fo:margin-bottom="0.1665in" style:contextual-spacing="false" fo:text-indent="-0.25in" style:auto-text-indent="false"/>
    </style:style>
    <style:style style:name="List_20_5_20_Start" style:display-name="List 5 Start" style:family="paragraph" style:parent-style-name="List" style:next-style-name="List_20_5" style:class="list">
      <style:paragraph-properties fo:margin-left="1.25in" fo:margin-right="0in" fo:margin-top="0.1665in" fo:margin-bottom="0.0835in" style:contextual-spacing="false" fo:text-indent="-0.25in" style:auto-text-indent="false"/>
    </style:style>
    <style:style style:name="Numbering_20_1" style:display-name="Numbering 1" style:family="paragraph" style:parent-style-name="List" style:class="list">
      <style:paragraph-properties fo:margin-left="0.25in" fo:margin-right="0in" fo:margin-top="0in" fo:margin-bottom="0.0835in" style:contextual-spacing="false" fo:text-indent="-0.25in" style:auto-text-indent="false"/>
    </style:style>
    <style:style style:name="Numbering_20_1_20_Cont." style:display-name="Numbering 1 Cont." style:family="paragraph" style:parent-style-name="List" style:class="list">
      <style:paragraph-properties fo:margin-left="0.25in" fo:margin-right="0in" fo:margin-top="0in" fo:margin-bottom="0.0835in" style:contextual-spacing="false" fo:text-indent="0in" style:auto-text-indent="false"/>
    </style:style>
    <style:style style:name="Numbering_20_1_20_End" style:display-name="Numbering 1 End" style:family="paragraph" style:parent-style-name="List" style:next-style-name="Numbering_20_1" style:class="list">
      <style:paragraph-properties fo:margin-left="0.25in" fo:margin-right="0in" fo:margin-top="0in" fo:margin-bottom="0.1665in" style:contextual-spacing="false" fo:text-indent="-0.25in" style:auto-text-indent="false"/>
    </style:style>
    <style:style style:name="Numbering_20_1_20_Start" style:display-name="Numbering 1 Start" style:family="paragraph" style:parent-style-name="List" style:next-style-name="Numbering_20_1" style:class="list">
      <style:paragraph-properties fo:margin-left="0.25in" fo:margin-right="0in" fo:margin-top="0.1665in" fo:margin-bottom="0.0835in" style:contextual-spacing="false" fo:text-indent="-0.25in" style:auto-text-indent="false"/>
    </style:style>
    <style:style style:name="Numbering_20_2" style:display-name="Numbering 2" style:family="paragraph" style:parent-style-name="List" style:class="list">
      <style:paragraph-properties fo:margin-left="0.5in" fo:margin-right="0in" fo:margin-top="0in" fo:margin-bottom="0.0835in" style:contextual-spacing="false" fo:text-indent="-0.25in" style:auto-text-indent="false"/>
    </style:style>
    <style:style style:name="Numbering_20_2_20_Cont." style:display-name="Numbering 2 Cont." style:family="paragraph" style:parent-style-name="List" style:class="list">
      <style:paragraph-properties fo:margin-left="0.5in" fo:margin-right="0in" fo:margin-top="0in" fo:margin-bottom="0.0835in" style:contextual-spacing="false" fo:text-indent="0in" style:auto-text-indent="false"/>
    </style:style>
    <style:style style:name="Numbering_20_2_20_End" style:display-name="Numbering 2 End" style:family="paragraph" style:parent-style-name="List" style:next-style-name="Numbering_20_2" style:class="list">
      <style:paragraph-properties fo:margin-left="0.5in" fo:margin-right="0in" fo:margin-top="0in" fo:margin-bottom="0.1665in" style:contextual-spacing="false" fo:text-indent="-0.25in" style:auto-text-indent="false"/>
    </style:style>
    <style:style style:name="Numbering_20_2_20_Start" style:display-name="Numbering 2 Start" style:family="paragraph" style:parent-style-name="List" style:next-style-name="Numbering_20_2" style:class="list">
      <style:paragraph-properties fo:margin-left="0.5in" fo:margin-right="0in" fo:margin-top="0.1665in" fo:margin-bottom="0.0835in" style:contextual-spacing="false" fo:text-indent="-0.25in" style:auto-text-indent="false"/>
    </style:style>
    <style:style style:name="Numbering_20_3" style:display-name="Numbering 3" style:family="paragraph" style:parent-style-name="List" style:class="list">
      <style:paragraph-properties fo:margin-left="0.75in" fo:margin-right="0in" fo:margin-top="0in" fo:margin-bottom="0.0835in" style:contextual-spacing="false" fo:text-indent="-0.25in" style:auto-text-indent="false"/>
    </style:style>
    <style:style style:name="Numbering_20_3_20_Cont." style:display-name="Numbering 3 Cont." style:family="paragraph" style:parent-style-name="List" style:class="list">
      <style:paragraph-properties fo:margin-left="0.75in" fo:margin-right="0in" fo:margin-top="0in" fo:margin-bottom="0.0835in" style:contextual-spacing="false" fo:text-indent="0in" style:auto-text-indent="false"/>
    </style:style>
    <style:style style:name="Numbering_20_3_20_End" style:display-name="Numbering 3 End" style:family="paragraph" style:parent-style-name="List" style:next-style-name="Numbering_20_3" style:class="list">
      <style:paragraph-properties fo:margin-left="0.75in" fo:margin-right="0in" fo:margin-top="0in" fo:margin-bottom="0.1665in" style:contextual-spacing="false" fo:text-indent="-0.25in" style:auto-text-indent="false"/>
    </style:style>
    <style:style style:name="Numbering_20_3_20_Start" style:display-name="Numbering 3 Start" style:family="paragraph" style:parent-style-name="List" style:next-style-name="Numbering_20_3" style:class="list">
      <style:paragraph-properties fo:margin-left="0.75in" fo:margin-right="0in" fo:margin-top="0.1665in" fo:margin-bottom="0.0835in" style:contextual-spacing="false" fo:text-indent="-0.25in" style:auto-text-indent="false"/>
    </style:style>
    <style:style style:name="Numbering_20_4" style:display-name="Numbering 4" style:family="paragraph" style:parent-style-name="List" style:class="list">
      <style:paragraph-properties fo:margin-left="1in" fo:margin-right="0in" fo:margin-top="0in" fo:margin-bottom="0.0835in" style:contextual-spacing="false" fo:text-indent="-0.25in" style:auto-text-indent="false"/>
    </style:style>
    <style:style style:name="Numbering_20_4_20_Cont." style:display-name="Numbering 4 Cont." style:family="paragraph" style:parent-style-name="List" style:class="list">
      <style:paragraph-properties fo:margin-left="1in" fo:margin-right="0in" fo:margin-top="0in" fo:margin-bottom="0.0835in" style:contextual-spacing="false" fo:text-indent="0in" style:auto-text-indent="false"/>
    </style:style>
    <style:style style:name="Numbering_20_4_20_End" style:display-name="Numbering 4 End" style:family="paragraph" style:parent-style-name="List" style:next-style-name="Numbering_20_4" style:class="list">
      <style:paragraph-properties fo:margin-left="1in" fo:margin-right="0in" fo:margin-top="0in" fo:margin-bottom="0.1665in" style:contextual-spacing="false" fo:text-indent="-0.25in" style:auto-text-indent="false"/>
    </style:style>
    <style:style style:name="Numbering_20_4_20_Start" style:display-name="Numbering 4 Start" style:family="paragraph" style:parent-style-name="List" style:next-style-name="Numbering_20_4" style:class="list">
      <style:paragraph-properties fo:margin-left="1in" fo:margin-right="0in" fo:margin-top="0.1665in" fo:margin-bottom="0.0835in" style:contextual-spacing="false" fo:text-indent="-0.25in" style:auto-text-indent="false"/>
    </style:style>
    <style:style style:name="Numbering_20_5" style:display-name="Numbering 5" style:family="paragraph" style:parent-style-name="List" style:class="list">
      <style:paragraph-properties fo:margin-left="1.25in" fo:margin-right="0in" fo:margin-top="0in" fo:margin-bottom="0.0835in" style:contextual-spacing="false" fo:text-indent="-0.25in" style:auto-text-indent="false"/>
    </style:style>
    <style:style style:name="Numbering_20_5_20_Cont." style:display-name="Numbering 5 Cont." style:family="paragraph" style:parent-style-name="List" style:class="list">
      <style:paragraph-properties fo:margin-left="1.25in" fo:margin-right="0in" fo:margin-top="0in" fo:margin-bottom="0.0835in" style:contextual-spacing="false" fo:text-indent="0in" style:auto-text-indent="false"/>
    </style:style>
    <style:style style:name="Numbering_20_5_20_End" style:display-name="Numbering 5 End" style:family="paragraph" style:parent-style-name="List" style:next-style-name="Numbering_20_5" style:class="list">
      <style:paragraph-properties fo:margin-left="1.25in" fo:margin-right="0in" fo:margin-top="0in" fo:margin-bottom="0.1665in" style:contextual-spacing="false" fo:text-indent="-0.25in" style:auto-text-indent="false"/>
    </style:style>
    <style:style style:name="Numbering_20_5_20_Start" style:display-name="Numbering 5 Start" style:family="paragraph" style:parent-style-name="List" style:next-style-name="Numbering_20_5" style:class="list">
      <style:paragraph-properties fo:margin-left="1.25in" fo:margin-right="0in" fo:margin-top="0.1665in" fo:margin-bottom="0.0835in" style:contextual-spacing="false" fo:text-indent="-0.25in" style:auto-text-indent="false"/>
    </style:style>
    <style:style style:name="Object_20_index_20_1" style:display-name="Object index 1" style:family="paragraph" style:parent-style-name="Index" style:class="index">
      <style:paragraph-properties fo:margin-left="0in" fo:margin-right="0in" fo:text-indent="0in" style:auto-text-indent="false">
        <style:tab-stops>
          <style:tab-stop style:position="7in" style:type="right" style:leader-style="dotted" style:leader-text="."/>
        </style:tab-stops>
      </style:paragraph-properties>
    </style:style>
    <style:style style:name="Sender" style:family="paragraph" style:parent-style-name="Standard" style:class="extra">
      <style:paragraph-properties fo:margin-top="0in" fo:margin-bottom="0.0417in" style:contextual-spacing="false" text:number-lines="false" text:line-number="0"/>
    </style:style>
    <style:style style:name="Table" style:family="paragraph" style:parent-style-name="Caption" style:class="extra"/>
    <style:style style:name="Table_20_index_20_1" style:display-name="Table index 1" style:family="paragraph" style:parent-style-name="Index" style:class="index">
      <style:paragraph-properties fo:margin-left="0in" fo:margin-right="0in" fo:text-indent="0in" style:auto-text-indent="false">
        <style:tab-stops>
          <style:tab-stop style:position="7in" style:type="right" style:leader-style="dotted" style:leader-text="."/>
        </style:tab-stops>
      </style:paragraph-properties>
    </style:style>
    <style:style style:name="Table_20_index_20_heading" style:display-name="Table index heading" style:family="paragraph" style:parent-style-name="Heading" style:class="index">
      <style:paragraph-properties fo:margin-left="0in" fo:margin-right="0in" fo:text-indent="0in" style:auto-text-indent="false" text:number-lines="false" text:line-number="0"/>
      <style:text-properties fo:font-size="16pt" fo:font-weight="bold" style:font-size-asian="16pt" style:font-weight-asian="bold" style:font-size-complex="16pt" style:font-weight-complex="bold"/>
    </style:style>
    <style:style style:name="Text" style:family="paragraph" style:parent-style-name="Caption" style:class="extra"/>
    <style:style style:name="User_20_Index_20_1" style:display-name="User Index 1" style:family="paragraph" style:parent-style-name="Index" style:class="index">
      <style:paragraph-properties fo:margin-left="0in" fo:margin-right="0in" fo:text-indent="0in" style:auto-text-indent="false">
        <style:tab-stops>
          <style:tab-stop style:position="7in" style:type="right" style:leader-style="dotted" style:leader-text="."/>
        </style:tab-stops>
      </style:paragraph-properties>
    </style:style>
    <style:style style:name="User_20_Index_20_2" style:display-name="User Index 2" style:family="paragraph" style:parent-style-name="Index" style:class="index">
      <style:paragraph-properties fo:margin-left="0.1965in" fo:margin-right="0in" fo:text-indent="0in" style:auto-text-indent="false">
        <style:tab-stops>
          <style:tab-stop style:position="6.8035in" style:type="right" style:leader-style="dotted" style:leader-text="."/>
        </style:tab-stops>
      </style:paragraph-properties>
    </style:style>
    <style:style style:name="User_20_Index_20_3" style:display-name="User Index 3" style:family="paragraph" style:parent-style-name="Index" style:class="index">
      <style:paragraph-properties fo:margin-left="0.3929in" fo:margin-right="0in" fo:text-indent="0in" style:auto-text-indent="false">
        <style:tab-stops>
          <style:tab-stop style:position="6.6071in" style:type="right" style:leader-style="dotted" style:leader-text="."/>
        </style:tab-stops>
      </style:paragraph-properties>
    </style:style>
    <style:style style:name="User_20_Index_20_4" style:display-name="User Index 4" style:family="paragraph" style:parent-style-name="Index" style:class="index">
      <style:paragraph-properties fo:margin-left="0.5898in" fo:margin-right="0in" fo:text-indent="0in" style:auto-text-indent="false">
        <style:tab-stops>
          <style:tab-stop style:position="6.4102in" style:type="right" style:leader-style="dotted" style:leader-text="."/>
        </style:tab-stops>
      </style:paragraph-properties>
    </style:style>
    <style:style style:name="User_20_Index_20_5" style:display-name="User Index 5" style:family="paragraph" style:parent-style-name="Index" style:class="index">
      <style:paragraph-properties fo:margin-left="0.7862in" fo:margin-right="0in" fo:text-indent="0in" style:auto-text-indent="false">
        <style:tab-stops>
          <style:tab-stop style:position="6.2138in" style:type="right" style:leader-style="dotted" style:leader-text="."/>
        </style:tab-stops>
      </style:paragraph-properties>
    </style:style>
    <style:style style:name="User_20_Index_20_6" style:display-name="User Index 6" style:family="paragraph" style:parent-style-name="Index" style:class="index">
      <style:paragraph-properties fo:margin-left="0.9827in" fo:margin-right="0in" fo:text-indent="0in" style:auto-text-indent="false">
        <style:tab-stops>
          <style:tab-stop style:position="6.0173in" style:type="right" style:leader-style="dotted" style:leader-text="."/>
        </style:tab-stops>
      </style:paragraph-properties>
    </style:style>
    <style:style style:name="User_20_Index_20_7" style:display-name="User Index 7" style:family="paragraph" style:parent-style-name="Index" style:class="index">
      <style:paragraph-properties fo:margin-left="1.1791in" fo:margin-right="0in" fo:text-indent="0in" style:auto-text-indent="false">
        <style:tab-stops>
          <style:tab-stop style:position="5.8209in" style:type="right" style:leader-style="dotted" style:leader-text="."/>
        </style:tab-stops>
      </style:paragraph-properties>
    </style:style>
    <style:style style:name="User_20_Index_20_8" style:display-name="User Index 8" style:family="paragraph" style:parent-style-name="Index" style:class="index">
      <style:paragraph-properties fo:margin-left="1.3756in" fo:margin-right="0in" fo:text-indent="0in" style:auto-text-indent="false">
        <style:tab-stops>
          <style:tab-stop style:position="5.6244in" style:type="right" style:leader-style="dotted" style:leader-text="."/>
        </style:tab-stops>
      </style:paragraph-properties>
    </style:style>
    <style:style style:name="User_20_Index_20_9" style:display-name="User Index 9" style:family="paragraph" style:parent-style-name="Index" style:class="index">
      <style:paragraph-properties fo:margin-left="1.572in" fo:margin-right="0in" fo:text-indent="0in" style:auto-text-indent="false">
        <style:tab-stops>
          <style:tab-stop style:position="5.428in" style:type="right" style:leader-style="dotted" style:leader-text="."/>
        </style:tab-stops>
      </style:paragraph-properties>
    </style:style>
    <style:style style:name="User_20_Index_20_10" style:display-name="User Index 10" style:family="paragraph" style:parent-style-name="Index" style:class="index">
      <style:paragraph-properties fo:margin-left="1.7689in" fo:margin-right="0in" fo:text-indent="0in" style:auto-text-indent="false">
        <style:tab-stops>
          <style:tab-stop style:position="5.2311in" style:type="right" style:leader-style="dotted" style:leader-text="."/>
        </style:tab-stops>
      </style:paragraph-properties>
    </style:style>
    <style:style style:name="User_20_Index_20_Heading" style:display-name="User Index Heading" style:family="paragraph" style:parent-style-name="Heading" style:class="index">
      <style:paragraph-properties fo:margin-left="0in" fo:margin-right="0in" fo:text-indent="0in" style:auto-text-indent="false" text:number-lines="false" text:line-number="0"/>
      <style:text-properties fo:font-size="16pt" fo:font-weight="bold" style:font-size-asian="16pt" style:font-weight-asian="bold" style:font-size-complex="16pt" style:font-weight-complex="bold"/>
    </style:style>
    <style:style style:name="Contents_20_10" style:display-name="Contents 10" style:family="paragraph" style:parent-style-name="Index" style:class="index">
      <style:paragraph-properties fo:margin-left="1.7689in" fo:margin-right="0in" fo:text-indent="0in" style:auto-text-indent="false">
        <style:tab-stops>
          <style:tab-stop style:position="2.4811in" style:type="right" style:leader-style="dotted" style:leader-text="."/>
        </style:tab-stops>
      </style:paragraph-properties>
    </style:style>
    <style:style style:name="Bibliography_20_Heading" style:display-name="Bibliography Heading" style:family="paragraph" style:parent-style-name="Heading" style:class="index">
      <style:paragraph-properties fo:margin-left="0in" fo:margin-right="0in" fo:text-indent="0in" style:auto-text-indent="false" text:number-lines="false" text:line-number="0"/>
      <style:text-properties fo:font-size="16pt" fo:font-weight="bold" style:font-size-asian="16pt" style:font-weight-asian="bold" style:font-size-complex="16pt" style:font-weight-complex="bold"/>
    </style:style>
    <style:style style:name="Bibliography_20_1" style:display-name="Bibliography 1" style:family="paragraph" style:parent-style-name="Index" style:class="index">
      <style:paragraph-properties fo:margin-left="0in" fo:margin-right="0in" fo:text-indent="0in" style:auto-text-indent="false">
        <style:tab-stops>
          <style:tab-stop style:position="4.25in" style:type="right" style:leader-style="dotted" style:leader-text="."/>
        </style:tab-stops>
      </style:paragraph-properties>
    </style:style>
    <style:style style:name="ppTableHeading" style:family="paragraph" style:parent-style-name="ppBibleBookName">
      <loext:graphic-properties draw:fill="none" draw:fill-color="#729fcf"/>
      <style:paragraph-properties fo:margin-left="0in" fo:margin-right="0in" fo:margin-top="0in" fo:margin-bottom="0in" style:contextual-spacing="false" fo:line-height="100%" fo:text-align="center" style:justify-single-word="false" fo:orphans="2" fo:widows="2" fo:text-indent="0in" style:auto-text-indent="false" fo:background-color="transparent" fo:keep-with-next="always">
        <style:tab-stops/>
      </style:paragraph-properties>
      <style:text-properties style:font-name="Linux Biolinum2" fo:font-family="'Linux Biolinum'" style:font-style-name="Bold" style:font-pitch="variable" fo:font-size="10pt" style:font-size-asian="10pt" style:font-size-complex="10pt"/>
    </style:style>
    <style:style style:name="ppTableContent" style:family="paragraph" style:parent-style-name="ppBibleQuote" style:master-page-name="">
      <loext:graphic-properties draw:fill="none" draw:fill-color="#729fcf"/>
      <style:paragraph-properties fo:margin-left="0.0201in" fo:margin-right="0.0201in" fo:margin-top="0.0201in" fo:margin-bottom="0.0201in" style:contextual-spacing="false" fo:line-height="100%" fo:text-align="left" style:justify-single-word="false" fo:orphans="2" fo:widows="2" fo:hyphenation-ladder-count="no-limit" fo:hyphenation-keep="auto" loext:hyphenation-keep-type="column" loext:hyphenation-keep-line="false" fo:text-indent="0in" style:auto-text-indent="false" style:page-number="auto" fo:background-color="transparent">
        <style:tab-stops/>
      </style:paragraph-properties>
      <style:text-properties style:font-name="Linux Biolinum4" fo:font-family="'Linux Biolinum'" style:font-style-name="Regular" style:font-pitch="variable" fo:font-size="10pt" style:font-size-asian="10pt" style:font-size-complex="10pt" fo:hyphenate="true" fo:hyphenation-remain-char-count="2" fo:hyphenation-push-char-count="2" loext:hyphenation-no-caps="false" loext:hyphenation-no-last-word="false" loext:hyphenation-word-char-count="4" loext:hyphenation-zone="no-limit"/>
    </style:style>
    <style:style style:name="ppMainFirstSingleLine" style:family="paragraph" style:parent-style-name="ppMainFirst">
      <style:paragraph-properties>
        <style:drop-cap/>
      </style:paragraph-properties>
    </style:style>
    <style:style style:name="ppMainAfterSub" style:family="paragraph" style:parent-style-name="ppMain" style:master-page-name="">
      <style:paragraph-properties fo:margin-left="0in" fo:margin-right="0in" fo:margin-top="0.0201in" fo:margin-bottom="0.0402in" style:contextual-spacing="false" fo:hyphenation-ladder-count="no-limit" fo:hyphenation-keep="auto" loext:hyphenation-keep-type="column" loext:hyphenation-keep-line="false" fo:text-indent="0in" style:auto-text-indent="false" style:page-number="auto"/>
      <style:text-properties fo:hyphenate="true" fo:hyphenation-remain-char-count="2" fo:hyphenation-push-char-count="2" loext:hyphenation-no-caps="false" loext:hyphenation-no-last-word="false" loext:hyphenation-word-char-count="4" loext:hyphenation-zone="no-limit"/>
    </style:style>
    <style:style style:name="ppChapterTitleAppendix" style:family="paragraph" style:parent-style-name="ppChapterTitle" style:list-style-name="" style:master-page-name="">
      <style:paragraph-properties style:page-number="auto"/>
    </style:style>
    <style:style style:name="ppForewordAuthor" style:family="paragraph" style:parent-style-name="Standard" style:master-page-name="">
      <loext:graphic-properties draw:fill="none" draw:fill-color="#729fcf"/>
      <style:paragraph-properties fo:margin-left="0in" fo:margin-right="0in" fo:margin-top="0.0799in" fo:margin-bottom="0.0402in" style:contextual-spacing="true" fo:line-height="105%" fo:text-align="left" style:justify-single-word="false" fo:orphans="2" fo:widows="2" fo:text-indent="0in" style:auto-text-indent="false" style:page-number="auto" fo:background-color="transparent"/>
      <style:text-properties style:font-name="Linux Libertine3" fo:font-family="'Linux Libertine'" style:font-style-name="Italic" style:font-pitch="variable" fo:font-size="11pt" fo:font-style="italic" officeooo:rsid="0023b3f7" style:font-size-asian="10pt" style:font-style-asian="italic" style:font-size-complex="10pt" style:font-style-complex="italic"/>
    </style:style>
    <style:style style:name="ppQuoteCenteredItalic" style:family="paragraph" style:parent-style-name="ppQuote">
      <loext:graphic-properties draw:fill="none" draw:fill-color="#99ccff"/>
      <style:paragraph-properties fo:margin-left="0.2in" fo:margin-right="0.2in" fo:margin-top="0.1201in" fo:margin-bottom="0.0598in" style:contextual-spacing="true" fo:line-height="102%" fo:text-align="center" style:justify-single-word="false" fo:orphans="0" fo:widows="0" fo:hyphenation-ladder-count="no-limit" fo:hyphenation-keep="auto" loext:hyphenation-keep-type="column" loext:hyphenation-keep-line="false" fo:text-indent="0in" style:auto-text-indent="false" fo:background-color="transparent">
        <style:tab-stops/>
      </style:paragraph-properties>
      <style:text-properties fo:font-style="italic" style:font-size-asian="10.5pt" style:font-style-asian="italic" style:font-style-complex="italic" fo:hyphenate="true" fo:hyphenation-remain-char-count="2" fo:hyphenation-push-char-count="2" loext:hyphenation-no-caps="false" loext:hyphenation-no-last-word="false" loext:hyphenation-word-char-count="no-limit" loext:hyphenation-zone="no-limit"/>
    </style:style>
    <style:style style:name="ppChapterIntro" style:family="paragraph" style:parent-style-name="ppChapterTitle" style:default-outline-level="2" style:list-style-name="" style:master-page-name="">
      <style:paragraph-properties fo:margin-left="0in" fo:margin-right="0in" fo:margin-top="0in" fo:margin-bottom="0.0201in" style:contextual-spacing="true" fo:text-align="left" style:justify-single-word="false" fo:orphans="0" fo:widows="0" fo:text-indent="0in" style:auto-text-indent="false" style:page-number="auto" fo:keep-with-next="always"/>
    </style:style>
    <style:style style:name="ppMainNoIndent" style:family="paragraph" style:parent-style-name="ppMain">
      <loext:graphic-properties draw:fill="none" draw:fill-color="#99ccff"/>
      <style:paragraph-properties fo:margin-left="0in" fo:margin-right="0in" fo:margin-top="0.0402in" fo:margin-bottom="0.0402in" style:contextual-spacing="false" fo:line-height="105%" fo:text-align="justify" style:justify-single-word="false" fo:orphans="0" fo:widows="0" fo:hyphenation-ladder-count="no-limit" fo:hyphenation-keep="auto" loext:hyphenation-keep-type="column" loext:hyphenation-keep-line="false" fo:text-indent="0in" style:auto-text-indent="false" fo:background-color="transparent">
        <style:tab-stops/>
      </style:paragraph-properties>
      <style:text-properties officeooo:rsid="0042fc39" fo:hyphenate="true" fo:hyphenation-remain-char-count="2" fo:hyphenation-push-char-count="2" loext:hyphenation-no-caps="false" loext:hyphenation-no-last-word="false" loext:hyphenation-word-char-count="no-limit" loext:hyphenation-zone="no-limit"/>
    </style:style>
    <style:style style:name="ppCaption" style:family="paragraph" style:parent-style-name="Caption" style:master-page-name="">
      <style:paragraph-properties fo:margin-left="0.0598in" fo:margin-right="0.0598in" fo:line-height="0.1598in" style:page-number="auto"/>
    </style:style>
    <style:style style:name="ppQuoteCenteredItalicAuthor" style:family="paragraph" style:parent-style-name="ppQuoteCenteredItalic" style:master-page-name="">
      <style:paragraph-properties fo:margin-top="0in" fo:margin-bottom="0.0598in" style:contextual-spacing="true" style:page-number="auto"/>
      <style:text-properties fo:font-size="9pt"/>
    </style:style>
    <style:style style:name="ppMainNumbered" style:family="paragraph">
      <style:paragraph-properties fo:margin-left="0in" fo:margin-right="0in" fo:margin-top="0.0598in" fo:margin-bottom="0in" style:contextual-spacing="false" fo:line-height="105%" fo:text-align="left" style:justify-single-word="false" fo:orphans="2" fo:widows="2" fo:hyphenation-ladder-count="no-limit" fo:hyphenation-keep="auto" loext:hyphenation-keep-type="column" loext:hyphenation-keep-line="false" fo:text-indent="0.1402in" style:auto-text-indent="false" style:writing-mode="lr-tb"/>
      <style:text-properties style:use-window-font-color="true" loext:opacity="0%" style:font-name="Linux Libertine1" fo:font-family="'Linux Libertine'" style:font-family-generic="roman" style:font-pitch="variable" fo:font-size="12pt" fo:language="en" fo:country="US" style:letter-kerning="true" style:font-name-asian="0" style:font-family-asian="0" style:font-family-generic-asian="system" style:font-pitch-asian="variable" style:font-size-asian="12pt" style:language-asian="zh" style:country-asian="CN" style:font-name-complex="0" style:font-family-complex="0" style:font-family-generic-complex="system" style:font-pitch-complex="variable" style:font-size-complex="12pt" style:language-complex="hi" style:country-complex="IN" fo:hyphenate="true" fo:hyphenation-remain-char-count="2" fo:hyphenation-push-char-count="2" loext:hyphenation-no-caps="false" loext:hyphenation-no-last-word="false" loext:hyphenation-word-char-count="no-limit" loext:hyphenation-zone="no-limit"/>
    </style:style>
    <style:style style:name="ppChapterSectionSub2" style:family="paragraph" style:parent-style-name="Standard">
      <style:paragraph-properties fo:margin-top="0.0598in" fo:margin-bottom="0in" style:contextual-spacing="true" fo:line-height="105%" fo:text-align="center" style:justify-single-word="false" fo:orphans="0" fo:widows="0"/>
      <style:text-properties fo:color="#000000" loext:opacity="100%" style:font-name="Linux Libertine3" fo:font-family="'Linux Libertine'" style:font-style-name="Italic" style:font-pitch="variable" fo:font-size="10pt" fo:font-style="italic" style:text-underline-style="none" fo:font-weight="normal" style:font-weight-asian="normal" style:font-size-complex="10pt" style:font-weight-complex="normal"/>
    </style:style>
    <style:style style:name="ppQuoteEnd-NoIndent" style:family="paragraph">
      <style:paragraph-properties fo:margin-left="0.2in" fo:margin-right="0.2in" fo:margin-top="0.0201in" fo:margin-bottom="0.0799in" style:contextual-spacing="true" fo:line-height="105%" fo:text-align="left" style:justify-single-word="false" fo:hyphenation-ladder-count="no-limit" fo:hyphenation-keep="auto" loext:hyphenation-keep-type="column" loext:hyphenation-keep-line="false" fo:text-indent="0in" style:auto-text-indent="false"/>
      <style:text-properties fo:font-size="11pt" style:font-size-asian="11pt" fo:hyphenate="true" fo:hyphenation-remain-char-count="2" fo:hyphenation-push-char-count="2" loext:hyphenation-no-caps="false" loext:hyphenation-no-last-word="false" loext:hyphenation-word-char-count="no-limit" loext:hyphenation-zone="no-limit"/>
    </style:style>
    <style:style style:name="ppQuoteStart-NoIndent" style:family="paragraph">
      <style:paragraph-properties fo:margin-left="0.2in" fo:margin-right="0.2in" fo:margin-top="0.0799in" fo:margin-bottom="0.0201in" style:contextual-spacing="true" fo:line-height="105%" fo:text-align="left" style:justify-single-word="false" fo:hyphenation-ladder-count="no-limit" fo:hyphenation-keep="auto" loext:hyphenation-keep-type="column" loext:hyphenation-keep-line="false" fo:text-indent="0in" style:auto-text-indent="false"/>
      <style:text-properties fo:font-size="11pt" style:font-size-asian="11pt" fo:hyphenate="true" fo:hyphenation-remain-char-count="2" fo:hyphenation-push-char-count="2" loext:hyphenation-no-caps="false" loext:hyphenation-no-last-word="false" loext:hyphenation-word-char-count="no-limit" loext:hyphenation-zone="no-limit"/>
    </style:style>
    <style:style style:name="ppBibleQuotePoem" style:family="paragraph" style:parent-style-name="ppBibleQuote">
      <style:paragraph-properties fo:margin-left="0.4299in" fo:margin-right="0.2in" fo:margin-top="0in" fo:margin-bottom="0in" style:contextual-spacing="true" fo:text-indent="-0.1in" style:auto-text-indent="false">
        <style:tab-stops>
          <style:tab-stop style:position="0.15in"/>
          <style:tab-stop style:position="0.25in"/>
        </style:tab-stops>
      </style:paragraph-properties>
    </style:style>
    <style:style style:name="ppBibleQuotePoemSingleDigit" style:family="paragraph" style:parent-style-name="ppBibleQuotePoem">
      <style:paragraph-properties fo:margin-left="0.45in" fo:margin-right="0.2in" fo:margin-top="0in" fo:margin-bottom="0in" style:contextual-spacing="true" fo:text-indent="-0.2in" style:auto-text-indent="false">
        <style:tab-stops/>
      </style:paragraph-properties>
    </style:style>
    <style:style style:name="ppBibleQuotePoemDoubleDigit" style:family="paragraph" style:parent-style-name="ppBibleQuotePoemSingleDigit">
      <style:paragraph-properties fo:margin-left="0.4in" fo:margin-right="0.2in" fo:margin-top="0in" fo:margin-bottom="0in" style:contextual-spacing="false" fo:text-indent="-0.2in" style:auto-text-indent="false">
        <style:tab-stops/>
      </style:paragraph-properties>
    </style:style>
    <style:style style:name="ppBibleQuoteSub" style:family="paragraph" style:parent-style-name="ppBibleQuote" style:master-page-name="">
      <style:paragraph-properties fo:margin-top="0in" fo:margin-bottom="0in" style:contextual-spacing="true" fo:line-height="100%" style:page-number="auto"/>
      <style:text-properties fo:font-size="8pt" fo:font-weight="bold"/>
    </style:style>
    <style:style style:name="ppChapterTitleSub" style:family="paragraph" style:parent-style-name="ppMain" style:master-page-name="">
      <loext:graphic-properties draw:fill="none" draw:fill-color="#99ccff"/>
      <style:paragraph-properties fo:margin-left="0in" fo:margin-right="0in" fo:margin-top="0.0201in" fo:margin-bottom="0.2in" style:contextual-spacing="false" fo:line-height="105%" fo:text-align="left" style:justify-single-word="false" fo:orphans="0" fo:widows="0" fo:hyphenation-ladder-count="no-limit" fo:hyphenation-keep="auto" loext:hyphenation-keep-type="column" loext:hyphenation-keep-line="false" fo:text-indent="0in" style:auto-text-indent="false" style:page-number="auto" fo:background-color="transparent" fo:keep-with-next="always">
        <style:tab-stops/>
      </style:paragraph-properties>
      <style:text-properties style:font-name="Liberation Sans Narrow" fo:font-family="'Liberation Sans Narrow'" style:font-family-generic="swiss" style:font-pitch="variable" fo:font-weight="bold" style:font-weight-asian="bold" style:font-weight-complex="bold" fo:hyphenate="false" fo:hyphenation-remain-char-count="2" fo:hyphenation-push-char-count="2" loext:hyphenation-no-caps="false" loext:hyphenation-no-last-word="false" loext:hyphenation-word-char-count="no-limit" loext:hyphenation-zone="no-limit"/>
    </style:style>
    <style:style style:name="Figure" style:family="paragraph" style:parent-style-name="Caption" style:class="extra"/>
    <style:style style:name="ppMainWithLine" style:family="paragraph" style:parent-style-name="ppMain">
      <style:paragraph-properties fo:margin-left="0in" fo:margin-right="0in" fo:margin-top="0in" fo:margin-bottom="0.0402in" style:contextual-spacing="false" fo:line-height="100%" fo:text-indent="0in" style:auto-text-indent="false" fo:padding="0in" fo:border-left="none" fo:border-right="none" fo:border-top="none" fo:border-bottom="0.74pt solid #000000"/>
    </style:style>
    <style:style style:name="Comment" style:family="paragraph" style:parent-style-name="Standard" style:class="extra">
      <style:paragraph-properties fo:margin-left="0.0398in" fo:margin-right="0.0398in" fo:margin-top="0.039in" fo:margin-bottom="0in" style:contextual-spacing="false" fo:line-height="100%" fo:text-indent="0in" style:auto-text-indent="false"/>
      <style:text-properties style:use-window-font-color="true" loext:opacity="0%" fo:font-size="10pt" style:font-size-asian="10pt" style:font-size-complex="10pt"/>
    </style:style>
    <style:style style:name="ppContentsSection" style:family="paragraph" style:parent-style-name="ppContentsItem" style:master-page-name="">
      <style:paragraph-properties fo:margin-left="0in" fo:margin-right="0in" fo:margin-top="0.0598in" fo:margin-bottom="0in" style:contextual-spacing="false" fo:text-align="center" style:justify-single-word="false" fo:text-indent="0in" style:auto-text-indent="false" style:page-number="auto">
        <style:tab-stops>
          <style:tab-stop style:position="4.25in" style:type="right" style:leader-style="dotted" style:leader-text="."/>
        </style:tab-stops>
      </style:paragraph-properties>
      <style:text-properties fo:font-variant="small-caps" fo:font-size="18pt"/>
    </style:style>
    <style:style style:name="ppCaptionSource" style:family="paragraph" style:parent-style-name="ppCaption" style:master-page-name="">
      <style:paragraph-properties fo:line-height="0.1402in" style:page-number="auto"/>
      <style:text-properties fo:font-size="8pt"/>
    </style:style>
    <style:style style:name="ppSmallAsSub" style:family="paragraph" style:parent-style-name="ppSmall">
      <style:paragraph-properties fo:margin-top="0.0799in" fo:margin-bottom="0in" style:contextual-spacing="true"/>
    </style:style>
    <style:style style:name="ppNumInBrackets1Start" style:family="paragraph" style:parent-style-name="ppNumbered1Start" style:list-style-name="ppNumInBrackets" style:list-level="1"/>
    <style:style style:name="ppNumInBrackets2Mid" style:family="paragraph" style:parent-style-name="ppNumbered2Mid" style:list-style-name="ppNumInBrackets" style:list-level="1"/>
    <style:style style:name="ppNumInBrackets3End" style:family="paragraph" style:parent-style-name="ppNumbered3End" style:list-style-name="ppNumInBrackets" style:list-level="1"/>
    <style:style style:name="Numbering_20_Symbols" style:display-name="Numbering Symbols" style:family="text">
      <style:text-properties style:font-name="Linux Libertine4" fo:font-family="'Linux Libertine'" style:font-style-name="Regular" style:font-pitch="variable"/>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Footnote_20_Symbol" style:display-name="Footnote Symbol" style:family="text">
      <style:text-properties style:text-position="super 58%" style:font-name="Linux Libertine4" fo:font-family="'Linux Libertine'" style:font-style-name="Regular" style:font-pitch="variable"/>
    </style:style>
    <style:style style:name="Page_20_Number" style:display-name="Page Number" style:family="text">
      <style:text-properties style:font-name="Linux Libertine4" fo:font-family="'Linux Libertine'" style:font-style-name="Regular" style:font-pitch="variable"/>
    </style:style>
    <style:style style:name="Internet_20_link" style:display-name="Internet link" style:family="text">
      <style:text-properties style:text-underline-style="none"/>
    </style:style>
    <style:style style:name="Emphasis" style:family="text">
      <style:text-properties style:font-name="Linux Libertine3" fo:font-family="'Linux Libertine'" style:font-style-name="Italic" style:font-pitch="variable" fo:font-style="italic" style:font-style-asian="italic" style:font-style-complex="italic"/>
    </style:style>
    <style:style style:name="Strong_20_Emphasis" style:display-name="Strong Emphasis" style:family="text">
      <style:text-properties fo:color="#dd8047" loext:opacity="100%" style:font-name="Linux Biolinum2" fo:font-family="'Linux Biolinum'" style:font-style-name="Bold" style:font-pitch="variable" fo:language="de" fo:country="DE" fo:font-weight="bold" style:font-name-asian="Times New Roman" style:font-family-asian="'Times New Roman'" style:font-family-generic-asian="roman" style:font-pitch-asian="variable" style:font-weight-asian="bold" style:font-name-complex="Times New Roman" style:font-family-complex="'Times New Roman'" style:font-family-generic-complex="roman" style:font-pitch-complex="variable" style:font-size-complex="11.5pt" style:font-style-complex="normal" style:font-weight-complex="bold"/>
    </style:style>
    <style:style style:name="Line_20_numbering" style:display-name="Line numbering" style:family="text">
      <style:text-properties style:font-name="Linux Libertine4" fo:font-family="'Linux Libertine'" style:font-style-name="Regular" style:font-pitch="variable"/>
    </style:style>
    <style:style style:name="Visited_20_Internet_20_Link" style:display-name="Visited Internet Link" style:family="text">
      <style:text-properties style:text-underline-style="solid" style:text-underline-width="auto" style:text-underline-color="font-color"/>
    </style:style>
    <style:style style:name="Index_20_Link" style:display-name="Index Link" style:family="text">
      <style:text-properties style:font-name="Linux Biolinum4" fo:font-family="'Linux Biolinum'" style:font-style-name="Regular" style:font-pitch="variable" fo:font-size="13pt" style:font-size-asian="10.5pt"/>
    </style:style>
    <style:style style:name="Footnote_20_anchor" style:display-name="Footnote anchor" style:family="text">
      <style:text-properties style:text-position="super 58%" style:font-name="Linux Libertine4" fo:font-family="'Linux Libertine'" style:font-style-name="Regular" style:font-pitch="variable"/>
    </style:style>
    <style:style style:name="ppIndexLinkChapter" style:family="text" style:parent-style-name="Index_20_Link">
      <style:text-properties style:font-name="Linux Biolinum4" fo:font-family="'Linux Biolinum'" style:font-style-name="Regular" style:font-pitch="variable" fo:font-size="13pt" fo:font-style="normal" style:font-size-asian="10.5pt"/>
    </style:style>
    <style:style style:name="ppIndexLinkSection" style:family="text" style:parent-style-name="Index_20_Link">
      <style:text-properties style:font-name="Linux Libertine3" fo:font-family="'Linux Libertine'" style:font-style-name="Italic" style:font-pitch="variable" fo:font-size="18pt" fo:font-style="italic" fo:font-weight="normal" style:font-size-asian="10.5pt"/>
    </style:style>
    <style:style style:name="ppIndexLinkSub" style:family="text" style:parent-style-name="Index_20_Link">
      <style:text-properties style:font-name="Linux Biolinum3" fo:font-family="'Linux Biolinum'" style:font-style-name="Italic" style:font-pitch="variable" fo:font-size="11pt" fo:font-style="italic" style:font-size-asian="10.5pt"/>
    </style:style>
    <style:style style:name="Caption_20_characters" style:display-name="Caption characters" style:family="text">
      <style:text-properties style:font-name="Linux Libertine4" fo:font-family="'Linux Libertine'" style:font-style-name="Regular" style:font-pitch="variable"/>
    </style:style>
    <style:style style:name="Definition" style:family="text">
      <style:text-properties style:font-name="Linux Libertine4" fo:font-family="'Linux Libertine'" style:font-style-name="Regular" style:font-pitch="variable"/>
    </style:style>
    <style:style style:name="Drop_20_Caps" style:display-name="Drop Caps" style:family="text">
      <style:text-properties style:font-name="Linux Libertine4" fo:font-family="'Linux Libertine'" style:font-style-name="Regular" style:font-pitch="variable"/>
    </style:style>
    <style:style style:name="Endnote_20_anchor" style:display-name="Endnote anchor" style:family="text">
      <style:text-properties style:text-position="super 58%" style:font-name="Linux Libertine4" fo:font-family="'Linux Libertine'" style:font-style-name="Regular" style:font-pitch="variable"/>
    </style:style>
    <style:style style:name="Endnote_20_Symbol" style:display-name="Endnote Symbol" style:family="text">
      <style:text-properties style:font-name="Linux Libertine4" fo:font-family="'Linux Libertine'" style:font-style-name="Regular" style:font-pitch="variable"/>
    </style:style>
    <style:style style:name="Example" style:family="text">
      <style:text-properties style:font-name="Liberation Mono" fo:font-family="'Liberation Mono'" style:font-family-generic="modern" style:font-pitch="fixed" style:font-name-asian="NSimSun" style:font-family-asian="NSimSun" style:font-family-generic-asian="modern" style:font-pitch-asian="fixed" style:font-name-complex="Liberation Mono" style:font-family-complex="'Liberation Mono'" style:font-family-generic-complex="modern" style:font-pitch-complex="fixed"/>
    </style:style>
    <style:style style:name="Main_20_index_20_entry" style:display-name="Main index entry" style:family="text">
      <style:text-properties style:font-name="Linux Libertine2" fo:font-family="'Linux Libertine'" style:font-style-name="Bold" style:font-pitch="variable" fo:font-weight="bold" style:font-weight-asian="bold" style:font-weight-complex="bold"/>
    </style:style>
    <style:style style:name="Placeholder" style:family="text">
      <style:text-properties fo:font-variant="small-caps" fo:color="#008080" loext:opacity="100%" style:font-name="Linux Libertine4" fo:font-family="'Linux Libertine'" style:font-style-name="Regular" style:font-pitch="variable" style:text-underline-style="dotted" style:text-underline-width="auto" style:text-underline-color="font-color"/>
    </style:style>
    <style:style style:name="Citation" style:family="text">
      <style:text-properties style:font-name="Linux Libertine3" fo:font-family="'Linux Libertine'" style:font-style-name="Italic" style:font-pitch="variable" fo:font-style="italic" style:font-style-asian="italic" style:font-style-complex="italic"/>
    </style:style>
    <style:style style:name="Rubies" style:family="text">
      <style:text-properties style:font-name="Linux Libertine4" fo:font-family="'Linux Libertine'" style:font-style-name="Regular" style:font-pitch="variable" fo:font-size="6pt" style:text-underline-style="none" style:font-size-asian="6pt" style:font-size-complex="6pt" style:text-emphasize="none"/>
    </style:style>
    <style:style style:name="Source_20_Text" style:display-name="Source Text" style:family="text">
      <style:text-properties style:font-name="Liberation Mono" fo:font-family="'Liberation Mono'" style:font-family-generic="modern" style:font-pitch="fixed" style:font-name-asian="NSimSun" style:font-family-asian="NSimSun" style:font-family-generic-asian="modern" style:font-pitch-asian="fixed" style:font-name-complex="Liberation Mono" style:font-family-complex="'Liberation Mono'" style:font-family-generic-complex="modern" style:font-pitch-complex="fixed"/>
    </style:style>
    <style:style style:name="Teletype" style:family="text">
      <style:text-properties style:font-name="Liberation Mono" fo:font-family="'Liberation Mono'" style:font-family-generic="modern" style:font-pitch="fixed" style:font-name-asian="NSimSun" style:font-family-asian="NSimSun" style:font-family-generic-asian="modern" style:font-pitch-asian="fixed" style:font-name-complex="Liberation Mono" style:font-family-complex="'Liberation Mono'" style:font-family-generic-complex="modern" style:font-pitch-complex="fixed"/>
    </style:style>
    <style:style style:name="User_20_Entry" style:display-name="User Entry" style:family="text">
      <style:text-properties style:font-name="Liberation Mono" fo:font-family="'Liberation Mono'" style:font-family-generic="modern" style:font-pitch="fixed" style:font-name-asian="NSimSun" style:font-family-asian="NSimSun" style:font-family-generic-asian="modern" style:font-pitch-asian="fixed" style:font-name-complex="Liberation Mono" style:font-family-complex="'Liberation Mono'" style:font-family-generic-complex="modern" style:font-pitch-complex="fixed"/>
    </style:style>
    <style:style style:name="Variable" style:family="text">
      <style:text-properties style:font-name="Linux Libertine3" fo:font-family="'Linux Libertine'" style:font-style-name="Italic" style:font-pitch="variable" fo:font-style="italic" style:font-style-asian="italic" style:font-style-complex="italic"/>
    </style:style>
    <style:style style:name="Vertical_20_Numbering_20_Symbols" style:display-name="Vertical Numbering Symbols" style:family="text">
      <style:text-properties style:font-name="Linux Libertine4" fo:font-family="'Linux Libertine'" style:font-style-name="Regular" style:font-pitch="variable" style:text-rotation-angle="90" style:text-rotation-scale="line-height"/>
    </style:style>
    <style:style style:name="ppVerseNum" style:family="text">
      <style:text-properties style:text-position="super 60%" style:font-name="Linux Biolinum4" fo:font-family="'Linux Biolinum'" style:font-style-name="Regular" style:font-pitch="variable" fo:font-size="11pt" style:font-size-asian="10.5pt"/>
    </style:style>
    <style:style style:name="ppVerseNumSOP" style:family="text">
      <style:text-properties style:text-position="super 60%" style:font-name="Linux Biolinum4" fo:font-family="'Linux Biolinum'" style:font-style-name="Regular" style:font-pitch="variable" fo:font-size="10.5pt" officeooo:rsid="01044fc0" style:font-size-asian="10.5pt"/>
    </style:style>
    <style:style style:name="ppCaps2Small-Lib" style:family="text">
      <style:text-properties style:font-name="Linux Libertine:c2sc=1" fo:font-family="'Linux Libertine:c2sc=1'" style:font-style-name="Regular" style:font-pitch="variable" officeooo:rsid="0146154e" style:font-size-asian="10.5pt"/>
    </style:style>
    <style:style style:name="ppCaps2Small-LibQuote" style:family="text">
      <style:text-properties style:font-name="Linux Libertine:c2sc=1" fo:font-family="'Linux Libertine:c2sc=1'" style:font-style-name="Regular" style:font-pitch="variable" fo:font-size="11pt" style:font-size-asian="10.5pt"/>
    </style:style>
    <style:style style:name="ppCaps2Small-Bio" style:family="text">
      <style:text-properties style:font-name="Linux Biolinum:c2sc=1" fo:font-family="'Linux Biolinum:c2sc=1'" style:font-style-name="Regular" style:font-pitch="variable" fo:font-size="11pt" style:font-size-asian="10.5pt"/>
    </style:style>
    <style:style style:name="ppLower2Small-Bio" style:family="text">
      <style:text-properties style:font-name="Linux Biolinum:smcp=1" fo:font-family="'Linux Biolinum:smcp=1'" style:font-style-name="Regular" style:font-pitch="variable" fo:font-size="11pt" officeooo:rsid="01fb4a08" style:font-size-asian="10.5pt"/>
    </style:style>
    <style:style style:name="ppLower2Caps-Lib" style:family="text">
      <style:text-properties style:font-name="Linux Libertine:smcp=1" fo:font-family="'Linux Libertine:smcp=1'" style:font-style-name="Regular" style:font-pitch="variable" fo:font-size="11pt" style:font-size-asian="10.5pt"/>
    </style:style>
    <style:style style:name="Character_5f_5f_5f_5f_5f_5f_5f_20_5f_5f_5f_5f_5f_5f_5f_style" style:display-name="Character_5f_5f_5f_20_5f_5f_5f_style" style:family="text"/>
    <style:style style:name="Frame" style:family="graphic">
      <style:graphic-properties text:anchor-type="paragraph" svg:x="0in" svg:y="0in" style:wrap="parallel" style:number-wrapped-paragraphs="no-limit" style:wrap-contour="false" style:vertical-pos="top" style:vertical-rel="paragraph-content" style:horizontal-pos="center" style:horizontal-rel="paragraph-content" fo:background-color="transparent" draw:fill="none" draw:fill-color="#99ccff" draw:wrap-influence-on-position="once-concurrent" loext:allow-overlap="true"/>
    </style:style>
    <style:style style:name="Graphics" style:family="graphic">
      <style:graphic-properties text:anchor-type="paragraph" svg:x="0in" svg:y="0in" fo:margin-top="0in" fo:margin-bottom="0in" style:wrap="none" style:vertical-pos="top" style:vertical-rel="paragraph-content" style:horizontal-pos="center" style:horizontal-rel="page-content" fo:background-color="transparent" draw:fill="none" draw:fill-color="#99ccff" draw:wrap-influence-on-position="once-concurrent" loext:allow-overlap="true">
        <style:columns fo:column-count="1" fo:column-gap="0in"/>
      </style:graphic-properties>
    </style:style>
    <style:style style:name="OLE" style:family="graphic">
      <style:graphic-properties text:anchor-type="paragraph" svg:x="0in" svg:y="0in" style:wrap="dynamic" style:number-wrapped-paragraphs="no-limit" style:wrap-contour="false" style:vertical-pos="top" style:vertical-rel="paragraph" style:horizontal-pos="center" style:horizontal-rel="paragraph" fo:background-color="transparent" draw:fill="none" draw:fill-color="#99ccff"/>
    </style:style>
    <style:style style:name="Formula" style:family="graphic">
      <style:graphic-properties text:anchor-type="as-char" svg:y="0in" fo:margin-left="0.0791in" fo:margin-right="0.0791in" style:vertical-pos="middle" style:vertical-rel="text" fo:background-color="transparent" draw:fill="none" draw:fill-color="#99ccff"/>
    </style:style>
    <style:style style:name="Labels" style:family="graphic" style:auto-update="true">
      <style:graphic-properties text:anchor-type="as-char" svg:y="0in" fo:margin-left="0.0791in" fo:margin-right="0.0791in" style:protect="size position" style:vertical-pos="top" style:vertical-rel="baseline" fo:background-color="transparent" draw:fill="none" draw:fill-color="#99ccff"/>
    </style:style>
    <style:style style:name="Inline_20_Heading" style:display-name="Inline Heading" style:family="graphic">
      <style:graphic-properties fo:min-width="0.0161in" fo:min-height="0.0161in" text:anchor-type="as-char" svg:y="0in" fo:margin-left="0in" fo:margin-right="0in" style:vertical-pos="middle" style:vertical-rel="text" fo:background-color="transparent" draw:fill="none" draw:fill-color="#99ccff"/>
    </style:style>
    <text:outline-style style:name="Outline">
      <text:outline-level-style text:level="1" loext:num-list-format="%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loext:num-list-format="%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loext:num-list-format="%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loext:num-list-format="%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loext:num-list-format="%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loext:num-list-format="%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loext:num-list-format="%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loext:num-list-format="%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loext:num-list-format="%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loext:num-list-format="%10%" style:num-format="">
        <style:list-level-properties text:list-level-position-and-space-mode="label-alignment">
          <style:list-level-label-alignment text:label-followed-by="listtab" text:list-tab-stop-position="1.2in" fo:text-indent="-1.2in" fo:margin-left="1.2in"/>
        </style:list-level-properties>
      </text:outline-level-style>
    </text:outline-style>
    <text:list-style style:name="Numbering_20_123" style:display-name="Numbering 123">
      <text:list-level-style-number text:level="1" text:style-name="Numbering_20_Symbols" loext:num-list-format="%1%." style:num-suffix="." style:num-format="1">
        <style:list-level-properties text:list-level-position-and-space-mode="label-alignment">
          <style:list-level-label-alignment text:label-followed-by="space"/>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0.5516in" fo:text-indent="-0.2756in" fo:margin-left="0.7992in"/>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0.8272in" fo:text-indent="-0.2756in" fo:margin-left="1.0752in"/>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1.1028in" fo:text-indent="-0.2756in" fo:margin-left="1.3508in"/>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1.3783in" fo:text-indent="-0.2756in" fo:margin-left="1.6264in"/>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1.6535in" fo:text-indent="-0.2756in" fo:margin-left="1.9016in"/>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1.9291in" fo:text-indent="-0.2756in" fo:margin-left="2.1772in"/>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2.2047in" fo:text-indent="-0.2756in" fo:margin-left="2.4528in"/>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2.4807in" fo:text-indent="-0.2756in" fo:margin-left="2.7283in"/>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2.7563in" fo:text-indent="-0.2756in" fo:margin-left="3.0043in"/>
        </style:list-level-properties>
      </text:list-level-style-number>
    </text:list-style>
    <text:list-style style:name="List_20_1" style:display-name="List 1">
      <text:list-level-style-bullet text:level="1" text:style-name="Numbering_20_Symbols" loext:num-list-format="%1%" text:bullet-char="•">
        <style:list-level-properties text:list-level-position-and-space-mode="label-alignment">
          <style:list-level-label-alignment text:label-followed-by="listtab" text:list-tab-stop-position="0.1575in" fo:text-indent="-0.1575in" fo:margin-left="0.1575in"/>
        </style:list-level-properties>
        <style:text-properties fo:font-family="OpenSymbol" style:font-charset="x-symbol"/>
      </text:list-level-style-bullet>
      <text:list-level-style-bullet text:level="2" text:style-name="Numbering_20_Symbols" loext:num-list-format="%2%" text:bullet-char="•">
        <style:list-level-properties text:list-level-position-and-space-mode="label-alignment">
          <style:list-level-label-alignment text:label-followed-by="listtab" text:list-tab-stop-position="0.3154in" fo:text-indent="-0.1575in" fo:margin-left="0.3154in"/>
        </style:list-level-properties>
        <style:text-properties fo:font-family="OpenSymbol" style:font-charset="x-symbol"/>
      </text:list-level-style-bullet>
      <text:list-level-style-bullet text:level="3" text:style-name="Numbering_20_Symbols" loext:num-list-format="%3%" text:bullet-char="•">
        <style:list-level-properties text:list-level-position-and-space-mode="label-alignment">
          <style:list-level-label-alignment text:label-followed-by="listtab" text:list-tab-stop-position="0.472in" fo:text-indent="-0.1575in" fo:margin-left="0.472in"/>
        </style:list-level-properties>
        <style:text-properties fo:font-family="OpenSymbol" style:font-charset="x-symbol"/>
      </text:list-level-style-bullet>
      <text:list-level-style-bullet text:level="4" text:style-name="Numbering_20_Symbols" loext:num-list-format="%4%" text:bullet-char="•">
        <style:list-level-properties text:list-level-position-and-space-mode="label-alignment">
          <style:list-level-label-alignment text:label-followed-by="listtab" text:list-tab-stop-position="0.6299in" fo:text-indent="-0.1575in" fo:margin-left="0.6299in"/>
        </style:list-level-properties>
        <style:text-properties fo:font-family="OpenSymbol" style:font-charset="x-symbol"/>
      </text:list-level-style-bullet>
      <text:list-level-style-bullet text:level="5" text:style-name="Numbering_20_Symbols" loext:num-list-format="%5%" text:bullet-char="•">
        <style:list-level-properties text:list-level-position-and-space-mode="label-alignment">
          <style:list-level-label-alignment text:label-followed-by="listtab" text:list-tab-stop-position="0.7874in" fo:text-indent="-0.1575in" fo:margin-left="0.7874in"/>
        </style:list-level-properties>
        <style:text-properties fo:font-family="OpenSymbol" style:font-charset="x-symbol"/>
      </text:list-level-style-bullet>
      <text:list-level-style-bullet text:level="6" text:style-name="Numbering_20_Symbols" loext:num-list-format="%6%" text:bullet-char="•">
        <style:list-level-properties text:list-level-position-and-space-mode="label-alignment">
          <style:list-level-label-alignment text:label-followed-by="listtab" text:list-tab-stop-position="0.9453in" fo:text-indent="-0.1575in" fo:margin-left="0.9453in"/>
        </style:list-level-properties>
        <style:text-properties fo:font-family="OpenSymbol" style:font-charset="x-symbol"/>
      </text:list-level-style-bullet>
      <text:list-level-style-bullet text:level="7" text:style-name="Numbering_20_Symbols" loext:num-list-format="%7%" text:bullet-char="•">
        <style:list-level-properties text:list-level-position-and-space-mode="label-alignment">
          <style:list-level-label-alignment text:label-followed-by="listtab" text:list-tab-stop-position="1.102in" fo:text-indent="-0.1575in" fo:margin-left="1.102in"/>
        </style:list-level-properties>
        <style:text-properties fo:font-family="OpenSymbol" style:font-charset="x-symbol"/>
      </text:list-level-style-bullet>
      <text:list-level-style-bullet text:level="8" text:style-name="Numbering_20_Symbols" loext:num-list-format="%8%" text:bullet-char="•">
        <style:list-level-properties text:list-level-position-and-space-mode="label-alignment">
          <style:list-level-label-alignment text:label-followed-by="listtab" text:list-tab-stop-position="1.2598in" fo:text-indent="-0.1575in" fo:margin-left="1.2598in"/>
        </style:list-level-properties>
        <style:text-properties fo:font-family="OpenSymbol" style:font-charset="x-symbol"/>
      </text:list-level-style-bullet>
      <text:list-level-style-bullet text:level="9" text:style-name="Numbering_20_Symbols" loext:num-list-format="%9%" text:bullet-char="•">
        <style:list-level-properties text:list-level-position-and-space-mode="label-alignment">
          <style:list-level-label-alignment text:label-followed-by="listtab" text:list-tab-stop-position="1.4173in" fo:text-indent="-0.1575in" fo:margin-left="1.4173in"/>
        </style:list-level-properties>
        <style:text-properties fo:font-family="OpenSymbol" style:font-charset="x-symbol"/>
      </text:list-level-style-bullet>
      <text:list-level-style-bullet text:level="10" text:style-name="Numbering_20_Symbols" loext:num-list-format="%10%" text:bullet-char="•">
        <style:list-level-properties text:list-level-position-and-space-mode="label-alignment">
          <style:list-level-label-alignment text:label-followed-by="listtab" text:list-tab-stop-position="1.5752in" fo:text-indent="-0.1575in" fo:margin-left="1.5752in"/>
        </style:list-level-properties>
        <style:text-properties fo:font-family="OpenSymbol" style:font-charset="x-symbol"/>
      </text:list-level-style-bullet>
    </text:list-style>
    <text:list-style style:name="ppNumbered">
      <text:list-level-style-number text:level="1" text:style-name="Numbering_20_Symbols" loext:num-list-format="%1%." style:num-suffix="." style:num-format="1">
        <style:list-level-properties text:list-level-position-and-space-mode="label-alignment" fo:text-align="end">
          <style:list-level-label-alignment text:label-followed-by="listtab" fo:text-indent="-0.05in" fo:margin-left="0.45in"/>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space" fo:text-indent="-0.15in" fo:margin-left="0.65in"/>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ppBullets">
      <text:list-level-style-bullet text:level="1" text:style-name="Bullet_20_Symbols" loext:num-list-format="%1%" text:bullet-char="•">
        <style:list-level-properties text:list-level-position-and-space-mode="label-alignment">
          <style:list-level-label-alignment text:label-followed-by="space" fo:text-indent="-0.15in" fo:margin-left="0.4in"/>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0.75in" fo:text-indent="-0.25in" fo:margin-left="0.75in"/>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1in" fo:text-indent="-0.25in" fo:margin-left="1in"/>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1.25in" fo:text-indent="-0.25in" fo:margin-left="1.25in"/>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1.5in" fo:text-indent="-0.25in" fo:margin-left="1.5in"/>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1.75in" fo:text-indent="-0.25in" fo:margin-left="1.75in"/>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2in" fo:text-indent="-0.25in" fo:margin-left="2in"/>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2.25in" fo:text-indent="-0.25in" fo:margin-left="2.25in"/>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2.5in" fo:text-indent="-0.25in" fo:margin-left="2.5in"/>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2.75in" fo:text-indent="-0.25in" fo:margin-left="2.75in"/>
        </style:list-level-properties>
      </text:list-level-style-bullet>
    </text:list-style>
    <text:list-style style:name="ppContentsNumbering">
      <text:list-level-style-number text:level="1" loext:num-list-format="%1%." style:num-suffix="." style:num-format="1">
        <style:list-level-properties text:list-level-position-and-space-mode="label-alignment" fo:text-align="end">
          <style:list-level-label-alignment text:label-followed-by="space" fo:text-indent="-0.25in" fo:margin-left="0.5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ppChapterNumber">
      <text:list-level-style-number text:level="1" loext:num-list-format="%1%." style:num-suffix="." style:num-format="1">
        <style:list-level-properties text:list-level-position-and-space-mode="label-alignment">
          <style:list-level-label-alignment text:label-followed-by="space" fo:text-indent="-0.35in" fo:margin-left="0.35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ppChapterNumbering">
      <text:list-level-style-number text:level="1" loext:num-list-format="%1%." style:num-suffix="." style:num-format="1">
        <style:list-level-properties text:list-level-position-and-space-mode="label-alignment">
          <style:list-level-label-alignment text:label-followed-by="space"/>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ppBulletsinQuote">
      <text:list-level-style-bullet text:level="1" text:style-name="Bullet_20_Symbols" loext:num-list-format="%1%." style:num-suffix="." text:bullet-char="•">
        <style:list-level-properties text:list-level-position-and-space-mode="label-alignment">
          <style:list-level-label-alignment text:label-followed-by="space" fo:text-indent="-0.25in" fo:margin-left="0.65in"/>
        </style:list-level-properties>
      </text:list-level-style-bullet>
      <text:list-level-style-bullet text:level="2" text:style-name="Bullet_20_Symbols" loext:num-list-format="%2%." style:num-suffix="." text:bullet-char="◦">
        <style:list-level-properties text:list-level-position-and-space-mode="label-alignment">
          <style:list-level-label-alignment text:label-followed-by="listtab" text:list-tab-stop-position="0.95in" fo:text-indent="-0.25in" fo:margin-left="0.95in"/>
        </style:list-level-properties>
      </text:list-level-style-bullet>
      <text:list-level-style-bullet text:level="3" text:style-name="Bullet_20_Symbols" loext:num-list-format="%3%." style:num-suffix="." text:bullet-char="▪">
        <style:list-level-properties text:list-level-position-and-space-mode="label-alignment">
          <style:list-level-label-alignment text:label-followed-by="listtab" text:list-tab-stop-position="1.2in" fo:text-indent="-0.25in" fo:margin-left="1.2in"/>
        </style:list-level-properties>
      </text:list-level-style-bullet>
      <text:list-level-style-bullet text:level="4" text:style-name="Bullet_20_Symbols" loext:num-list-format="%4%." style:num-suffix="." text:bullet-char="•">
        <style:list-level-properties text:list-level-position-and-space-mode="label-alignment">
          <style:list-level-label-alignment text:label-followed-by="listtab" text:list-tab-stop-position="1.45in" fo:text-indent="-0.25in" fo:margin-left="1.45in"/>
        </style:list-level-properties>
      </text:list-level-style-bullet>
      <text:list-level-style-bullet text:level="5" text:style-name="Bullet_20_Symbols" loext:num-list-format="%5%." style:num-suffix="." text:bullet-char="◦">
        <style:list-level-properties text:list-level-position-and-space-mode="label-alignment">
          <style:list-level-label-alignment text:label-followed-by="listtab" text:list-tab-stop-position="1.7in" fo:text-indent="-0.25in" fo:margin-left="1.7in"/>
        </style:list-level-properties>
      </text:list-level-style-bullet>
      <text:list-level-style-bullet text:level="6" text:style-name="Bullet_20_Symbols" loext:num-list-format="%6%." style:num-suffix="." text:bullet-char="▪">
        <style:list-level-properties text:list-level-position-and-space-mode="label-alignment">
          <style:list-level-label-alignment text:label-followed-by="listtab" text:list-tab-stop-position="1.95in" fo:text-indent="-0.25in" fo:margin-left="1.95in"/>
        </style:list-level-properties>
      </text:list-level-style-bullet>
      <text:list-level-style-bullet text:level="7" text:style-name="Bullet_20_Symbols" loext:num-list-format="%7%." style:num-suffix="." text:bullet-char="•">
        <style:list-level-properties text:list-level-position-and-space-mode="label-alignment">
          <style:list-level-label-alignment text:label-followed-by="listtab" text:list-tab-stop-position="2.2in" fo:text-indent="-0.25in" fo:margin-left="2.2in"/>
        </style:list-level-properties>
      </text:list-level-style-bullet>
      <text:list-level-style-bullet text:level="8" text:style-name="Bullet_20_Symbols" loext:num-list-format="%8%." style:num-suffix="." text:bullet-char="◦">
        <style:list-level-properties text:list-level-position-and-space-mode="label-alignment">
          <style:list-level-label-alignment text:label-followed-by="listtab" text:list-tab-stop-position="2.45in" fo:text-indent="-0.25in" fo:margin-left="2.45in"/>
        </style:list-level-properties>
      </text:list-level-style-bullet>
      <text:list-level-style-bullet text:level="9" text:style-name="Bullet_20_Symbols" loext:num-list-format="%9%." style:num-suffix="." text:bullet-char="▪">
        <style:list-level-properties text:list-level-position-and-space-mode="label-alignment">
          <style:list-level-label-alignment text:label-followed-by="listtab" text:list-tab-stop-position="2.7in" fo:text-indent="-0.25in" fo:margin-left="2.7in"/>
        </style:list-level-properties>
      </text:list-level-style-bullet>
      <text:list-level-style-bullet text:level="10" text:style-name="Bullet_20_Symbols" loext:num-list-format="%10%." style:num-suffix="." text:bullet-char="•">
        <style:list-level-properties text:list-level-position-and-space-mode="label-alignment">
          <style:list-level-label-alignment text:label-followed-by="listtab" text:list-tab-stop-position="2.95in" fo:text-indent="-0.25in" fo:margin-left="2.95in"/>
        </style:list-level-properties>
      </text:list-level-style-bullet>
    </text:list-style>
    <text:list-style style:name="ppContentsNoDigit">
      <text:list-level-style-number text:level="1" loext:num-list-format="%1%" style:num-format="">
        <style:list-level-properties text:list-level-position-and-space-mode="label-alignment" fo:text-align="end">
          <style:list-level-label-alignment text:label-followed-by="nothing" fo:text-indent="-0.25in" fo:margin-left="0.5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ppNumberedTab">
      <text:list-level-style-number text:level="1" text:style-name="Numbering_20_Symbols" loext:num-list-format="%1%." style:num-suffix="." style:num-format="1">
        <style:list-level-properties text:list-level-position-and-space-mode="label-alignment" fo:text-align="end">
          <style:list-level-label-alignment text:label-followed-by="listtab" text:list-tab-stop-position="0.45in" fo:text-indent="-0.05in" fo:margin-left="0.45in"/>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number text:level="1" text:style-name="Character_5f_5f_5f_5f_5f_5f_5f_20_5f_5f_5f_5f_5f_5f_5f_style" loext:num-list-format="%1%." style:num-suffix="." style:num-format="1">
        <style:list-level-properties text:list-level-position-and-space-mode="label-alignment" fo:text-align="end">
          <style:list-level-label-alignment text:label-followed-by="listtab" fo:text-indent="-0.05in" fo:margin-left="0.45in"/>
        </style:list-level-properties>
      </text:list-level-style-number>
      <text:list-level-style-number text:level="2" text:style-name="Character_5f_5f_5f_5f_5f_5f_5f_20_5f_5f_5f_5f_5f_5f_5f_style" loext:num-list-format="%2%." style:num-suffix="." style:num-format="a" style:num-letter-sync="true">
        <style:list-level-properties text:list-level-position-and-space-mode="label-alignment">
          <style:list-level-label-alignment text:label-followed-by="space" fo:text-indent="-0.15in" fo:margin-left="0.65in"/>
        </style:list-level-properties>
      </text:list-level-style-number>
      <text:list-level-style-number text:level="3" text:style-name="Character_5f_5f_5f_5f_5f_5f_5f_20_5f_5f_5f_5f_5f_5f_5f_style" loext:num-list-format="%3%." style:num-suffix="." style:num-format="1">
        <style:list-level-properties text:list-level-position-and-space-mode="label-alignment">
          <style:list-level-label-alignment text:label-followed-by="listtab" fo:text-indent="-0.25in" fo:margin-left="1in"/>
        </style:list-level-properties>
      </text:list-level-style-number>
      <text:list-level-style-number text:level="4" text:style-name="Character_5f_5f_5f_5f_5f_5f_5f_20_5f_5f_5f_5f_5f_5f_5f_style" loext:num-list-format="%4%." style:num-suffix="." style:num-format="1">
        <style:list-level-properties text:list-level-position-and-space-mode="label-alignment">
          <style:list-level-label-alignment text:label-followed-by="listtab" fo:text-indent="-0.25in" fo:margin-left="1.25in"/>
        </style:list-level-properties>
      </text:list-level-style-number>
      <text:list-level-style-number text:level="5" text:style-name="Character_5f_5f_5f_5f_5f_5f_5f_20_5f_5f_5f_5f_5f_5f_5f_style" loext:num-list-format="%5%." style:num-suffix="." style:num-format="1">
        <style:list-level-properties text:list-level-position-and-space-mode="label-alignment">
          <style:list-level-label-alignment text:label-followed-by="listtab" fo:text-indent="-0.25in" fo:margin-left="1.5in"/>
        </style:list-level-properties>
      </text:list-level-style-number>
      <text:list-level-style-number text:level="6" text:style-name="Character_5f_5f_5f_5f_5f_5f_5f_20_5f_5f_5f_5f_5f_5f_5f_style" loext:num-list-format="%6%." style:num-suffix="." style:num-format="1">
        <style:list-level-properties text:list-level-position-and-space-mode="label-alignment">
          <style:list-level-label-alignment text:label-followed-by="listtab" fo:text-indent="-0.25in" fo:margin-left="1.75in"/>
        </style:list-level-properties>
      </text:list-level-style-number>
      <text:list-level-style-number text:level="7" text:style-name="Character_5f_5f_5f_5f_5f_5f_5f_20_5f_5f_5f_5f_5f_5f_5f_style" loext:num-list-format="%7%." style:num-suffix="." style:num-format="1">
        <style:list-level-properties text:list-level-position-and-space-mode="label-alignment">
          <style:list-level-label-alignment text:label-followed-by="listtab" fo:text-indent="-0.25in" fo:margin-left="2in"/>
        </style:list-level-properties>
      </text:list-level-style-number>
      <text:list-level-style-number text:level="8" text:style-name="Character_5f_5f_5f_5f_5f_5f_5f_20_5f_5f_5f_5f_5f_5f_5f_style" loext:num-list-format="%8%." style:num-suffix="." style:num-format="1">
        <style:list-level-properties text:list-level-position-and-space-mode="label-alignment">
          <style:list-level-label-alignment text:label-followed-by="listtab" fo:text-indent="-0.25in" fo:margin-left="2.25in"/>
        </style:list-level-properties>
      </text:list-level-style-number>
      <text:list-level-style-number text:level="9" text:style-name="Character_5f_5f_5f_5f_5f_5f_5f_20_5f_5f_5f_5f_5f_5f_5f_style" loext:num-list-format="%9%." style:num-suffix="." style:num-format="1">
        <style:list-level-properties text:list-level-position-and-space-mode="label-alignment">
          <style:list-level-label-alignment text:label-followed-by="listtab"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ppLowercaseAlpha">
      <text:list-level-style-number text:level="1" loext:num-list-format="%1%)" style:num-suffix=")" style:num-format="a">
        <style:list-level-properties text:list-level-position-and-space-mode="label-alignment">
          <style:list-level-label-alignment text:label-followed-by="space" fo:text-indent="-0.15in" fo:margin-left="0.4in"/>
        </style:list-level-properties>
      </text:list-level-style-number>
      <text:list-level-style-number text:level="2" loext:num-list-format="%2%)" style:num-suffix=")" style:num-format="a">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a">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a">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a">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a">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a">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a">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a">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a">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ppLetters-a">
      <text:list-level-style-number text:level="1" loext:num-list-format="%1%)" style:num-suffix=")" style:num-format="a">
        <style:list-level-properties text:list-level-position-and-space-mode="label-alignment">
          <style:list-level-label-alignment text:label-followed-by="space" fo:text-indent="-0.15in" fo:margin-left="0.4in"/>
        </style:list-level-properties>
      </text:list-level-style-number>
      <text:list-level-style-number text:level="2" loext:num-list-format="%2%)" style:num-suffix=")" style:num-format="a">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a">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a">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a">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a">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a">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a">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a">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a">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ppNumInBrackets">
      <text:list-level-style-number text:level="1" text:style-name="Numbering_20_Symbols" loext:num-list-format="(%1%)" style:num-prefix="(" style:num-suffix=")" style:num-format="1">
        <style:list-level-properties text:list-level-position-and-space-mode="label-alignment" fo:text-align="end">
          <style:list-level-label-alignment text:label-followed-by="listtab" fo:text-indent="-0.05in" fo:margin-left="0.45in"/>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space" fo:text-indent="-0.15in" fo:margin-left="0.65in"/>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text:default-style-name="Footnote" text:citation-style-name="Footnote_20_Symbol" text:citation-body-style-name="Footnote_20_anchor" text:master-page-name="Footnote" style:num-suffix=" " style:num-format="1" text:start-value="0" text:footnotes-position="page" text:start-numbering-at="document"/>
    <text:notes-configuration text:note-class="endnote" text:default-style-name="Endnote" text:citation-style-name="Endnote_20_Symbol" text:citation-body-style-name="Endnote_20_anchor" text:master-page-name="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loext:theme loext:name="Office Them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ppMain" style:master-page-name="">
      <loext:graphic-properties draw:fill="none"/>
      <style:paragraph-properties fo:margin-left="0in" fo:margin-right="0in" fo:margin-top="0.0402in" fo:margin-bottom="0.0402in" style:contextual-spacing="false" fo:line-height="105%" fo:text-align="center" style:justify-single-word="false" fo:orphans="2" fo:widows="2" fo:hyphenation-ladder-count="no-limit" fo:hyphenation-keep="auto" loext:hyphenation-keep-type="column" loext:hyphenation-keep-line="false" fo:text-indent="0in" style:auto-text-indent="false" style:page-number="auto" fo:background-color="transparent">
        <style:tab-stops/>
      </style:paragraph-properties>
      <style:text-properties fo:font-size="11pt" style:font-size-asian="11pt" style:font-size-complex="11pt" fo:hyphenate="true" fo:hyphenation-remain-char-count="2" fo:hyphenation-push-char-count="2" loext:hyphenation-no-caps="false" loext:hyphenation-no-last-word="false" loext:hyphenation-word-char-count="no-limit" loext:hyphenation-zone="no-limit"/>
    </style:style>
    <style:page-layout style:name="Mpm1" style:page-usage="mirrored">
      <style:page-layout-properties fo:page-width="5.5in" fo:page-height="8.5in" style:num-format="1" style:print-orientation="portrait" fo:margin-top="0.5in" fo:margin-bottom="0.5in" fo:margin-left="0.75in" fo:margin-right="0.5in" style:writing-mode="lr-tb" style:layout-grid-color="#c0c0c0" style:layout-grid-lines="20" style:layout-grid-base-height="0.278in" style:layout-grid-ruby-height="0.139in" style:layout-grid-mode="none" style:layout-grid-ruby-below="false" style:layout-grid-print="false" style:layout-grid-display="false" style:layout-grid-base-width="0.278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header-footer-properties fo:min-height="0.1402in" fo:margin-left="0in" fo:margin-right="0in" fo:margin-top="0.1in" style:dynamic-spacing="false"/>
      </style:footer-style>
    </style:page-layout>
    <style:page-layout style:name="Mpm2" style:page-usage="mirrored">
      <style:page-layout-properties fo:page-width="5.5in" fo:page-height="8.5in" style:num-format="1" style:print-orientation="portrait" fo:margin-top="0.5in" fo:margin-bottom="0.5in" fo:margin-left="0.75in" fo:margin-right="0.5in" style:writing-mode="lr-tb" style:layout-grid-color="#c0c0c0" style:layout-grid-lines="20" style:layout-grid-base-height="0.278in" style:layout-grid-ruby-height="0.139in" style:layout-grid-mode="none" style:layout-grid-ruby-below="false" style:layout-grid-print="false" style:layout-grid-display="false" style:layout-grid-base-width="0.278in" style:layout-grid-snap-to="true" style:footnote-max-height="0in" loext:margin-gutter="0in">
        <style:footnote-sep style:width="0.0071in" style:distance-before-sep="0.0398in" style:distance-after-sep="0.0398in" style:line-style="none" style:adjustment="left" style:rel-width="25%" style:color="#000000"/>
      </style:page-layout-properties>
      <style:header-style/>
      <style:footer-style/>
    </style:page-layout>
    <style:page-layout style:name="Mpm3" style:page-usage="right">
      <style:page-layout-properties fo:page-width="5.5in" fo:page-height="7.5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layout-grid-base-width="0.278in" style:layout-grid-snap-to="true" style:footnote-max-height="0in" loext:margin-gutter="0in">
        <style:footnote-sep style:width="0.0071in" style:distance-before-sep="0.0398in" style:distance-after-sep="0.0398in" style:line-style="none" style:adjustment="left" style:rel-width="25%" style:color="#000000"/>
      </style:page-layout-properties>
      <style:header-style/>
      <style:footer-style/>
    </style:page-layout>
    <style:page-layout style:name="Mpm4" style:page-usage="left">
      <style:page-layout-properties fo:page-width="5.5in" fo:page-height="7.5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layout-grid-base-width="0.278in" style:layout-grid-snap-to="true" style:footnote-max-height="0in" loext:margin-gutter="0in">
        <style:footnote-sep style:width="0.0071in" style:distance-before-sep="0.0398in" style:distance-after-sep="0.0398in" style:line-style="none" style:adjustment="left" style:rel-width="25%" style:color="#000000"/>
      </style:page-layout-properties>
      <style:header-style/>
      <style:footer-style/>
    </style:page-layout>
    <style:page-layout style:name="Mpm5">
      <style:page-layout-properties fo:page-width="5.5in" fo:page-height="8.5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layout-grid-base-width="0.278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style:page-layout style:name="Mpm6" style:page-usage="mirrored">
      <style:page-layout-properties fo:page-width="5.5in" fo:page-height="8.5in" style:num-format="1" style:print-orientation="portrait" fo:margin-top="0.5in" fo:margin-bottom="0.5in" fo:margin-left="0.5in" fo:margin-right="0.5in" style:writing-mode="lr-tb" style:layout-grid-color="#c0c0c0" style:layout-grid-lines="20" style:layout-grid-base-height="0.278in" style:layout-grid-ruby-height="0.139in" style:layout-grid-mode="none" style:layout-grid-ruby-below="false" style:layout-grid-print="false" style:layout-grid-display="false" style:layout-grid-base-width="0.278in" style:layout-grid-snap-to="true" style:footnote-max-height="0in" loext:margin-gutter="0in">
        <style:footnote-sep style:width="0.0071in" style:distance-before-sep="0.0598in" style:distance-after-sep="0.0402in" style:line-style="solid" style:adjustment="left" style:rel-width="25%" style:color="#000000"/>
      </style:page-layout-properties>
      <style:header-style/>
      <style:footer-style>
        <style:header-footer-properties fo:min-height="0.3201in" fo:margin-left="0in" fo:margin-right="0in" fo:margin-top="0.1201in" fo:background-color="transparent" style:dynamic-spacing="false" draw:fill="none" draw:fill-color="#cfe7f5"/>
      </style:footer-style>
    </style:page-layout>
    <style:page-layout style:name="Mpm7" style:page-usage="mirrored">
      <style:page-layout-properties fo:page-width="5.5in" fo:page-height="8.5in" style:num-format="1" style:print-orientation="portrait" fo:margin-top="0.5in" fo:margin-bottom="0.5in" fo:margin-left="0.5in" fo:margin-right="0.5in" style:shadow="none" style:writing-mode="lr-tb" style:layout-grid-color="#c0c0c0" style:layout-grid-lines="20" style:layout-grid-base-height="0.278in" style:layout-grid-ruby-height="0.139in" style:layout-grid-mode="none" style:layout-grid-ruby-below="false" style:layout-grid-print="false" style:layout-grid-display="false" style:layout-grid-base-width="0.278in" style:layout-grid-snap-to="true" draw:fill-image-width="0in" draw:fill-image-height="0in" style:footnote-max-height="0in" loext:margin-gutter="0in">
        <style:columns fo:column-count="1" fo:column-gap="0in"/>
        <style:footnote-sep style:width="0.0071in" style:distance-before-sep="0.0598in" style:distance-after-sep="0.0402in" style:line-style="solid" style:adjustment="left" style:rel-width="25%" style:color="#000000"/>
      </style:page-layout-properties>
      <style:header-style/>
      <style:footer-style/>
    </style:page-layout>
    <style:page-layout style:name="Mpm8">
      <style:page-layout-properties fo:page-width="5.5in" fo:page-height="8.5in" style:num-format="1" style:print-orientation="portrait" fo:margin-top="0.3937in" fo:margin-bottom="0.3937in" fo:margin-left="0.7874in" fo:margin-right="0.3937in" style:writing-mode="lr-tb" style:layout-grid-color="#c0c0c0" style:layout-grid-lines="20" style:layout-grid-base-height="0.278in" style:layout-grid-ruby-height="0.139in" style:layout-grid-mode="none" style:layout-grid-ruby-below="false" style:layout-grid-print="false" style:layout-grid-display="false" style:layout-grid-base-width="0.278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style:page-layout style:name="Mpm9" style:page-usage="right">
      <style:page-layout-properties fo:page-width="5.5in" fo:page-height="8.5in" style:num-format="1" style:print-orientation="portrait" fo:margin-top="0in" fo:margin-bottom="0in" fo:margin-left="0in" fo:margin-right="0in" style:shadow="none" fo:background-color="transparent" style:writing-mode="lr-tb" style:layout-grid-color="#c0c0c0" style:layout-grid-lines="20" style:layout-grid-base-height="0.278in" style:layout-grid-ruby-height="0.139in" style:layout-grid-mode="none" style:layout-grid-ruby-below="false" style:layout-grid-print="false" style:layout-grid-display="false" style:layout-grid-base-width="0.278in" style:layout-grid-snap-to="true" draw:fill="bitmap" draw:fill-color="#6cbe1d" draw:gradient-step-count="0" draw:fill-image-name="cover-front" draw:opacity="100%" draw:fill-image-width="100%" draw:fill-image-height="100%" style:repeat="stretch" style:footnote-max-height="0in" loext:margin-gutter="0in">
        <style:background-image xlink:href="Pictures/1000000000000656000009CA86D76F79.jpg" xlink:type="simple" xlink:actuate="onLoad" style:repeat="stretch"/>
        <style:columns fo:column-count="1" fo:column-gap="0in"/>
        <style:footnote-sep style:width="0.0071in" style:line-style="solid" style:adjustment="left" style:rel-width="25%" style:color="#000000"/>
      </style:page-layout-properties>
      <style:header-style/>
      <style:footer-style/>
    </style:page-layout>
    <style:page-layout style:name="Mpm10" style:page-usage="mirrored">
      <style:page-layout-properties fo:page-width="5.5in" fo:page-height="8.5in" style:num-format="1" style:print-orientation="portrait" fo:margin-top="0.5in" fo:margin-bottom="0.5in" fo:margin-left="0.5in" fo:margin-right="0.5in" style:writing-mode="lr-tb" style:layout-grid-color="#c0c0c0" style:layout-grid-lines="20" style:layout-grid-base-height="0.278in" style:layout-grid-ruby-height="0.139in" style:layout-grid-mode="none" style:layout-grid-ruby-below="false" style:layout-grid-print="false" style:layout-grid-display="false" style:layout-grid-base-width="0.278in" style:layout-grid-snap-to="true" style:footnote-max-height="0in" loext:margin-gutter="0in">
        <style:footnote-sep style:width="0.0071in" style:distance-before-sep="0.0598in" style:distance-after-sep="0.0402in" style:line-style="solid" style:adjustment="left" style:rel-width="25%" style:color="#000000"/>
      </style:page-layout-properties>
      <style:header-style/>
      <style:footer-style/>
    </style:page-layout>
    <style:page-layout style:name="Mpm11" style:page-usage="left">
      <style:page-layout-properties fo:page-width="5.5in" fo:page-height="8.5in" style:num-format="1" style:print-orientation="portrait" fo:margin-top="0in" fo:margin-bottom="0in" fo:margin-left="0in" fo:margin-right="0in" style:shadow="none" fo:background-color="transparent" style:writing-mode="lr-tb" style:layout-grid-color="#c0c0c0" style:layout-grid-lines="20" style:layout-grid-base-height="0.278in" style:layout-grid-ruby-height="0.139in" style:layout-grid-mode="none" style:layout-grid-ruby-below="false" style:layout-grid-print="false" style:layout-grid-display="false" style:layout-grid-base-width="0.278in" style:layout-grid-snap-to="true" draw:fill="bitmap" draw:fill-color="#6cbe1d" draw:fill-image-name="cover-back" draw:opacity="50%" draw:fill-image-width="100%" draw:fill-image-height="100%" style:repeat="stretch" style:footnote-max-height="0in" loext:margin-gutter="0in">
        <style:background-image xlink:href="Pictures/1000000000000656000009CA6ED3D38C.jpg" xlink:type="simple" xlink:actuate="onLoad" style:repeat="stretch"/>
        <style:columns fo:column-count="1" fo:column-gap="0in"/>
        <style:footnote-sep style:width="0.0071in" style:line-style="solid" style:adjustment="left" style:rel-width="25%" style:color="#000000"/>
      </style:page-layout-properties>
      <style:header-style/>
      <style:footer-style/>
    </style:page-layout>
    <style:page-layout style:name="Mpm12">
      <style:page-layout-properties fo:page-width="5.5in" fo:page-height="8.5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layout-grid-base-width="0.278in" style:layout-grid-snap-to="true" style:footnote-max-height="0in" loext:margin-gutter="0in">
        <style:footnote-sep style:line-style="solid" style:adjustment="left" style:rel-width="25%" style:color="#000000"/>
      </style:page-layout-properties>
      <style:header-style/>
      <style:footer-style/>
    </style:page-layout>
    <style:style style:name="Mdp1" style:family="drawing-page">
      <style:drawing-page-properties draw:background-size="full"/>
    </style:style>
    <style:style style:name="Mdp2" style:family="drawing-page">
      <style:drawing-page-properties draw:background-size="full" draw:fill-image-width="0in" draw:fill-image-height="0in"/>
    </style:style>
    <style:style style:name="Mdp3" style:family="drawing-page">
      <style:drawing-page-properties draw:fill="bitmap" draw:background-size="border" draw:fill-color="#6cbe1d" draw:gradient-step-count="0" draw:fill-image-name="cover-front" draw:opacity="100%" draw:fill-image-width="100%" draw:fill-image-height="100%" style:repeat="stretch"/>
    </style:style>
    <style:style style:name="Mdp4" style:family="drawing-page">
      <style:drawing-page-properties draw:fill="bitmap" draw:background-size="border" draw:fill-color="#6cbe1d" draw:fill-image-name="cover-back" draw:opacity="50%" draw:fill-image-width="100%" draw:fill-image-height="100%" style:repeat="stretch"/>
    </style:style>
  </office:automatic-styles>
  <office:master-styles>
    <style:master-page style:name="Standard" style:page-layout-name="Mpm1" draw:style-name="Mdp1">
      <style:footer>
        <text:p text:style-name="MP1"><text:page-number text:select-page="current">0</text:page-number></text:p>
      </style:footer>
    </style:master-page>
    <style:master-page style:name="First_20_Page" style:display-name="First Page" style:page-layout-name="Mpm2" draw:style-name="Mdp1" style:next-style-name="Standard"/>
    <style:master-page style:name="Right_20_Page" style:display-name="Right Page" style:page-layout-name="Mpm3" draw:style-name="Mdp1" style:next-style-name="Left_20_Page"/>
    <style:master-page style:name="Left_20_Page" style:display-name="Left Page" style:page-layout-name="Mpm4" draw:style-name="Mdp1" style:next-style-name="Right_20_Page"/>
    <style:master-page style:name="Index" style:page-layout-name="Mpm5" draw:style-name="Mdp1"/>
    <style:master-page style:name="ppPages" style:page-layout-name="Mpm6" draw:style-name="Mdp1">
      <style:footer>
        <text:p text:style-name="Footer"><text:chapter text:display="number-and-name" text:outline-level="2">1. God’s Purpose For His People</text:chapter><text:tab/><text:page-number text:select-page="current">447</text:page-number></text:p>
      </style:footer>
      <style:footer-left>
        <text:p text:style-name="Footer"><text:page-number text:select-page="current">448</text:page-number><text:tab/><text:title>The Church</text:title> – <text:chapter text:display="number-and-name" text:outline-level="1">Appendix</text:chapter></text:p>
      </style:footer-left>
    </style:master-page>
    <style:master-page style:name="ppPre" style:page-layout-name="Mpm7" draw:style-name="Mdp2"/>
    <style:master-page style:name="HTML" style:page-layout-name="Mpm8" draw:style-name="Mdp1"/>
    <style:master-page style:name="ppCover" style:page-layout-name="Mpm9" draw:style-name="Mdp3"/>
    <style:master-page style:name="ppPagesNoNum" style:page-layout-name="Mpm10" draw:style-name="Mdp1" style:next-style-name="ppPages"/>
    <style:master-page style:name="ppCoverBack" style:page-layout-name="Mpm11" draw:style-name="Mdp4"/>
    <style:master-page style:name="Footnote" style:page-layout-name="Mpm12" draw:style-name="Mdp1"/>
    <style:master-page style:name="Endnote" style:page-layout-name="Mpm12"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editing-duration>P0D</meta:editing-duration>
    <meta:editing-cycles>1</meta:editing-cycles>
    <meta:generator>LibreOffice/26.2.1.2$Windows_X86_64 LibreOffice_project/620$Build-2</meta:generator>
    <dc:description>By: E. J. Waggoner
From:
Present Truth
Signs of the Times</dc:description>
    <dc:title>The Church</dc:title>
    <dc:subject>Collected Periodical Articles</dc:subject>
    <meta:document-statistic meta:table-count="1" meta:image-count="10" meta:object-count="0" meta:page-count="466" meta:paragraph-count="4878" meta:word-count="118948" meta:character-count="631947" meta:non-whitespace-character-count="518347"/>
    <meta:template xlink:type="simple" xlink:actuate="onRequest" xlink:title="PPBook - Sections" xlink:href="../../libreoffice/template/PPBook%20-%20Sections.ott" meta:date="2018-07-22T14:05:52.630000000"/>
  </office:meta>
</office:document-meta>
</file>